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Heading1Custom" style:master-page-name="MP0" style:family="paragraph">
      <style:paragraph-properties fo:break-before="page"/>
      <style:text-properties style:font-name="Aptos Display" fo:font-size="16pt" style:font-size-asian="16pt" style:font-size-complex="16pt"/>
    </style:style>
    <style:style style:name="P2" style:parent-style-name="BodyText" style:family="paragraph">
      <style:text-properties style:font-name="Aptos Display" fo:font-weight="bold" style:font-weight-asian="bold" style:font-weight-complex="bold" fo:font-size="18pt" style:font-size-asian="18pt" style:font-size-complex="18pt"/>
    </style:style>
    <style:style style:name="P3" style:parent-style-name="Heading1Custom" style:family="paragraph">
      <style:text-properties style:font-name="Aptos Display" fo:font-size="14pt" style:font-size-asian="14pt" style:font-size-complex="14pt"/>
    </style:style>
    <style:style style:name="T4" style:parent-style-name="DefaultParagraphFont" style:family="text">
      <style:text-properties fo:font-weight="bold" style:font-weight-asian="bold" style:font-weight-complex="bold" style:font-size-complex="12pt"/>
    </style:style>
    <style:style style:name="T5" style:parent-style-name="DefaultParagraphFont" style:family="text">
      <style:text-properties style:font-size-complex="12pt"/>
    </style:style>
    <style:style style:name="T6" style:parent-style-name="DefaultParagraphFont" style:family="text">
      <style:text-properties fo:font-weight="bold" style:font-weight-asian="bold" style:font-weight-complex="bold" style:font-size-complex="12pt"/>
    </style:style>
    <style:style style:name="T7" style:parent-style-name="DefaultParagraphFont" style:family="text">
      <style:text-properties style:font-size-complex="12pt"/>
    </style:style>
    <style:style style:name="T8" style:parent-style-name="DefaultParagraphFont" style:family="text">
      <style:text-properties fo:font-weight="bold" style:font-weight-asian="bold" style:font-weight-complex="bold" style:font-size-complex="12pt"/>
    </style:style>
    <style:style style:name="T9" style:parent-style-name="DefaultParagraphFont" style:family="text">
      <style:text-properties style:font-size-complex="12pt"/>
    </style:style>
    <style:style style:name="P10" style:parent-style-name="BodyText" style:family="paragraph">
      <style:text-properties style:font-size-complex="12pt"/>
    </style:style>
    <style:style style:name="P11" style:parent-style-name="BodyText" style:family="paragraph">
      <style:text-properties style:font-size-complex="12pt"/>
    </style:style>
    <style:style style:name="P12" style:parent-style-name="Heading2Custom" style:family="paragraph">
      <style:text-properties style:font-name="Aptos Display"/>
    </style:style>
    <style:style style:name="P13" style:parent-style-name="Heading2Custom" style:family="paragraph">
      <style:text-properties style:font-name="Aptos Display"/>
    </style:style>
    <style:style style:name="P14" style:parent-style-name="BodyText" style:list-style-name="BulletList" style:family="paragraph"/>
    <style:style style:name="P15" style:parent-style-name="BodyText" style:list-style-name="BulletList" style:family="paragraph"/>
    <style:style style:name="P16" style:parent-style-name="BodyText" style:list-style-name="BulletList" style:family="paragraph"/>
    <style:style style:name="P17" style:parent-style-name="BodyText" style:list-style-name="BulletList" style:family="paragraph"/>
    <style:style style:name="P18" style:parent-style-name="BodyText" style:list-style-name="BulletList" style:family="paragraph"/>
    <style:style style:name="P19" style:parent-style-name="BodyText" style:list-style-name="BulletList" style:family="paragraph"/>
    <style:style style:name="P20" style:parent-style-name="BodyText" style:list-style-name="BulletList" style:family="paragraph"/>
    <style:style style:name="P21" style:parent-style-name="BodyText" style:list-style-name="BulletList" style:family="paragraph"/>
    <style:style style:name="P22" style:parent-style-name="BodyText" style:list-style-name="BulletList" style:family="paragraph"/>
    <style:style style:name="P23" style:parent-style-name="BodyText" style:list-style-name="BulletList" style:family="paragraph"/>
    <style:style style:name="P24" style:parent-style-name="Heading2Custom" style:family="paragraph">
      <style:text-properties style:font-name="Aptos Display"/>
    </style:style>
    <style:style style:name="P25" style:parent-style-name="BodyText" style:list-style-name="BulletList" style:family="paragraph"/>
    <style:style style:name="P26" style:parent-style-name="BodyText" style:list-style-name="BulletList" style:family="paragraph"/>
    <style:style style:name="P27" style:parent-style-name="BodyText" style:list-style-name="BulletList" style:family="paragraph"/>
    <style:style style:name="P28" style:parent-style-name="BodyText" style:list-style-name="BulletList" style:family="paragraph"/>
    <style:style style:name="P29" style:parent-style-name="BodyText" style:list-style-name="BulletList" style:family="paragraph"/>
    <style:style style:name="P30" style:parent-style-name="BodyText" style:list-style-name="BulletList" style:family="paragraph"/>
    <style:style style:name="P31" style:parent-style-name="BodyText" style:list-style-name="BulletList" style:family="paragraph"/>
    <style:style style:name="P32" style:parent-style-name="BodyText" style:list-style-name="BulletList" style:family="paragraph"/>
    <style:style style:name="P33" style:parent-style-name="BodyText" style:list-style-name="BulletList" style:family="paragraph"/>
    <style:style style:name="P34" style:parent-style-name="BodyText" style:list-style-name="BulletList" style:family="paragraph"/>
    <style:style style:name="P35" style:parent-style-name="Heading2Custom" style:family="paragraph">
      <style:text-properties style:font-name="Aptos Display" fo:font-size="16pt" style:font-size-asian="16pt" style:font-size-complex="16pt"/>
    </style:style>
    <style:style style:name="P36" style:parent-style-name="Heading3Custom" style:family="paragraph">
      <style:text-properties style:font-name="Aptos Display" style:font-size-complex="12pt"/>
    </style:style>
    <style:style style:name="P37" style:parent-style-name="Heading3Custom" style:family="paragraph">
      <style:text-properties style:font-name="Aptos Display" style:font-size-complex="12pt"/>
    </style:style>
    <style:style style:name="P38" style:parent-style-name="Heading3Custom" style:family="paragraph">
      <style:text-properties style:font-name="Aptos Display" style:font-size-complex="12pt"/>
    </style:style>
    <style:style style:name="P39" style:parent-style-name="Heading3Custom" style:family="paragraph">
      <style:text-properties style:font-name="Aptos Display" style:font-size-complex="12pt"/>
    </style:style>
    <style:style style:name="P40" style:parent-style-name="Heading2Custom" style:family="paragraph">
      <style:text-properties style:font-name="Aptos Display" fo:font-size="16pt" style:font-size-asian="16pt" style:font-size-complex="16pt"/>
    </style:style>
    <style:style style:name="P41" style:parent-style-name="BodyText" style:family="paragraph">
      <style:text-properties style:font-weight-complex="bold" style:font-size-complex="12pt"/>
    </style:style>
    <style:style style:name="P42" style:parent-style-name="BodyText" style:family="paragraph">
      <style:text-properties style:font-weight-complex="bold" style:font-size-complex="12pt"/>
    </style:style>
    <style:style style:name="P43" style:parent-style-name="BodyText" style:family="paragraph">
      <style:text-properties style:font-weight-complex="bold" style:font-size-complex="12pt"/>
    </style:style>
    <style:style style:name="P44" style:parent-style-name="Heading3Custom" style:family="paragraph">
      <style:text-properties style:font-name="Aptos Display"/>
    </style:style>
    <style:style style:name="P45" style:parent-style-name="Heading3Custom" style:family="paragraph">
      <style:text-properties style:font-name="Aptos Display"/>
    </style:style>
    <style:style style:name="P46" style:parent-style-name="Heading3Custom" style:family="paragraph">
      <style:text-properties style:font-name="Aptos Display"/>
    </style:style>
    <style:style style:name="P47" style:parent-style-name="Heading3Custom" style:family="paragraph">
      <style:text-properties style:font-name="Aptos Display"/>
    </style:style>
    <style:style style:name="P48" style:parent-style-name="Heading3Custom" style:family="paragraph">
      <style:text-properties style:font-name="Aptos Display"/>
    </style:style>
    <style:style style:name="P49" style:parent-style-name="Heading3Custom" style:family="paragraph">
      <style:text-properties style:font-name="Aptos Display"/>
    </style:style>
    <style:style style:name="P50" style:parent-style-name="Heading2Custom" style:family="paragraph">
      <style:text-properties style:font-name="Aptos Display" fo:font-size="16pt" style:font-size-asian="16pt" style:font-size-complex="16pt"/>
    </style:style>
    <style:style style:name="P51" style:parent-style-name="Heading3Custom" style:family="paragraph">
      <style:text-properties style:font-name="Aptos Display"/>
    </style:style>
    <style:style style:name="P52" style:parent-style-name="Heading3Custom" style:family="paragraph">
      <style:text-properties style:font-name="Aptos Display"/>
    </style:style>
    <style:style style:name="P53" style:parent-style-name="Heading2Custom" style:family="paragraph">
      <style:text-properties style:font-name="Aptos Display" fo:font-size="16pt" style:font-size-asian="16pt" style:font-size-complex="16pt"/>
    </style:style>
    <style:style style:name="P54" style:parent-style-name="Heading3Custom" style:family="paragraph">
      <style:text-properties style:font-name="Aptos Display"/>
    </style:style>
    <style:style style:name="P55" style:parent-style-name="Heading2Custom" style:family="paragraph">
      <style:text-properties style:font-name="Aptos Display"/>
    </style:style>
  </office:automatic-styles>
  <office:body>
    <office:text text:use-soft-page-breaks="true">
      <text:h text:style-name="P1" text:outline-level="1">Talent Consulting Service Definition Document for:</text:h>
      <text:p text:style-name="P2">Quality Engineering &amp; Performance Testing</text:p>
      <text:h text:style-name="P3" text:outline-level="1">About Talent Consulting</text:h>
      <text:p text:style-name="BodyText"><text:span text:style-name="T4">One</text:span><text:span text:style-name="T5"><text:s/>Team,<text:s/></text:span><text:span text:style-name="T6">Seamless</text:span><text:span text:style-name="T7"><text:s/>Integration,<text:s/></text:span><text:span text:style-name="T8">Digital</text:span><text:span text:style-name="T9"><text:s/>Excellence</text:span></text:p>
      <text:p text:style-name="P10">Talent pioneers digital transformation for the public sector, offering fully managed solutions. We drive efficiency, innovation, and user-centricity through expert guidance and cutting-edge technology. </text:p>
      <text:p text:style-name="P11">With a focus on collaboration, security, and compliance, we empower organisations to navigate the digital landscape confidently, delivering enhanced services and value to citizens.</text:p>
      <text:p text:style-name="BodyText">Our team of tech and digital experts will help you design, build and implement solutions that are made to last even beyond our contract. They’ll give your team the skills to keep it running smoothly and help you create plans for future scaling.</text:p>
      <text:p text:style-name="BodyText">Together, we'll not only meet your current challenges but also anticipate and adapt to the evolving landscape of technology and digital innovation. </text:p>
      <text:h text:style-name="P12" text:outline-level="2">About the Service<text:s/></text:h>
      <text:p text:style-name="BodyText">Talent Consulting’s<text:s/>Quality Engineering &amp; Performance Testing<text:s/>service<text:s/>delivers quality engineering for cloud services. We build automated test frameworks, integrate them into CI/CD, and run load, stress, volume, soak and scalability tests with capacity planning. We provide end-to-end assurance, operational readiness, and engage third parties for accessibility and penetration testing to statutory standards.</text:p>
      <text:h text:style-name="P13" text:outline-level="2">Features</text:h>
      <text:list text:style-name="BulletList" text:continue-numbering="true">
        <text:list-item>
          <text:p text:style-name="P14">Test strategy and assurance design for cloud services.</text:p>
        </text:list-item>
        <text:list-item>
          <text:p text:style-name="P15">Automated regression testing integrated into CI/CD pipelines.</text:p>
        </text:list-item>
        <text:list-item>
          <text:p text:style-name="P16">Performance testing: load, stress, soak, and spike.</text:p>
        </text:list-item>
        <text:list-item>
          <text:p text:style-name="P17">Infrastructure performance testing for scaling and resilience.</text:p>
        </text:list-item>
        <text:list-item>
          <text:p text:style-name="P18">Operational readiness testing for monitoring and supportability.</text:p>
        </text:list-item>
        <text:list-item>
          <text:p text:style-name="P19">Test data management and environment coordination.</text:p>
        </text:list-item>
        <text:list-item>
          <text:p text:style-name="P20">Defect triage support and quality metrics reporting.</text:p>
        </text:list-item>
        <text:list-item>
          <text:p text:style-name="P21">Performance baselining and optimisation recommendations.</text:p>
        </text:list-item>
        <text:list-item>
          <text:p text:style-name="P22">Non-functional requirements validation against agreed thresholds.</text:p>
        </text:list-item>
        <text:list-item>
          <text:p text:style-name="P23">Evidence packs for release readiness and assurance.</text:p>
        </text:list-item>
      </text:list>
      <text:h text:style-name="P24" text:outline-level="2">Benefits</text:h>
      <text:list text:style-name="BulletList" text:continue-numbering="true">
        <text:list-item>
          <text:p text:style-name="P25">Increased release confidence with repeatable automated testing.</text:p>
        </text:list-item>
        <text:list-item>
          <text:p text:style-name="P26">Fewer production defects through earlier detection and prevention.</text:p>
        </text:list-item>
        <text:list-item>
          <text:p text:style-name="P27">Better user experience by validating performance under load.</text:p>
        </text:list-item>
        <text:list-item>
          <text:p text:style-name="P28">Reduced downtime risk through resilience and readiness testing.</text:p>
        </text:list-item>
        <text:list-item>
          <text:p text:style-name="P29">Faster delivery cycles with automation and efficient regression.</text:p>
        </text:list-item>
        <text:list-item>
          <text:p text:style-name="P30">Clear go/no-go decisions using measurable quality thresholds.</text:p>
        </text:list-item>
        <text:list-item>
          <text:p text:style-name="P31">Reduced rework by catching issues early in development.</text:p>
        </text:list-item>
        <text:list-item>
          <text:p text:style-name="P32">Improved scalability through infrastructure performance insights.</text:p>
        </text:list-item>
        <text:list-item>
          <text:p text:style-name="P33">Better operational outcomes through readiness and monitoring validation.</text:p>
        </text:list-item>
        <text:list-item>
          <text:p text:style-name="P34">Stronger assurance reporting with evidence-based release decisions.</text:p>
        </text:list-item>
      </text:list>
      <text:h text:style-name="P35" text:outline-level="2">How we deliver value</text:h>
      <text:p text:style-name="BodyText">The Agile methodology isn’t new anymore – it’s tried and tested and is resulting in faster project delivery, better ROI and more collaborative ways of working.</text:p>
      <text:p text:style-name="BodyText">Whilst we’re well versed in different methodologies and ways of working, we employ Agile practitioners because it helps us quickly accomplish high quality, meaningful deliverables, while problem solving at speed and making informed decisions quicker.</text:p>
      <text:h text:style-name="Heading2Custom" text:outline-level="2"/>
      <text:h text:style-name="P36" text:outline-level="3">Faster route to outcomes</text:h>
      <text:soft-page-break/>
      <text:p text:style-name="BodyText">We’ll deliver the most amount of value quickly through iterative development and frequent releases, prioritising the features that will bring you the most value, whether that be financial, operational or user needs focused.</text:p>
      <text:h text:style-name="P37" text:outline-level="3">Better ROI</text:h>
      <text:p text:style-name="BodyText">Doing things the Agile way typically results in a faster route to market for products and services. We’ll look for ways to add value immediately, prioritising valuable functionalities and creating robust releases that can be iterated throughout the project lifecycle.</text:p>
      <text:h text:style-name="P38" text:outline-level="3">Adaptable to Change</text:h>
      <text:p text:style-name="BodyText">Having a project team that can respond quickly to change is vital. Our service is designed to accommodate changes to requirements and priorities, ensuring you can respond quickly to market changes, user/customer feedback, emerging opportunities and anything else that will ensure you get the best from your investment.</text:p>
      <text:h text:style-name="P39" text:outline-level="3">Collaborative</text:h>
      <text:p text:style-name="BodyText">Through regular show &amp; tells, peer reviews, training and strategic consulting, our team will work closely with yours to ensure alignment with your vision and priorities. Taking a collaborative approach enables us to adapt and refine the solution in real-time to meet evolving needs, resulting in shared understanding of project goals, stronger working relationships, better outcomes, and increased satisfaction.</text:p>
      <text:h text:style-name="P40" text:outline-level="2">We set standards</text:h>
      <text:p text:style-name="P41">Design standards aren’t just documents tucked away somewhere gathering dust - they’re the backbone of our service, shaping how we work with our customers to achieve their goals.</text:p>
      <text:p text:style-name="P42">With a 25-year history of delivering digital services to the public sector we’ve adopted a lot of GDS standards into our philosophy, blending them with our own practices to ensure all of our clients across all sectors benefit from the highest quality service. </text:p>
      <text:p text:style-name="P43">Here’s just a few of our core standards…<text:s/></text:p>
      <text:h text:style-name="P44" text:outline-level="3">User centric</text:h>
      <text:p text:style-name="BodyText">We prioritise user-centric design principles. Through user testing &amp; continuous feedback loops our aim is to ensure maximum benefit and efficiency, helping us to create meaningful, intuitive, seamless experiences across a diverse user-base.</text:p>
      <text:soft-page-break/>
      <text:h text:style-name="P45" text:outline-level="3">High quality</text:h>
      <text:p text:style-name="BodyText">Quality is integral from the start of our software development process. We test early, regularly, automating tasks and manually testing for critical thinking and edge cases. Client showcases ensure alignment with expectations, fostering team accountability and shared ownership.</text:p>
      <text:h text:style-name="P46" text:outline-level="3">Business alignment</text:h>
      <text:p text:style-name="BodyText">Our aim is to help you develop a solution that optimises resources, minimises cost, meets short- and long-term business objectives and gets your solution to market quicker, striving for a strong balance between innovation and practicality.</text:p>
      <text:h text:style-name="P47" text:outline-level="3">Secure</text:h>
      <text:p text:style-name="BodyText">We’ll create robust design plans that outline identified risks and incorporate security measures throughout and beyond our service delivery. We’ll protect your assets and data like they were our own and will work collaboratively with your stakeholders to ensure our solutions and services meet your security requirements.</text:p>
      <text:h text:style-name="P48" text:outline-level="3">Monitoring</text:h>
      <text:p text:style-name="BodyText">We create dynamic dashboards that monitor KPIs across user traffic, engagement, costs and application performance. These dashboards serve as real-time windows into both technical and business performance, can be easily shared with stakeholders and tailored to your needs.</text:p>
      <text:h text:style-name="P49" text:outline-level="3">Stable &amp; sustainable</text:h>
      <text:p text:style-name="BodyText">Our philosophy is to create solutions that last. Once our work is done, we’ll be here when you need us, but our aim is to leave you with the resources and capability to sustain and scale the solution in the most cost-effective way possible.</text:p>
      <text:h text:style-name="P50" text:outline-level="2">We are trusted experts</text:h>
      <text:p text:style-name="BodyText">All our projects are delivered by multi-disciplinary teams who bring with them the knowledge, tools and experience to help our clients realise their tech and digital potential. </text:p>
      <text:p text:style-name="BodyText">At the core of our ethos is a ‘one team’ approach, and we believe in blending our expertise with yours to bring your ideas to life.</text:p>
      <text:p text:style-name="BodyText">To ensure you get the absolute most out of us, we’ll provide training, peer reviews and upskilling to your team members where appropriate. This helps you get the most out of your project investment and feeds into the long-term sustainability and management of<text:s/><text:soft-page-break/>the solutions we implement.</text:p>
      <text:h text:style-name="P51" text:outline-level="3">Community of experts</text:h>
      <text:p text:style-name="BodyText">Our leads work like a community, coming together regularly to share knowledge, ideate, learn from each other and problem solve together. </text:p>
      <text:p text:style-name="BodyText">They will take care of everything, from project planning, resource management and reporting through to strategic consulting, technical guidance and risk management.</text:p>
      <text:h text:style-name="P52" text:outline-level="3">Accountability</text:h>
      <text:p text:style-name="BodyText">When we select the right delivery team for a project, we ensure the right balance of skills, expertise, capability and capacity. </text:p>
      <text:p text:style-name="BodyText">The people we place in projects are experts in their field, think outside the box, don’t rest on their laurels, take ownership and act fast. They check in with the leads frequently through shared comms platforms, fostering a community of collaboration, sharing ideas and problem solving together.<text:s/></text:p>
      <text:h text:style-name="P53" text:outline-level="2">Want to know more?</text:h>
      <text:h text:style-name="P54" text:outline-level="3">Then please get in touch:</text:h>
      <text:p text:style-name="BodyText">Andy Peart – Commercial Director /<text:s/><text:a xlink:href="mailto:andy.peart@talentconsulting.uk" office:target-frame-name="_top" xlink:show="replace"><text:span text:style-name="Hyperlink">andy.peart@talentconsulting.uk</text:span></text:a><text:s/>/ 07530 684196</text:p>
      <text:h text:style-name="P55" text:outline-level="2">Accessibility statement</text:h>
      <text:p text:style-name="BodyText">This document uses a clear heading structure and bulleted lists to support navigation, readability, and screen reader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BodyText" style:display-name="BodyText" style:family="paragraph">
      <style:paragraph-properties fo:margin-bottom="0.1798in" fo:line-height="125%"/>
      <style:text-properties fo:font-size="12pt" style:font-size-asian="12pt" fo:hyphenate="false"/>
    </style:style>
    <style:style style:name="Heading1Custom" style:display-name="Heading1Custom" style:family="paragraph">
      <style:paragraph-properties fo:margin-top="0.2in" fo:margin-bottom="0.1201in"/>
      <style:text-properties fo:font-weight="bold" style:font-weight-asian="bold" fo:font-size="18pt" style:font-size-asian="18pt" fo:hyphenate="false"/>
    </style:style>
    <style:style style:name="Heading2Custom" style:display-name="Heading2Custom" style:family="paragraph">
      <style:paragraph-properties fo:margin-top="0.1798in" fo:margin-bottom="0.1in"/>
      <style:text-properties fo:font-weight="bold" style:font-weight-asian="bold" fo:font-size="14pt" style:font-size-asian="14pt" fo:hyphenate="false"/>
    </style:style>
    <style:style style:name="Heading3Custom" style:display-name="Heading3Custom" style:family="paragraph">
      <style:paragraph-properties fo:margin-top="0.1402in" fo:margin-bottom="0.0798in"/>
      <style:text-properties fo:font-weight="bold" style:font-weight-asian="bold" fo:font-size="12pt" style:font-size-asian="12pt"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list-style style:name="BulletList" style:display-name="BulletList">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Karen.Spearing</meta:initial-creator>
    <dc:creator>Karen Spearing</dc:creator>
    <meta:creation-date>2025-12-09T13:56:00Z</meta:creation-date>
    <dc:date>2025-12-09T14:01:00Z</dc:date>
    <meta:template xlink:href="Normal" xlink:type="simple"/>
    <meta:editing-cycles>3</meta:editing-cycles>
    <meta:editing-duration>PT0S</meta:editing-duration>
    <meta:document-statistic meta:page-count="5" meta:paragraph-count="16" meta:word-count="1228" meta:character-count="8216" meta:row-count="58" meta:non-whitespace-character-count="7004"/>
  </office:meta>
</office:document-meta>
</file>