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2" style:master-page-name="MPF0" style:family="paragraph">
      <style:paragraph-properties fo:break-before="page"/>
    </style:style>
    <style:style style:name="P12" style:parent-style-name="Subtitle" style:family="paragraph">
      <style:paragraph-properties fo:line-height="100%"/>
      <style:text-properties style:font-name="Aleo" style:font-name-complex="Segoe UI" fo:color="#FFFFFF" fo:letter-spacing="normal" fo:font-size="20pt" style:font-size-asian="20pt" style:font-size-complex="28pt"/>
    </style:style>
    <style:style style:name="P13" style:parent-style-name="Subtitle" style:family="paragraph">
      <style:paragraph-properties fo:line-height="100%"/>
      <style:text-properties style:font-name="Montserrat" fo:color="#FFFFFF" fo:font-size="14pt" style:font-size-asian="14pt" style:font-size-complex="14pt"/>
    </style:style>
    <style:style style:name="P14" style:parent-style-name="Normal" style:family="paragraph">
      <style:paragraph-properties fo:margin-bottom="0in" fo:line-height="100%"/>
    </style:style>
    <style:style style:name="P15" style:parent-style-name="Normal" style:family="paragraph">
      <style:paragraph-properties fo:margin-bottom="0in" fo:line-height="100%"/>
    </style:style>
    <style:style style:name="P16" style:parent-style-name="Normal" style:family="paragraph">
      <style:paragraph-properties fo:margin-bottom="0in" fo:line-height="100%"/>
    </style:style>
    <style:style style:name="P17" style:parent-style-name="Normal" style:family="paragraph">
      <style:paragraph-properties fo:margin-bottom="0in" fo:line-height="100%"/>
    </style:style>
    <style:style style:name="P18" style:parent-style-name="Normal" style:family="paragraph">
      <style:paragraph-properties fo:margin-bottom="0in" fo:line-height="100%"/>
    </style:style>
    <style:style style:name="P19" style:parent-style-name="Normal" style:family="paragraph">
      <style:paragraph-properties fo:margin-bottom="0in" fo:line-height="100%"/>
    </style:style>
    <style:style style:name="P20" style:parent-style-name="Normal" style:family="paragraph">
      <style:paragraph-properties fo:margin-bottom="0in" fo:line-height="100%"/>
    </style:style>
    <style:style style:name="P21" style:parent-style-name="Normal" style:family="paragraph">
      <style:paragraph-properties fo:margin-bottom="0in" fo:line-height="100%"/>
    </style:style>
    <style:style style:name="P22" style:parent-style-name="Normal" style:family="paragraph">
      <style:paragraph-properties fo:margin-bottom="0in" fo:line-height="100%"/>
    </style:style>
    <style:style style:name="P23" style:parent-style-name="Normal" style:family="paragraph">
      <style:paragraph-properties fo:margin-bottom="0in" fo:line-height="100%"/>
    </style:style>
    <style:style style:name="P24" style:parent-style-name="NormalWhite" style:family="paragraph">
      <style:text-properties fo:color="#000000"/>
    </style:style>
    <style:style style:name="P25" style:parent-style-name="NormalWhite" style:family="paragraph">
      <style:text-properties fo:color="#000000"/>
    </style:style>
    <style:style style:name="P26" style:parent-style-name="NormalWhite" style:family="paragraph">
      <style:text-properties fo:color="#000000"/>
    </style:style>
    <style:style style:name="P27" style:parent-style-name="Normal" style:family="paragraph">
      <style:paragraph-properties fo:margin-bottom="0in" fo:line-height="100%"/>
    </style:style>
    <style:style style:name="P28" style:parent-style-name="Normal" style:family="paragraph">
      <style:paragraph-properties fo:margin-bottom="0in" fo:line-height="100%"/>
    </style:style>
    <style:style style:name="P29" style:parent-style-name="Normal" style:family="paragraph">
      <style:paragraph-properties fo:break-before="page" fo:margin-bottom="0in" fo:line-height="100%"/>
    </style:style>
    <style:style style:name="P30" style:parent-style-name="Heading1" style:family="paragraph">
      <style:text-properties fo:color="#C64E00"/>
    </style:style>
    <style:style style:name="P31" style:parent-style-name="BodyText" style:family="paragraph">
      <style:text-properties style:font-name="Calibri"/>
    </style:style>
    <style:style style:name="P32" style:parent-style-name="Normal" style:family="paragraph">
      <style:text-properties fo:font-weight="bold" style:font-weight-asian="bold" style:font-weight-complex="bold"/>
    </style:style>
    <style:style style:name="TableColumn34" style:family="table-column">
      <style:table-column-properties style:column-width="0.9812in"/>
    </style:style>
    <style:style style:name="TableColumn35" style:family="table-column">
      <style:table-column-properties style:column-width="4.8236in"/>
    </style:style>
    <style:style style:name="Table33" style:family="table">
      <style:table-properties style:width="5.8048in" fo:margin-left="0in" table:align="left"/>
    </style:style>
    <style:style style:name="TableRow36" style:family="table-row">
      <style:table-row-properties/>
    </style:style>
    <style:style style:name="TableCell37" style:family="table-cell">
      <style:table-cell-properties fo:border="0.0069in solid #000000" style:writing-mode="lr-tb" fo:padding-top="0in" fo:padding-left="0.075in" fo:padding-bottom="0in" fo:padding-right="0.075in"/>
    </style:style>
    <style:style style:name="TableCell38" style:family="table-cell">
      <style:table-cell-properties fo:border="0.0069in solid #000000" style:writing-mode="lr-tb" fo:padding-top="0in" fo:padding-left="0.075in" fo:padding-bottom="0in" fo:padding-right="0.075in"/>
    </style:style>
    <style:style style:name="TableRow39" style:family="table-row">
      <style:table-row-properties/>
    </style:style>
    <style:style style:name="TableCell40" style:family="table-cell">
      <style:table-cell-properties fo:border="0.0069in solid #000000" style:writing-mode="lr-tb" fo:padding-top="0in" fo:padding-left="0.075in" fo:padding-bottom="0in" fo:padding-right="0.075in"/>
    </style:style>
    <style:style style:name="TableCell41" style:family="table-cell">
      <style:table-cell-properties fo:border="0.0069in solid #000000" style:writing-mode="lr-tb" fo:padding-top="0in" fo:padding-left="0.075in" fo:padding-bottom="0in" fo:padding-right="0.075in"/>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TableCell44" style:family="table-cell">
      <style:table-cell-properties fo:border="0.0069in solid #000000" style:writing-mode="lr-tb" fo:padding-top="0in" fo:padding-left="0.075in" fo:padding-bottom="0in" fo:padding-right="0.075in"/>
    </style:style>
    <style:style style:name="TableRow45" style:family="table-row">
      <style:table-row-properties style:min-row-height="0.0486in"/>
    </style:style>
    <style:style style:name="TableCell46" style:family="table-cell">
      <style:table-cell-properties fo:border="0.0069in solid #000000" style:writing-mode="lr-tb" fo:padding-top="0in" fo:padding-left="0.075in" fo:padding-bottom="0in" fo:padding-right="0.075in"/>
    </style:style>
    <style:style style:name="TableCell47" style:family="table-cell">
      <style:table-cell-properties fo:border="0.0069in solid #000000" style:writing-mode="lr-tb" fo:padding-top="0in" fo:padding-left="0.075in" fo:padding-bottom="0in" fo:padding-right="0.075in"/>
    </style:style>
    <style:style style:name="TableRow48" style:family="table-row">
      <style:table-row-properties/>
    </style:style>
    <style:style style:name="TableCell49" style:family="table-cell">
      <style:table-cell-properties fo:border="0.0069in solid #000000" style:writing-mode="lr-tb" fo:padding-top="0in" fo:padding-left="0.075in" fo:padding-bottom="0in" fo:padding-right="0.075in"/>
    </style:style>
    <style:style style:name="TableCell50" style:family="table-cell">
      <style:table-cell-properties fo:border="0.0069in solid #000000" style:writing-mode="lr-tb" fo:padding-top="0in" fo:padding-left="0.075in" fo:padding-bottom="0in" fo:padding-right="0.075in"/>
    </style:style>
    <style:style style:name="P51" style:parent-style-name="BodyText" style:family="paragraph">
      <style:text-properties style:font-name="Calibri"/>
    </style:style>
    <style:style style:name="P52" style:parent-style-name="BodyText" style:family="paragraph">
      <style:text-properties style:font-name="Calibri"/>
    </style:style>
    <style:style style:name="P53" style:parent-style-name="Default" style:family="paragraph">
      <style:text-properties style:font-name="Calibri" fo:font-size="10pt" style:font-size-asian="10pt" style:font-size-complex="10pt"/>
    </style:style>
    <style:style style:name="P54" style:parent-style-name="Normal" style:family="paragraph">
      <style:paragraph-properties fo:break-before="page"/>
      <style:text-properties style:font-name="Calibri"/>
    </style:style>
    <style:style style:name="P55" style:parent-style-name="TOC2" style:family="paragraph">
      <style:paragraph-properties>
        <style:tab-stops>
          <style:tab-stop style:type="right" style:leader-style="dotted" style:leader-text="." style:position="6.5472in"/>
        </style:tab-stops>
      </style:paragraph-properties>
    </style:style>
    <style:style style:name="P56" style:parent-style-name="TOC1" style:family="paragraph">
      <style:paragraph-properties>
        <style:tab-stops>
          <style:tab-stop style:type="right" style:leader-style="dotted" style:leader-text="." style:position="6.6861in"/>
        </style:tab-stops>
      </style:paragraph-properties>
    </style:style>
    <style:style style:name="T57" style:parent-style-name="Hyperlink" style:family="text">
      <style:text-properties style:use-window-font-color="true"/>
    </style:style>
    <style:style style:name="P58" style:parent-style-name="TOC1" style:family="paragraph">
      <style:paragraph-properties>
        <style:tab-stops>
          <style:tab-stop style:type="right" style:leader-style="dotted" style:leader-text="." style:position="6.6861in"/>
        </style:tab-stops>
      </style:paragraph-properties>
    </style:style>
    <style:style style:name="T59" style:parent-style-name="Hyperlink" style:family="text">
      <style:text-properties style:use-window-font-color="true"/>
    </style:style>
    <style:style style:name="P60" style:parent-style-name="TOC2" style:family="paragraph">
      <style:paragraph-properties>
        <style:tab-stops>
          <style:tab-stop style:type="right" style:leader-style="dotted" style:leader-text="." style:position="6.5472in"/>
        </style:tab-stops>
      </style:paragraph-properties>
    </style:style>
    <style:style style:name="T61" style:parent-style-name="Hyperlink" style:family="text">
      <style:text-properties style:use-window-font-color="true"/>
    </style:style>
    <style:style style:name="P62" style:parent-style-name="TOC2" style:family="paragraph">
      <style:paragraph-properties>
        <style:tab-stops>
          <style:tab-stop style:type="right" style:leader-style="dotted" style:leader-text="." style:position="6.5472in"/>
        </style:tab-stops>
      </style:paragraph-properties>
    </style:style>
    <style:style style:name="T63" style:parent-style-name="Hyperlink" style:family="text">
      <style:text-properties style:use-window-font-color="true"/>
    </style:style>
    <style:style style:name="P64" style:parent-style-name="TOC2" style:family="paragraph">
      <style:paragraph-properties>
        <style:tab-stops>
          <style:tab-stop style:type="right" style:leader-style="dotted" style:leader-text="." style:position="6.5472in"/>
        </style:tab-stops>
      </style:paragraph-properties>
    </style:style>
    <style:style style:name="T65" style:parent-style-name="Hyperlink" style:family="text">
      <style:text-properties style:use-window-font-color="true"/>
    </style:style>
    <style:style style:name="P66" style:parent-style-name="TOC1" style:family="paragraph">
      <style:paragraph-properties>
        <style:tab-stops>
          <style:tab-stop style:type="right" style:leader-style="dotted" style:leader-text="." style:position="6.6861in"/>
        </style:tab-stops>
      </style:paragraph-properties>
    </style:style>
    <style:style style:name="T67" style:parent-style-name="Hyperlink" style:family="text">
      <style:text-properties style:use-window-font-color="true"/>
    </style:style>
    <style:style style:name="P68" style:parent-style-name="TOC2" style:family="paragraph">
      <style:paragraph-properties>
        <style:tab-stops>
          <style:tab-stop style:type="right" style:leader-style="dotted" style:leader-text="." style:position="6.5472in"/>
        </style:tab-stops>
      </style:paragraph-properties>
    </style:style>
    <style:style style:name="T69" style:parent-style-name="Hyperlink" style:family="text">
      <style:text-properties style:use-window-font-color="true"/>
    </style:style>
    <style:style style:name="P70" style:parent-style-name="TOC1" style:family="paragraph">
      <style:paragraph-properties>
        <style:tab-stops>
          <style:tab-stop style:type="right" style:leader-style="dotted" style:leader-text="." style:position="6.6861in"/>
        </style:tab-stops>
      </style:paragraph-properties>
    </style:style>
    <style:style style:name="T71" style:parent-style-name="Hyperlink" style:family="text">
      <style:text-properties style:use-window-font-color="true"/>
    </style:style>
    <style:style style:name="P72" style:parent-style-name="TOC2" style:family="paragraph">
      <style:paragraph-properties>
        <style:tab-stops>
          <style:tab-stop style:type="right" style:leader-style="dotted" style:leader-text="." style:position="6.5472in"/>
        </style:tab-stops>
      </style:paragraph-properties>
    </style:style>
    <style:style style:name="T73" style:parent-style-name="Hyperlink" style:family="text">
      <style:text-properties style:use-window-font-color="true"/>
    </style:style>
    <style:style style:name="P74" style:parent-style-name="TOC2" style:family="paragraph">
      <style:paragraph-properties>
        <style:tab-stops>
          <style:tab-stop style:type="right" style:leader-style="dotted" style:leader-text="." style:position="6.5472in"/>
        </style:tab-stops>
      </style:paragraph-properties>
    </style:style>
    <style:style style:name="T75" style:parent-style-name="Hyperlink" style:family="text">
      <style:text-properties style:use-window-font-color="true"/>
    </style:style>
    <style:style style:name="P76" style:parent-style-name="TOC2" style:family="paragraph">
      <style:paragraph-properties>
        <style:tab-stops>
          <style:tab-stop style:type="right" style:leader-style="dotted" style:leader-text="." style:position="6.5472in"/>
        </style:tab-stops>
      </style:paragraph-properties>
    </style:style>
    <style:style style:name="T77" style:parent-style-name="Hyperlink" style:family="text">
      <style:text-properties style:use-window-font-color="true"/>
    </style:style>
    <style:style style:name="P78" style:parent-style-name="TOC2" style:family="paragraph">
      <style:paragraph-properties>
        <style:tab-stops>
          <style:tab-stop style:type="right" style:leader-style="dotted" style:leader-text="." style:position="6.5472in"/>
        </style:tab-stops>
      </style:paragraph-properties>
    </style:style>
    <style:style style:name="T79" style:parent-style-name="Hyperlink" style:family="text">
      <style:text-properties style:use-window-font-color="true"/>
    </style:style>
    <style:style style:name="P80" style:parent-style-name="TOC1" style:family="paragraph">
      <style:paragraph-properties>
        <style:tab-stops>
          <style:tab-stop style:type="right" style:leader-style="dotted" style:leader-text="." style:position="6.6861in"/>
        </style:tab-stops>
      </style:paragraph-properties>
    </style:style>
    <style:style style:name="T81" style:parent-style-name="Hyperlink" style:family="text">
      <style:text-properties style:use-window-font-color="true"/>
    </style:style>
    <style:style style:name="P82" style:parent-style-name="TOC2" style:family="paragraph">
      <style:paragraph-properties>
        <style:tab-stops>
          <style:tab-stop style:type="right" style:leader-style="dotted" style:leader-text="." style:position="6.5472in"/>
        </style:tab-stops>
      </style:paragraph-properties>
    </style:style>
    <style:style style:name="T83" style:parent-style-name="Hyperlink" style:family="text">
      <style:text-properties style:use-window-font-color="true"/>
    </style:style>
    <style:style style:name="P84" style:parent-style-name="TOC2" style:family="paragraph">
      <style:paragraph-properties>
        <style:tab-stops>
          <style:tab-stop style:type="right" style:leader-style="dotted" style:leader-text="." style:position="6.5472in"/>
        </style:tab-stops>
      </style:paragraph-properties>
    </style:style>
    <style:style style:name="T85" style:parent-style-name="Hyperlink" style:family="text">
      <style:text-properties style:use-window-font-color="true"/>
    </style:style>
    <style:style style:name="P86" style:parent-style-name="TOC2" style:family="paragraph">
      <style:paragraph-properties>
        <style:tab-stops>
          <style:tab-stop style:type="right" style:leader-style="dotted" style:leader-text="." style:position="6.5472in"/>
        </style:tab-stops>
      </style:paragraph-properties>
    </style:style>
    <style:style style:name="T87" style:parent-style-name="Hyperlink" style:family="text">
      <style:text-properties style:use-window-font-color="true"/>
    </style:style>
    <style:style style:name="P88" style:parent-style-name="TOC2" style:family="paragraph">
      <style:paragraph-properties>
        <style:tab-stops>
          <style:tab-stop style:type="right" style:leader-style="dotted" style:leader-text="." style:position="6.5472in"/>
        </style:tab-stops>
      </style:paragraph-properties>
    </style:style>
    <style:style style:name="T89" style:parent-style-name="Hyperlink" style:family="text">
      <style:text-properties style:use-window-font-color="true"/>
    </style:style>
    <style:style style:name="P90" style:parent-style-name="TOC2" style:family="paragraph">
      <style:paragraph-properties>
        <style:tab-stops>
          <style:tab-stop style:type="right" style:leader-style="dotted" style:leader-text="." style:position="6.5472in"/>
        </style:tab-stops>
      </style:paragraph-properties>
    </style:style>
    <style:style style:name="T91" style:parent-style-name="Hyperlink" style:family="text">
      <style:text-properties style:use-window-font-color="true"/>
    </style:style>
    <style:style style:name="P92" style:parent-style-name="TOC2" style:family="paragraph">
      <style:paragraph-properties>
        <style:tab-stops>
          <style:tab-stop style:type="right" style:leader-style="dotted" style:leader-text="." style:position="6.5472in"/>
        </style:tab-stops>
      </style:paragraph-properties>
    </style:style>
    <style:style style:name="T93" style:parent-style-name="Hyperlink" style:family="text">
      <style:text-properties style:use-window-font-color="true"/>
    </style:style>
    <style:style style:name="P94" style:parent-style-name="TOC2" style:family="paragraph">
      <style:paragraph-properties>
        <style:tab-stops>
          <style:tab-stop style:type="right" style:leader-style="dotted" style:leader-text="." style:position="6.5472in"/>
        </style:tab-stops>
      </style:paragraph-properties>
    </style:style>
    <style:style style:name="T95" style:parent-style-name="Hyperlink" style:family="text">
      <style:text-properties style:use-window-font-color="true"/>
    </style:style>
    <style:style style:name="P96" style:parent-style-name="Heading1" style:family="paragraph">
      <style:text-properties fo:font-weight="bold" style:font-weight-asian="bold" fo:color="#C64E00" fo:font-size="10.5pt" style:font-size-asian="10.5pt" style:font-size-complex="10.5pt"/>
    </style:style>
    <style:style style:name="P97" style:parent-style-name="Heading1" style:family="paragraph">
      <style:text-properties fo:color="#C64E00"/>
    </style:style>
    <style:style style:name="P98" style:parent-style-name="Normal" style:family="paragraph">
      <style:paragraph-properties fo:break-before="page"/>
      <style:text-properties style:font-name="Calibri" fo:font-size="11pt" style:font-size-asian="11pt" style:font-size-complex="11pt"/>
    </style:style>
    <style:style style:name="TableColumn100" style:family="table-column">
      <style:table-column-properties style:column-width="3.0381in"/>
    </style:style>
    <style:style style:name="TableColumn101" style:family="table-column">
      <style:table-column-properties style:column-width="3.2159in"/>
    </style:style>
    <style:style style:name="Table99" style:family="table">
      <style:table-properties style:width="6.2541in" fo:margin-left="0in" table:align="left"/>
    </style:style>
    <style:style style:name="TableRow102" style:family="table-row">
      <style:table-row-properties style:min-row-height="0.2756in"/>
    </style:style>
    <style:style style:name="TableCell103" style:family="table-cell">
      <style:table-cell-properties fo:border-top="0.0069in solid #FFBB87" fo:border-left="0.0069in solid #FFBB87" fo:border-bottom="0.0208in solid #FF994C" fo:border-right="0.0069in solid #FFBB87" style:writing-mode="lr-tb" fo:padding-top="0in" fo:padding-left="0.075in" fo:padding-bottom="0in" fo:padding-right="0.075in"/>
    </style:style>
    <style:style style:name="P104" style:parent-style-name="Normal" style:family="paragraph">
      <style:paragraph-properties fo:text-align="center"/>
    </style:style>
    <style:style style:name="T105" style:parent-style-name="DefaultParagraphFont" style:family="text">
      <style:text-properties fo:font-weight="bold" style:font-weight-asian="bold" style:font-weight-complex="bold" fo:color="#C25500"/>
    </style:style>
    <style:style style:name="TableRow106" style:family="table-row">
      <style:table-row-properties style:min-row-height="1.1291in"/>
    </style:style>
    <style:style style:name="TableCell107" style:family="table-cell">
      <style:table-cell-properties fo:border="0.0069in solid #FFBB87" style:writing-mode="lr-tb" fo:padding-top="0in" fo:padding-left="0.075in" fo:padding-bottom="0in" fo:padding-right="0.075in"/>
    </style:style>
    <style:style style:name="P108" style:parent-style-name="ListParagraph" style:family="paragraph">
      <style:text-properties fo:font-weight="bold" style:font-weight-asian="bold" style:font-weight-complex="bold"/>
    </style:style>
    <style:style style:name="P109" style:parent-style-name="ListParagraph" style:family="paragraph">
      <style:text-properties fo:font-weight="bold" style:font-weight-asian="bold" style:font-weight-complex="bold"/>
    </style:style>
    <style:style style:name="P110" style:parent-style-name="ListParagraph" style:family="paragraph">
      <style:text-properties fo:font-weight="bold" style:font-weight-asian="bold" style:font-weight-complex="bold"/>
    </style:style>
    <style:style style:name="P111" style:parent-style-name="ListParagraph" style:family="paragraph">
      <style:text-properties fo:font-weight="bold" style:font-weight-asian="bold" style:font-weight-complex="bold"/>
    </style:style>
    <style:style style:name="P112" style:parent-style-name="ListParagraph" style:family="paragraph">
      <style:paragraph-properties style:contextual-spacing="false" fo:margin-bottom="0in" fo:line-height="100%" fo:margin-left="0.5in" fo:text-indent="-0.25in">
        <style:tab-stops/>
      </style:paragraph-properties>
      <style:text-properties style:font-name="Calibri" fo:font-weight="bold" style:font-weight-asian="bold" style:font-weight-complex="bold" fo:font-size="10.5pt" style:font-size-asian="10.5pt" style:font-size-complex="10.5pt"/>
    </style:style>
    <style:style style:name="TableCell113" style:family="table-cell">
      <style:table-cell-properties fo:border="0.0069in solid #FFBB87" style:writing-mode="lr-tb" fo:padding-top="0in" fo:padding-left="0.075in" fo:padding-bottom="0in" fo:padding-right="0.075in"/>
    </style:style>
    <style:style style:name="P114" style:parent-style-name="BodyText" style:family="paragraph">
      <style:text-properties style:font-name="Calibri" fo:font-size="11pt" style:font-size-asian="11pt" style:font-size-complex="11pt" style:language-asian="en" style:country-asian="GB"/>
    </style:style>
    <style:style style:name="TableColumn116" style:family="table-column">
      <style:table-column-properties style:column-width="1.5604in"/>
    </style:style>
    <style:style style:name="TableColumn117" style:family="table-column">
      <style:table-column-properties style:column-width="2.5722in"/>
    </style:style>
    <style:style style:name="Table115" style:family="table">
      <style:table-properties style:width="4.1326in" fo:margin-left="0in" table:align="left"/>
    </style:style>
    <style:style style:name="TableRow118" style:family="table-row">
      <style:table-row-properties style:min-row-height="0.1625in"/>
    </style:style>
    <style:style style:name="TableCell119" style:family="table-cell">
      <style:table-cell-properties fo:border="none" style:writing-mode="lr-tb" fo:padding-top="0.0395in" fo:padding-left="0.075in" fo:padding-bottom="0.0395in" fo:padding-right="0.075in"/>
    </style:style>
    <style:style style:name="TableCell120" style:family="table-cell">
      <style:table-cell-properties fo:border="none" style:writing-mode="lr-tb" fo:padding-top="0.0395in" fo:padding-left="0.075in" fo:padding-bottom="0.0395in" fo:padding-right="0.075in"/>
    </style:style>
    <style:style style:name="TableRow121" style:family="table-row">
      <style:table-row-properties style:min-row-height="0.9965in"/>
    </style:style>
    <style:style style:name="TableCell122" style:family="table-cell">
      <style:table-cell-properties fo:border="none" style:writing-mode="lr-tb" fo:padding-top="0.0395in" fo:padding-left="0.075in" fo:padding-bottom="0.0395in" fo:padding-right="0.075in"/>
    </style:style>
    <style:style style:name="TableCell123" style:family="table-cell">
      <style:table-cell-properties fo:border="none" style:writing-mode="lr-tb" fo:padding-top="0.0395in" fo:padding-left="0.075in" fo:padding-bottom="0.0395in" fo:padding-right="0.075in"/>
    </style:style>
    <style:style style:name="TableRow124" style:family="table-row">
      <style:table-row-properties style:min-row-height="0.3361in"/>
    </style:style>
    <style:style style:name="TableCell125" style:family="table-cell">
      <style:table-cell-properties fo:border="none" style:writing-mode="lr-tb" fo:padding-top="0.0395in" fo:padding-left="0.075in" fo:padding-bottom="0.0395in" fo:padding-right="0.075in"/>
    </style:style>
    <style:style style:name="TableCell126" style:family="table-cell">
      <style:table-cell-properties fo:border="none" style:writing-mode="lr-tb" fo:padding-top="0.0395in" fo:padding-left="0.075in" fo:padding-bottom="0.0395in" fo:padding-right="0.075in"/>
    </style:style>
    <style:style style:name="TableRow127" style:family="table-row">
      <style:table-row-properties style:min-row-height="0.1736in"/>
    </style:style>
    <style:style style:name="TableCell128" style:family="table-cell">
      <style:table-cell-properties fo:border="none" style:writing-mode="lr-tb" fo:padding-top="0.0395in" fo:padding-left="0.075in" fo:padding-bottom="0.0395in" fo:padding-right="0.075in"/>
    </style:style>
    <style:style style:name="TableCell129" style:family="table-cell">
      <style:table-cell-properties fo:border="none" style:writing-mode="lr-tb" fo:padding-top="0.0395in" fo:padding-left="0.075in" fo:padding-bottom="0.0395in" fo:padding-right="0.075in"/>
    </style:style>
    <style:style style:name="TableRow130" style:family="table-row">
      <style:table-row-properties style:min-row-height="0.1736in"/>
    </style:style>
    <style:style style:name="TableCell131" style:family="table-cell">
      <style:table-cell-properties fo:border="none" style:writing-mode="lr-tb" fo:padding-top="0.0395in" fo:padding-left="0.075in" fo:padding-bottom="0.0395in" fo:padding-right="0.075in"/>
    </style:style>
    <style:style style:name="P132" style:parent-style-name="BodyText" style:family="paragraph">
      <style:text-properties style:font-name="Calibri" fo:font-size="10.5pt" style:font-size-asian="10.5pt" style:font-size-complex="10.5pt"/>
    </style:style>
    <style:style style:name="TableCell133" style:family="table-cell">
      <style:table-cell-properties fo:border="none" style:writing-mode="lr-tb" fo:padding-top="0.0395in" fo:padding-left="0.075in" fo:padding-bottom="0.0395in" fo:padding-right="0.075in"/>
    </style:style>
    <style:style style:name="P134" style:parent-style-name="BodyText" style:family="paragraph">
      <style:text-properties style:font-name="Calibri" fo:font-size="10.5pt" style:font-size-asian="10.5pt" style:font-size-complex="10.5pt"/>
    </style:style>
    <style:style style:name="P135" style:parent-style-name="BodyText" style:family="paragraph">
      <style:text-properties style:font-name="Calibri" style:language-asian="en" style:country-asian="GB"/>
    </style:style>
    <style:style style:name="P136" style:parent-style-name="BodyText" style:family="paragraph">
      <style:text-properties style:font-name="Calibri" style:language-asian="en" style:country-asian="GB"/>
    </style:style>
    <style:style style:name="P137" style:parent-style-name="BodyText" style:family="paragraph">
      <style:text-properties style:font-name="Calibri" style:language-asian="en" style:country-asian="GB"/>
    </style:style>
    <style:style style:name="P138" style:parent-style-name="BodyText" style:family="paragraph">
      <style:text-properties style:font-name="Calibri" style:language-asian="en" style:country-asian="GB"/>
    </style:style>
    <style:style style:name="P139" style:parent-style-name="BodyText" style:family="paragraph">
      <style:text-properties style:font-name="Calibri" style:language-asian="en" style:country-asian="GB"/>
    </style:style>
    <style:style style:name="P140" style:parent-style-name="Normal" style:family="paragraph">
      <style:paragraph-properties fo:break-before="page"/>
      <style:text-properties style:font-name="Calibri" style:language-asian="en" style:country-asian="GB"/>
    </style:style>
    <style:style style:name="T141" style:parent-style-name="DefaultParagraphFont" style:family="text">
      <style:text-properties fo:color="#C64E00"/>
    </style:style>
    <style:style style:name="T142" style:parent-style-name="StyleArial" style:family="text">
      <style:text-properties style:font-name="Montserrat" fo:font-size="10.5pt" style:font-size-asian="10.5pt" style:font-size-complex="10.5pt"/>
    </style:style>
    <style:style style:name="T143" style:parent-style-name="StyleArial" style:family="text">
      <style:text-properties style:font-name="Montserrat" fo:font-size="10.5pt" style:font-size-asian="10.5pt" style:font-size-complex="10.5pt"/>
    </style:style>
    <style:style style:name="TableColumn145" style:family="table-column">
      <style:table-column-properties style:column-width="3.1305in"/>
    </style:style>
    <style:style style:name="TableColumn146" style:family="table-column">
      <style:table-column-properties style:column-width="3.1305in"/>
    </style:style>
    <style:style style:name="Table144" style:family="table">
      <style:table-properties style:width="6.2611in" fo:margin-left="0in" table:align="left"/>
    </style:style>
    <style:style style:name="TableRow147" style:family="table-row">
      <style:table-row-properties/>
    </style:style>
    <style:style style:name="TableCell148" style:family="table-cell">
      <style:table-cell-properties fo:border="none" style:writing-mode="lr-tb" fo:padding-top="0in" fo:padding-left="0.075in" fo:padding-bottom="0in" fo:padding-right="0.075in"/>
    </style:style>
    <style:style style:name="P149" style:parent-style-name="ListParagraph" style:family="paragraph"/>
    <style:style style:name="T150" style:parent-style-name="StyleArial" style:family="text">
      <style:text-properties style:font-name="Montserrat" fo:font-size="10.5pt" style:font-size-asian="10.5pt" style:font-size-complex="10.5pt"/>
    </style:style>
    <style:style style:name="P151" style:parent-style-name="ListParagraph" style:family="paragraph"/>
    <style:style style:name="T152" style:parent-style-name="StyleArial" style:family="text">
      <style:text-properties style:font-name="Montserrat" fo:font-size="10.5pt" style:font-size-asian="10.5pt" style:font-size-complex="10.5pt"/>
    </style:style>
    <style:style style:name="P153" style:parent-style-name="ListParagraph" style:family="paragraph"/>
    <style:style style:name="T154" style:parent-style-name="StyleArial" style:family="text">
      <style:text-properties style:font-name="Montserrat" fo:font-size="10.5pt" style:font-size-asian="10.5pt" style:font-size-complex="10.5pt"/>
    </style:style>
    <style:style style:name="P155" style:parent-style-name="ListParagraph" style:family="paragraph"/>
    <style:style style:name="T156" style:parent-style-name="StyleArial" style:family="text">
      <style:text-properties style:font-name="Montserrat" fo:font-size="10.5pt" style:font-size-asian="10.5pt" style:font-size-complex="10.5pt"/>
    </style:style>
    <style:style style:name="P157" style:parent-style-name="ListParagraph" style:family="paragraph"/>
    <style:style style:name="T158" style:parent-style-name="StyleArial" style:family="text">
      <style:text-properties style:font-name="Montserrat" fo:font-size="10.5pt" style:font-size-asian="10.5pt" style:font-size-complex="10.5pt"/>
    </style:style>
    <style:style style:name="TableCell159" style:family="table-cell">
      <style:table-cell-properties fo:border="none" style:writing-mode="lr-tb" fo:padding-top="0in" fo:padding-left="0.075in" fo:padding-bottom="0in" fo:padding-right="0.075in"/>
    </style:style>
    <style:style style:name="P160" style:parent-style-name="ListParagraph" style:family="paragraph"/>
    <style:style style:name="P161" style:parent-style-name="ListParagraph" style:family="paragraph"/>
    <style:style style:name="P162" style:parent-style-name="ListParagraph" style:family="paragraph"/>
    <style:style style:name="P163" style:parent-style-name="ListParagraph" style:family="paragraph"/>
    <style:style style:name="TableRow164" style:family="table-row">
      <style:table-row-properties/>
    </style:style>
    <style:style style:name="TableCell165" style:family="table-cell">
      <style:table-cell-properties fo:border="none" style:writing-mode="lr-tb" fo:padding-top="0in" fo:padding-left="0.075in" fo:padding-bottom="0in" fo:padding-right="0.075in"/>
    </style:style>
    <style:style style:name="P166" style:parent-style-name="ListParagraph" style:family="paragraph">
      <style:paragraph-properties fo:margin-left="0.25in" fo:text-indent="-0.25in">
        <style:tab-stops/>
      </style:paragraph-properties>
    </style:style>
    <style:style style:name="TableCell167" style:family="table-cell">
      <style:table-cell-properties fo:border="none" style:writing-mode="lr-tb" fo:padding-top="0in" fo:padding-left="0.0069in" fo:padding-bottom="0in" fo:padding-right="0.0069in"/>
    </style:style>
    <style:style style:name="P168" style:parent-style-name="ListParagraph" style:family="paragraph">
      <style:paragraph-properties fo:margin-left="0.25in" fo:text-indent="-0.25in">
        <style:tab-stops/>
      </style:paragraph-properties>
    </style:style>
    <style:style style:name="T169" style:parent-style-name="StyleArial" style:family="text">
      <style:text-properties style:font-name="Montserrat" fo:font-size="10.5pt" style:font-size-asian="10.5pt" style:font-size-complex="10.5pt"/>
    </style:style>
    <style:style style:name="P170" style:parent-style-name="ListParagraph" style:family="paragraph"/>
    <style:style style:name="P171" style:parent-style-name="ListParagraph" style:family="paragraph"/>
    <style:style style:name="P172" style:parent-style-name="ListParagraph" style:family="paragraph"/>
    <style:style style:name="P173" style:parent-style-name="Normal" style:family="paragraph">
      <style:paragraph-properties fo:widows="0" fo:orphans="0"/>
    </style:style>
    <style:style style:name="P174" style:parent-style-name="Normal" style:family="paragraph">
      <style:paragraph-properties fo:widows="0" fo:orphans="0" fo:margin-bottom="0in" fo:line-height="100%" fo:margin-left="0.25in" fo:text-indent="-0.25in">
        <style:tab-stops/>
      </style:paragraph-properties>
      <style:text-properties style:font-name="Calibri" fo:font-size="10.5pt" style:font-size-asian="10.5pt" style:font-size-complex="10.5pt"/>
    </style:style>
    <style:style style:name="P175" style:parent-style-name="Heading1" style:family="paragraph">
      <style:text-properties fo:color="#C64E00"/>
    </style:style>
    <style:style style:name="P176" style:parent-style-name="Normal" style:family="paragraph">
      <style:paragraph-properties fo:text-align="justify" fo:margin-bottom="0in" fo:line-height="100%"/>
      <style:text-properties style:font-name="Calibri" fo:font-size="11pt" style:font-size-asian="11pt" style:font-size-complex="11pt"/>
    </style:style>
    <style:style style:name="P177" style:parent-style-name="Normal" style:family="paragraph">
      <style:text-properties style:font-name="Calibri" fo:font-size="11pt" style:font-size-asian="11pt" style:font-size-complex="11pt"/>
    </style:style>
    <style:style style:name="P178" style:parent-style-name="Normal" style:family="paragraph">
      <style:text-properties style:font-name="Calibri" fo:font-size="11pt" style:font-size-asian="11pt" style:font-size-complex="11pt"/>
    </style:style>
    <style:style style:name="P179" style:parent-style-name="Heading1" style:family="paragraph">
      <style:text-properties fo:color="#C64E00"/>
    </style:style>
    <style:style style:name="P180" style:parent-style-name="Normal" style:family="paragraph">
      <style:text-properties style:language-asian="en" style:country-asian="GB"/>
    </style:style>
    <style:style style:name="P181" style:parent-style-name="Normal" style:family="paragraph">
      <style:text-properties style:language-asian="en" style:country-asian="GB"/>
    </style:style>
    <style:style style:name="P182" style:parent-style-name="Normal" style:family="paragraph">
      <style:text-properties style:language-asian="en" style:country-asian="GB"/>
    </style:style>
    <style:style style:name="P183" style:parent-style-name="Normal" style:family="paragraph">
      <style:text-properties style:language-asian="en" style:country-asian="GB"/>
    </style:style>
    <style:style style:name="P184" style:parent-style-name="BodyText" style:family="paragraph">
      <style:text-properties style:font-name="Calibri" fo:font-size="10.5pt" style:font-size-asian="10.5pt" style:font-size-complex="10.5pt" style:language-asian="en" style:country-asian="GB"/>
    </style:style>
    <style:style style:name="P185" style:parent-style-name="Normal" style:family="paragraph">
      <style:text-properties style:language-asian="en" style:country-asian="GB"/>
    </style:style>
    <style:style style:name="P186" style:parent-style-name="Normal" style:family="paragraph">
      <style:text-properties style:language-asian="en" style:country-asian="GB"/>
    </style:style>
    <style:style style:name="P187" style:parent-style-name="Normal" style:family="paragraph">
      <style:text-properties style:language-asian="en" style:country-asian="GB"/>
    </style:style>
    <style:style style:name="P188" style:parent-style-name="Normal" style:family="paragraph">
      <style:text-properties style:language-asian="en" style:country-asian="GB"/>
    </style:style>
    <style:style style:name="P189" style:parent-style-name="Normal" style:family="paragraph">
      <style:text-properties style:language-asian="en" style:country-asian="GB"/>
    </style:style>
    <style:style style:name="P190" style:parent-style-name="Normal" style:family="paragraph">
      <style:text-properties style:language-asian="en" style:country-asian="GB"/>
    </style:style>
    <style:style style:name="P191" style:parent-style-name="BodyText" style:family="paragraph">
      <style:text-properties style:font-name="Calibri" fo:font-size="10.5pt" style:font-size-asian="10.5pt" style:font-size-complex="10.5pt" style:language-asian="en" style:country-asian="GB"/>
    </style:style>
    <style:style style:name="P192" style:parent-style-name="ListParagraph" style:family="paragraph">
      <style:text-properties style:language-asian="en" style:country-asian="GB"/>
    </style:style>
    <style:style style:name="P193" style:parent-style-name="ListParagraph" style:family="paragraph">
      <style:text-properties style:language-asian="en" style:country-asian="GB"/>
    </style:style>
    <style:style style:name="P194" style:parent-style-name="ListParagraph" style:family="paragraph">
      <style:text-properties style:language-asian="en" style:country-asian="GB"/>
    </style:style>
    <style:style style:name="P195" style:parent-style-name="ListParagraph" style:family="paragraph">
      <style:text-properties style:language-asian="en" style:country-asian="GB"/>
    </style:style>
    <style:style style:name="P196" style:parent-style-name="ListParagraph" style:family="paragraph">
      <style:text-properties style:language-asian="en" style:country-asian="GB"/>
    </style:style>
    <style:style style:name="P197" style:parent-style-name="ListParagraph" style:family="paragraph">
      <style:text-properties style:language-asian="en" style:country-asian="GB"/>
    </style:style>
    <style:style style:name="P198" style:parent-style-name="BodyText" style:family="paragraph">
      <style:paragraph-properties fo:margin-left="0.5in">
        <style:tab-stops/>
      </style:paragraph-properties>
      <style:text-properties style:font-name="Calibri" fo:font-size="10.5pt" style:font-size-asian="10.5pt" style:font-size-complex="10.5pt" style:language-asian="en" style:country-asian="GB"/>
    </style:style>
    <style:style style:name="P199" style:parent-style-name="Normal" style:family="paragraph">
      <style:text-properties style:language-asian="en" style:country-asian="GB"/>
    </style:style>
    <style:style style:name="P200" style:parent-style-name="Normal" style:family="paragraph">
      <style:text-properties style:language-asian="en" style:country-asian="GB"/>
    </style:style>
    <style:style style:name="P201" style:parent-style-name="Normal" style:family="paragraph">
      <style:text-properties style:language-asian="en" style:country-asian="GB"/>
    </style:style>
    <style:style style:name="P202" style:parent-style-name="Normal" style:family="paragraph">
      <style:text-properties style:language-asian="en" style:country-asian="GB"/>
    </style:style>
    <style:style style:name="P203" style:parent-style-name="Normal" style:family="paragraph">
      <style:text-properties style:language-asian="en" style:country-asian="GB"/>
    </style:style>
    <style:style style:name="P204" style:parent-style-name="Normal" style:family="paragraph">
      <style:text-properties style:language-asian="en" style:country-asian="GB"/>
    </style:style>
    <style:style style:name="P205" style:parent-style-name="ListParagraph" style:family="paragraph">
      <style:text-properties style:language-asian="en" style:country-asian="GB"/>
    </style:style>
    <style:style style:name="T206" style:parent-style-name="DefaultParagraphFont" style:family="text">
      <style:text-properties style:language-asian="en" style:country-asian="GB"/>
    </style:style>
    <style:style style:name="P207" style:parent-style-name="BodyText" style:family="paragraph">
      <style:text-properties style:font-name="Calibri" fo:font-size="10.5pt" style:font-size-asian="10.5pt" style:font-size-complex="10.5pt" style:language-asian="en" style:country-asian="GB"/>
    </style:style>
    <style:style style:name="T208" style:parent-style-name="DefaultParagraphFont" style:family="text">
      <style:text-properties style:language-asian="en" style:country-asian="GB"/>
    </style:style>
    <style:style style:family="graphic" style:name="a1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h text:style-name="P1" text:outline-level="2"><text:bookmark-start text:name="_Toc220626042"/><draw:frame draw:z-index="251655168" draw:id="id8" draw:style-name="a11" draw:name="Text Box 2" text:anchor-type="paragraph" svg:x="-0.27917in" svg:y="-2.78958in" svg:width="6.1in" svg:height="1.07778in" style:rel-width="scale" style:rel-height="scale"><draw:text-box><text:p text:style-name="P12">Nexus Penetration Testing Service</text:p><text:p text:style-name="P13">Service Definition</text:p></draw:text-box><svg:title/><svg:desc/></draw:frame><draw:frame draw:z-index="251657216" draw:id="id9" draw:style-name="a12" draw:name="Text Box 3" text:anchor-type="paragraph" svg:x="-0.26944in" svg:y="-1.23194in" svg:width="2.67639in" svg:height="1.02639in" style:rel-width="scale" style:rel-height="scale"><draw:text-box><text:p text:style-name="NormalWhite">www.nexusos.co.uk</text:p><text:p text:style-name="NormalWhite">sales@nexusos.co.uk</text:p><text:p text:style-name="NormalWhite">01392 205095</text:p></draw:text-box><svg:title/><svg:desc/></draw:frame><text:bookmark-end text:name="_Toc220626042"/></text:h>
      <text:p text:style-name="P14"/>
      <text:p text:style-name="P15"/>
      <text:p text:style-name="Normal">Crown Commercial Service - Procurement Reference Number RM1557.15</text:p>
      <text:p text:style-name="P16"/>
      <text:p text:style-name="P17"/>
      <text:p text:style-name="P18"/>
      <text:p text:style-name="P19"/>
      <text:p text:style-name="P20"/>
      <text:p text:style-name="P21"/>
      <text:p text:style-name="P22"/>
      <text:p text:style-name="P23"/>
      <text:p text:style-name="P24"/>
      <text:p text:style-name="P25"/>
      <text:p text:style-name="P26"/>
      <text:p text:style-name="Normal"/>
      <text:p text:style-name="P27"/>
      <text:p text:style-name="P28"/>
      <text:p text:style-name="P29"/>
      <text:h text:style-name="P30" text:outline-level="1"><text:bookmark-start text:name="_Toc165575221"/><text:bookmark-start text:name="_Toc165625295"/><text:bookmark-start text:name="_Toc165807801"/><text:bookmark-start text:name="_Toc165823780"/><text:bookmark-start text:name="_Toc165886052"/><text:bookmark-start text:name="_Toc220626043"/>Document Control<text:bookmark-end text:name="_Toc165575221"/><text:bookmark-end text:name="_Toc165625295"/><text:bookmark-end text:name="_Toc165807801"/><text:bookmark-end text:name="_Toc165823780"/><text:bookmark-end text:name="_Toc165886052"/><text:bookmark-end text:name="_Toc220626043"/><text:tab/></text:h>
      <text:p text:style-name="P31"/>
      <text:p text:style-name="P32">COPYRIGHT</text:p>
      <text:p text:style-name="Normal">Copyright @ 2026 Nexus Open Systems Ltd. All rights reserved.</text:p>
      <text:p text:style-name="Normal"/>
      <text:p text:style-name="Normal">Any questions regarding this document should be directed to:</text:p>
      <text:p text:style-name="Normal"/>
      <table:table table:style-name="Table33">
        <table:table-columns>
          <table:table-column table:style-name="TableColumn34"/>
          <table:table-column table:style-name="TableColumn35"/>
        </table:table-columns>
        <table:table-row table:style-name="TableRow36">
          <table:table-cell table:style-name="TableCell37">
            <text:p text:style-name="Normal">Name</text:p>
          </table:table-cell>
          <table:table-cell table:style-name="TableCell38">
            <text:p text:style-name="Normal">Stuart Wilson</text:p>
          </table:table-cell>
        </table:table-row>
        <table:table-row table:style-name="TableRow39">
          <table:table-cell table:style-name="TableCell40">
            <text:p text:style-name="Normal">Position</text:p>
          </table:table-cell>
          <table:table-cell table:style-name="TableCell41">
            <text:p text:style-name="Normal">Managing Director</text:p>
          </table:table-cell>
        </table:table-row>
        <table:table-row table:style-name="TableRow42">
          <table:table-cell table:style-name="TableCell43">
            <text:p text:style-name="Normal">Address</text:p>
          </table:table-cell>
          <table:table-cell table:style-name="TableCell44">
            <text:p text:style-name="Normal">Nexus Open Systems Ltd, Vale House, Pynes Hill, Exeter,<text:s/>Devon EX2 5AZ</text:p>
          </table:table-cell>
        </table:table-row>
        <table:table-row table:style-name="TableRow45">
          <table:table-cell table:style-name="TableCell46">
            <text:p text:style-name="Normal">Telephone</text:p>
          </table:table-cell>
          <table:table-cell table:style-name="TableCell47">
            <text:p text:style-name="Normal">01392 205095</text:p>
          </table:table-cell>
        </table:table-row>
        <table:table-row table:style-name="TableRow48">
          <table:table-cell table:style-name="TableCell49">
            <text:p text:style-name="Normal">Email</text:p>
          </table:table-cell>
          <table:table-cell table:style-name="TableCell50">
            <text:p text:style-name="Normal">sales@nexusos.co.uk</text:p>
          </table:table-cell>
        </table:table-row>
      </table:table>
      <text:p text:style-name="P51"/>
      <text:p text:style-name="P52"/>
      <text:p text:style-name="P53"/>
      <text:p text:style-name="P54"/>
      <text:p text:style-name="TOCHeading">Conten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55"><text:a xlink:href="#_Toc220626042" office:target-frame-name="_top" xlink:show="replace"><text:tab/>1</text:a></text:p>
          <text:p text:style-name="P56"><text:a xlink:href="#_Toc220626043" office:target-frame-name="_top" xlink:show="replace"><text:span text:style-name="T57">Document Control</text:span><text:tab/>2</text:a></text:p>
          <text:p text:style-name="P58"><text:a xlink:href="#_Toc220626044" office:target-frame-name="_top" xlink:show="replace"><text:span text:style-name="T59">Company Profile</text:span><text:tab/>3</text:a></text:p>
          <text:p text:style-name="P60"><text:a xlink:href="#_Toc220626045" office:target-frame-name="_top" xlink:show="replace"><text:span text:style-name="T61">About Nexus</text:span><text:tab/>3</text:a></text:p>
          <text:p text:style-name="P62"><text:a xlink:href="#_Toc220626046" office:target-frame-name="_top" xlink:show="replace"><text:span text:style-name="T63">Nexus Principal Activities</text:span><text:tab/>5</text:a></text:p>
          <text:p text:style-name="P64"><text:a xlink:href="#_Toc220626047" office:target-frame-name="_top" xlink:show="replace"><text:span text:style-name="T65">Contact Information</text:span><text:tab/>5</text:a></text:p>
          <text:p text:style-name="P66"><text:a xlink:href="#_Toc220626048" office:target-frame-name="_top" xlink:show="replace"><text:span text:style-name="T67">Industry Accreditations and Cloud Competencies</text:span><text:tab/>6</text:a></text:p>
          <text:p text:style-name="P68"><text:a xlink:href="#_Toc220626049" office:target-frame-name="_top" xlink:show="replace"><text:span text:style-name="T69">Microsoft Accreditations</text:span><text:tab/>6</text:a></text:p>
          <text:p text:style-name="P70"><text:a xlink:href="#_Toc220626050" office:target-frame-name="_top" xlink:show="replace"><text:span text:style-name="T71">Service Overview</text:span><text:tab/>7</text:a></text:p>
          <text:p text:style-name="P72"><text:a xlink:href="#_Toc220626051" office:target-frame-name="_top" xlink:show="replace"><text:span text:style-name="T73">Our Approach</text:span><text:tab/>7</text:a></text:p>
          <text:p text:style-name="P74"><text:a xlink:href="#_Toc220626052" office:target-frame-name="_top" xlink:show="replace"><text:span text:style-name="T75">Nexus Managed Service Advanced PLUS</text:span><text:tab/>9</text:a></text:p>
          <text:p text:style-name="P76"><text:a xlink:href="#_Toc220626053" office:target-frame-name="_top" xlink:show="replace"><text:span text:style-name="T77">Managed Services Matrix</text:span><text:tab/>9</text:a></text:p>
          <text:p text:style-name="P78"><text:a xlink:href="#_Toc220626054" office:target-frame-name="_top" xlink:show="replace"><text:span text:style-name="T79">Customer References &amp; Case Studies</text:span><text:tab/>11</text:a></text:p>
          <text:p text:style-name="P80"><text:a xlink:href="#_Toc220626055" office:target-frame-name="_top" xlink:show="replace"><text:span text:style-name="T81">Service Details</text:span><text:tab/>11</text:a></text:p>
          <text:p text:style-name="P82"><text:a xlink:href="#_Toc220626056" office:target-frame-name="_top" xlink:show="replace"><text:span text:style-name="T83">Information Assurance</text:span><text:tab/>11</text:a></text:p>
          <text:p text:style-name="P84"><text:a xlink:href="#_Toc220626057" office:target-frame-name="_top" xlink:show="replace"><text:span text:style-name="T85">On-boarding/Off-boarding processes</text:span><text:tab/>11</text:a></text:p>
          <text:p text:style-name="P86"><text:a xlink:href="#_Toc220626058" office:target-frame-name="_top" xlink:show="replace"><text:span text:style-name="T87">Pricing</text:span><text:tab/>13</text:a></text:p>
          <text:p text:style-name="P88"><text:a xlink:href="#_Toc220626059" office:target-frame-name="_top" xlink:show="replace"><text:span text:style-name="T89">Service Management Details</text:span><text:tab/>13</text:a></text:p>
          <text:p text:style-name="P90"><text:a xlink:href="#_Toc220626060" office:target-frame-name="_top" xlink:show="replace"><text:span text:style-name="T91">Ordering and Invoicing</text:span><text:tab/>14</text:a></text:p>
          <text:p text:style-name="P92"><text:a xlink:href="#_Toc220626061" office:target-frame-name="_top" xlink:show="replace"><text:span text:style-name="T93">Termination Terms</text:span><text:tab/>14</text:a></text:p>
          <text:p text:style-name="P94"><text:a xlink:href="#_Toc220626062" office:target-frame-name="_top" xlink:show="replace"><text:span text:style-name="T95">Customer Responsibilities</text:span><text:tab/>14</text:a></text:p>
        </text:index-body>
      </text:table-of-content>
      <text:p text:style-name="Normal"/>
      <text:h text:style-name="P96" text:outline-level="1"/>
      <text:h text:style-name="P97" text:outline-level="1"><text:bookmark-start text:name="_Toc514834669"/><text:bookmark-start text:name="_Toc220626044"/>Company Profile<text:bookmark-end text:name="_Toc514834669"/><text:bookmark-end text:name="_Toc220626044"/></text:h>
      <text:h text:style-name="Heading2" text:outline-level="2"><text:bookmark-start text:name="_Toc514834670"/><text:bookmark-start text:name="_Toc220626045"/>About Nexus<text:bookmark-end text:name="_Toc514834670"/><text:bookmark-end text:name="_Toc220626045"/></text:h>
      <text:p text:style-name="Normal"><text:bookmark-start text:name="_Toc9413006"/>Nexus Open Systems deliver IT solutions, cloud services, software and support services to companies and organisations of all sizes. Established in 1998, and headquartered in Exeter, the company has four offices in Exeter, Cardiff, Bristol,<text:s/>Birmingham.</text:p>
      <text:soft-page-break/>
      <text:p text:style-name="Normal">The company invests heavily both in its personnel and strategic partnerships with industry-leading IT manufacturers and providers. These alliances are bonded by a single focus, to develop the skills within the company around industry-standard technology through company accreditation and individual professional IT certification.</text:p>
      <text:p text:style-name="Normal">Our portfolio of systems and cloud services provides our customers with cost effective and resilient business computing solutions with extended technical support from a single supplier.</text:p>
      <text:p text:style-name="Normal">We provide a source of advice that you can trust. Our business advisors understand your challenges and how effective IT solutions, cloud services and communications can help to address them. Our main aim is to make your business more successful through better productivity, lower costs, greater competitiveness and improved responsiveness and flexibility.</text:p>
      <text:p text:style-name="Normal">Utilising cloud technologies efficiently can sometimes require a broad range of expertise. These solutions may also require the integration of diverse products and collaborative efforts. Nexus Open Systems have a team of experts to develop and deploy a fully personalised solution for even the most complex needs, offering as much or as little help as you require.</text:p>
      <text:p text:style-name="Normal">The board and senior management of Nexus Open Systems Ltd (Nexus) are committed to protecting its information (confidentiality, integrity and availability) and that of its customers and, to achieve this goal, Nexus has implemented an Information Security Management System (ISMS) in accordance with ISO/IEC 27001:2022 and prevailing security best practices.</text:p>
      <text:p text:style-name="P98"/>
      <text:h text:style-name="Heading2" text:outline-level="2"><text:s/><text:bookmark-start text:name="_Toc165575225"/><text:bookmark-start text:name="_Toc165625298"/><text:bookmark-start text:name="_Toc165807804"/><text:bookmark-start text:name="_Toc165823783"/><text:bookmark-start text:name="_Toc165886055"/><text:bookmark-start text:name="_Toc220626046"/>Nexus Principal Activities<text:bookmark-end text:name="_Toc165575225"/><text:bookmark-end text:name="_Toc165625298"/><text:bookmark-end text:name="_Toc165807804"/><text:bookmark-end text:name="_Toc165823783"/><text:bookmark-end text:name="_Toc165886055"/><text:bookmark-end text:name="_Toc220626046"/></text:h>
      <table:table table:style-name="Table99">
        <table:table-columns>
          <table:table-column table:style-name="TableColumn100"/>
          <table:table-column table:style-name="TableColumn101"/>
        </table:table-columns>
        <table:table-row table:style-name="TableRow102">
          <table:table-cell table:style-name="TableCell103" table:number-columns-spanned="2">
            <text:p text:style-name="P104"><text:span text:style-name="T105">PRINCIPAL ACTIVITIES</text:span></text:p>
          </table:table-cell>
          <table:covered-table-cell/>
        </table:table-row>
        <table:table-row table:style-name="TableRow106">
          <table:table-cell table:style-name="TableCell107">
            <text:list text:style-name="LFO24_2" text:continue-numbering="true">
              <text:list-item>
                <text:p text:style-name="P108">Cloud Services</text:p>
              </text:list-item>
              <text:list-item>
                <text:p text:style-name="P109">Managed Support Services</text:p>
              </text:list-item>
              <text:list-item>
                <text:p text:style-name="P110">Unified Communications</text:p>
              </text:list-item>
              <text:list-item>
                <text:p text:style-name="P111">Collaboration Platforms</text:p>
              </text:list-item>
            </text:list>
            <text:p text:style-name="P112"/>
          </table:table-cell>
          <table:table-cell table:style-name="TableCell113">
            <text:p text:style-name="Normal">Our portfolio of cloud and managed<text:s/>support provides customers with cost effective and resilient business computing systems from a single leading supplier.</text:p>
          </table:table-cell>
        </table:table-row>
      </table:table>
      <text:p text:style-name="P114"/>
      <text:h text:style-name="Heading2" text:outline-level="2"><text:bookmark-start text:name="_Toc242266962"/><text:s/><text:bookmark-start text:name="_Toc165575226"/><text:bookmark-start text:name="_Toc165625299"/><text:bookmark-start text:name="_Toc165807805"/><text:bookmark-start text:name="_Toc165823784"/><text:bookmark-start text:name="_Toc165886056"/><text:bookmark-start text:name="_Toc220626047"/>Contact Information<text:bookmark-end text:name="_Toc242266962"/><text:bookmark-end text:name="_Toc165575226"/><text:bookmark-end text:name="_Toc165625299"/><text:bookmark-end text:name="_Toc165807805"/><text:bookmark-end text:name="_Toc165823784"/><text:bookmark-end text:name="_Toc165886056"/><text:bookmark-end text:name="_Toc220626047"/></text:h>
      <table:table table:style-name="Table115">
        <table:table-columns>
          <table:table-column table:style-name="TableColumn116"/>
          <table:table-column table:style-name="TableColumn117"/>
        </table:table-columns>
        <table:table-row table:style-name="TableRow118">
          <table:table-cell table:style-name="TableCell119">
            <text:p text:style-name="Normal">Company Name:</text:p>
          </table:table-cell>
          <table:table-cell table:style-name="TableCell120">
            <text:p text:style-name="Normal">Nexus Open Systems Ltd.</text:p>
          </table:table-cell>
        </table:table-row>
        <table:table-row table:style-name="TableRow121">
          <table:table-cell table:style-name="TableCell122">
            <text:p text:style-name="Normal">Company Address:</text:p>
          </table:table-cell>
          <table:table-cell table:style-name="TableCell123">
            <text:p text:style-name="Normal">Vale House</text:p>
            <text:p text:style-name="Normal">Pynes Hill</text:p>
            <text:p text:style-name="Normal">Exeter</text:p>
            <text:p text:style-name="Normal">Devon</text:p>
            <text:p text:style-name="Normal">EX2 5AZ</text:p>
          </table:table-cell>
        </table:table-row>
        <table:table-row table:style-name="TableRow124">
          <table:table-cell table:style-name="TableCell125">
            <text:p text:style-name="Normal">Contact:</text:p>
          </table:table-cell>
          <table:table-cell table:style-name="TableCell126">
            <text:p text:style-name="Normal">sales@nexusos.co.uk</text:p>
          </table:table-cell>
        </table:table-row>
        <table:table-row table:style-name="TableRow127">
          <table:table-cell table:style-name="TableCell128">
            <text:p text:style-name="Normal">Phone:</text:p>
          </table:table-cell>
          <table:table-cell table:style-name="TableCell129">
            <text:p text:style-name="Normal">01392 205095</text:p>
          </table:table-cell>
        </table:table-row>
        <table:table-row table:style-name="TableRow130">
          <table:table-cell table:style-name="TableCell131">
            <text:p text:style-name="P132"/>
          </table:table-cell>
          <table:table-cell table:style-name="TableCell133">
            <text:p text:style-name="P134"/>
          </table:table-cell>
        </table:table-row>
      </table:table>
      <text:p text:style-name="P135"/>
      <text:p text:style-name="P136"/>
      <text:p text:style-name="P137"/>
      <text:p text:style-name="P138"/>
      <text:p text:style-name="P139"/>
      <text:p text:style-name="P140"/>
      <text:h text:style-name="Heading1" text:outline-level="1"><text:bookmark-start text:name="_Toc165575227"/><text:bookmark-start text:name="_Toc165625300"/><text:bookmark-start text:name="_Toc165807806"/><text:bookmark-start text:name="_Toc165823785"/><text:bookmark-start text:name="_Toc165886057"/><text:bookmark-start text:name="_Toc220626048"/><text:span text:style-name="T141">Industry Accreditations and Cloud Competencies</text:span><text:bookmark-end text:name="_Toc165575227"/><text:bookmark-end text:name="_Toc165625300"/><text:bookmark-end text:name="_Toc165807806"/><text:bookmark-end text:name="_Toc165823785"/><text:bookmark-end text:name="_Toc165886057"/><text:bookmark-end text:name="_Toc220626048"/></text:h>
      <text:p text:style-name="BodyText"><text:bookmark-end text:name="_Toc9413006"/><text:span text:style-name="T142">Nexus has forged strong alliances and earned industry accreditations with a select number of leading IT manufacturers, vendors and<text:s/></text:span><text:span text:style-name="T143">providers. We work closely with our strategic partners to ensure that we can install, develop or support the most appropriate and cost-effective technology solution to fit our customers' exact requirements. Some of our key accreditations include:</text:span></text:p>
      <text:p text:style-name="BodyText"/>
      <table:table table:style-name="Table144">
        <table:table-columns>
          <table:table-column table:style-name="TableColumn145"/>
          <table:table-column table:style-name="TableColumn146"/>
        </table:table-columns>
        <table:table-row table:style-name="TableRow147">
          <table:table-cell table:style-name="TableCell148">
            <text:list text:style-name="LFO24" text:continue-numbering="true">
              <text:list-item>
                <text:p text:style-name="P149"><text:span text:style-name="T150">Microsoft Solutions Partner</text:span></text:p>
              </text:list-item>
              <text:list-item>
                <text:p text:style-name="P151"><text:span text:style-name="T152">Dell Technologies Gold Partner</text:span></text:p>
              </text:list-item>
              <text:list-item>
                <text:p text:style-name="P153"><text:span text:style-name="T154">VMware Enterprise Solution Provider</text:span></text:p>
              </text:list-item>
              <text:list-item>
                <text:p text:style-name="P155"><text:span text:style-name="T156">SonicWALL SecureFirst Gold Partner</text:span></text:p>
              </text:list-item>
              <text:list-item>
                <text:p text:style-name="P157"><text:span text:style-name="T158">Veeam Accredited Service Partner</text:span></text:p>
              </text:list-item>
            </text:list>
          </table:table-cell>
          <table:table-cell table:style-name="TableCell159">
            <text:list text:style-name="LFO24" text:continue-numbering="true">
              <text:list-item>
                <text:p text:style-name="P160">AudioCodes Platinum Partner</text:p>
              </text:list-item>
              <text:list-item>
                <text:p text:style-name="P161">Poly Certified Partner</text:p>
              </text:list-item>
              <text:list-item>
                <text:p text:style-name="P162">Cisco Registered Reseller</text:p>
              </text:list-item>
              <text:list-item>
                <text:p text:style-name="P163">Citrix Silver Solution Adviser</text:p>
              </text:list-item>
            </text:list>
          </table:table-cell>
        </table:table-row>
        <table:table-row table:style-name="TableRow164">
          <table:table-cell table:style-name="TableCell165">
            <text:p text:style-name="P166"/>
          </table:table-cell>
          <table:table-cell table:style-name="TableCell167">
            <text:p text:style-name="P168"/>
          </table:table-cell>
        </table:table-row>
      </table:table>
      <text:p text:style-name="BodyText"><text:span text:style-name="T169">Further details of our industry accreditations are available on our website www.nexusos.co.uk.</text:span></text:p>
      <text:p text:style-name="BodyText"/>
      <text:h text:style-name="Heading2" text:outline-level="2"><text:bookmark-start text:name="_Toc9413007"/><text:bookmark-start text:name="_Toc165807808"/><text:bookmark-start text:name="_Toc165823786"/><text:bookmark-start text:name="_Toc220620745"/><text:bookmark-start text:name="_Toc220626049"/>Microsoft Accreditations<text:bookmark-end text:name="_Toc9413007"/><text:bookmark-end text:name="_Toc165807808"/><text:bookmark-end text:name="_Toc165823786"/><text:bookmark-end text:name="_Toc220620745"/><text:bookmark-end text:name="_Toc220626049"/></text:h>
      <text:p text:style-name="Normal">For over 27 years Nexus have been consulting on, developing, deploying and supporting cloud solutions built on a wide<text:s/>range of technologies. We have worked with clients of all sizes in all industry sectors including the public sector and we are a Microsoft Solutions Partner placed within the top 1% of Microsoft partners worldwide.</text:p>
      <text:p text:style-name="Normal">The worldwide Microsoft Partner Program is for technology companies that use Microsoft software to build or distribute innovative software and hardware solutions.</text:p>
      <text:p text:style-name="Normal">As an accredited Microsoft Solutions Partner, Nexus has the following designations;</text:p>
      <text:list text:style-name="LFO8" text:continue-numbering="true">
        <text:list-item>
          <text:p text:style-name="P170">Modern Work at SMB and Enterprise level in the Microsoft Partner Network</text:p>
        </text:list-item>
        <text:list-item>
          <text:p text:style-name="P171">Security</text:p>
        </text:list-item>
        <text:list-item>
          <text:p text:style-name="P172">Infrastructure Azure</text:p>
        </text:list-item>
      </text:list>
      <text:p text:style-name="Normal">This demonstrates our ability to meet the evolving needs of business customers in today’s fast-moving marketplace. We are actively pursuing multiple of these new designations ongoing.</text:p>
      <text:p text:style-name="P173">We also subscribe to Microsoft’s Advanced Support for Partners, so we can escalate more quickly and directly to experienced Microsoft cloud engineers.</text:p>
      <text:p text:style-name="P174"/>
      <text:h text:style-name="P175" text:outline-level="1"><text:bookmark-start text:name="_Toc514834675"/><text:bookmark-start text:name="_Toc220626050"/><text:soft-page-break/>Service Overview<text:bookmark-end text:name="_Toc514834675"/><text:bookmark-end text:name="_Toc220626050"/></text:h>
      <text:p text:style-name="Normal">The following section provides an overview of the<text:s/>Penetration Testin<text:s/>Service<text:s/>which Nexus can provide. In addition to this Nexus provide a range of cloud product offerings which can be found under Cloud Support within the Digital Marketplace portal.</text:p>
      <text:h text:style-name="Heading2" text:outline-level="2"><text:bookmark-start text:name="_Toc514834678"/><text:bookmark-start text:name="_Toc220626051"/>Our Approach<text:bookmark-end text:name="_Toc514834678"/><text:bookmark-end text:name="_Toc220626051"/></text:h>
      <text:h text:style-name="Heading4" text:outline-level="4">Our<text:s/>Penetration Testing Service</text:h>
      <text:p text:style-name="Normal">Nexus provides predictable fixed-cost proactively managed IT services for your growing business. The Nexus team offer strategic proactive IT support enabling you to free up essential management time and company resources, so you can focus on what you do best – managing your day-to-day business.</text:p>
      <text:p text:style-name="Normal"/>
      <text:p text:style-name="Normal">Nexus’s managed IT services<text:s/>framework delivers a real-time overview of how your IT systems are performing. This enables our engineers to predict and prevent most IT issues before they disrupt your business. We provide our clients with a dependable IT environment in which their network infrastructure, servers, applications and desktop devices are monitored 24/7 allowing us to deliver proactive preventative maintenance and avoid unplanned business disruption.</text:p>
      <text:p text:style-name="Normal"/>
      <text:p text:style-name="Normal">Many businesses today do not have IT systems that function properly – poor specification, poor implementation and lack of professional management is a common problem and causes business disruption, lack of efficiency and frustration for end users.<text:s/></text:p>
      <text:p text:style-name="Normal"/>
      <text:h text:style-name="Heading4" text:outline-level="4">Why Nexus Support Services?</text:h>
      <text:p text:style-name="Normal">At Nexus, we can help you to build a stable, flexible IT infrastructure and support your end users. Our Advanced support team monitors your systems so potential IT issues are resolved before they occur, reducing any potential downtime and avoid the break/fix cycle. When you do need our help, you will benefit from unlimited telephone and remote support. Our Service Desk is open from 8am until 6pm with direct access into our 1st, 2nd and 3rd line support team. <text:s/></text:p>
      <text:p text:style-name="Normal"/>
      <text:p text:style-name="Normal">At Nexus, we adopt best practice methods and terminology based on ITIL standards, this, along with our commitment to continually improve as a business means that any work we carry out reflects our knowledge of technology, and our expertise in the IT industry and the high standards we set ourselves to be different from the rest.<text:s/></text:p>
      <text:p text:style-name="Normal"/>
      <text:p text:style-name="Normal">By adopting Nexus as your IT partner, you can rest assured that you are leaving the rapidly changing world of IT to us. We advise hundreds of clients on best practices for their business<text:s/><text:soft-page-break/>and our IT solutions are tailored to individual business requirements. Our core business is IT infrastructure, which means that we stay at the forefront of technology and continue to adapt and change the latest delivery methodologies to provide the highest quality of managed IT services.</text:p>
      <text:h text:style-name="Heading4" text:outline-level="4">How We Measure Service Quality</text:h>
      <text:p text:style-name="Normal">We believe feedback from our clients is the most valuable form of measuring the successful delivery of our service. Our client service process focuses on key touch points throughout the client-user experience, measuring our performance, knowledge, empathy and accuracy.</text:p>
      <text:p text:style-name="Normal"/>
      <text:p text:style-name="Normal">We set our standards high and believe our clients should only receive excellence from us. We aim to keep our annual client surveys simple by asking if whether we are achieving this, and if not what we could change to make this happen.</text:p>
      <text:p text:style-name="Normal"/>
      <text:p text:style-name="Normal">Focusing on delivering service excellence and feedback, allows us to:</text:p>
      <text:list text:style-name="LFO24_2" text:continue-numbering="true">
        <text:list-item>
          <text:p text:style-name="ListParagraph">Identify general areas for improvement or change</text:p>
        </text:list-item>
        <text:list-item>
          <text:p text:style-name="ListParagraph">Identify specific and individual service improvements for clients</text:p>
        </text:list-item>
        <text:list-item>
          <text:p text:style-name="ListParagraph">Communicate changes and improvements to services based on client feedback</text:p>
        </text:list-item>
        <text:list-item>
          <text:p text:style-name="ListParagraph">Measure our ability to meet our client evolving needs</text:p>
        </text:list-item>
      </text:list>
      <text:p text:style-name="P176"/>
      <text:p text:style-name="Normal">We believe feedback from our clients is the most valuable form of measuring the successful delivery of our service. Our client service process focuses on key touch points throughout the client-user experience, measuring our<text:s/>performance, knowledge, empathy and accuracy.</text:p>
      <text:p text:style-name="Normal"/>
      <text:p text:style-name="Normal">We set our standards high and believe our clients should only receive excellence from us. We aim to keep our annual client surveys simple by asking if whether we are achieving this, and if not what we could change to make this happen.</text:p>
      <text:p text:style-name="Normal"/>
      <text:p text:style-name="Normal">Focusing on delivering service excellence and feedback, allows us to:</text:p>
      <text:list text:style-name="LFO24_2" text:continue-numbering="true">
        <text:list-item>
          <text:p text:style-name="ListParagraph">Identify general areas for improvement or change</text:p>
        </text:list-item>
        <text:list-item>
          <text:p text:style-name="ListParagraph">Identify specific and individual service improvements for clients</text:p>
        </text:list-item>
        <text:list-item>
          <text:p text:style-name="ListParagraph">Communicate changes and<text:s/>improvements to services based on client feedback</text:p>
        </text:list-item>
        <text:list-item>
          <text:p text:style-name="ListParagraph">Measure our ability to meet our client evolving needs</text:p>
        </text:list-item>
      </text:list>
      <text:p text:style-name="P177"/>
      <text:p text:style-name="Normal">We love and encourage feedback on the services we provide. If you choose to partner with us, please encourage your users to complete our ticket surveys. Any surveys falling below a<text:s/><text:soft-page-break/>threshold of 80% automatically generate an incident with our Service Desk manager to understand what we can do to improve. Additionally, your Client Manager will report on these results in the Client Business Review.</text:p>
      <text:p text:style-name="P178"/>
      <text:h text:style-name="Heading2" text:outline-level="2"><text:bookmark-start text:name="_Toc514834680"/><text:bookmark-start text:name="_Toc220626054"/>Customer References &amp; Case Studies<text:bookmark-end text:name="_Toc514834680"/><text:bookmark-end text:name="_Toc220626054"/></text:h>
      <text:p text:style-name="Normal"><text:bookmark-start text:name="_Toc8747396"/>Nexus has a wealth of experience of working within the Public Sector in relation to Unified Communications products such as Microsoft Teams and Skype for Business, we have a dedicated team for the sector, consisting of specialist sales consultants and systems engineers. Nexus recognise that the Public Sector has distinct demands and there is a continual drive to reduce costs, improve performance and control management overhead.<text:s/></text:p>
      <text:p text:style-name="Normal">We can provide customer references on request from leading public sector, professional services, education, non-profit and general industry clients. A selection of our case studies can be found on our website under ‘Case Studies’.</text:p>
      <text:p text:style-name="Normal"/>
      <text:h text:style-name="P179" text:outline-level="1"><text:bookmark-start text:name="_Toc165886063"/><text:bookmark-start text:name="_Toc220626055"/>Service Details<text:bookmark-end text:name="_Toc8747396"/><text:bookmark-end text:name="_Toc165886063"/><text:bookmark-end text:name="_Toc220626055"/></text:h>
      <text:h text:style-name="Heading2" text:outline-level="2"><text:bookmark-start text:name="_Toc8747397"/><text:bookmark-start text:name="_Toc165886064"/><text:bookmark-start text:name="_Toc220626056"/>Information Assurance<text:bookmark-end text:name="_Toc8747397"/><text:bookmark-end text:name="_Toc165886064"/><text:bookmark-end text:name="_Toc220626056"/></text:h>
      <text:p text:style-name="Normal"><text:bookmark-start text:name="_Toc384815483"/>The G-Cloud services from Nexus defined within this document are not appropriate for information assurance accreditation as they do not include direct infrastructure, platforms or software subscriptive services.<text:bookmark-end text:name="_Toc384815483"/></text:p>
      <text:p text:style-name="Normal"/>
      <text:h text:style-name="Heading2" text:outline-level="2"><text:bookmark-start text:name="_Toc384644970"/><text:bookmark-start text:name="_Toc9359192"/><text:bookmark-start text:name="_Toc165625175"/><text:bookmark-start text:name="_Toc165807817"/><text:bookmark-start text:name="_Toc165823796"/><text:bookmark-start text:name="_Toc165886065"/><text:bookmark-start text:name="_Toc220626057"/><text:bookmark-start text:name="_Toc514829622"/>On-boarding/Off-boarding processes<text:bookmark-end text:name="_Toc384644970"/><text:bookmark-end text:name="_Toc9359192"/><text:bookmark-end text:name="_Toc165625175"/><text:bookmark-end text:name="_Toc165807817"/><text:bookmark-end text:name="_Toc165823796"/><text:bookmark-end text:name="_Toc165886065"/><text:bookmark-end text:name="_Toc220626057"/></text:h>
      <text:p text:style-name="Normal"><text:bookmark-start text:name="_Toc384282672"/><text:bookmark-start text:name="_Toc384630280"/><text:bookmark-start text:name="_Toc384642828"/><text:bookmark-start text:name="_Toc384644971"/><text:bookmark-start text:name="_Toc384737770"/><text:bookmark-start text:name="_Toc384818513"/><text:bookmark-start text:name="_Toc384819765"/><text:bookmark-start text:name="_Toc430675873"/><text:bookmark-start text:name="_Toc430780263"/><text:bookmark-start text:name="_Toc430780517"/><text:bookmark-start text:name="_Toc430782124"/>Nexus work in a very transparent way, looking to build strong relationships with all our<text:s/>clients so that they have confidence and trust in the cloud services and solutions we offer. This is critical for our business. We follow a defined process for on-boarding new clients to ensure that they have the assurance of our help, whilst at the same time remain in control of the cloud services which are often at the core of their business.<text:bookmark-end text:name="_Toc384282672"/><text:bookmark-end text:name="_Toc384630280"/><text:bookmark-end text:name="_Toc384642828"/><text:bookmark-end text:name="_Toc384644971"/><text:bookmark-end text:name="_Toc384737770"/><text:bookmark-end text:name="_Toc384818513"/><text:bookmark-end text:name="_Toc384819765"/><text:bookmark-end text:name="_Toc430675873"/><text:bookmark-end text:name="_Toc430780263"/><text:bookmark-end text:name="_Toc430780517"/><text:bookmark-end text:name="_Toc430782124"/><text:s text:c="2"/></text:p>
      <text:p text:style-name="Normal"><text:bookmark-start text:name="_Toc384282673"/><text:bookmark-start text:name="_Toc384630281"/><text:bookmark-start text:name="_Toc384642829"/><text:bookmark-start text:name="_Toc384644972"/><text:bookmark-start text:name="_Toc384737771"/><text:bookmark-start text:name="_Toc384818514"/><text:bookmark-start text:name="_Toc384819766"/><text:bookmark-start text:name="_Toc430675874"/><text:bookmark-start text:name="_Toc430780264"/><text:bookmark-start text:name="_Toc430780518"/><text:bookmark-start text:name="_Toc430782125"/>To this end we look to ensure we meet with all key stakeholders within the business to discuss and understand the needs and demands of their business regarding cloud services, taking this forward we then work closely together to define the objectives for the client and the objectives of Nexus in terms of delivery of these objectives.<text:bookmark-end text:name="_Toc384282673"/><text:bookmark-end text:name="_Toc384630281"/><text:bookmark-end text:name="_Toc384642829"/><text:bookmark-end text:name="_Toc384644972"/><text:bookmark-end text:name="_Toc384737771"/><text:bookmark-end text:name="_Toc384818514"/><text:bookmark-end text:name="_Toc384819766"/><text:bookmark-end text:name="_Toc430675874"/><text:bookmark-end text:name="_Toc430780264"/><text:bookmark-end text:name="_Toc430780518"/><text:bookmark-end text:name="_Toc430782125"/><text:s text:c="2"/></text:p>
      <text:p text:style-name="Normal"/>
      <text:p text:style-name="Normal"><text:bookmark-start text:name="_Toc384282674"/><text:bookmark-start text:name="_Toc384630282"/><text:bookmark-start text:name="_Toc384642830"/><text:bookmark-start text:name="_Toc384644973"/><text:bookmark-start text:name="_Toc384737772"/><text:bookmark-start text:name="_Toc384818515"/><text:bookmark-start text:name="_Toc384819767"/><text:bookmark-start text:name="_Toc430675875"/><text:bookmark-start text:name="_Toc430780265"/><text:bookmark-start text:name="_Toc430780519"/><text:bookmark-start text:name="_Toc430782126"/>Once we have a clear understanding of the aspirations and objectives of the business, we then look to assign key personnel within Nexus who will work with the client in terms of Account Management, Technical Delivery, Support/Procurement and Finance.<text:bookmark-end text:name="_Toc384282674"/><text:bookmark-end text:name="_Toc384630282"/><text:bookmark-end text:name="_Toc384642830"/><text:bookmark-end text:name="_Toc384644973"/><text:bookmark-end text:name="_Toc384737772"/><text:bookmark-end text:name="_Toc384818515"/><text:bookmark-end text:name="_Toc384819767"/><text:bookmark-end text:name="_Toc430675875"/><text:bookmark-end text:name="_Toc430780265"/><text:bookmark-end text:name="_Toc430780519"/><text:bookmark-end text:name="_Toc430782126"/><text:s/></text:p>
      <text:p text:style-name="Normal"/>
      <text:p text:style-name="Normal"><text:bookmark-start text:name="_Toc384282675"/><text:bookmark-start text:name="_Toc384630283"/><text:bookmark-start text:name="_Toc384642831"/><text:bookmark-start text:name="_Toc384644974"/><text:bookmark-start text:name="_Toc384737773"/><text:bookmark-start text:name="_Toc384818516"/><text:bookmark-start text:name="_Toc384819768"/><text:bookmark-start text:name="_Toc430675876"/><text:bookmark-start text:name="_Toc430780266"/><text:bookmark-start text:name="_Toc430780520"/><text:bookmark-start text:name="_Toc430782127"/>In terms of commercial management, day to day account management will be delivered by an IT Consultant, who will report to the Commercial Operations Director; day to day operational management will be delivered by the Service Desk Team Leader who will report to the Technical Directors; together this team will ensure the successful delivery of the cloud services from Nexus<text:bookmark-end text:name="_Toc384282675"/><text:bookmark-end text:name="_Toc384630283"/><text:bookmark-end text:name="_Toc384642831"/><text:bookmark-end text:name="_Toc384644974"/><text:bookmark-end text:name="_Toc384737773"/><text:bookmark-end text:name="_Toc384818516"/><text:bookmark-end text:name="_Toc384819768"/><text:bookmark-end text:name="_Toc430675876"/>.<text:bookmark-end text:name="_Toc430780266"/><text:bookmark-end text:name="_Toc430780520"/><text:bookmark-end text:name="_Toc430782127"/></text:p>
      <text:p text:style-name="Normal"/>
      <text:p text:style-name="P180">Nexus use documented Project Management Methodology (PMM) based on the Prince2 project framework, this includes clear methods for project control, communication, risk and accountability. Through PMM Nexus work with clients to clearly define, develop and deliver agreed business requirements and outcomes.</text:p>
      <text:p text:style-name="P181"/>
      <text:p text:style-name="P182">During the project or service initiation phases, Nexus will provide pre-sales engagement from subject experts with an organisation to clearly understand and capture the precise requirements of the service they require, the outcome of which is a defined Project Initiation Document (PID) and subsequent Project Scope. A virtual team across technical and commercial sections of Nexus will be assigned, the systems engineers and consultants selected will be selected on their possession of the most relevant experience and professional qualifications.</text:p>
      <text:p text:style-name="P183">Through the on-boarding process Nexus will complete a detailed assessment of:</text:p>
      <text:list text:style-name="LFO24_2" text:continue-numbering="true">
        <text:list-item>
          <text:p text:style-name="ListParagraph">Client’s strategic vision</text:p>
        </text:list-item>
        <text:list-item>
          <text:p text:style-name="ListParagraph">Organisational culture</text:p>
        </text:list-item>
        <text:list-item>
          <text:p text:style-name="ListParagraph">Current and future objectives</text:p>
        </text:list-item>
        <text:list-item>
          <text:p text:style-name="ListParagraph">Desire business outcomes</text:p>
        </text:list-item>
        <text:list-item>
          <text:p text:style-name="ListParagraph">Potential improvements to existing business processes</text:p>
        </text:list-item>
        <text:list-item>
          <text:p text:style-name="ListParagraph">Project and programme delivery resources</text:p>
        </text:list-item>
        <text:list-item>
          <text:p text:style-name="ListParagraph">Current governance and programmes</text:p>
        </text:list-item>
      </text:list>
      <text:p text:style-name="P184"/>
      <text:p text:style-name="P185">Through the delivery of cloud projects and services, we have learnt<text:s/>that communication is often key to the success of any work. Therefore, over a period of time we have learnt that Nexus needs to ensure we tailor the reporting and communication of project works to meet with our client’s needs. Whether a client requires onsite meetings or regular weekly conference calls, we have learnt to be very flexible in the approach we have to the delivery of our services and solutions. We have also seen that a fixed approach to the delivery of cloud services is often not suitable to certain clients, therefore we ensure that every single cloud service contract is tailored to suit the needs of our clients. So rather than have a fixed ‘menu’ of cloud services we offer bespoke packages which ensure our clients received the exact services they require.</text:p>
      <text:p text:style-name="P186"/>
      <text:soft-page-break/>
      <text:p text:style-name="P187">Nexus ensure that the approach developed for each client is tailored to meet the exact requirements of that organisation, we ensure that any cloud services delivered fit and form part of the contracting bodies overall service vision. Nexus is willing to tailor the way we deliver cloud services and projects to ensure they meet with the expectations and high standards any public sector organisation would expect of their technical experts.</text:p>
      <text:h text:style-name="Heading2" text:outline-level="2"><text:bookmark-start text:name="_Toc165823797"/><text:bookmark-start text:name="_Toc165886066"/><text:bookmark-start text:name="_Toc220626058"/>Pricing<text:bookmark-end text:name="_Toc514829622"/><text:bookmark-end text:name="_Toc165823797"/><text:bookmark-end text:name="_Toc165886066"/><text:bookmark-end text:name="_Toc220626058"/></text:h>
      <text:p text:style-name="P188">Nexus uses a simple per user per month<text:s/>or per year<text:s/>model to support your business. This gives you a predictable cost to allow you to budget as your business grows.<text:s/>Nexus can generate a sales proposal including pricing outline following an engagement with your organisation and audit of your environment.</text:p>
      <text:h text:style-name="Heading2" text:outline-level="2"><text:bookmark-start text:name="_Toc514834685"/><text:bookmark-start text:name="_Toc220626059"/>Service Management Details<text:bookmark-end text:name="_Toc514834685"/><text:bookmark-end text:name="_Toc220626059"/></text:h>
      <text:p text:style-name="P189">Service Management from Nexus is delivered utilising a system based on the ITIL Framework and adopting defined standard service levels to meet our client’s requirements.<text:s/></text:p>
      <text:p text:style-name="P190">Nexus utilises several monitoring and reporting methods which include:</text:p>
      <text:p text:style-name="P191"/>
      <text:list text:style-name="LFO24_2" text:continue-numbering="true">
        <text:list-item>
          <text:p text:style-name="P192">Network monitoring and alerting</text:p>
        </text:list-item>
        <text:list-item>
          <text:p text:style-name="P193">Remote IT Facilities Management (FM)</text:p>
        </text:list-item>
        <text:list-item>
          <text:p text:style-name="P194">Remote IT Administration</text:p>
        </text:list-item>
        <text:list-item>
          <text:p text:style-name="P195">Service Level reports generated from the Nexus in-house support platform</text:p>
        </text:list-item>
        <text:list-item>
          <text:p text:style-name="P196">Call management through 24/7 Technical Service Desk<text:s/>adopting Service Desk Institute (SDI) best practice</text:p>
        </text:list-item>
        <text:list-item>
          <text:p text:style-name="P197">Regular client service reviews in-line with agreed service levels</text:p>
        </text:list-item>
      </text:list>
      <text:p text:style-name="P198"/>
      <text:p text:style-name="P199">Through the adoption of regular client reviews, whether through meetings, conference calls or sharing of information relating to the cloud service being delivered, Nexus are confident that we will deliver quality service offerings. During the delivery of all cloud services, system engineers, consultants and designers who work on our cloud projects are always shadowed virtually by a senior member of Nexus, the quality of work is always reviewed and where necessary signed off before completion or implementation, in this manner we have strict control and governance of the quality of the projects which Nexus deliver.<text:s/></text:p>
      <text:p text:style-name="P200"/>
      <text:p text:style-name="P201">Nexus have themselves a Quality Management System (QMS) in place for the business which allows for continual improvement of the organisation in terms of delivery of work for clients. Change management procedures are employed by our systems engineers when completing work if appropriate and tracking of work and support tickets through our in-house support system is monitored by a dedicated service desk under the control of our Service Desk Team<text:s/><text:soft-page-break/>Leader. Upon completion of key stage work for clients, we would look to review the tasks finished with our own stakeholders on the project team, before then consulting with clients to ensure that they are happy with the quality of works completed. If clients have any cause for concern or are not happy with the standard of work at any point in an engagement, then they are able to escalate operationally and commercially if required.</text:p>
      <text:h text:style-name="Heading2" text:outline-level="2"><text:bookmark-start text:name="_Toc9359196"/><text:bookmark-start text:name="_Toc165625178"/><text:bookmark-start text:name="_Toc165807820"/><text:bookmark-start text:name="_Toc165847409"/><text:bookmark-start text:name="_Toc165886068"/><text:bookmark-start text:name="_Toc220626060"/>Ordering and Invoicing<text:bookmark-end text:name="_Toc9359196"/><text:bookmark-end text:name="_Toc165625178"/><text:bookmark-end text:name="_Toc165807820"/><text:bookmark-end text:name="_Toc165847409"/><text:bookmark-end text:name="_Toc165886068"/><text:bookmark-end text:name="_Toc220626060"/></text:h>
      <text:p text:style-name="P202">Nexus is an experienced framework contractor, we recognise that orders placed through the G-Cloud framework would involve a detailed discussion of requirements, drawing up of an agreement, completion of a full quotation and Call Off contract, followed by the submission of a Purchase Order (PO). Nexus would then look to set a mutually acceptable start date for the commencement of work.</text:p>
      <text:h text:style-name="Heading2" text:outline-level="2"><text:bookmark-start text:name="_Toc9359197"/><text:bookmark-start text:name="_Toc165625179"/><text:bookmark-start text:name="_Toc165807821"/><text:bookmark-start text:name="_Toc165847410"/><text:bookmark-start text:name="_Toc165886069"/><text:bookmark-start text:name="_Toc220626061"/>Termination Terms<text:bookmark-end text:name="_Toc9359197"/><text:bookmark-end text:name="_Toc165625179"/><text:bookmark-end text:name="_Toc165807821"/><text:bookmark-end text:name="_Toc165847410"/><text:bookmark-end text:name="_Toc165886069"/><text:bookmark-end text:name="_Toc220626061"/></text:h>
      <text:p text:style-name="P203">Termination terms will be in accordance with the framework agreement and Call Off contract. Where software licensing agreements are required for service delivery, then the terms on such an agreement would apply, in conjunction with the framework agreement.</text:p>
      <text:h text:style-name="Heading2" text:outline-level="2"><text:bookmark-start text:name="_Toc384644979"/><text:bookmark-start text:name="_Toc9359198"/><text:bookmark-start text:name="_Toc165625180"/><text:bookmark-start text:name="_Toc165807822"/><text:bookmark-start text:name="_Toc165847411"/><text:bookmark-start text:name="_Toc165886070"/><text:bookmark-start text:name="_Toc220626062"/>Customer Responsibilities<text:bookmark-end text:name="_Toc384644979"/><text:bookmark-end text:name="_Toc9359198"/><text:bookmark-end text:name="_Toc165625180"/><text:bookmark-end text:name="_Toc165807822"/><text:bookmark-end text:name="_Toc165847411"/><text:bookmark-end text:name="_Toc165886070"/><text:bookmark-end text:name="_Toc220626062"/><text:s/></text:h>
      <text:p text:style-name="P204">Nexus expects our clients to be responsible for providing all agreed information and data to enable Nexus to meet its obligations in terms of the delivery of any cloud service or consultancy service. Nexus would expect adequate and reasonable access to the key members of staff at a client site, so Nexus can discharge its obligations. The client should provide staff with appropriate qualifications to meet roles defined under any service agreement and responsibilities would include:</text:p>
      <text:list text:style-name="LFO24_2" text:continue-numbering="true">
        <text:list-item>
          <text:p text:style-name="P205">Management and control of access and responsibilities of end users</text:p>
        </text:list-item>
        <text:list-item>
          <text:p text:style-name="ListParagraph"><text:span text:style-name="T206">Control and monitoring of sensitive information</text:span></text:p>
        </text:list-item>
      </text:list>
      <text:p text:style-name="P207"/>
      <text:p text:style-name="Normal"><text:span text:style-name="T208">Any other dependencies would be discussed with our client before commencement of any contract or service under the framework agreement.</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Montserrat Light" fo:color="#D65F00" fo:font-size="17pt" style:font-size-asian="17pt" style:font-size-complex="16pt" fo:hyphenate="false"/>
    </style:style>
    <style:style style:name="Heading2" style:display-name="Heading 2" style:family="paragraph" style:parent-style-name="Heading1" style:next-style-name="Normal" style:default-outline-level="2">
      <style:text-properties style:use-window-font-color="true" fo:font-size="15pt" style:font-size-asian="15pt" fo:hyphenate="false"/>
    </style:style>
    <style:style style:name="Heading3" style:display-name="Heading 3" style:family="paragraph" style:parent-style-name="Heading2" style:next-style-name="Normal" style:default-outline-level="3">
      <style:text-properties fo:font-size="13pt" style:font-size-asian="13pt" fo:hyphenate="false"/>
    </style:style>
    <style:style style:name="Heading4" style:display-name="Heading 4" style:family="paragraph" style:parent-style-name="Normal" style:next-style-name="Normal" style:default-outline-level="4">
      <style:paragraph-properties fo:keep-with-next="always" fo:keep-together="always" fo:margin-top="0.0833in"/>
      <style:text-properties style:font-name="Montserrat Light" style:font-style-complex="italic" fo:color="#000000" fo:font-size="11pt" style:font-size-asian="11pt" style:font-size-complex="11pt" fo:hyphenate="false"/>
    </style:style>
    <style:style style:name="Normal" style:display-name="Normal" style:family="paragraph">
      <style:paragraph-properties fo:margin-bottom="0.0833in" fo:line-height="0.2222in"/>
      <style:text-properties style:font-name="Montserrat" style:language-asian="en" style:country-asian="US" fo:hyphenate="false"/>
    </style:style>
    <style:style style:name="DefaultParagraphFont" style:display-name="Default Paragraph Font" style:family="text"/>
    <style:style style:name="BodyText" style:display-name="Body Text" style:family="paragraph" style:parent-style-name="Normal">
      <style:text-properties style:font-name="1Stone Serif" fo:font-size="9.5pt" style:font-size-asian="9.5pt"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anguage-asian="en" style:country-asian="US"/>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anguage-asian="en" style:country-asian="US"/>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language-asian="en" style:country-asian="US"/>
    </style:style>
    <style:style style:name="Heading1Char" style:display-name="Heading 1 Char" style:family="text" style:parent-style-name="DefaultParagraphFont">
      <style:text-properties style:font-name="Montserrat Light" style:font-name-asian="Times New Roman" style:font-name-complex="Times New Roman" fo:color="#D65F00" fo:font-size="17pt" style:font-size-asian="17pt" style:font-size-complex="16pt" style:language-asian="en" style:country-asian="US"/>
    </style:style>
    <style:style style:name="Title" style:display-name="Title" style:family="paragraph" style:parent-style-name="Header" style:next-style-name="Normal">
      <style:paragraph-properties fo:margin-top="0.0833in"/>
      <style:text-properties style:font-name="Aleo" style:font-name-complex="Segoe UI" fo:color="#D65F00" fo:font-size="20pt" style:font-size-asian="20pt" style:font-size-complex="28pt" fo:hyphenate="false"/>
    </style:style>
    <style:style style:name="TitleChar" style:display-name="Title Char" style:family="text" style:parent-style-name="DefaultParagraphFont">
      <style:text-properties style:font-name="Aleo" style:font-name-complex="Segoe UI" fo:color="#D65F00" fo:font-size="20pt" style:font-size-asian="20pt" style:font-size-complex="28pt" style:language-asian="en" style:country-asian="US"/>
    </style:style>
    <style:style style:name="Heading2Char" style:display-name="Heading 2 Char" style:family="text" style:parent-style-name="DefaultParagraphFont">
      <style:text-properties style:font-name="Montserrat Light" style:font-name-asian="Times New Roman" style:font-name-complex="Times New Roman" fo:font-size="15pt" style:font-size-asian="15pt" style:font-size-complex="16pt" style:language-asian="en" style:country-asian="US"/>
    </style:style>
    <style:style style:name="BodyTextChar" style:display-name="Body Text Char" style:family="text" style:parent-style-name="DefaultParagraphFont">
      <style:text-properties style:font-name="1Stone Serif" fo:font-size="9.5pt" style:font-size-asian="9.5pt" style:language-asian="en" style:country-asian="US"/>
    </style:style>
    <style:style style:name="Heading3Char" style:display-name="Heading 3 Char" style:family="text" style:parent-style-name="DefaultParagraphFont">
      <style:text-properties style:font-name="Montserrat Light" style:font-name-asian="Times New Roman" style:font-name-complex="Times New Roman" fo:font-size="13pt" style:font-size-asian="13pt" style:font-size-complex="16pt" style:language-asian="en" style:country-asian="US"/>
    </style:style>
    <style:style style:name="ListParagraph" style:display-name="List Paragraph" style:family="paragraph" style:parent-style-name="Normal" style:list-style-name="LFO24_2">
      <style:paragraph-properties style:contextual-spacing="true"/>
      <style:text-properties fo:hyphenate="false"/>
    </style:style>
    <style:style style:name="NumberedTerms" style:display-name="Numbered Terms" style:family="paragraph" style:parent-style-name="ListParagraph" style:list-style-name="LFO25">
      <style:text-properties fo:hyphenate="false"/>
    </style:style>
    <style:style style:name="ListParagraphChar" style:display-name="List Paragraph Char" style:family="text" style:parent-style-name="DefaultParagraphFont">
      <style:text-properties style:font-name="Montserrat" style:language-asian="en" style:country-asian="US"/>
    </style:style>
    <style:style style:name="NumberedTermsChar" style:display-name="Numbered Terms Char" style:family="text" style:parent-style-name="ListParagraphChar">
      <style:text-properties style:font-name="Montserrat" style:language-asian="en" style:country-asian="US"/>
    </style:style>
    <style:style style:name="NormalInversed" style:display-name="Normal Inversed" style:family="paragraph" style:parent-style-name="Normal">
      <style:text-properties fo:color="#D65F00" fo:hyphenate="false"/>
    </style:style>
    <style:style style:name="NormalWhite" style:display-name="Normal White" style:family="paragraph" style:parent-style-name="NormalInversed">
      <style:text-properties fo:color="#FFFFFF" fo:hyphenate="false"/>
    </style:style>
    <style:style style:name="NormalInversedChar" style:display-name="Normal Inversed Char" style:family="text" style:parent-style-name="DefaultParagraphFont">
      <style:text-properties style:font-name="Montserrat" fo:color="#D65F00" style:language-asian="en" style:country-asian="US"/>
    </style:style>
    <style:style style:name="NormalWhiteChar" style:display-name="Normal White Char" style:family="text" style:parent-style-name="NormalInversedChar">
      <style:text-properties style:font-name="Montserrat" fo:color="#FFFFFF" style:language-asian="en" style:country-asian="US"/>
    </style:style>
    <style:style style:name="TOCHeading" style:display-name="TOC Heading" style:family="paragraph" style:parent-style-name="Heading1" style:next-style-name="Normal" style:default-outline-level="1">
      <style:paragraph-properties fo:margin-bottom="0in" fo:line-height="105%"/>
      <style:text-properties fo:color="#D45D00" fo:language="en" fo:country="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2777in">
        <style:tab-stops/>
      </style:paragraph-properties>
      <style:text-properties fo:hyphenate="false"/>
    </style:style>
    <style:style style:name="Hyperlink" style:display-name="Hyperlink" style:family="text" style:parent-style-name="DefaultParagraphFont">
      <style:text-properties fo:color="#D45D00" style:text-underline-type="single" style:text-underline-style="solid" style:text-underline-width="auto" style:text-underline-mode="continuous" style:text-underline-color="font-color"/>
    </style:style>
    <style:style style:name="PlaceholderText" style:display-name="Placeholder Text" style:family="text" style:parent-style-name="DefaultParagraphFont">
      <style:text-properties fo:color="#808080"/>
    </style:style>
    <style:style style:name="Heading4Char" style:display-name="Heading 4 Char" style:family="text" style:parent-style-name="DefaultParagraphFont">
      <style:text-properties style:font-name="Montserrat Light" style:font-name-asian="Times New Roman" style:font-name-complex="Times New Roman" style:font-style-complex="italic" fo:color="#000000" fo:font-size="11pt" style:font-size-asian="11pt" style:font-size-complex="11pt" style:language-asian="en" style:country-asian="US"/>
    </style:style>
    <style:style style:name="Revision" style:display-name="Revision" style:family="paragraph">
      <style:text-properties style:font-name="Montserrat" style:language-asian="en" style:country-asian="US" fo:hyphenate="false"/>
    </style:style>
    <style:style style:name="NumberedTermsHeading" style:display-name="Numbered Terms Heading" style:family="paragraph" style:parent-style-name="NumberedTerms" style:list-style-name="LFO27">
      <style:text-properties fo:font-weight="bold" style:font-weight-asian="bold" fo:text-transform="uppercase" fo:hyphenate="false"/>
    </style:style>
    <style:style style:name="NumberedTermsHeadingChar" style:display-name="Numbered Terms Heading Char" style:family="text" style:parent-style-name="NumberedTermsChar">
      <style:text-properties style:font-name="Montserrat" fo:font-weight="bold" style:font-weight-asian="bold" fo:text-transform="uppercase" style:language-asian="en" style:country-asian="US"/>
    </style:style>
    <style:style style:name="NumberedText" style:display-name="Numbered Text" style:family="paragraph" style:parent-style-name="Normal" style:list-style-name="LFO28">
      <style:text-properties fo:hyphenate="false"/>
    </style:style>
    <style:style style:name="NumberedTextChar" style:display-name="Numbered Text Char" style:family="text" style:parent-style-name="NumberedTermsHeadingChar">
      <style:text-properties style:font-name="Montserrat" fo:font-weight="normal" style:font-weight-asian="normal" fo:text-transform="none" style:language-asian="en" style:country-asian="US"/>
    </style:style>
    <style:style style:name="Subtitle" style:display-name="Subtitle" style:family="paragraph" style:parent-style-name="Normal" style:next-style-name="Normal">
      <style:paragraph-properties fo:margin-bottom="0.1111in"/>
      <style:text-properties style:font-name="Calibri" fo:color="#5A5A5A" fo:letter-spacing="0.0104in" fo:font-size="11pt" style:font-size-asian="11pt" style:font-size-complex="11pt" fo:hyphenate="false"/>
    </style:style>
    <style:style style:name="SubtitleChar" style:display-name="Subtitle Char" style:family="text" style:parent-style-name="DefaultParagraphFont">
      <style:text-properties style:font-name="Calibri" style:font-name-asian="Times New Roman" style:font-name-complex="Times New Roman" fo:color="#5A5A5A" fo:letter-spacing="0.0104in" fo:font-size="11pt" style:font-size-asian="11pt" style:font-size-complex="11pt" style:language-asian="en" style:country-asian="US"/>
    </style:style>
    <style:style style:name="StyleArial" style:display-name="Style Arial" style:family="text" style:parent-style-name="DefaultParagraphFont">
      <style:text-properties style:font-name="Arial"/>
    </style:style>
    <style:style style:name="ListBullet" style:display-name="List Bullet" style:family="paragraph" style:parent-style-name="ListParagraph" style:list-style-name="LFO29">
      <style:paragraph-properties fo:text-align="justify" fo:margin-bottom="0in" style:line-height-at-least="0.2166in"/>
      <style:text-properties style:font-name="Arial" style:font-name-complex="Arial" style:language-asian="en" style:country-asian="GB" fo:hyphenate="false"/>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NormalWeb" style:display-name="Normal (Web)" style:family="paragraph" style:parent-style-name="Normal">
      <style:paragraph-properties fo:margin-top="0.0694in" fo:margin-bottom="0.0694in" fo:line-height="100%"/>
      <style:text-properties style:font-name="Times New Roman" fo:font-size="12pt" style:font-size-asian="12pt" style:font-size-complex="12pt" style:language-asian="en" style:country-asian="GB" fo:hyphenate="false"/>
    </style:style>
    <style:style style:name="NoSpacing" style:display-name="No Spacing" style:family="paragraph">
      <style:text-properties style:font-name="Calibri" fo:font-size="11pt" style:font-size-asian="11pt" style:font-size-complex="11pt" fo:language="en" fo:country="US" style:language-asian="en" style:country-asian="US" fo:hyphenate="false"/>
    </style:style>
    <style:style style:name="NoSpacingChar" style:display-name="No Spacing Char" style:family="text" style:parent-style-name="DefaultParagraphFont">
      <style:text-properties style:font-name="Calibri" style:font-name-asian="Times New Roman" style:font-name-complex="Times New Roman" fo:font-size="11pt" style:font-size-asian="11pt" style:font-size-complex="11pt" fo:language="en" fo:country="US" style:language-asian="en" style:country-asian="US"/>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24" style:display-name="LFO24">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4_1" style:display-name="LFO24_1">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24_2" style:display-name="LFO24_2">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5" style:display-name="LFO2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7" style:display-name="LFO27">
      <text:list-level-style-number text:level="1" style:num-suffix=".  "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8" style:display-name="LFO2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LFO29" style:display-name="LFO29">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  </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118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9055in"/>
      </style:header-style>
      <style:footer-style>
        <style:header-footer-properties style:dynamic-spacing="true" fo:min-height="0.6027in"/>
      </style:footer-style>
    </style:page-layout>
    <style:style style:name="P2" style:parent-style-name="Footer" style:family="paragraph">
      <style:paragraph-properties fo:margin-bottom="0in">
        <style:tab-stops>
          <style:tab-stop style:type="center" style:position="3.134in"/>
          <style:tab-stop style:type="left" style:position="5.3951in"/>
        </style:tab-stops>
      </style:paragraph-properties>
    </style:style>
    <style:style style:name="T3" style:parent-style-name="DefaultParagraphFont" style:family="text">
      <style:text-properties style:font-name-complex="Segoe UI" fo:color="#FFFFFF"/>
    </style:style>
    <style:style style:name="P4"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5" style:parent-style-name="DefaultParagraphFont" style:family="text">
      <style:text-properties style:font-name-complex="Segoe UI"/>
    </style:style>
    <style:style style:name="T6" style:parent-style-name="DefaultParagraphFont" style:family="text">
      <style:text-properties style:font-name-complex="Segoe UI"/>
    </style:style>
    <style:style style:name="P7" style:parent-style-name="NumberedTermsHeading" style:family="paragraph">
      <style:paragraph-properties fo:margin-left="0.25in" fo:text-indent="-0.25in">
        <style:tab-stops/>
      </style:paragraph-properties>
    </style:style>
    <style:style style:name="P8" style:parent-style-name="Footer" style:family="paragraph">
      <style:paragraph-properties fo:text-align="center" fo:margin-bottom="0in"/>
    </style:style>
    <style:style style:name="T9" style:parent-style-name="DefaultParagraphFont" style:family="text">
      <style:text-properties style:font-name-complex="Segoe UI" fo:font-size="7pt" style:font-size-asian="7pt" style:font-size-complex="7pt"/>
    </style:style>
    <style:style style:name="P10"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11" style:parent-style-name="DefaultParagraphFont" style:family="text">
      <style:text-properties style:font-name-complex="Segoe UI" fo:font-size="7pt" style:font-size-asian="7pt" style:font-size-complex="7pt"/>
    </style:style>
    <style:style style:family="graphic" style:name="a6">
      <style:graphic-properties style:wrap="run-through" style:run-through="foreground" style:horizontal-rel="paragraph" style:vertical-rel="paragraph" style:horizontal-pos="from-left" style:vertical-pos="from-top"/>
    </style:style>
    <style:style style:family="graphic" style:name="a0" style:parent-style-name="Graphics">
      <style:graphic-properties fo:border="0.01042in none" fo:background-color="transparent" fo:clip="rect(0.00002in, 0.00008in, 0.00009in, 3.53558in)"/>
    </style:style>
    <style:style style:family="graphic" style:name="a7" style:parent-style-name="Graphics">
      <style:graphic-properties fo:border="0.01042in none" fo:background-color="transparent" draw:decorative="true"/>
    </style:style>
    <style:style style:family="graphic" style:name="a1" style:parent-style-name="Graphics">
      <style:graphic-properties fo:border="0.01042in none" fo:background-color="transparent"/>
    </style:style>
    <style:style style:family="graphic" style:name="a10" style:parent-style-name="Graphics">
      <style:graphic-properties fo:border="0.01042in none" fo:background-color="transparent" style:wrap="run-through" style:run-through="background" style:horizontal-rel="page" style:vertical-rel="page" style:horizontal-pos="from-left" style:vertical-pos="from-top" draw:decorative="true"/>
    </style:style>
    <style:style style:family="graphic" style:name="a8" style:parent-style-name="Graphics">
      <style:graphic-properties fo:border="0.01042in none" fo:background-color="transparent" style:wrap="run-through" style:run-through="foreground" style:horizontal-rel="paragraph" style:vertical-rel="page-content" style:horizontal-pos="from-left" style:vertical-pos="from-top" draw:decorative="true"/>
    </style:style>
    <style:style style:family="graphic" style:name="a2">
      <style:graphic-properties style:wrap="run-through" style:run-through="background" style:horizontal-rel="page" style:vertical-rel="page" style:horizontal-pos="left" style:vertical-pos="top" draw:decorative="true"/>
    </style:style>
    <style:style style:family="graphic" style:name="a9"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3"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4">
      <style:graphic-properties draw:fill="solid" draw:fill-color="#004877" draw:opacity="100%" draw:stroke="none"/>
    </style:style>
    <style:style style:family="graphic" style:name="a5">
      <style:graphic-properties draw:fill="solid" draw:fill-color="#d65f00" draw:opacity="100%" draw:stroke="none"/>
    </style:style>
  </office:automatic-styles>
  <office:master-styles>
    <style:master-page style:name="MPF0" style:page-layout-name="PL0">
      <style:header>
        <text:p text:style-name="Normal"><draw:g draw:z-index="251659264" draw:name="Group 4" draw:id="id2" draw:style-name="a2" text:anchor-type="paragraph"><svg:title/><svg:desc/><draw:frame draw:id="id0" draw:style-name="a0" draw:name="Picture 197" svg:x="5.38373in" svg:y="0in" svg:width="2.86511in" svg:height="1.09366in" style:rel-width="scale" style:rel-height="scale"><draw:image xlink:href="media/image1.png" xlink:type="simple" xlink:show="embed" xlink:actuate="onLoad"/><svg:title/><svg:desc>A picture containing text

Description automatically generated</svg:desc></draw:frame><draw:frame draw:id="id1" draw:style-name="a1" draw:name="Picture 25" svg:x="0in" svg:y="7.79655in" svg:width="8.26736in" svg:height="3.89165in" style:rel-width="scale" style:rel-height="scale"><draw:image xlink:href="media/image2.png" xlink:type="simple" xlink:show="embed" xlink:actuate="onLoad"/><svg:title/><svg:desc>Icon

Description automatically generated</svg:desc></draw:frame></draw:g>Nexus<text:s/>Penetration Testing Service</text:p>
      </style:header>
      <style:footer>
        <text:p text:style-name="P2"><text:span text:style-name="T3"><draw:frame draw:z-index="251661312" draw:id="id3" draw:style-name="a3" draw:name="Text Box 10" text:anchor-type="paragraph" svg:x="0in" svg:y="0in" svg:width="0.51042in" svg:height="0.43056in" style:rel-width="scale" style:rel-height="scale"><draw:text-box><text:p text:style-name="P4">[Public]</text:p></draw:text-box><svg:title/><svg:desc>[Public]</svg:desc></draw:frame></text:span><text:span text:style-name="T5">Nexus Open Systems Ltd. <text:s/>| <text:s/>Page<text:s/></text:span><text:span text:style-name="T6"><text:page-number text:fixed="false">1</text:page-number></text:span></text:p>
      </style:footer>
      <style:header-first>
        <text:p text:style-name="P7"><draw:g draw:z-index="251663360" draw:name="Group 1" draw:id="id6" draw:style-name="a6" text:anchor-type="paragraph"><svg:title/><svg:desc/><draw:custom-shape svg:x="-4.98153in" svg:y="-0.54912in" svg:width="17.76809in" svg:height="3.90526in" draw:id="id4" draw:style-name="a4" draw:name="Parallelogram 20"><svg:title/><svg:desc/><draw:enhanced-geometry draw:path-stretchpoint-x="21600" draw:path-stretchpoint-y="21600" draw:type="non-primitive" svg:viewBox="0 0 21600 21600" draw:enhanced-path="M ?f7 ?f13 L ?f25 ?f7 ?f12 ?f7 ?f29 ?f13 Z N" draw:text-areas="?f36 ?f37 ?f38 ?f39" draw:glue-points="?f21 ?f34 ?f35 ?f7 ?f28 ?f20 ?f32 ?f13 ?f21 ?f31 ?f24 ?f20" draw:glue-point-leaving-directions="-360, -360, -90, -18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103926"/><draw:equation draw:name="f9" draw:formula="5 * ?f8"/><draw:equation draw:name="f10" draw:formula="21600 * ?f5"/><draw:equation draw:name="f11" draw:formula="21600 * ?f4"/><draw:equation draw:name="f12" draw:formula="?f10 / ?f6"/><draw:equation draw:name="f13" draw:formula="?f11 / ?f6"/><draw:equation draw:name="f14" draw:formula="?f13 - ?f7"/><draw:equation draw:name="f15" draw:formula="?f12 - ?f7"/><draw:equation draw:name="f16" draw:formula="?f14 / 2"/><draw:equation draw:name="f17" draw:formula="?f15 / 2"/><draw:equation draw:name="f18" draw:formula="min(?f15, ?f14)"/><draw:equation draw:name="f19" draw:formula="100000 * ?f15"/><draw:equation draw:name="f20" draw:formula="?f7 + ?f16"/><draw:equation draw:name="f21" draw:formula="?f7 + ?f17"/><draw:equation draw:name="f22" draw:formula="?f19 / ?f18"/><draw:equation draw:name="f23" draw:formula="?f18 * ?f8"/><draw:equation draw:name="f24" draw:formula="?f23 / 200000"/><draw:equation draw:name="f25" draw:formula="?f23 / 100000"/><draw:equation draw:name="f26" draw:formula="?f9 / ?f22"/><draw:equation draw:name="f27" draw:formula="?f14 * ?f21"/><draw:equation draw:name="f28" draw:formula="?f12 - ?f24"/><draw:equation draw:name="f29" draw:formula="?f12 - ?f25"/><draw:equation draw:name="f30" draw:formula="1 + ?f26"/><draw:equation draw:name="f31" draw:formula="?f27 / ?f25"/><draw:equation draw:name="f32" draw:formula="?f29 / 2"/><draw:equation draw:name="f33" draw:formula="?f30 / 12"/><draw:equation draw:name="f34" draw:formula="?f13 - ?f31"/><draw:equation draw:name="f35" draw:formula="?f12 - ?f32"/><draw:equation draw:name="f36" draw:formula="?f33 * ?f15"/><draw:equation draw:name="f37" draw:formula="?f33 * ?f14"/><draw:equation draw:name="f38" draw:formula="?f12 - ?f36"/><draw:equation draw:name="f39" draw:formula="?f13 - ?f37"/></draw:enhanced-geometry></draw:custom-shape><draw:custom-shape svg:x="-2.25461in" svg:y="2.8956in" svg:width="8.26316in" svg:height="1.33333in" draw:id="id5" draw:style-name="a5" draw:name="Parallelogram 19"><svg:title/><svg:desc/><draw:enhanced-geometry draw:path-stretchpoint-x="21600" draw:path-stretchpoint-y="21600" draw:type="non-primitive" svg:viewBox="0 0 21600 21600" draw:enhanced-path="M ?f7 ?f13 L ?f25 ?f7 ?f12 ?f7 ?f29 ?f13 Z N" draw:text-areas="?f36 ?f37 ?f38 ?f39" draw:glue-points="?f21 ?f34 ?f35 ?f7 ?f28 ?f20 ?f32 ?f13 ?f21 ?f31 ?f24 ?f20" draw:glue-point-leaving-directions="-360, -360, -90, -18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103926"/><draw:equation draw:name="f9" draw:formula="5 * ?f8"/><draw:equation draw:name="f10" draw:formula="21600 * ?f5"/><draw:equation draw:name="f11" draw:formula="21600 * ?f4"/><draw:equation draw:name="f12" draw:formula="?f10 / ?f6"/><draw:equation draw:name="f13" draw:formula="?f11 / ?f6"/><draw:equation draw:name="f14" draw:formula="?f13 - ?f7"/><draw:equation draw:name="f15" draw:formula="?f12 - ?f7"/><draw:equation draw:name="f16" draw:formula="?f14 / 2"/><draw:equation draw:name="f17" draw:formula="?f15 / 2"/><draw:equation draw:name="f18" draw:formula="min(?f15, ?f14)"/><draw:equation draw:name="f19" draw:formula="100000 * ?f15"/><draw:equation draw:name="f20" draw:formula="?f7 + ?f16"/><draw:equation draw:name="f21" draw:formula="?f7 + ?f17"/><draw:equation draw:name="f22" draw:formula="?f19 / ?f18"/><draw:equation draw:name="f23" draw:formula="?f18 * ?f8"/><draw:equation draw:name="f24" draw:formula="?f23 / 200000"/><draw:equation draw:name="f25" draw:formula="?f23 / 100000"/><draw:equation draw:name="f26" draw:formula="?f9 / ?f22"/><draw:equation draw:name="f27" draw:formula="?f14 * ?f21"/><draw:equation draw:name="f28" draw:formula="?f12 - ?f24"/><draw:equation draw:name="f29" draw:formula="?f12 - ?f25"/><draw:equation draw:name="f30" draw:formula="1 + ?f26"/><draw:equation draw:name="f31" draw:formula="?f27 / ?f25"/><draw:equation draw:name="f32" draw:formula="?f29 / 2"/><draw:equation draw:name="f33" draw:formula="?f30 / 12"/><draw:equation draw:name="f34" draw:formula="?f13 - ?f31"/><draw:equation draw:name="f35" draw:formula="?f12 - ?f32"/><draw:equation draw:name="f36" draw:formula="?f33 * ?f15"/><draw:equation draw:name="f37" draw:formula="?f33 * ?f14"/><draw:equation draw:name="f38" draw:formula="?f12 - ?f36"/><draw:equation draw:name="f39" draw:formula="?f13 - ?f37"/></draw:enhanced-geometry></draw:custom-shape></draw:g><draw:frame draw:style-name="a7" draw:name="Picture 13" text:anchor-type="as-char" svg:x="0in" svg:y="0in" svg:width="5.91597in" svg:height="8.36806in" style:rel-width="scale" style:rel-height="scale"><draw:image xlink:href="media/image3.png" xlink:type="simple" xlink:show="embed" xlink:actuate="onLoad"/><svg:title/><svg:desc/></draw:frame><draw:frame draw:z-index="251664384" draw:style-name="a8" draw:name="Picture 14" text:anchor-type="paragraph" svg:x="-0.15486in" svg:y="-4.35648in" svg:width="2.8in" svg:height="0.42292in" style:rel-width="scale" style:rel-height="scale"><draw:image xlink:href="media/image4.png" xlink:type="simple" xlink:show="embed" xlink:actuate="onLoad"/><svg:title/><svg:desc/></draw:frame></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style:header-first>
      <style:footer-first>
        <text:p text:style-name="P8"><text:span text:style-name="T9"><draw:frame draw:z-index="251667456" draw:id="id7" draw:style-name="a9" draw:name="Text Box 8" text:anchor-type="paragraph" svg:x="0in" svg:y="0in" svg:width="0.51042in" svg:height="0.43056in" style:rel-width="scale" style:rel-height="scale"><draw:text-box><text:p text:style-name="P10">[Public]</text:p></draw:text-box><svg:title/><svg:desc>[Public]</svg:desc></draw:frame></text:span><text:span text:style-name="T11"><draw:frame draw:z-index="251666432" draw:style-name="a10" draw:name="Picture 15" text:anchor-type="paragraph" svg:x="1.13294in" svg:y="3.29105in" svg:width="8.26644in" svg:height="11.69291in" style:rel-width="scale" style:rel-height="scale"><draw:image xlink:href="media/image5.png" xlink:type="simple" xlink:show="embed" xlink:actuate="onLoad"/><svg:title/><svg:desc/></draw:frame></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exus Managed IT Service (Advanced PLUS)</dc:title>
    <dc:description/>
    <dc:subject/>
    <meta:initial-creator>Stuart Wilson</meta:initial-creator>
    <dc:creator>Stuart Wilson</dc:creator>
    <meta:creation-date>2026-01-30T14:13:00Z</meta:creation-date>
    <dc:date>2026-01-30T14:49:00Z</dc:date>
    <meta:template xlink:href="Report%20with%20Cover%20Page" xlink:type="simple"/>
    <meta:editing-cycles>3</meta:editing-cycles>
    <meta:editing-duration>PT1500S</meta:editing-duration>
    <meta:user-defined meta:name="MediaServiceImageTags"/>
    <meta:user-defined meta:name="ContentTypeId">0x010100F3C382F42FEDFC4E955E936D2F255C51</meta:user-defined>
    <meta:user-defined meta:name="ClassificationContentMarkingFooterShapeIds">15dbc4e,87343d8,10ade1e0</meta:user-defined>
    <meta:user-defined meta:name="ClassificationContentMarkingFooterFontProps">#008000,12,Calibri</meta:user-defined>
    <meta:user-defined meta:name="ClassificationContentMarkingFooterText">[Public]</meta:user-defined>
    <meta:user-defined meta:name="MSIP_Label_e74da829-f39c-4b41-b2b3-6f73340cb77b_Enabled">true</meta:user-defined>
    <meta:user-defined meta:name="MSIP_Label_e74da829-f39c-4b41-b2b3-6f73340cb77b_SetDate">2024-05-06T10:55:22Z</meta:user-defined>
    <meta:user-defined meta:name="MSIP_Label_e74da829-f39c-4b41-b2b3-6f73340cb77b_Method">Privileged</meta:user-defined>
    <meta:user-defined meta:name="MSIP_Label_e74da829-f39c-4b41-b2b3-6f73340cb77b_Name">e74da829-f39c-4b41-b2b3-6f73340cb77b</meta:user-defined>
    <meta:user-defined meta:name="MSIP_Label_e74da829-f39c-4b41-b2b3-6f73340cb77b_SiteId">676bba7e-1d29-440d-9f41-13b8c2eb1e46</meta:user-defined>
    <meta:user-defined meta:name="MSIP_Label_e74da829-f39c-4b41-b2b3-6f73340cb77b_ActionId">f54522a5-cdff-40b5-8e24-4ce8b1b585fc</meta:user-defined>
    <meta:user-defined meta:name="MSIP_Label_e74da829-f39c-4b41-b2b3-6f73340cb77b_ContentBits">2</meta:user-defined>
    <meta:document-statistic meta:page-count="12" meta:paragraph-count="38" meta:word-count="2877" meta:character-count="19241" meta:row-count="136" meta:non-whitespace-character-count="16402"/>
  </office:meta>
</office:document-meta>
</file>