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T12" style:parent-style-name="DefaultParagraphFont" style:family="text">
      <style:text-properties fo:color="#FFFFFF"/>
    </style:style>
    <style:style style:name="P13" style:parent-style-name="Subtitle" style:family="paragraph">
      <style:text-properties style:font-name="Montserrat" fo:color="#FFFFFF" fo:font-size="14pt" style:font-size-asian="14pt" style:font-size-complex="14pt"/>
    </style:style>
    <style:style style:name="P14" style:parent-style-name="Normal" style:family="paragraph">
      <style:paragraph-properties fo:margin-bottom="0in" fo:line-height="100%"/>
    </style:style>
    <style:style style:name="P15" style:parent-style-name="Normal" style:family="paragraph">
      <style:paragraph-properties fo:margin-bottom="0in" fo:line-height="100%"/>
    </style:style>
    <style:style style:name="P16" style:parent-style-name="Normal" style:family="paragraph">
      <style:paragraph-properties fo:margin-bottom="0in" fo:line-height="100%"/>
    </style:style>
    <style:style style:name="P17" style:parent-style-name="Normal" style:family="paragraph">
      <style:paragraph-properties fo:margin-bottom="0in" fo:line-height="100%"/>
    </style:style>
    <style:style style:name="P18" style:parent-style-name="Normal" style:family="paragraph">
      <style:paragraph-properties fo:margin-bottom="0in" fo:line-height="100%"/>
    </style:style>
    <style:style style:name="P19" style:parent-style-name="Normal" style:family="paragraph">
      <style:paragraph-properties fo:margin-bottom="0in" fo:line-height="100%"/>
    </style:style>
    <style:style style:name="P20" style:parent-style-name="Normal" style:family="paragraph">
      <style:paragraph-properties fo:margin-bottom="0in" fo:line-height="100%"/>
    </style:style>
    <style:style style:name="P21" style:parent-style-name="Normal" style:family="paragraph">
      <style:paragraph-properties fo:margin-bottom="0in" fo:line-height="100%"/>
    </style:style>
    <style:style style:name="P22" style:parent-style-name="Normal" style:family="paragraph">
      <style:paragraph-properties fo:margin-bottom="0in" fo:line-height="100%"/>
    </style:style>
    <style:style style:name="P23" style:parent-style-name="Normal" style:family="paragraph">
      <style:paragraph-properties fo:margin-bottom="0in" fo:line-height="100%"/>
    </style:style>
    <style:style style:name="P24" style:parent-style-name="NormalWhite" style:family="paragraph">
      <style:text-properties fo:color="#000000"/>
    </style:style>
    <style:style style:name="P25" style:parent-style-name="NormalWhite" style:family="paragraph">
      <style:text-properties fo:color="#000000"/>
    </style:style>
    <style:style style:name="P26" style:parent-style-name="NormalWhite" style:family="paragraph">
      <style:text-properties fo:color="#000000"/>
    </style:style>
    <style:style style:name="P27" style:parent-style-name="Normal" style:family="paragraph">
      <style:paragraph-properties fo:margin-bottom="0in" fo:line-height="100%"/>
    </style:style>
    <style:style style:name="P28" style:parent-style-name="Normal" style:family="paragraph">
      <style:paragraph-properties fo:margin-bottom="0in" fo:line-height="100%"/>
    </style:style>
    <style:style style:name="P29" style:parent-style-name="Normal" style:family="paragraph">
      <style:paragraph-properties fo:break-before="page" fo:margin-bottom="0in" fo:line-height="100%"/>
    </style:style>
    <style:style style:name="P30" style:parent-style-name="Heading1" style:family="paragraph">
      <style:text-properties fo:color="#C64E00"/>
    </style:style>
    <style:style style:name="P31" style:parent-style-name="BodyText" style:family="paragraph">
      <style:text-properties style:font-name="Calibri"/>
    </style:style>
    <style:style style:name="P32" style:parent-style-name="Normal" style:family="paragraph">
      <style:text-properties fo:font-weight="bold" style:font-weight-asian="bold" style:font-weight-complex="bold"/>
    </style:style>
    <style:style style:name="TableColumn34" style:family="table-column">
      <style:table-column-properties style:column-width="0.9812in"/>
    </style:style>
    <style:style style:name="TableColumn35" style:family="table-column">
      <style:table-column-properties style:column-width="4.8236in"/>
    </style:style>
    <style:style style:name="Table33" style:family="table">
      <style:table-properties style:width="5.8048in" fo:margin-left="0in" table:align="left"/>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TableCell38" style:family="table-cell">
      <style:table-cell-properties fo:border="0.0069in solid #000000" style:writing-mode="lr-tb" fo:padding-top="0in" fo:padding-left="0.075in" fo:padding-bottom="0in" fo:padding-right="0.075in"/>
    </style:style>
    <style:style style:name="TableRow39" style:family="table-row">
      <style:table-row-properties/>
    </style:style>
    <style:style style:name="TableCell40" style:family="table-cell">
      <style:table-cell-properties fo:border="0.0069in solid #000000" style:writing-mode="lr-tb" fo:padding-top="0in" fo:padding-left="0.075in" fo:padding-bottom="0in" fo:padding-right="0.075in"/>
    </style:style>
    <style:style style:name="TableCell41" style:family="table-cell">
      <style:table-cell-properties fo:border="0.0069in solid #000000" style:writing-mode="lr-tb" fo:padding-top="0in" fo:padding-left="0.075in" fo:padding-bottom="0in" fo:padding-right="0.075in"/>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TableCell44" style:family="table-cell">
      <style:table-cell-properties fo:border="0.0069in solid #000000" style:writing-mode="lr-tb" fo:padding-top="0in" fo:padding-left="0.075in" fo:padding-bottom="0in" fo:padding-right="0.075in"/>
    </style:style>
    <style:style style:name="TableRow45" style:family="table-row">
      <style:table-row-properties style:min-row-height="0.0486in"/>
    </style:style>
    <style:style style:name="TableCell46" style:family="table-cell">
      <style:table-cell-properties fo:border="0.0069in solid #000000" style:writing-mode="lr-tb" fo:padding-top="0in" fo:padding-left="0.075in" fo:padding-bottom="0in" fo:padding-right="0.075in"/>
    </style:style>
    <style:style style:name="TableCell47" style:family="table-cell">
      <style:table-cell-properties fo:border="0.0069in solid #000000" style:writing-mode="lr-tb" fo:padding-top="0in" fo:padding-left="0.075in" fo:padding-bottom="0in" fo:padding-right="0.075in"/>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TableCell50" style:family="table-cell">
      <style:table-cell-properties fo:border="0.0069in solid #000000" style:writing-mode="lr-tb" fo:padding-top="0in" fo:padding-left="0.075in" fo:padding-bottom="0in" fo:padding-right="0.075in"/>
    </style:style>
    <style:style style:name="P51" style:parent-style-name="BodyText" style:family="paragraph">
      <style:text-properties style:font-name="Calibri"/>
    </style:style>
    <style:style style:name="P52" style:parent-style-name="Default" style:family="paragraph">
      <style:text-properties style:font-name="Calibri" fo:font-size="10pt" style:font-size-asian="10pt" style:font-size-complex="10pt"/>
    </style:style>
    <style:style style:name="P53" style:parent-style-name="Normal" style:family="paragraph">
      <style:paragraph-properties fo:break-before="page" fo:margin-bottom="0in" fo:line-height="100%"/>
      <style:text-properties style:font-name="Calibri"/>
    </style:style>
    <style:style style:name="P54" style:parent-style-name="TOC1" style:family="paragraph">
      <style:paragraph-properties>
        <style:tab-stops>
          <style:tab-stop style:type="right" style:leader-style="dotted" style:leader-text="." style:position="6.6861in"/>
        </style:tab-stops>
      </style:paragraph-properties>
    </style:style>
    <style:style style:name="P55" style:parent-style-name="TOC1" style:family="paragraph">
      <style:paragraph-properties>
        <style:tab-stops>
          <style:tab-stop style:type="right" style:leader-style="dotted" style:leader-text="." style:position="6.6861in"/>
        </style:tab-stops>
      </style:paragraph-properties>
    </style:style>
    <style:style style:name="P56" style:parent-style-name="TOC2" style:family="paragraph">
      <style:paragraph-properties>
        <style:tab-stops>
          <style:tab-stop style:type="right" style:leader-style="dotted" style:leader-text="." style:position="6.5472in"/>
        </style:tab-stops>
      </style:paragraph-properties>
    </style:style>
    <style:style style:name="P57" style:parent-style-name="TOC2" style:family="paragraph">
      <style:paragraph-properties>
        <style:tab-stops>
          <style:tab-stop style:type="right" style:leader-style="dotted" style:leader-text="." style:position="6.5472in"/>
        </style:tab-stops>
      </style:paragraph-properties>
    </style:style>
    <style:style style:name="P58" style:parent-style-name="TOC2" style:family="paragraph">
      <style:paragraph-properties>
        <style:tab-stops>
          <style:tab-stop style:type="right" style:leader-style="dotted" style:leader-text="." style:position="6.5472in"/>
        </style:tab-stops>
      </style:paragraph-properties>
    </style:style>
    <style:style style:name="P59" style:parent-style-name="TOC1" style:family="paragraph">
      <style:paragraph-properties>
        <style:tab-stops>
          <style:tab-stop style:type="right" style:leader-style="dotted" style:leader-text="." style:position="6.6861in"/>
        </style:tab-stops>
      </style:paragraph-properties>
    </style:style>
    <style:style style:name="P60" style:parent-style-name="TOC2" style:family="paragraph">
      <style:paragraph-properties>
        <style:tab-stops>
          <style:tab-stop style:type="right" style:leader-style="dotted" style:leader-text="." style:position="6.5472in"/>
        </style:tab-stops>
      </style:paragraph-properties>
    </style:style>
    <style:style style:name="P61" style:parent-style-name="TOC2" style:family="paragraph">
      <style:paragraph-properties>
        <style:tab-stops>
          <style:tab-stop style:type="right" style:leader-style="dotted" style:leader-text="." style:position="6.5472in"/>
        </style:tab-stops>
      </style:paragraph-properties>
    </style:style>
    <style:style style:name="P62" style:parent-style-name="TOC2" style:family="paragraph">
      <style:paragraph-properties>
        <style:tab-stops>
          <style:tab-stop style:type="right" style:leader-style="dotted" style:leader-text="." style:position="6.5472in"/>
        </style:tab-stops>
      </style:paragraph-properties>
    </style:style>
    <style:style style:name="P63" style:parent-style-name="TOC2" style:family="paragraph">
      <style:paragraph-properties>
        <style:tab-stops>
          <style:tab-stop style:type="right" style:leader-style="dotted" style:leader-text="." style:position="6.5472in"/>
        </style:tab-stops>
      </style:paragraph-properties>
    </style:style>
    <style:style style:name="P64" style:parent-style-name="TOC1" style:family="paragraph">
      <style:paragraph-properties>
        <style:tab-stops>
          <style:tab-stop style:type="right" style:leader-style="dotted" style:leader-text="." style:position="6.6861in"/>
        </style:tab-stops>
      </style:paragraph-properties>
    </style:style>
    <style:style style:name="P65" style:parent-style-name="TOC2" style:family="paragraph">
      <style:paragraph-properties>
        <style:tab-stops>
          <style:tab-stop style:type="right" style:leader-style="dotted" style:leader-text="." style:position="6.5472in"/>
        </style:tab-stops>
      </style:paragraph-properties>
    </style:style>
    <style:style style:name="P66" style:parent-style-name="TOC2" style:family="paragraph">
      <style:paragraph-properties>
        <style:tab-stops>
          <style:tab-stop style:type="right" style:leader-style="dotted" style:leader-text="." style:position="6.5472in"/>
        </style:tab-stops>
      </style:paragraph-properties>
    </style:style>
    <style:style style:name="P67" style:parent-style-name="TOC2" style:family="paragraph">
      <style:paragraph-properties>
        <style:tab-stops>
          <style:tab-stop style:type="right" style:leader-style="dotted" style:leader-text="." style:position="6.5472in"/>
        </style:tab-stops>
      </style:paragraph-properties>
    </style:style>
    <style:style style:name="P68" style:parent-style-name="TOC2" style:family="paragraph">
      <style:paragraph-properties>
        <style:tab-stops>
          <style:tab-stop style:type="right" style:leader-style="dotted" style:leader-text="." style:position="6.5472in"/>
        </style:tab-stops>
      </style:paragraph-properties>
    </style:style>
    <style:style style:name="P69" style:parent-style-name="TOC2" style:family="paragraph">
      <style:paragraph-properties>
        <style:tab-stops>
          <style:tab-stop style:type="right" style:leader-style="dotted" style:leader-text="." style:position="6.5472in"/>
        </style:tab-stops>
      </style:paragraph-properties>
    </style:style>
    <style:style style:name="P70" style:parent-style-name="TOC2" style:family="paragraph">
      <style:paragraph-properties>
        <style:tab-stops>
          <style:tab-stop style:type="right" style:leader-style="dotted" style:leader-text="." style:position="6.5472in"/>
        </style:tab-stops>
      </style:paragraph-properties>
    </style:style>
    <style:style style:name="P71" style:parent-style-name="TOC2" style:family="paragraph">
      <style:paragraph-properties>
        <style:tab-stops>
          <style:tab-stop style:type="right" style:leader-style="dotted" style:leader-text="." style:position="6.5472in"/>
        </style:tab-stops>
      </style:paragraph-properties>
    </style:style>
    <style:style style:name="P72" style:parent-style-name="TOC2" style:family="paragraph">
      <style:paragraph-properties>
        <style:tab-stops>
          <style:tab-stop style:type="right" style:leader-style="dotted" style:leader-text="." style:position="6.5472in"/>
        </style:tab-stops>
      </style:paragraph-properties>
    </style:style>
    <style:style style:name="P73" style:parent-style-name="TOC2" style:family="paragraph">
      <style:paragraph-properties>
        <style:tab-stops>
          <style:tab-stop style:type="right" style:leader-style="dotted" style:leader-text="." style:position="6.5472in"/>
        </style:tab-stops>
      </style:paragraph-properties>
    </style:style>
    <style:style style:name="P74" style:parent-style-name="TOC3" style:family="paragraph">
      <style:paragraph-properties>
        <style:tab-stops>
          <style:tab-stop style:type="right" style:leader-style="dotted" style:leader-text="." style:position="6.4083in"/>
        </style:tab-stops>
      </style:paragraph-properties>
    </style:style>
    <style:style style:name="P75" style:parent-style-name="TOC3" style:family="paragraph">
      <style:paragraph-properties>
        <style:tab-stops>
          <style:tab-stop style:type="right" style:leader-style="dotted" style:leader-text="." style:position="6.4083in"/>
        </style:tab-stops>
      </style:paragraph-properties>
    </style:style>
    <style:style style:name="P76" style:parent-style-name="TOC1" style:family="paragraph">
      <style:paragraph-properties>
        <style:tab-stops>
          <style:tab-stop style:type="right" style:leader-style="dotted" style:leader-text="." style:position="6.6861in"/>
        </style:tab-stops>
      </style:paragraph-properties>
    </style:style>
    <style:style style:name="P77" style:parent-style-name="TOC2" style:family="paragraph">
      <style:paragraph-properties>
        <style:tab-stops>
          <style:tab-stop style:type="right" style:leader-style="dotted" style:leader-text="." style:position="6.5472in"/>
        </style:tab-stops>
      </style:paragraph-properties>
    </style:style>
    <style:style style:name="P78" style:parent-style-name="TOC2" style:family="paragraph">
      <style:paragraph-properties>
        <style:tab-stops>
          <style:tab-stop style:type="right" style:leader-style="dotted" style:leader-text="." style:position="6.5472in"/>
        </style:tab-stops>
      </style:paragraph-properties>
    </style:style>
    <style:style style:name="P79" style:parent-style-name="TOC2" style:family="paragraph">
      <style:paragraph-properties>
        <style:tab-stops>
          <style:tab-stop style:type="right" style:leader-style="dotted" style:leader-text="." style:position="6.5472in"/>
        </style:tab-stops>
      </style:paragraph-properties>
    </style:style>
    <style:style style:name="P80" style:parent-style-name="TOC2" style:family="paragraph">
      <style:paragraph-properties>
        <style:tab-stops>
          <style:tab-stop style:type="right" style:leader-style="dotted" style:leader-text="." style:position="6.5472in"/>
        </style:tab-stops>
      </style:paragraph-properties>
    </style:style>
    <style:style style:name="P81" style:parent-style-name="TOC2" style:family="paragraph">
      <style:paragraph-properties>
        <style:tab-stops>
          <style:tab-stop style:type="right" style:leader-style="dotted" style:leader-text="." style:position="6.5472in"/>
        </style:tab-stops>
      </style:paragraph-properties>
    </style:style>
    <style:style style:name="P82" style:parent-style-name="TOC2" style:family="paragraph">
      <style:paragraph-properties>
        <style:tab-stops>
          <style:tab-stop style:type="right" style:leader-style="dotted" style:leader-text="." style:position="6.5472in"/>
        </style:tab-stops>
      </style:paragraph-properties>
    </style:style>
    <style:style style:name="P83" style:parent-style-name="TOC2" style:family="paragraph">
      <style:paragraph-properties>
        <style:tab-stops>
          <style:tab-stop style:type="right" style:leader-style="dotted" style:leader-text="." style:position="6.5472in"/>
        </style:tab-stops>
      </style:paragraph-properties>
    </style:style>
    <style:style style:name="P84" style:parent-style-name="TOC2" style:family="paragraph">
      <style:paragraph-properties>
        <style:tab-stops>
          <style:tab-stop style:type="right" style:leader-style="dotted" style:leader-text="." style:position="6.5472in"/>
        </style:tab-stops>
      </style:paragraph-properties>
    </style:style>
    <style:style style:name="P85" style:parent-style-name="TOC2" style:family="paragraph">
      <style:paragraph-properties>
        <style:tab-stops>
          <style:tab-stop style:type="right" style:leader-style="dotted" style:leader-text="." style:position="6.5472in"/>
        </style:tab-stops>
      </style:paragraph-properties>
    </style:style>
    <style:style style:name="P86" style:parent-style-name="Normal" style:family="paragraph">
      <style:paragraph-properties fo:break-before="page"/>
      <style:text-properties style:font-name="Calibri"/>
    </style:style>
    <style:style style:name="P87" style:parent-style-name="Heading1" style:family="paragraph">
      <style:text-properties fo:color="#C64E00"/>
    </style:style>
    <style:style style:name="P88" style:parent-style-name="Normal" style:family="paragraph">
      <style:paragraph-properties fo:break-before="page"/>
      <style:text-properties style:font-name="Calibri" fo:font-size="11pt" style:font-size-asian="11pt" style:font-size-complex="11pt"/>
    </style:style>
    <style:style style:name="TableColumn90" style:family="table-column">
      <style:table-column-properties style:column-width="3.0381in"/>
    </style:style>
    <style:style style:name="TableColumn91" style:family="table-column">
      <style:table-column-properties style:column-width="3.2159in"/>
    </style:style>
    <style:style style:name="Table89" style:family="table">
      <style:table-properties style:width="6.2541in" fo:margin-left="0in" table:align="left"/>
    </style:style>
    <style:style style:name="TableRow92" style:family="table-row">
      <style:table-row-properties style:min-row-height="0.2756in"/>
    </style:style>
    <style:style style:name="TableCell93" style:family="table-cell">
      <style:table-cell-properties fo:border-top="0.0069in solid #FFBB87" fo:border-left="0.0069in solid #FFBB87" fo:border-bottom="0.0208in solid #FF994C" fo:border-right="0.0069in solid #FFBB87" style:writing-mode="lr-tb" fo:padding-top="0in" fo:padding-left="0.075in" fo:padding-bottom="0in" fo:padding-right="0.075in"/>
    </style:style>
    <style:style style:name="P94" style:parent-style-name="Normal" style:family="paragraph">
      <style:paragraph-properties fo:text-align="center"/>
    </style:style>
    <style:style style:name="T95" style:parent-style-name="DefaultParagraphFont" style:family="text">
      <style:text-properties fo:font-weight="bold" style:font-weight-asian="bold" style:font-weight-complex="bold" fo:color="#C25500"/>
    </style:style>
    <style:style style:name="TableRow96" style:family="table-row">
      <style:table-row-properties style:min-row-height="1.1291in"/>
    </style:style>
    <style:style style:name="TableCell97" style:family="table-cell">
      <style:table-cell-properties fo:border="0.0069in solid #FFBB87" style:writing-mode="lr-tb" fo:padding-top="0in" fo:padding-left="0.075in" fo:padding-bottom="0in" fo:padding-right="0.075in"/>
    </style:style>
    <style:style style:name="P98" style:parent-style-name="ListParagraph" style:family="paragraph">
      <style:text-properties fo:font-weight="bold" style:font-weight-asian="bold" style:font-weight-complex="bold"/>
    </style:style>
    <style:style style:name="P99" style:parent-style-name="ListParagraph" style:family="paragraph">
      <style:text-properties fo:font-weight="bold" style:font-weight-asian="bold" style:font-weight-complex="bold"/>
    </style:style>
    <style:style style:name="P100" style:parent-style-name="ListParagraph" style:family="paragraph">
      <style:text-properties fo:font-weight="bold" style:font-weight-asian="bold" style:font-weight-complex="bold"/>
    </style:style>
    <style:style style:name="P101" style:parent-style-name="ListParagraph" style:family="paragraph">
      <style:text-properties fo:font-weight="bold" style:font-weight-asian="bold" style:font-weight-complex="bold"/>
    </style:style>
    <style:style style:name="P102" style:parent-style-name="ListParagraph" style:family="paragraph">
      <style:paragraph-properties style:contextual-spacing="false" fo:margin-bottom="0in" fo:line-height="100%" fo:margin-left="0.5in" fo:text-indent="-0.25in">
        <style:tab-stops/>
      </style:paragraph-properties>
      <style:text-properties style:font-name="Calibri" fo:font-weight="bold" style:font-weight-asian="bold" style:font-weight-complex="bold" fo:font-size="10.5pt" style:font-size-asian="10.5pt" style:font-size-complex="10.5pt"/>
    </style:style>
    <style:style style:name="TableCell103" style:family="table-cell">
      <style:table-cell-properties fo:border="0.0069in solid #FFBB87" style:writing-mode="lr-tb" fo:padding-top="0in" fo:padding-left="0.075in" fo:padding-bottom="0in" fo:padding-right="0.075in"/>
    </style:style>
    <style:style style:name="P104" style:parent-style-name="BodyText" style:family="paragraph">
      <style:text-properties style:font-name="Calibri" fo:font-size="11pt" style:font-size-asian="11pt" style:font-size-complex="11pt" style:language-asian="en" style:country-asian="GB"/>
    </style:style>
    <style:style style:name="TableColumn106" style:family="table-column">
      <style:table-column-properties style:column-width="1.5604in"/>
    </style:style>
    <style:style style:name="TableColumn107" style:family="table-column">
      <style:table-column-properties style:column-width="2.5722in"/>
    </style:style>
    <style:style style:name="Table105" style:family="table">
      <style:table-properties style:width="4.1326in" fo:margin-left="0in" table:align="left"/>
    </style:style>
    <style:style style:name="TableRow108" style:family="table-row">
      <style:table-row-properties style:min-row-height="0.1625in"/>
    </style:style>
    <style:style style:name="TableCell109" style:family="table-cell">
      <style:table-cell-properties fo:border="none" style:writing-mode="lr-tb" fo:padding-top="0.0395in" fo:padding-left="0.075in" fo:padding-bottom="0.0395in" fo:padding-right="0.075in"/>
    </style:style>
    <style:style style:name="TableCell110" style:family="table-cell">
      <style:table-cell-properties fo:border="none" style:writing-mode="lr-tb" fo:padding-top="0.0395in" fo:padding-left="0.075in" fo:padding-bottom="0.0395in" fo:padding-right="0.075in"/>
    </style:style>
    <style:style style:name="TableRow111" style:family="table-row">
      <style:table-row-properties style:min-row-height="0.9965in"/>
    </style:style>
    <style:style style:name="TableCell112" style:family="table-cell">
      <style:table-cell-properties fo:border="none" style:writing-mode="lr-tb" fo:padding-top="0.0395in" fo:padding-left="0.075in" fo:padding-bottom="0.0395in" fo:padding-right="0.075in"/>
    </style:style>
    <style:style style:name="TableCell113" style:family="table-cell">
      <style:table-cell-properties fo:border="none" style:writing-mode="lr-tb" fo:padding-top="0.0395in" fo:padding-left="0.075in" fo:padding-bottom="0.0395in" fo:padding-right="0.075in"/>
    </style:style>
    <style:style style:name="TableRow114" style:family="table-row">
      <style:table-row-properties style:min-row-height="0.3361in"/>
    </style:style>
    <style:style style:name="TableCell115" style:family="table-cell">
      <style:table-cell-properties fo:border="none" style:writing-mode="lr-tb" fo:padding-top="0.0395in" fo:padding-left="0.075in" fo:padding-bottom="0.0395in" fo:padding-right="0.075in"/>
    </style:style>
    <style:style style:name="TableCell116" style:family="table-cell">
      <style:table-cell-properties fo:border="none" style:writing-mode="lr-tb" fo:padding-top="0.0395in" fo:padding-left="0.075in" fo:padding-bottom="0.0395in" fo:padding-right="0.075in"/>
    </style:style>
    <style:style style:name="TableRow117" style:family="table-row">
      <style:table-row-properties style:min-row-height="0.1736in"/>
    </style:style>
    <style:style style:name="TableCell118" style:family="table-cell">
      <style:table-cell-properties fo:border="none" style:writing-mode="lr-tb" fo:padding-top="0.0395in" fo:padding-left="0.075in" fo:padding-bottom="0.0395in" fo:padding-right="0.075in"/>
    </style:style>
    <style:style style:name="TableCell119" style:family="table-cell">
      <style:table-cell-properties fo:border="none" style:writing-mode="lr-tb" fo:padding-top="0.0395in" fo:padding-left="0.075in" fo:padding-bottom="0.0395in" fo:padding-right="0.075in"/>
    </style:style>
    <style:style style:name="TableRow120" style:family="table-row">
      <style:table-row-properties style:min-row-height="0.1736in"/>
    </style:style>
    <style:style style:name="TableCell121" style:family="table-cell">
      <style:table-cell-properties fo:border="none" style:writing-mode="lr-tb" fo:padding-top="0.0395in" fo:padding-left="0.075in" fo:padding-bottom="0.0395in" fo:padding-right="0.075in"/>
    </style:style>
    <style:style style:name="P122" style:parent-style-name="BodyText" style:family="paragraph">
      <style:text-properties style:font-name="Calibri" fo:font-size="10.5pt" style:font-size-asian="10.5pt" style:font-size-complex="10.5pt"/>
    </style:style>
    <style:style style:name="TableCell123" style:family="table-cell">
      <style:table-cell-properties fo:border="none" style:writing-mode="lr-tb" fo:padding-top="0.0395in" fo:padding-left="0.075in" fo:padding-bottom="0.0395in" fo:padding-right="0.075in"/>
    </style:style>
    <style:style style:name="P124" style:parent-style-name="BodyText" style:family="paragraph">
      <style:text-properties style:font-name="Calibri" fo:font-size="10.5pt" style:font-size-asian="10.5pt" style:font-size-complex="10.5pt"/>
    </style:style>
    <style:style style:name="P125" style:parent-style-name="BodyText" style:family="paragraph">
      <style:text-properties style:font-name="Calibri" style:language-asian="en" style:country-asian="GB"/>
    </style:style>
    <style:style style:name="P126" style:parent-style-name="BodyText" style:family="paragraph">
      <style:text-properties style:font-name="Calibri" style:language-asian="en" style:country-asian="GB"/>
    </style:style>
    <style:style style:name="P127" style:parent-style-name="BodyText" style:family="paragraph">
      <style:text-properties style:font-name="Calibri" style:language-asian="en" style:country-asian="GB"/>
    </style:style>
    <style:style style:name="P128" style:parent-style-name="BodyText" style:family="paragraph">
      <style:text-properties style:font-name="Calibri" style:language-asian="en" style:country-asian="GB"/>
    </style:style>
    <style:style style:name="P129" style:parent-style-name="Normal" style:family="paragraph">
      <style:paragraph-properties fo:break-before="page"/>
      <style:text-properties style:font-name="Calibri" style:language-asian="en" style:country-asian="GB"/>
    </style:style>
    <style:style style:name="T130" style:parent-style-name="DefaultParagraphFont" style:family="text">
      <style:text-properties fo:color="#C64E00"/>
    </style:style>
    <style:style style:name="T131" style:parent-style-name="StyleArial" style:family="text">
      <style:text-properties style:font-name="Montserrat" fo:font-size="10.5pt" style:font-size-asian="10.5pt" style:font-size-complex="10.5pt"/>
    </style:style>
    <style:style style:name="T132" style:parent-style-name="StyleArial" style:family="text">
      <style:text-properties style:font-name="Montserrat" fo:font-size="10.5pt" style:font-size-asian="10.5pt" style:font-size-complex="10.5pt"/>
    </style:style>
    <style:style style:name="TableColumn134" style:family="table-column">
      <style:table-column-properties style:column-width="3.1305in"/>
    </style:style>
    <style:style style:name="TableColumn135" style:family="table-column">
      <style:table-column-properties style:column-width="3.1305in"/>
    </style:style>
    <style:style style:name="Table133" style:family="table">
      <style:table-properties style:width="6.2611in" fo:margin-left="0in" table:align="left"/>
    </style:style>
    <style:style style:name="TableRow136" style:family="table-row">
      <style:table-row-properties/>
    </style:style>
    <style:style style:name="TableCell137" style:family="table-cell">
      <style:table-cell-properties fo:border="none" style:writing-mode="lr-tb" fo:padding-top="0in" fo:padding-left="0.075in" fo:padding-bottom="0in" fo:padding-right="0.075in"/>
    </style:style>
    <style:style style:name="T138" style:parent-style-name="StyleArial" style:family="text">
      <style:text-properties style:font-name="Montserrat" fo:font-size="10.5pt" style:font-size-asian="10.5pt" style:font-size-complex="10.5pt"/>
    </style:style>
    <style:style style:name="T139" style:parent-style-name="StyleArial" style:family="text">
      <style:text-properties style:font-name="Montserrat" fo:font-size="10.5pt" style:font-size-asian="10.5pt" style:font-size-complex="10.5pt"/>
    </style:style>
    <style:style style:name="T140" style:parent-style-name="StyleArial" style:family="text">
      <style:text-properties style:font-name="Montserrat" fo:font-size="10.5pt" style:font-size-asian="10.5pt" style:font-size-complex="10.5pt"/>
    </style:style>
    <style:style style:name="T141" style:parent-style-name="StyleArial" style:family="text">
      <style:text-properties style:font-name="Montserrat" fo:font-size="10.5pt" style:font-size-asian="10.5pt" style:font-size-complex="10.5pt"/>
    </style:style>
    <style:style style:name="T142" style:parent-style-name="StyleArial" style:family="text">
      <style:text-properties style:font-name="Montserrat" fo:font-size="10.5pt" style:font-size-asian="10.5pt" style:font-size-complex="10.5pt"/>
    </style:style>
    <style:style style:name="TableCell143" style:family="table-cell">
      <style:table-cell-properties fo:border="none" style:writing-mode="lr-tb" fo:padding-top="0in" fo:padding-left="0.075in" fo:padding-bottom="0in" fo:padding-right="0.075in"/>
    </style:style>
    <style:style style:name="TableRow144" style:family="table-row">
      <style:table-row-properties/>
    </style:style>
    <style:style style:name="TableCell145" style:family="table-cell">
      <style:table-cell-properties fo:border="none" style:writing-mode="lr-tb" fo:padding-top="0in" fo:padding-left="0.075in" fo:padding-bottom="0in" fo:padding-right="0.075in"/>
    </style:style>
    <style:style style:name="P146" style:parent-style-name="ListParagraph" style:family="paragraph">
      <style:paragraph-properties fo:margin-left="0.25in" fo:text-indent="-0.25in">
        <style:tab-stops/>
      </style:paragraph-properties>
    </style:style>
    <style:style style:name="TableCell147" style:family="table-cell">
      <style:table-cell-properties fo:border="none" style:writing-mode="lr-tb" fo:padding-top="0in" fo:padding-left="0.0069in" fo:padding-bottom="0in" fo:padding-right="0.0069in"/>
    </style:style>
    <style:style style:name="P148" style:parent-style-name="ListParagraph" style:family="paragraph">
      <style:paragraph-properties fo:margin-left="0.25in" fo:text-indent="-0.25in">
        <style:tab-stops/>
      </style:paragraph-properties>
    </style:style>
    <style:style style:name="T149" style:parent-style-name="StyleArial" style:family="text">
      <style:text-properties style:font-name="Montserrat" fo:font-size="10.5pt" style:font-size-asian="10.5pt" style:font-size-complex="10.5pt"/>
    </style:style>
    <style:style style:name="P150" style:parent-style-name="ListParagraph" style:family="paragraph"/>
    <style:style style:name="P151" style:parent-style-name="ListParagraph" style:family="paragraph"/>
    <style:style style:name="P152" style:parent-style-name="ListParagraph" style:family="paragraph"/>
    <style:style style:name="P153" style:parent-style-name="Normal" style:family="paragraph">
      <style:paragraph-properties fo:widows="0" fo:orphans="0"/>
      <style:text-properties style:font-name="Calibri"/>
    </style:style>
    <style:style style:name="P154" style:parent-style-name="Heading1" style:family="paragraph">
      <style:text-properties fo:color="#C64E00"/>
    </style:style>
    <style:style style:name="T155" style:parent-style-name="DefaultParagraphFont" style:family="text">
      <style:text-properties style:language-asian="en" style:country-asian="GB"/>
    </style:style>
    <style:style style:name="P156" style:parent-style-name="Normal" style:family="paragraph">
      <style:paragraph-properties fo:keep-together="always"/>
      <style:text-properties style:font-name="Calibri" style:font-name-complex="Arial" fo:font-weight="bold" style:font-weight-asian="bold" style:font-weight-complex="bold" fo:color="#000000" fo:font-size="10.5pt" style:font-size-asian="10.5pt" style:font-size-complex="10.5pt"/>
    </style:style>
    <style:style style:name="T157" style:parent-style-name="DefaultParagraphFont" style:family="text">
      <style:text-properties style:language-asian="en" style:country-asian="GB"/>
    </style:style>
    <style:style style:name="T158" style:parent-style-name="DefaultParagraphFont" style:family="text">
      <style:text-properties style:language-asian="en" style:country-asian="GB"/>
    </style:style>
    <style:style style:name="P159" style:parent-style-name="Heading4" style:family="paragraph">
      <style:paragraph-properties fo:break-before="page"/>
    </style:style>
    <style:style style:name="P160" style:parent-style-name="Normal" style:family="paragraph">
      <style:paragraph-properties fo:keep-together="always"/>
    </style:style>
    <style:style style:name="T161" style:parent-style-name="DefaultParagraphFont" style:family="text">
      <style:text-properties fo:font-size="10.5pt" style:font-size-asian="10.5pt" style:font-size-complex="10.5pt" style:language-asian="en" style:country-asian="GB"/>
    </style:style>
    <style:style style:name="T162" style:parent-style-name="DefaultParagraphFont" style:family="text">
      <style:text-properties style:language-asian="en" style:country-asian="GB"/>
    </style:style>
    <style:style style:name="P163" style:parent-style-name="Normal" style:family="paragraph">
      <style:text-properties style:font-name="Calibri" style:font-name-complex="Arial" fo:font-weight="bold" style:font-weight-asian="bold" style:font-weight-complex="bold" fo:color="#000000" fo:font-size="10.5pt" style:font-size-asian="10.5pt" style:font-size-complex="10.5pt"/>
    </style:style>
    <style:style style:name="T164" style:parent-style-name="DefaultParagraphFont" style:family="text">
      <style:text-properties style:language-asian="en" style:country-asian="GB"/>
    </style:style>
    <style:style style:name="P165" style:parent-style-name="Normal" style:family="paragraph">
      <style:text-properties style:font-name="Calibri" style:font-name-complex="Arial" fo:font-weight="bold" style:font-weight-asian="bold" style:font-weight-complex="bold" fo:color="#000000" fo:font-size="10.5pt" style:font-size-asian="10.5pt" style:font-size-complex="10.5pt"/>
    </style:style>
    <style:style style:name="T166" style:parent-style-name="DefaultParagraphFont" style:family="text">
      <style:text-properties style:language-asian="en" style:country-asian="GB"/>
    </style:style>
    <style:style style:name="P167" style:parent-style-name="Normal" style:family="paragraph">
      <style:text-properties style:font-name="Calibri" style:font-name-complex="Arial" fo:font-weight="bold" style:font-weight-asian="bold" style:font-weight-complex="bold" fo:color="#000000" fo:font-size="10.5pt" style:font-size-asian="10.5pt" style:font-size-complex="10.5pt"/>
    </style:style>
    <style:style style:name="T168" style:parent-style-name="DefaultParagraphFont" style:family="text">
      <style:text-properties style:language-asian="en" style:country-asian="GB"/>
    </style:style>
    <style:style style:name="P169" style:parent-style-name="Normal" style:family="paragraph">
      <style:text-properties fo:font-weight="bold" style:font-weight-asian="bold" style:font-weight-complex="bold" fo:font-size="11pt" style:font-size-asian="11pt" style:font-size-complex="11pt"/>
    </style:style>
    <style:style style:name="P170" style:parent-style-name="ListParagraph" style:family="paragraph">
      <style:paragraph-properties fo:margin-left="0.25in" fo:text-indent="-0.25in">
        <style:tab-stops/>
      </style:paragraph-properties>
      <style:text-properties fo:font-weight="bold" style:font-weight-asian="bold"/>
    </style:style>
    <style:style style:name="P171" style:parent-style-name="Normal" style:family="paragraph">
      <style:paragraph-properties fo:margin-left="0.25in" fo:text-indent="-0.25in">
        <style:tab-stops/>
      </style:paragraph-properties>
      <style:text-properties fo:font-weight="bold" style:font-weight-asian="bold" fo:font-size="11pt" style:font-size-asian="11pt" style:font-size-complex="11pt"/>
    </style:style>
    <style:style style:name="P172" style:parent-style-name="Normal" style:family="paragraph">
      <style:paragraph-properties fo:keep-together="always"/>
      <style:text-properties style:font-name="Calibri" style:font-name-complex="Arial" style:font-weight-complex="bold" fo:color="#000000" fo:font-size="10.5pt" style:font-size-asian="10.5pt" style:font-size-complex="10.5pt"/>
    </style:style>
    <style:style style:name="P173" style:parent-style-name="Normal" style:family="paragraph">
      <style:paragraph-properties fo:keep-together="always" fo:break-before="page"/>
      <style:text-properties style:font-name="Calibri" style:font-name-complex="Arial" style:font-weight-complex="bold" fo:color="#000000" fo:font-size="10.5pt" style:font-size-asian="10.5pt" style:font-size-complex="10.5pt"/>
    </style:style>
    <style:style style:name="P174" style:parent-style-name="Heading1" style:family="paragraph">
      <style:text-properties fo:color="#C64E00"/>
    </style:style>
    <style:style style:name="P175" style:parent-style-name="Normal" style:family="paragraph">
      <style:text-properties style:language-asian="en" style:country-asian="GB"/>
    </style:style>
    <style:style style:name="T176" style:parent-style-name="DefaultParagraphFont" style:family="text">
      <style:text-properties style:language-asian="en" style:country-asian="GB"/>
    </style:style>
    <style:style style:name="T177" style:parent-style-name="Hyperlink" style:family="text">
      <style:text-properties style:language-asian="en" style:country-asian="GB"/>
    </style:style>
    <style:style style:name="T178" style:parent-style-name="DefaultParagraphFont" style:family="text">
      <style:text-properties style:language-asian="en" style:country-asian="GB"/>
    </style:style>
    <style:style style:name="P179" style:parent-style-name="Normal" style:family="paragraph">
      <style:text-properties style:language-asian="en" style:country-asian="GB"/>
    </style:style>
    <style:style style:name="P180" style:parent-style-name="BodyText" style:family="paragraph">
      <style:text-properties style:font-name="Calibri" fo:font-size="10.5pt" style:font-size-asian="10.5pt" style:font-size-complex="10.5pt" style:language-asian="en" style:country-asian="GB"/>
    </style:style>
    <style:style style:name="P181" style:parent-style-name="Normal" style:family="paragraph">
      <style:text-properties style:language-asian="en" style:country-asian="GB"/>
    </style:style>
    <style:style style:name="P182" style:parent-style-name="BodyText" style:family="paragraph">
      <style:text-properties style:font-name="Calibri" fo:font-size="10.5pt" style:font-size-asian="10.5pt" style:font-size-complex="10.5pt" style:language-asian="en" style:country-asian="GB"/>
    </style:style>
    <style:style style:name="P183" style:parent-style-name="ListParagraph" style:family="paragraph">
      <style:text-properties style:language-asian="en" style:country-asian="GB"/>
    </style:style>
    <style:style style:name="P184" style:parent-style-name="ListParagraph" style:family="paragraph">
      <style:text-properties style:language-asian="en" style:country-asian="GB"/>
    </style:style>
    <style:style style:name="P185" style:parent-style-name="ListParagraph" style:family="paragraph">
      <style:text-properties style:language-asian="en" style:country-asian="GB"/>
    </style:style>
    <style:style style:name="P186" style:parent-style-name="ListParagraph" style:family="paragraph">
      <style:text-properties style:language-asian="en" style:country-asian="GB"/>
    </style:style>
    <style:style style:name="P187" style:parent-style-name="ListParagraph" style:family="paragraph">
      <style:text-properties style:language-asian="en" style:country-asian="GB"/>
    </style:style>
    <style:style style:name="P188" style:parent-style-name="ListParagraph" style:family="paragraph">
      <style:text-properties style:language-asian="en" style:country-asian="GB"/>
    </style:style>
    <style:style style:name="P189" style:parent-style-name="BodyText" style:family="paragraph">
      <style:text-properties style:font-name="Calibri" fo:font-size="10.5pt" style:font-size-asian="10.5pt" style:font-size-complex="10.5pt" style:language-asian="en" style:country-asian="GB"/>
    </style:style>
    <style:style style:name="P190" style:parent-style-name="Normal" style:family="paragraph">
      <style:text-properties style:language-asian="en" style:country-asian="GB"/>
    </style:style>
    <style:style style:name="P191" style:parent-style-name="BodyText" style:family="paragraph">
      <style:text-properties style:font-name="Calibri" fo:font-size="10.5pt" style:font-size-asian="10.5pt" style:font-size-complex="10.5pt" style:language-asian="en" style:country-asian="GB"/>
    </style:style>
    <style:style style:name="P192" style:parent-style-name="Normal" style:family="paragraph">
      <style:text-properties style:language-asian="en" style:country-asian="GB"/>
    </style:style>
    <style:style style:name="P193" style:parent-style-name="Heading2" style:family="paragraph">
      <style:paragraph-properties fo:margin-left="0.2479in" fo:text-indent="-0.2479in">
        <style:tab-stops/>
      </style:paragraph-properties>
    </style:style>
    <style:style style:name="P194" style:parent-style-name="Normal" style:family="paragraph">
      <style:text-properties style:language-asian="en" style:country-asian="GB"/>
    </style:style>
    <style:style style:name="P195" style:parent-style-name="Heading2" style:family="paragraph">
      <style:paragraph-properties fo:margin-left="0.2479in" fo:text-indent="-0.2479in">
        <style:tab-stops/>
      </style:paragraph-properties>
    </style:style>
    <style:style style:name="P196" style:parent-style-name="Normal" style:family="paragraph">
      <style:text-properties style:language-asian="en" style:country-asian="GB"/>
    </style:style>
    <style:style style:name="P197" style:parent-style-name="Heading2" style:family="paragraph">
      <style:paragraph-properties fo:margin-left="0.2479in" fo:text-indent="-0.2479in">
        <style:tab-stops/>
      </style:paragraph-properties>
    </style:style>
    <style:style style:name="P198" style:parent-style-name="Normal" style:family="paragraph">
      <style:text-properties style:language-asian="en" style:country-asian="GB"/>
    </style:style>
    <style:style style:name="P199" style:parent-style-name="Normal" style:family="paragraph">
      <style:text-properties style:language-asian="en" style:country-asian="GB"/>
    </style:style>
    <style:style style:name="P200" style:parent-style-name="ListParagraph" style:family="paragraph">
      <style:text-properties style:language-asian="en" style:country-asian="GB"/>
    </style:style>
    <style:style style:name="T201" style:parent-style-name="DefaultParagraphFont" style:family="text">
      <style:text-properties style:language-asian="en" style:country-asian="GB"/>
    </style:style>
    <style:style style:name="T202" style:parent-style-name="DefaultParagraphFont" style:family="text">
      <style:text-properties style:language-asian="en" style:country-asian="GB"/>
    </style:style>
    <style:style style:name="T203" style:parent-style-name="DefaultParagraphFont" style:family="text">
      <style:text-properties style:language-asian="en" style:country-asian="GB"/>
    </style:style>
    <style:style style:family="graphic" style:name="a15" style:parent-style-name="Graphics">
      <style:graphic-properties fo:border="0.01042in none" fo:background-color="transparent" style:wrap="parallel" style:wrap-contour="false" style:horizontal-rel="page-content" style:vertical-rel="paragraph" style:horizontal-pos="right" style:vertical-pos="from-top"/>
    </style:style>
    <style:style style:family="graphic" style:name="a20" style:parent-style-name="Graphics">
      <style:graphic-properties fo:border="0.01042in none" fo:background-color="transparent" style:wrap="parallel" style:wrap-contour="false" style:horizontal-rel="page-content" style:vertical-rel="paragraph" style:horizontal-pos="left" style:vertical-pos="from-top"/>
    </style:style>
    <style:style style:family="graphic" style:name="a16" style:parent-style-name="Graphics">
      <style:graphic-properties fo:border="0.01042in none" fo:background-color="transparent" style:wrap="parallel" style:wrap-contour="false" style:horizontal-rel="page-content" style:vertical-rel="paragraph" style:horizontal-pos="left" style:vertical-pos="from-top"/>
    </style:style>
    <style:style style:family="graphic" style:name="a17"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border="0.01042in none" fo:background-color="transparent" style:wrap="parallel" style:wrap-contour="false" style:horizontal-rel="page-content" style:vertical-rel="paragraph" style:horizontal-pos="left" style:vertical-pos="from-top"/>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9" style:parent-style-name="Graphics">
      <style:graphic-properties fo:border="0.01042in none" fo:background-color="transparent" style:wrap="parallel" style:wrap-contour="false" style:horizontal-rel="page-content" style:vertical-rel="paragraph" style:horizontal-pos="right" style:vertical-pos="from-top"/>
    </style:style>
    <style:style style:family="graphic" style:name="a13" style:parent-style-name="Graphics">
      <style:graphic-properties fo:border="0.01042in none" fo:background-color="transparent" style:wrap="parallel" style:wrap-contour="false" style:horizontal-rel="page-content" style:vertical-rel="paragraph" style:horizontal-pos="right" style:vertical-pos="from-top"/>
    </style:style>
    <style:style style:family="graphic" style:name="a14" style:parent-style-name="Graphics">
      <style:graphic-properties fo:border="0.01042in none" fo:background-color="transparent" style:wrap="parallel" style:wrap-contour="false" style:horizontal-rel="page-content" style:vertical-rel="paragraph" style:horizontal-pos="left" style:vertical-pos="from-top"/>
    </style:style>
  </office:automatic-styles>
  <office:body>
    <office:text text:use-soft-page-breaks="true">
      <text:p text:style-name="P1"><draw:frame draw:z-index="251658240" draw:id="id8" draw:style-name="a11" draw:name="Text Box 2" text:anchor-type="paragraph" svg:x="-0.28101in" svg:y="-2.78958in" svg:width="5.11806in" svg:height="1.07778in" style:rel-width="scale" style:rel-height="scale"><draw:text-box><text:p text:style-name="Title"><text:span text:style-name="T12">Nexus Azure Support Services</text:span></text:p><text:p text:style-name="P13">Service Definition</text:p></draw:text-box><svg:title/><svg:desc/></draw:frame><draw:frame draw:z-index="251658241" draw:id="id9" draw:style-name="a12" draw:name="Text Box 3" text:anchor-type="paragraph" svg:x="-0.26944in" svg:y="-1.23194in" svg:width="2.67639in" svg:height="1.02639in" style:rel-width="scale" style:rel-height="scale"><draw:text-box><text:p text:style-name="NormalWhite">www.nexusos.co.uk</text:p><text:p text:style-name="NormalWhite">sales@nexusos.co.uk</text:p><text:p text:style-name="NormalWhite">01392 205095</text:p></draw:text-box><svg:title/><svg:desc/></draw:frame></text:p>
      <text:p text:style-name="P14"/>
      <text:p text:style-name="P15"/>
      <text:p text:style-name="Normal">Crown Commercial Service - Procurement Reference Number RM1557.15</text:p>
      <text:p text:style-name="P16"/>
      <text:p text:style-name="P17"/>
      <text:p text:style-name="P18"/>
      <text:p text:style-name="P19"/>
      <text:p text:style-name="P20"/>
      <text:p text:style-name="P21"/>
      <text:p text:style-name="P22"/>
      <text:p text:style-name="P23"/>
      <text:p text:style-name="P24"/>
      <text:p text:style-name="P25"/>
      <text:p text:style-name="P26"/>
      <text:p text:style-name="Normal"/>
      <text:p text:style-name="P27"/>
      <text:p text:style-name="P28"/>
      <text:p text:style-name="P29"/>
      <text:h text:style-name="P30" text:outline-level="1"><text:bookmark-start text:name="_Toc165575221"/><text:bookmark-start text:name="_Toc165625295"/><text:bookmark-start text:name="_Toc165807801"/><text:bookmark-start text:name="_Toc165834310"/><text:bookmark-start text:name="_Toc220403946"/>Document Control<text:bookmark-end text:name="_Toc165575221"/><text:bookmark-end text:name="_Toc165625295"/><text:bookmark-end text:name="_Toc165807801"/><text:bookmark-end text:name="_Toc165834310"/><text:bookmark-end text:name="_Toc220403946"/><text:tab/></text:h>
      <text:p text:style-name="P31"/>
      <text:p text:style-name="P32">COPYRIGHT</text:p>
      <text:p text:style-name="Normal">Copyright @<text:s/>2026 Nexus Open Systems Ltd. All rights reserved.</text:p>
      <text:p text:style-name="Normal"/>
      <text:p text:style-name="Normal">Any questions regarding this document should be directed to:</text:p>
      <text:p text:style-name="Normal"/>
      <table:table table:style-name="Table33">
        <table:table-columns>
          <table:table-column table:style-name="TableColumn34"/>
          <table:table-column table:style-name="TableColumn35"/>
        </table:table-columns>
        <table:table-row table:style-name="TableRow36">
          <table:table-cell table:style-name="TableCell37">
            <text:p text:style-name="Normal">Name</text:p>
          </table:table-cell>
          <table:table-cell table:style-name="TableCell38">
            <text:p text:style-name="Normal">Stuart Wilson</text:p>
          </table:table-cell>
        </table:table-row>
        <table:table-row table:style-name="TableRow39">
          <table:table-cell table:style-name="TableCell40">
            <text:p text:style-name="Normal">Position</text:p>
          </table:table-cell>
          <table:table-cell table:style-name="TableCell41">
            <text:p text:style-name="Normal">Managing Director</text:p>
          </table:table-cell>
        </table:table-row>
        <table:table-row table:style-name="TableRow42">
          <table:table-cell table:style-name="TableCell43">
            <text:p text:style-name="Normal">Address</text:p>
          </table:table-cell>
          <table:table-cell table:style-name="TableCell44">
            <text:p text:style-name="Normal">Nexus Open Systems Ltd, Vale House, Pynes Hill, Exeter, Devon EX2 5AZ</text:p>
          </table:table-cell>
        </table:table-row>
        <table:table-row table:style-name="TableRow45">
          <table:table-cell table:style-name="TableCell46">
            <text:p text:style-name="Normal">Telephone</text:p>
          </table:table-cell>
          <table:table-cell table:style-name="TableCell47">
            <text:p text:style-name="Normal">01392 205095</text:p>
          </table:table-cell>
        </table:table-row>
        <table:table-row table:style-name="TableRow48">
          <table:table-cell table:style-name="TableCell49">
            <text:p text:style-name="Normal">Email</text:p>
          </table:table-cell>
          <table:table-cell table:style-name="TableCell50">
            <text:p text:style-name="Normal">sales@nexusos.co.uk</text:p>
          </table:table-cell>
        </table:table-row>
      </table:table>
      <text:p text:style-name="P51"/>
      <text:p text:style-name="P52"/>
      <text:p text:style-name="P53"/>
      <text:p text:style-name="TOCHeading">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54"><text:a xlink:href="#_Toc220403946" office:target-frame-name="_top" xlink:show="replace"><text:span text:style-name="Hyperlink">Document Control</text:span><text:tab/>2</text:a></text:p>
          <text:p text:style-name="P55"><text:a xlink:href="#_Toc220403947" office:target-frame-name="_top" xlink:show="replace"><text:span text:style-name="Hyperlink">Company Profile</text:span><text:tab/>5</text:a></text:p>
          <text:p text:style-name="P56"><text:a xlink:href="#_Toc220403948" office:target-frame-name="_top" xlink:show="replace"><text:span text:style-name="Hyperlink">About Nexus</text:span><text:tab/>5</text:a></text:p>
          <text:p text:style-name="P57"><text:a xlink:href="#_Toc220403949" office:target-frame-name="_top" xlink:show="replace"><text:span text:style-name="Hyperlink">Nexus Principal Activities</text:span><text:tab/>6</text:a></text:p>
          <text:p text:style-name="P58"><text:a xlink:href="#_Toc220403950" office:target-frame-name="_top" xlink:show="replace"><text:span text:style-name="Hyperlink">Contact Information</text:span><text:tab/>6</text:a></text:p>
          <text:p text:style-name="P59"><text:a xlink:href="#_Toc220403951" office:target-frame-name="_top" xlink:show="replace"><text:span text:style-name="Hyperlink">Industry Accreditations and Cloud Competencies</text:span><text:tab/>7</text:a></text:p>
          <text:p text:style-name="P60"><text:a xlink:href="#_Toc220403952" office:target-frame-name="_top" xlink:show="replace"><text:span text:style-name="Hyperlink">Microsoft Accreditations</text:span><text:tab/>7</text:a></text:p>
          <text:p text:style-name="P61"><text:a xlink:href="#_Toc220403953" office:target-frame-name="_top" xlink:show="replace"><text:span text:style-name="Hyperlink">Nexus Cloud Services Summary</text:span><text:tab/>8</text:a></text:p>
          <text:p text:style-name="P62"><text:a xlink:href="#_Toc220403954" office:target-frame-name="_top" xlink:show="replace"><text:span text:style-name="Hyperlink">Nexus Cloud Services Team</text:span><text:tab/>8</text:a></text:p>
          <text:p text:style-name="P63"><text:a xlink:href="#_Toc220403955" office:target-frame-name="_top" xlink:show="replace"><text:span text:style-name="Hyperlink">Customer References &amp; Case Studies</text:span><text:tab/>9</text:a></text:p>
          <text:p text:style-name="P64"><text:a xlink:href="#_Toc220403956" office:target-frame-name="_top" xlink:show="replace"><text:span text:style-name="Hyperlink">Service Overview</text:span><text:tab/>9</text:a></text:p>
          <text:p text:style-name="P65"><text:a xlink:href="#_Toc220403957" office:target-frame-name="_top" xlink:show="replace"><text:span text:style-name="Hyperlink">Microsoft Azure</text:span><text:tab/>9</text:a></text:p>
          <text:p text:style-name="P66"><text:a xlink:href="#_Toc220403958" office:target-frame-name="_top" xlink:show="replace"><text:span text:style-name="Hyperlink">Nexus Azure Services Summary</text:span><text:tab/>12</text:a></text:p>
          <text:p text:style-name="P67"><text:a xlink:href="#_Toc220403959" office:target-frame-name="_top" xlink:show="replace"><text:span text:style-name="Hyperlink">Azure Consultancy &amp; Strategy</text:span><text:tab/>13</text:a></text:p>
          <text:p text:style-name="P68"><text:a xlink:href="#_Toc220403960" office:target-frame-name="_top" xlink:show="replace"><text:span text:style-name="Hyperlink">Azure Solution Design</text:span><text:tab/>13</text:a></text:p>
          <text:p text:style-name="P69"><text:a xlink:href="#_Toc220403961" office:target-frame-name="_top" xlink:show="replace"><text:span text:style-name="Hyperlink">Azure Deployment &amp; Configuration</text:span><text:tab/>13</text:a></text:p>
          <text:p text:style-name="P70"><text:a xlink:href="#_Toc220403962" office:target-frame-name="_top" xlink:show="replace"><text:span text:style-name="Hyperlink">Azure Best Practice Configuration</text:span><text:tab/>13</text:a></text:p>
          <text:p text:style-name="P71"><text:a xlink:href="#_Toc220403963" office:target-frame-name="_top" xlink:show="replace"><text:span text:style-name="Hyperlink">Azure Deployment</text:span><text:tab/>14</text:a></text:p>
          <text:p text:style-name="P72"><text:a xlink:href="#_Toc220403964" office:target-frame-name="_top" xlink:show="replace"><text:span text:style-name="Hyperlink">Azure Project Management</text:span><text:tab/>14</text:a></text:p>
          <text:p text:style-name="P73"><text:a xlink:href="#_Toc220403965" office:target-frame-name="_top" xlink:show="replace"><text:span text:style-name="Hyperlink">Azure Technical Support</text:span><text:tab/>14</text:a></text:p>
          <text:p text:style-name="P74"><text:a xlink:href="#_Toc220403966" office:target-frame-name="_top" xlink:show="replace"><text:span text:style-name="Hyperlink">Retainer Contracts</text:span><text:tab/>15</text:a></text:p>
          <text:p text:style-name="P75"><text:a xlink:href="#_Toc220403967" office:target-frame-name="_top" xlink:show="replace"><text:span text:style-name="Hyperlink">24/7 Service Desk and Remote Support</text:span><text:tab/>15</text:a></text:p>
          <text:p text:style-name="P76"><text:a xlink:href="#_Toc220403968" office:target-frame-name="_top" xlink:show="replace"><text:span text:style-name="Hyperlink">Service Details</text:span><text:tab/>16</text:a></text:p>
          <text:p text:style-name="P77"><text:a xlink:href="#_Toc220403969" office:target-frame-name="_top" xlink:show="replace"><text:span text:style-name="Hyperlink">Information Assurance</text:span><text:tab/>16</text:a></text:p>
          <text:p text:style-name="P78"><text:a xlink:href="#_Toc220403970" office:target-frame-name="_top" xlink:show="replace"><text:span text:style-name="Hyperlink">On-boarding/Off-boarding processes</text:span><text:tab/>16</text:a></text:p>
          <text:p text:style-name="P79"><text:a xlink:href="#_Toc220403971" office:target-frame-name="_top" xlink:show="replace"><text:span text:style-name="Hyperlink">Pricing</text:span><text:tab/>16</text:a></text:p>
          <text:p text:style-name="P80"><text:a xlink:href="#_Toc220403972" office:target-frame-name="_top" xlink:show="replace"><text:span text:style-name="Hyperlink">Service Management Details</text:span><text:tab/>17</text:a></text:p>
          <text:p text:style-name="P81"><text:a xlink:href="#_Toc220403973" office:target-frame-name="_top" xlink:show="replace"><text:span text:style-name="Hyperlink">Service Levels</text:span><text:tab/>18</text:a></text:p>
          <text:p text:style-name="P82"><text:a xlink:href="#_Toc220403974" office:target-frame-name="_top" xlink:show="replace"><text:span text:style-name="Hyperlink">Ordering and Invoicing</text:span><text:tab/>18</text:a></text:p>
          <text:p text:style-name="P83"><text:a xlink:href="#_Toc220403975" office:target-frame-name="_top" xlink:show="replace"><text:span text:style-name="Hyperlink">Termination Terms</text:span><text:tab/>18</text:a></text:p>
          <text:p text:style-name="P84"><text:a xlink:href="#_Toc220403976" office:target-frame-name="_top" xlink:show="replace"><text:span text:style-name="Hyperlink">Customer Responsibilities</text:span><text:tab/>18</text:a></text:p>
          <text:p text:style-name="P85"><text:a xlink:href="#_Toc220403977" office:target-frame-name="_top" xlink:show="replace"><text:span text:style-name="Hyperlink">Trial Service</text:span><text:tab/>18</text:a></text:p>
        </text:index-body>
      </text:table-of-content>
      <text:p text:style-name="Normal"/>
      <text:p text:style-name="P86"/>
      <text:h text:style-name="P87" text:outline-level="1"><text:bookmark-start text:name="_Toc514791178"/><text:bookmark-start text:name="_Toc220403947"/>Company Profile<text:bookmark-end text:name="_Toc514791178"/><text:bookmark-end text:name="_Toc220403947"/></text:h>
      <text:h text:style-name="Heading2" text:outline-level="2"><text:bookmark-start text:name="_Toc514791179"/><text:bookmark-start text:name="_Toc220403948"/>About Nexus<text:bookmark-end text:name="_Toc514791179"/><text:bookmark-end text:name="_Toc220403948"/></text:h>
      <text:p text:style-name="Normal">Nexus Open Systems deliver IT solutions, cloud services, software and support services to companies and organisations of all sizes. Established in 1998, and headquartered in Exeter, the company has four offices in Exeter, Cardiff, Bristol, Birmingham.</text:p>
      <text:p text:style-name="Normal">The company invests heavily both in its personnel and strategic partnerships with industry-leading IT manufacturers and providers. These alliances are bonded by a single focus, to develop the skills within the company around industry-standard technology through company accreditation and individual professional IT certification.</text:p>
      <text:p text:style-name="Normal">Our portfolio of systems and cloud services provides our customers with cost effective and resilient business computing solutions with extended technical support from a single supplier.</text:p>
      <text:p text:style-name="Normal">We provide a source of advice that you can trust. Our business advisors understand your challenges and how effective IT solutions, cloud services and communications can help to address them. Our main aim is to make your business more successful through better productivity, lower costs, greater competitiveness and improved responsiveness and flexibility.</text:p>
      <text:p text:style-name="Normal">Utilising cloud technologies efficiently can sometimes require a broad range of expertise. These solutions may also require the integration of diverse products and collaborative efforts. Nexus Open Systems have a team of experts to develop and deploy a fully personalised solution for even the most complex needs, offering as much or as little help as you require.</text:p>
      <text:p text:style-name="Normal">The board and senior management of Nexus Open Systems Ltd (Nexus) are committed to protecting its information (confidentiality, integrity and availability) and that of its customers and, to achieve this goal, Nexus has implemented an Information Security Management System (ISMS) in accordance with ISO/IEC 27001:2022 and prevailing security best practices.</text:p>
      <text:p text:style-name="P88"/>
      <text:h text:style-name="Heading2" text:outline-level="2"><text:s/><text:bookmark-start text:name="_Toc165575225"/><text:bookmark-start text:name="_Toc165800933"/><text:bookmark-start text:name="_Toc165802535"/><text:bookmark-start text:name="_Toc220403949"/>Nexus Principal Activities<text:bookmark-end text:name="_Toc165575225"/><text:bookmark-end text:name="_Toc165800933"/><text:bookmark-end text:name="_Toc165802535"/><text:bookmark-end text:name="_Toc220403949"/></text:h>
      <table:table table:style-name="Table89">
        <table:table-columns>
          <table:table-column table:style-name="TableColumn90"/>
          <table:table-column table:style-name="TableColumn91"/>
        </table:table-columns>
        <table:table-row table:style-name="TableRow92">
          <table:table-cell table:style-name="TableCell93" table:number-columns-spanned="2">
            <text:p text:style-name="P94"><text:span text:style-name="T95">PRINCIPAL ACTIVITIES</text:span></text:p>
          </table:table-cell>
          <table:covered-table-cell/>
        </table:table-row>
        <table:table-row table:style-name="TableRow96">
          <table:table-cell table:style-name="TableCell97">
            <text:list text:style-name="LFO24" text:continue-numbering="true">
              <text:list-item>
                <text:p text:style-name="P98">Cloud Services</text:p>
              </text:list-item>
              <text:list-item>
                <text:p text:style-name="P99">Managed Support Services</text:p>
              </text:list-item>
              <text:list-item>
                <text:p text:style-name="P100">Unified Communications</text:p>
              </text:list-item>
              <text:list-item>
                <text:p text:style-name="P101">Collaboration Platforms</text:p>
              </text:list-item>
            </text:list>
            <text:p text:style-name="P102"/>
          </table:table-cell>
          <table:table-cell table:style-name="TableCell103">
            <text:p text:style-name="Normal">Our portfolio of cloud and managed support provides customers with cost effective and resilient business computing systems from a single leading supplier.</text:p>
          </table:table-cell>
        </table:table-row>
      </table:table>
      <text:p text:style-name="P104"/>
      <text:h text:style-name="Heading2" text:outline-level="2"><text:bookmark-start text:name="_Toc242266962"/><text:s/><text:bookmark-start text:name="_Toc165575226"/><text:bookmark-start text:name="_Toc165800934"/><text:bookmark-start text:name="_Toc165802536"/><text:bookmark-start text:name="_Toc220403950"/>Contact Information<text:bookmark-end text:name="_Toc242266962"/><text:bookmark-end text:name="_Toc165575226"/><text:bookmark-end text:name="_Toc165800934"/><text:bookmark-end text:name="_Toc165802536"/><text:bookmark-end text:name="_Toc220403950"/></text:h>
      <table:table table:style-name="Table105">
        <table:table-columns>
          <table:table-column table:style-name="TableColumn106"/>
          <table:table-column table:style-name="TableColumn107"/>
        </table:table-columns>
        <table:table-row table:style-name="TableRow108">
          <table:table-cell table:style-name="TableCell109">
            <text:p text:style-name="Normal">Company Name:</text:p>
          </table:table-cell>
          <table:table-cell table:style-name="TableCell110">
            <text:p text:style-name="Normal">Nexus Open<text:s/>Systems Ltd.</text:p>
          </table:table-cell>
        </table:table-row>
        <table:table-row table:style-name="TableRow111">
          <table:table-cell table:style-name="TableCell112">
            <text:p text:style-name="Normal">Company Address:</text:p>
          </table:table-cell>
          <table:table-cell table:style-name="TableCell113">
            <text:p text:style-name="Normal">Vale House</text:p>
            <text:p text:style-name="Normal">Pynes Hill</text:p>
            <text:p text:style-name="Normal">Exeter</text:p>
            <text:p text:style-name="Normal">Devon</text:p>
            <text:p text:style-name="Normal">EX2 5AZ</text:p>
          </table:table-cell>
        </table:table-row>
        <table:table-row table:style-name="TableRow114">
          <table:table-cell table:style-name="TableCell115">
            <text:p text:style-name="Normal">Contact:</text:p>
          </table:table-cell>
          <table:table-cell table:style-name="TableCell116">
            <text:p text:style-name="Normal">sales@nexusos.co.uk</text:p>
          </table:table-cell>
        </table:table-row>
        <table:table-row table:style-name="TableRow117">
          <table:table-cell table:style-name="TableCell118">
            <text:p text:style-name="Normal">Phone:</text:p>
          </table:table-cell>
          <table:table-cell table:style-name="TableCell119">
            <text:p text:style-name="Normal">01392 205095</text:p>
          </table:table-cell>
        </table:table-row>
        <table:table-row table:style-name="TableRow120">
          <table:table-cell table:style-name="TableCell121">
            <text:p text:style-name="P122"/>
          </table:table-cell>
          <table:table-cell table:style-name="TableCell123">
            <text:p text:style-name="P124"/>
          </table:table-cell>
        </table:table-row>
      </table:table>
      <text:p text:style-name="P125"/>
      <text:p text:style-name="P126"/>
      <text:p text:style-name="P127"/>
      <text:p text:style-name="P128"/>
      <text:p text:style-name="P129"/>
      <text:h text:style-name="Heading1" text:outline-level="1"><text:bookmark-start text:name="_Toc165575227"/><text:bookmark-start text:name="_Toc165800935"/><text:bookmark-start text:name="_Toc165802537"/><text:bookmark-start text:name="_Toc220403951"/><text:span text:style-name="T130">Industry Accreditations and Cloud Competencies</text:span><text:bookmark-end text:name="_Toc165575227"/><text:bookmark-end text:name="_Toc165800935"/><text:bookmark-end text:name="_Toc165802537"/><text:bookmark-end text:name="_Toc220403951"/></text:h>
      <text:p text:style-name="BodyText"><text:span text:style-name="T131">Nexus has forged strong alliances and earned industry<text:s/></text:span><text:span text:style-name="T132">accreditations with a select number of leading IT manufacturers, vendors and providers. We work closely with our strategic partners to ensure that we can install, develop or support the most appropriate and cost-effective technology solution to fit our customers' exact requirements. Some of our key accreditations include:</text:span></text:p>
      <text:p text:style-name="BodyText"/>
      <table:table table:style-name="Table133">
        <table:table-columns>
          <table:table-column table:style-name="TableColumn134"/>
          <table:table-column table:style-name="TableColumn135"/>
        </table:table-columns>
        <table:table-row table:style-name="TableRow136">
          <table:table-cell table:style-name="TableCell137">
            <text:list text:style-name="LFO24" text:continue-numbering="true">
              <text:list-item>
                <text:p text:style-name="ListParagraph"><text:span text:style-name="T138">Microsoft Solutions Partner</text:span></text:p>
              </text:list-item>
              <text:list-item>
                <text:p text:style-name="ListParagraph"><text:span text:style-name="T139">Dell Technologies Gold Partner</text:span></text:p>
              </text:list-item>
              <text:list-item>
                <text:p text:style-name="ListParagraph"><text:span text:style-name="T140">VMware Enterprise Solution Provider</text:span></text:p>
              </text:list-item>
              <text:list-item>
                <text:p text:style-name="ListParagraph"><text:span text:style-name="T141">SonicWALL SecureFirst Gold Partner</text:span></text:p>
              </text:list-item>
              <text:list-item>
                <text:p text:style-name="ListParagraph"><text:span text:style-name="T142">Veeam Accredited Service Partner</text:span></text:p>
              </text:list-item>
            </text:list>
          </table:table-cell>
          <table:table-cell table:style-name="TableCell143">
            <text:list text:style-name="LFO24" text:continue-numbering="true">
              <text:list-item>
                <text:p text:style-name="ListParagraph">AudioCodes Platinum Partner</text:p>
              </text:list-item>
              <text:list-item>
                <text:p text:style-name="ListParagraph">Poly Certified Partner</text:p>
              </text:list-item>
              <text:list-item>
                <text:p text:style-name="ListParagraph">Cisco Registered Reseller</text:p>
              </text:list-item>
              <text:list-item>
                <text:p text:style-name="ListParagraph">Citrix Silver Solution Adviser</text:p>
              </text:list-item>
            </text:list>
          </table:table-cell>
        </table:table-row>
        <table:table-row table:style-name="TableRow144">
          <table:table-cell table:style-name="TableCell145">
            <text:p text:style-name="P146"/>
          </table:table-cell>
          <table:table-cell table:style-name="TableCell147">
            <text:p text:style-name="P148"/>
          </table:table-cell>
        </table:table-row>
      </table:table>
      <text:p text:style-name="BodyText"><text:span text:style-name="T149">Further details of our industry accreditations are available on our website www.nexusos.co.uk.</text:span></text:p>
      <text:p text:style-name="BodyText"/>
      <text:h text:style-name="Heading2" text:outline-level="2"><text:bookmark-start text:name="_Toc9413007"/><text:bookmark-start text:name="_Toc165800937"/><text:bookmark-start text:name="_Toc165802538"/><text:bookmark-start text:name="_Toc220403952"/>Microsoft Accreditations<text:bookmark-end text:name="_Toc9413007"/><text:bookmark-end text:name="_Toc165800937"/><text:bookmark-end text:name="_Toc165802538"/><text:bookmark-end text:name="_Toc220403952"/></text:h>
      <text:p text:style-name="Normal">For over 27 years Nexus have been<text:s/>consulting on, developing, deploying and supporting cloud solutions built on a wide range of technologies. We have worked with clients of all sizes in all industry sectors including the public sector and we are a Microsoft Solutions Partner placed within the top 1% of Microsoft partners worldwide.</text:p>
      <text:p text:style-name="Normal">The worldwide Microsoft Partner Program is for technology companies that use Microsoft software to build or distribute innovative software and hardware solutions.</text:p>
      <text:p text:style-name="Normal">As an accredited Microsoft Solutions Partner, Nexus has the following designations;</text:p>
      <text:list text:style-name="LFO6" text:continue-numbering="true">
        <text:list-item>
          <text:p text:style-name="P150">Modern Work at SMB and Enterprise level in the Microsoft Partner Network</text:p>
        </text:list-item>
        <text:list-item>
          <text:p text:style-name="P151">Security</text:p>
        </text:list-item>
        <text:list-item>
          <text:p text:style-name="P152">Infrastructure Azure</text:p>
        </text:list-item>
      </text:list>
      <text:p text:style-name="Normal">This demonstrates our ability to meet the evolving needs of business customers in today’s fast-moving marketplace. We are actively pursuing multiple of these new designations ongoing.</text:p>
      <text:p text:style-name="Normal">We also subscribe to Microsoft’s Advanced Support for Partners, so we can escalate more quickly and directly to experienced Microsoft cloud engineers.</text:p>
      <text:p text:style-name="P153"/>
      <text:h text:style-name="Heading2" text:outline-level="2"><text:bookmark-start text:name="_Toc384808768"/><text:bookmark-start text:name="_Toc431304951"/><text:bookmark-start text:name="_Toc165575229"/><text:bookmark-start text:name="_Toc165802539"/><text:bookmark-start text:name="_Toc220403953"/><text:bookmark-start text:name="_Toc431304948"/>Nexus Cloud Services Summary<text:bookmark-end text:name="_Toc384808768"/><text:bookmark-end text:name="_Toc431304951"/><text:bookmark-end text:name="_Toc165575229"/><text:bookmark-end text:name="_Toc165802539"/><text:bookmark-end text:name="_Toc220403953"/><text:s/></text:h>
      <text:p text:style-name="Normal">Nexus is authorised to supply, install and support cloud computing technology from a wide range of suppliers including Microsoft, Dell, VMware and many other hosting providers and strategic partners.</text:p>
      <text:p text:style-name="Normal">To compete in today's marketplace, you need a cost-effective IT infrastructure that can scale rapidly to meet demand. Nexus has developed a growing portfolio of cloud computing solutions to help you achieve these goals.</text:p>
      <text:p text:style-name="Normal"/>
      <text:p text:style-name="Normal">We work closely with our partners to offer the latest advice and supply turnkey solutions based on pre-tested, pre-assembled, fully supported hardware, software, hosting and connectivity services. Our cloud computing solutions go beyond the limits of traditional IT network infrastructure offering your organisation more options, flexibility and agility — ultimately becoming your competitive advantage.</text:p>
      <text:p text:style-name="Normal">Our comprehensive range of IT solutions mean we can supply all the necessary computer systems, mobile devices, virtualisation technology structured cabling, network infrastructure, server hosting and IT services that help organisations of all sizes to build innovative cloud computing platforms.</text:p>
      <text:p text:style-name="Normal">Nexus has a wealth of experience of working in the UK public sector, we have a superb sector insight and this combined with over 27 years’ experience of system integration expertise means organisations can rest assured they are working with an established and accredited partner. Our public sector client base includes local government, healthcare, education and ‘blue light’ organisations in addition to our work in the private sector.</text:p>
      <text:p text:style-name="Normal">The range of cloud services Nexus can provide are focused on excellence in the delivery of technical consultation, systems design, systems development and integration, of software (SaaS), platforms (PaaS) and infrastructure (IaaS).</text:p>
      <text:h text:style-name="Heading2" text:outline-level="2"><text:bookmark-start text:name="_Toc165575230"/><text:bookmark-start text:name="_Toc165802540"/><text:bookmark-start text:name="_Toc220403954"/>Nexus<text:s/>Cloud Services Team<text:bookmark-end text:name="_Toc431304948"/><text:bookmark-end text:name="_Toc165575230"/><text:bookmark-end text:name="_Toc165802540"/><text:bookmark-end text:name="_Toc220403954"/></text:h>
      <text:p text:style-name="Normal">Nexus has a dedicated team of cloud consultants, systems engineers and developers who perform and provide cloud consultancy, design and delivery services to a wide range of clients including those in the public sector, working with infrastructure, platform, and software services.<text:s/></text:p>
      <text:p text:style-name="Normal">To maintain the cloud skillset Nexus, have our team of over 30 technical engineers, consultants, application developers and designers attend accredited training courses as part of their personal development plans on an ongoing basis. As a result, we always have an up-to-date skilled workforce and resource for our clients. Nexus also organises vendor cloud technology training and workshops so that all our engineers remain up to date with the latest cloud products, applications and services as new technologies are announced throughout the year. In addition to this, as part of our partnership with key vendors, each year Nexus must complete technical exams and sales/pre-sales and assessments to retain competencies and accreditations, this ensures that Nexus have the depth of knowledge required to advise, support and service our clients regarding cloud services.</text:p>
      <text:p text:style-name="Normal">Further details of our industry accreditations are available on our website.</text:p>
      <text:h text:style-name="Heading2" text:outline-level="2"><text:bookmark-start text:name="_Toc9359187"/><text:bookmark-start text:name="_Toc165625169"/><text:bookmark-start text:name="_Toc165800941"/><text:bookmark-start text:name="_Toc165802541"/><text:bookmark-start text:name="_Toc220403955"/>Customer References &amp; Case Studies<text:bookmark-end text:name="_Toc9359187"/><text:bookmark-end text:name="_Toc165625169"/><text:bookmark-end text:name="_Toc165800941"/><text:bookmark-end text:name="_Toc165802541"/><text:bookmark-end text:name="_Toc220403955"/></text:h>
      <text:p text:style-name="Normal">Nexus has a wealth of experience of working within the Public Sector in relation to Unified Communications products such as Microsoft Teams and Skype for Business, we have a dedicated team for the sector, consisting of specialist sales consultants and systems engineers. Nexus recognise that the Public Sector has distinct demands and there is a continual drive to reduce costs, improve performance and control management overhead.<text:s/></text:p>
      <text:p text:style-name="Normal">We can provide customer references on request from leading public sector, professional services, education, non-profit and general industry clients. A selection of our case studies can be found on our website under ‘Case Studies’.</text:p>
      <text:h text:style-name="P154" text:outline-level="1"><text:bookmark-start text:name="_Toc514791187"/><text:bookmark-start text:name="_Toc220403956"/>Service Overview<text:bookmark-end text:name="_Toc514791187"/><text:bookmark-end text:name="_Toc220403956"/></text:h>
      <text:p text:style-name="Normal">The following section provides an overview of the Azure Cloud Services which Nexus can provide. In addition to this Nexus provide a range of cloud product offerings which can be found under Cloud Support within the Digital Marketplace portal.</text:p>
      <text:h text:style-name="Heading2" text:outline-level="2"><text:bookmark-start text:name="_Toc514791188"/><text:bookmark-start text:name="_Toc220403957"/>Microsoft Azure<text:bookmark-end text:name="_Toc514791188"/><text:bookmark-end text:name="_Toc220403957"/></text:h>
      <text:p text:style-name="Normal">Microsoft Azure is an open and flexible cloud platform that enables organisations to quickly build, deploy, and manage applications across a global network of Microsoft-managed datacenters. Azure Platform as a Service (PaaS) from Nexus offers clients on demand computing power, deployment agility and subscription or usage-based charging models. The following information from Microsoft provides further details regarding the Azure service.</text:p>
      <text:h text:style-name="Heading4" text:outline-level="4">Get More done</text:h>
      <text:p text:style-name="Normal"><text:span text:style-name="T155"><draw:frame draw:z-index="251660289" draw:style-name="a13" draw:name="Picture 2" text:anchor-type="paragraph" svg:x="0in" svg:y="0.02204in" svg:width="1.89761in" svg:height="1.49846in" style:rel-width="scale" style:rel-height="scale"><draw:image xlink:href="media/image6.png" xlink:type="simple" xlink:show="embed" xlink:actuate="onLoad"/><svg:title/><svg:desc>A group of gartner icons</svg:desc></draw:frame></text:span>Any developer or IT professional can be productive with Azure. The integrated tools, pre-built templates and managed services make it easier to build and manage enterprise, mobile, Web and Internet of Things (IoT) apps faster, using skills you already have and technologies you already know. Microsoft is also the only vendor positioned as a Leader across Gartner’s Magic Quadrants for Cloud Infrastructure as a Service, Application Platform as a Service and Cloud Storage Services for the second consecutive year.</text:p>
      <text:h text:style-name="Heading4" text:outline-level="4">Use an open and flexible platform</text:h>
      <text:p text:style-name="P156"/>
      <text:p text:style-name="Normal"><text:span text:style-name="T157"><draw:frame draw:z-index="251661313" draw:style-name="a14" draw:name="Picture 387730760" text:anchor-type="paragraph" svg:x="0in" svg:y="0.03194in" svg:width="1.93889in" svg:height="1.13889in" style:rel-width="scale" style:rel-height="scale"><draw:image xlink:href="media/image7.png" xlink:type="simple" xlink:show="embed" xlink:actuate="onLoad"/><svg:title/><svg:desc>A group of colorful squares with logos</svg:desc></draw:frame></text:span>Azure supports the broadest selection of operating systems, programming languages, frameworks, tools, databases and devices. Run Linux containers with Docker integration; build apps with JavaScript, Python, .NET, PHP, Java and Node.js; build back-ends for iOS, Android and Windows devices. Azure supports the same technologies that millions of developers and IT professionals already rely on and trust.</text:p>
      <text:p text:style-name="Normal"/>
      <text:h text:style-name="Heading4" text:outline-level="4">Extend your existing IT</text:h>
      <text:p text:style-name="Normal"><text:span text:style-name="T158"><draw:frame draw:z-index="251662337" draw:style-name="a15" draw:name="Picture 1666743430" text:anchor-type="paragraph" svg:x="0in" svg:y="0.01181in" svg:width="1.57361in" svg:height="1.35833in" style:rel-width="scale" style:rel-height="scale"><draw:image xlink:href="" xlink:type="simple" xlink:show="embed" xlink:actuate="onLoad"/><svg:title/><svg:desc>A cloud computing and data storage</svg:desc></draw:frame></text:span>Some cloud providers make you choose between your data centre and the cloud. Not Azure, which easily integrates with your existing IT environment through the largest network of secure private connections, hybrid database and storage solutions, and data residency and encryption features – so your assets stay right where you need them. You can even run Azure in your own data centre with Azure Stack. Azure hybrid cloud solutions give you the best of both worlds: more IT options, less complexity and cost.</text:p>
      <text:h text:style-name="P159" text:outline-level="4">Scale when you need to, pay as you go</text:h>
      <text:p text:style-name="P160"><text:span text:style-name="T161"><draw:frame draw:z-index="251663361" draw:style-name="a16" draw:name="Picture 5" text:anchor-type="paragraph" svg:x="0in" svg:y="0.17361in" svg:width="1.30417in" svg:height="0.94931in" style:rel-width="scale" style:rel-height="scale"><draw:image xlink:href="" xlink:type="simple" xlink:show="embed" xlink:actuate="onLoad"/><svg:title/><svg:desc>A light bulb with a dollar sign in the middle</svg:desc></draw:frame></text:span></text:p>
      <text:p text:style-name="Normal">Azure’s ‘Pay as you go’ services can quickly scale up or down to match demand, so you only pay for what you use. Per-minute billing and a<text:s/>commitment to match competitor prices for popular infrastructure services such as compute, storage and bandwidth mean you’re always getting unbeatable price for performance.</text:p>
      <text:h text:style-name="Heading4" text:outline-level="4">Protect your data</text:h>
      <text:p text:style-name="Normal"><text:span text:style-name="T162"><draw:frame draw:z-index="251664385" draw:style-name="a17" draw:name="Picture 7" text:anchor-type="paragraph" svg:x="4.65208in" svg:y="0.00625in" svg:width="1.60764in" svg:height="1.35764in" style:rel-width="scale" style:rel-height="scale"><draw:image xlink:href="" xlink:type="simple" xlink:show="embed" xlink:actuate="onLoad"/><svg:title/><svg:desc>A yellow certificate with a green shield and a padlock</svg:desc></draw:frame></text:span>We know some organisations are still wary of the cloud. That’s why Microsoft has made an industry-leading commitment to the protection and privacy of your data. We were the first cloud provider recognised by the European Union’s data protection authorities for our commitment to rigorous EU privacy laws. Microsoft was also the first major cloud provider to adopt the new international cloud privacy standard, ISO 27018. We also launched Azure Government, a stand-alone version of Azure designed to meet the rigorous compliance requirements of US public agencies.</text:p>
      <text:h text:style-name="Heading4" text:outline-level="4">Run your apps anywhere</text:h>
      <text:p text:style-name="P163"/>
      <text:p text:style-name="Normal"><text:span text:style-name="T164"><draw:frame draw:z-index="251665409" draw:style-name="a18" draw:name="Picture 8" text:anchor-type="paragraph" svg:x="0in" svg:y="0.07361in" svg:width="1.67606in" svg:height="1.00767in" style:rel-width="scale" style:rel-height="scale"><draw:image xlink:href="" xlink:type="simple" xlink:show="embed" xlink:actuate="onLoad"/><svg:title/><svg:desc>A map of the world</svg:desc></draw:frame></text:span>Azure runs on a worldwide network of Microsoft-managed datacenters across 22 regions - more countries and regions than Amazon Web Services and Google Cloud combined. This fast-growing global footprint gives you lots of options for running applications and ensuring great customer performance. Azure is also the first multinational cloud provider in mainland China.</text:p>
      <text:p text:style-name="P165"/>
      <text:h text:style-name="Heading4" text:outline-level="4">Make smarter decisions</text:h>
      <text:p text:style-name="Normal"><text:span text:style-name="T166"><draw:frame draw:z-index="251666433" draw:style-name="a19" draw:name="Picture 9" text:anchor-type="paragraph" svg:x="0in" svg:y="0.00764in" svg:width="1.87778in" svg:height="0.89514in" style:rel-width="scale" style:rel-height="scale"><draw:image xlink:href="media/image12.png" xlink:type="simple" xlink:show="embed" xlink:actuate="onLoad"/><svg:title/><svg:desc>A group of icons of a beaker and a water filter</svg:desc></draw:frame></text:span>Azure’s predictive analytics services, including Machine Learning, Cortana Analytics and Stream<text:s/>Analytics, are redefining business intelligence. Make smarter decisions, improve customer service and uncover new business possibilities from your structured, unstructured and streaming Internet of Things data.</text:p>
      <text:h text:style-name="Heading4" text:outline-level="4">Rely on a trusted cloud</text:h>
      <text:p text:style-name="P167"/>
      <text:p text:style-name="Normal"><text:span text:style-name="T168"><draw:frame draw:z-index="251667457" draw:style-name="a20" draw:name="Picture 11" text:anchor-type="paragraph" svg:x="0in" svg:y="0.05257in" svg:width="1.5403in" svg:height="1.19717in" style:rel-width="scale" style:rel-height="scale"><draw:image xlink:href="media/image13.png" xlink:type="simple" xlink:show="embed" xlink:actuate="onLoad"/><svg:title/><svg:desc>A green city with blue clouds</svg:desc></draw:frame></text:span>From small dev-test projects to global product launches, Azure is engineered to handle any workload. More than 57 per cent of Fortune 500 companies rely on Azure, which offers enterprise-grade SLAs on services, 24/7 tech support and round-the-clock service health monitoring. Customers include Skanska, Heineken, 3M, Dyson, Paul Smith, Mazda, GE Healthcare, Trek, McKesson, Milliman, Towers Watson, NBC Sports, TVB and many, many more.</text:p>
      <text:h text:style-name="Heading2" text:outline-level="2"><text:bookmark-start text:name="_Toc384815467"/><text:bookmark-start text:name="_Toc514791189"/><text:bookmark-start text:name="_Toc220403958"/>Nexus Azure Services Summary<text:bookmark-end text:name="_Toc384815467"/><text:bookmark-end text:name="_Toc514791189"/><text:bookmark-end text:name="_Toc220403958"/><text:s/></text:h>
      <text:p text:style-name="Normal">Nexus Azure Services are design to provide transparent and predictable pricing service offerings to the public sector, these services are underpinned by leading industry accreditations working to standards equivalent to ISO9001 and delivered using service management techniques built on ITIL principles and proven PRINCE2 based project management methodology.<text:s/></text:p>
      <text:p text:style-name="P169">Features:</text:p>
      <text:list text:style-name="LFO24" text:continue-numbering="true">
        <text:list-item>
          <text:p text:style-name="ListParagraph">Pre-sales cloud consultancy, analysis and strategic solution guidance<text:s/></text:p>
        </text:list-item>
        <text:list-item>
          <text:p text:style-name="ListParagraph">Cloud enterprise architecture definition, design and development</text:p>
        </text:list-item>
        <text:list-item>
          <text:p text:style-name="ListParagraph">Planning, deployment, migration and transition of cloud services</text:p>
        </text:list-item>
        <text:list-item>
          <text:p text:style-name="ListParagraph">Best practice system configuration services for cloud environments</text:p>
        </text:list-item>
        <text:list-item>
          <text:p text:style-name="ListParagraph">Flexible project and programme management for cloud deployments</text:p>
        </text:list-item>
        <text:list-item>
          <text:p text:style-name="ListParagraph">Dedicated cloud solution consultants ensuring service delivery and performance</text:p>
        </text:list-item>
        <text:list-item>
          <text:p text:style-name="ListParagraph">Experienced certified and accredited cloud consultants</text:p>
        </text:list-item>
        <text:list-item>
          <text:p text:style-name="ListParagraph">Assessment of cloud solution fit and viability for your organisation</text:p>
        </text:list-item>
        <text:list-item>
          <text:p text:style-name="ListParagraph">Access to consultants with specific cloud platform and service experience</text:p>
        </text:list-item>
        <text:list-item>
          <text:p text:style-name="ListParagraph">Provision of innovative, tailored and bespoke cloud solutions</text:p>
        </text:list-item>
      </text:list>
      <text:p text:style-name="P170"/>
      <text:p text:style-name="P171">Benefits:</text:p>
      <text:list text:style-name="LFO24" text:continue-numbering="true">
        <text:list-item>
          <text:p text:style-name="ListParagraph">Unified and proven technical consultancy and support</text:p>
        </text:list-item>
        <text:list-item>
          <text:p text:style-name="ListParagraph">Extensive consultancy experience of working with public sector clients</text:p>
        </text:list-item>
        <text:list-item>
          <text:p text:style-name="ListParagraph">On demand access to cloud expertise providing a flexible service</text:p>
        </text:list-item>
        <text:list-item>
          <text:p text:style-name="ListParagraph">Provision of clear and concise cloud platform and solution strategies</text:p>
        </text:list-item>
        <text:list-item>
          <text:p text:style-name="ListParagraph">Marketing intelligence and updates on emerging cloud technologies</text:p>
        </text:list-item>
        <text:list-item>
          <text:p text:style-name="ListParagraph">Hand holding, consultancy and support through cloud solution development<text:s/></text:p>
        </text:list-item>
        <text:list-item>
          <text:p text:style-name="ListParagraph">Ensure Return on Investment is maximised through consultative analysis</text:p>
        </text:list-item>
        <text:list-item>
          <text:p text:style-name="ListParagraph">Flexible technical consultation services tailored to your<text:s/>organisation</text:p>
        </text:list-item>
        <text:list-item>
          <text:p text:style-name="ListParagraph">Detailed and assured evaluation of cloud suppliers and technologies</text:p>
        </text:list-item>
        <text:list-item>
          <text:p text:style-name="ListParagraph">Rapid consultancy support for business critical incidents and solution requests</text:p>
        </text:list-item>
      </text:list>
      <text:p text:style-name="Normal">The following sections give a high level breakdown of the Azure Service offerings and capabilities available from Nexus.</text:p>
      <text:p text:style-name="Normal"/>
      <text:h text:style-name="Heading2" text:outline-level="2"><text:bookmark-start text:name="_Toc384815468"/><text:bookmark-start text:name="_Toc514791190"/><text:bookmark-start text:name="_Toc220403959"/>Azure Consultancy &amp; Strategy<text:bookmark-end text:name="_Toc384815468"/><text:bookmark-end text:name="_Toc514791190"/><text:bookmark-end text:name="_Toc220403959"/></text:h>
      <text:p text:style-name="Normal">Nexus can help organisations with the first phase of any Microsoft Azure project by offering consultancy and analysis services to define business requirements and goals, assess the infrastructure and design a flexible architecture.</text:p>
      <text:p text:style-name="Normal">Microsoft Azure can resolve many different business challenges. Our qualified and experienced Microsoft Azure consultants can help organisations to plan and manage entire projects or simply assist in-house IT teams to identify their approach and strategy. We can outline all the computer hardware, data storage, software licensing, development, hosting and deployment services which organisations might need to meet their objectives.</text:p>
      <text:h text:style-name="Heading2" text:outline-level="2"><text:bookmark-start text:name="_Toc384815469"/><text:bookmark-start text:name="_Toc514791191"/><text:bookmark-start text:name="_Toc220403960"/>Azure Solution Design<text:bookmark-end text:name="_Toc384815469"/><text:bookmark-end text:name="_Toc514791191"/><text:bookmark-end text:name="_Toc220403960"/></text:h>
      <text:p text:style-name="Normal">Regarding the design of Microsoft Azure solutions, Nexus are able to utilise a project brief combined with output-based specifications to establish feasibility and provide a solution detailing the technical and functional elements.  Overall designs would consider the environment as a whole and how well this solution will fit and the requirements to implement the solution. <text:s/></text:p>
      <text:p text:style-name="Normal">Our process contains multiple steps starting with the technical analysis of the project brief and output-based specifications.  This will help us to establish a list of elements required for the solution and will be used to provide a preliminary design and scope.  Subsequent meetings and further analysis will help to fine tune the solution before a final design can be proposed.</text:p>
      <text:h text:style-name="Heading2" text:outline-level="2"><text:bookmark-start text:name="_Toc384815470"/><text:bookmark-start text:name="_Toc514791192"/><text:bookmark-start text:name="_Toc220403961"/>Azure<text:s/><text:bookmark-end text:name="_Toc384815470"/>Deployment &amp; Configuration<text:bookmark-end text:name="_Toc514791192"/><text:bookmark-end text:name="_Toc220403961"/></text:h>
      <text:p text:style-name="Normal">Nexus employs a team of Microsoft certified engineers, consultants, developers and project managers who can help you to plan the deployment and configuration of Azure services and any related technologies.</text:p>
      <text:p text:style-name="Normal">We can take care of your entire Microsoft Azure deployment whether it’s in the cloud or a hybrid deployment or simply provide assistance and technical advice.</text:p>
      <text:h text:style-name="Heading2" text:outline-level="2"><text:bookmark-start text:name="_Toc384815471"/><text:bookmark-start text:name="_Toc514791193"/><text:bookmark-start text:name="_Toc220403962"/>Azure Best Practice Configuration<text:bookmark-end text:name="_Toc384815471"/><text:bookmark-end text:name="_Toc514791193"/><text:bookmark-end text:name="_Toc220403962"/></text:h>
      <text:p text:style-name="Normal">When Microsoft Azure services are deployed and configured correctly, they can scale to power feature rich cloud solutions for small and medium sized organisations to the largest of international global brands.</text:p>
      <text:p text:style-name="Normal">Through industry recognised training and certification, combined with real-world deployment experience, our Azure team can pass on the latest best practice configuration and deployment methodology to make your Azure project delivers positive outcomes and results.</text:p>
      <text:h text:style-name="Heading2" text:outline-level="2"><text:bookmark-start text:name="_Toc384815476"/><text:bookmark-start text:name="_Toc514791194"/><text:bookmark-start text:name="_Toc220403963"/>Azure Deployment<text:bookmark-end text:name="_Toc384815476"/><text:bookmark-end text:name="_Toc514791194"/><text:bookmark-end text:name="_Toc220403963"/></text:h>
      <text:p text:style-name="Normal">We can customise Microsoft Azure deployment to suit the operational and budgetary restrictions of any organisation. We know how critical it is to have stable IT systems that integrate with your day-to-day business processes.<text:s/></text:p>
      <text:h text:style-name="Heading2" text:outline-level="2"><text:bookmark-start text:name="_Toc384815478"/><text:bookmark-start text:name="_Toc514791195"/><text:bookmark-start text:name="_Toc220403964"/>Azure Project Management<text:bookmark-end text:name="_Toc384815478"/><text:bookmark-end text:name="_Toc514791195"/><text:bookmark-end text:name="_Toc220403964"/></text:h>
      <text:p text:style-name="Normal">Upon successful appointment regarding utilisation of our Azure Services, Nexus will adopt a custom project management framework that allows for the delivery any proposed solution or consultancy service within defined tolerances. This framework adopts the best and most appropriate aspects of well-known industry leading project methodologies such as Prince2 and Agile. This includes the production of project documentation including, project initiation document, defined scope of works, project plan, risk register and technical handover documentation.</text:p>
      <text:p text:style-name="Normal">Nexus will meet all the requirements regarding supplier side project management. Our Azure project team, under the guidance of the Head of Professional Services, will ensure that our services are fully managed. Furthermore, it should be noted that support resource is available in-house to deliver and provide ongoing support for any proposed solution.</text:p>
      <text:p text:style-name="Normal">Throughout a Microsoft Azure project we can provide reporting to suit our client’s requirement, to ensure that key stages are met and that the works are on track for delivery. This can be in the form of weekly project meetings, conference calls or stage reports, we have a flexible approach to the delivery of project work as we understand that each client project and requirement is bespoke, therefore rather than enforce our project framework we are very willing to adapt to meet the needs of our clients. We take pride in ensuring that best practices are always employed throughout our projects so that projects are delivered in a quality, effective and efficient manner.</text:p>
      <text:h text:style-name="Heading2" text:outline-level="2"><text:bookmark-start text:name="_Toc384815479"/><text:bookmark-start text:name="_Toc514791196"/><text:bookmark-start text:name="_Toc220403965"/>Azure Technical Support<text:bookmark-end text:name="_Toc384815479"/><text:bookmark-end text:name="_Toc514791196"/><text:bookmark-end text:name="_Toc220403965"/></text:h>
      <text:p text:style-name="Normal">Nexus offers a comprehensive Microsoft Azure technical support service. You can rest assured that we can help you at every stage of your cloud infrastructure project. We supply several support and maintenance and managed IT services to protect your Azure investment.</text:p>
      <text:p text:style-name="P172"/>
      <text:p text:style-name="Normal">Nexus delivers a comprehensive range of IT support and maintenance services supplying over 1,000 small, medium and enterprise-sized customers throughout the UK, 24 hours a day, 7 days a week. We have a series of support and maintenance options including:</text:p>
      <text:h text:style-name="Heading3" text:outline-level="3"><text:bookmark-start text:name="_Toc514791197"/><text:bookmark-start text:name="_Toc220403966"/>Retainer Contracts<text:bookmark-end text:name="_Toc514791197"/><text:bookmark-end text:name="_Toc220403966"/></text:h>
      <text:p text:style-name="Normal">Retainer Contracts from Nexus<text:s/>provide easy access to all the IT skills and services that we offer. They can be used as a smart “pay-as-you-go” outsourcing solution for IT support and maintenance or any other IT services that we supply. You can use Retainer Contracts to call upon our technicians, engineers and architects to extend the capability and capacity of your in-house IT team. Pre-payment amounts of your choosing are banked and logged in our IT service management system. The customer may then contact our service desk to book a technical resource to attend site or provide IT services remotely.</text:p>
      <text:h text:style-name="Heading3" text:outline-level="3"><text:bookmark-start text:name="_Toc384815481"/><text:bookmark-start text:name="_Toc431290287"/><text:bookmark-start text:name="_Toc514791198"/><text:bookmark-start text:name="_Toc220403967"/>24/7 Service Desk and Remote Support<text:bookmark-end text:name="_Toc384815481"/><text:bookmark-end text:name="_Toc431290287"/><text:bookmark-end text:name="_Toc514791198"/><text:bookmark-end text:name="_Toc220403967"/></text:h>
      <text:p text:style-name="Normal">We offer a technical service desk and remote support service 24 hours per day, seven days per week, with contracts available for normal business hours or for organisations that operate around the clock.</text:p>
      <text:p text:style-name="Normal">You can pay monthly, quarterly or annually in advance. This service provides Nexus customers with unlimited calls to our technical service desk. The customer may log support calls for any IT related fault or matter and our team will work with you to manage and resolve the issue.</text:p>
      <text:p text:style-name="Normal">Nexus service desk engineers will log your call in our service management system and provide you with a call reference number. We will then attempt to resolve your enquiry over the telephone or by other remote access methods.</text:p>
      <text:p text:style-name="Normal">24/7 is provided by way of an Outside Business Hours (OBH) extension to your normal business hours support. OBH support is restricted to critical support issues only, with a dedicated phone number for you to call.</text:p>
      <text:p text:style-name="P173"/>
      <text:h text:style-name="P174" text:outline-level="1"><text:bookmark-start text:name="_Toc514791199"/><text:bookmark-start text:name="_Toc220403968"/>Service Details<text:bookmark-end text:name="_Toc514791199"/><text:bookmark-end text:name="_Toc220403968"/></text:h>
      <text:h text:style-name="Heading2" text:outline-level="2"><text:bookmark-start text:name="_Toc514791200"/><text:bookmark-start text:name="_Toc220403969"/>Information Assurance<text:bookmark-end text:name="_Toc514791200"/><text:bookmark-end text:name="_Toc220403969"/></text:h>
      <text:p text:style-name="Normal"><text:bookmark-start text:name="_Toc384815483"/>The G-Cloud services from Nexus defined within this document are not appropriate for information assurance accreditation as they do not include direct infrastructure, platforms or software subscriptive services.<text:bookmark-end text:name="_Toc384815483"/></text:p>
      <text:h text:style-name="Heading2" text:outline-level="2"><text:bookmark-start text:name="_Toc384644970"/><text:bookmark-start text:name="_Toc514791201"/><text:bookmark-start text:name="_Toc220403970"/>On-boarding/Off-boarding processes<text:bookmark-end text:name="_Toc384644970"/><text:bookmark-end text:name="_Toc514791201"/><text:bookmark-end text:name="_Toc220403970"/></text:h>
      <text:p text:style-name="Normal"><text:bookmark-start text:name="_Toc384282672"/><text:bookmark-start text:name="_Toc384630280"/><text:bookmark-start text:name="_Toc384642828"/><text:bookmark-start text:name="_Toc384644971"/><text:bookmark-start text:name="_Toc384737770"/><text:bookmark-start text:name="_Toc384818513"/><text:bookmark-start text:name="_Toc384819765"/><text:bookmark-start text:name="_Toc430675873"/><text:bookmark-start text:name="_Toc430780263"/><text:bookmark-start text:name="_Toc430780517"/><text:bookmark-start text:name="_Toc430782124"/><text:bookmark-start text:name="_Toc514791202"/>Nexus work in a very transparent way, looking to build strong relationships with all our clients so that they have confidence and trust in the cloud services and solutions we offer. This is critical for our business. We follow a defined process for on-boarding new clients to ensure that they have the assurance of our help, whilst at the same time remain in control of the cloud services which are often at the core of their business.<text:bookmark-end text:name="_Toc384282672"/><text:bookmark-end text:name="_Toc384630280"/><text:bookmark-end text:name="_Toc384642828"/><text:bookmark-end text:name="_Toc384644971"/><text:bookmark-end text:name="_Toc384737770"/><text:bookmark-end text:name="_Toc384818513"/><text:bookmark-end text:name="_Toc384819765"/><text:bookmark-end text:name="_Toc430675873"/><text:bookmark-end text:name="_Toc430780263"/><text:bookmark-end text:name="_Toc430780517"/><text:bookmark-end text:name="_Toc430782124"/><text:s text:c="2"/></text:p>
      <text:p text:style-name="Normal"/>
      <text:p text:style-name="Normal"><text:bookmark-start text:name="_Toc384282673"/><text:bookmark-start text:name="_Toc384630281"/><text:bookmark-start text:name="_Toc384642829"/><text:bookmark-start text:name="_Toc384644972"/><text:bookmark-start text:name="_Toc384737771"/><text:bookmark-start text:name="_Toc384818514"/><text:bookmark-start text:name="_Toc384819766"/><text:bookmark-start text:name="_Toc430675874"/><text:bookmark-start text:name="_Toc430780264"/><text:bookmark-start text:name="_Toc430780518"/><text:bookmark-start text:name="_Toc430782125"/>To this end we look to ensure we meet with all key stakeholders within the business to discuss and understand the needs and demands of their business regarding cloud services, taking this forward we then work closely together to define the objectives for the client and the objectives of Nexus in terms of delivery of these objectives.<text:bookmark-end text:name="_Toc384282673"/><text:bookmark-end text:name="_Toc384630281"/><text:bookmark-end text:name="_Toc384642829"/><text:bookmark-end text:name="_Toc384644972"/><text:bookmark-end text:name="_Toc384737771"/><text:bookmark-end text:name="_Toc384818514"/><text:bookmark-end text:name="_Toc384819766"/><text:bookmark-end text:name="_Toc430675874"/><text:bookmark-end text:name="_Toc430780264"/><text:bookmark-end text:name="_Toc430780518"/><text:bookmark-end text:name="_Toc430782125"/><text:s text:c="2"/></text:p>
      <text:p text:style-name="Normal"/>
      <text:p text:style-name="Normal"><text:bookmark-start text:name="_Toc384282674"/><text:bookmark-start text:name="_Toc384630282"/><text:bookmark-start text:name="_Toc384642830"/><text:bookmark-start text:name="_Toc384644973"/><text:bookmark-start text:name="_Toc384737772"/><text:bookmark-start text:name="_Toc384818515"/><text:bookmark-start text:name="_Toc384819767"/><text:bookmark-start text:name="_Toc430675875"/><text:bookmark-start text:name="_Toc430780265"/><text:bookmark-start text:name="_Toc430780519"/><text:bookmark-start text:name="_Toc430782126"/>Once we have a clear understanding of the aspirations and objectives of the business, we then look to assign key personnel within Nexus who will work with the client in terms of Account Management, Technical Delivery, Support/Procurement and Finance.<text:bookmark-end text:name="_Toc384282674"/><text:bookmark-end text:name="_Toc384630282"/><text:bookmark-end text:name="_Toc384642830"/><text:bookmark-end text:name="_Toc384644973"/><text:bookmark-end text:name="_Toc384737772"/><text:bookmark-end text:name="_Toc384818515"/><text:bookmark-end text:name="_Toc384819767"/><text:bookmark-end text:name="_Toc430675875"/><text:bookmark-end text:name="_Toc430780265"/><text:bookmark-end text:name="_Toc430780519"/><text:bookmark-end text:name="_Toc430782126"/><text:s/></text:p>
      <text:p text:style-name="Normal"/>
      <text:p text:style-name="Normal"><text:bookmark-start text:name="_Toc384282675"/><text:bookmark-start text:name="_Toc384630283"/><text:bookmark-start text:name="_Toc384642831"/><text:bookmark-start text:name="_Toc384644974"/><text:bookmark-start text:name="_Toc384737773"/><text:bookmark-start text:name="_Toc384818516"/><text:bookmark-start text:name="_Toc384819768"/><text:bookmark-start text:name="_Toc430675876"/><text:bookmark-start text:name="_Toc430780266"/><text:bookmark-start text:name="_Toc430780520"/><text:bookmark-start text:name="_Toc430782127"/>In terms of commercial management, day to day account management will be delivered by an IT Consultant, who will report to the Commercial Operations Director; day to day operational management will be delivered by the Service Desk Team Leader and Head of Professional Services who will report to the Technical Directors; together this team will ensure the successful delivery of the cloud services from Nexus<text:bookmark-end text:name="_Toc384282675"/><text:bookmark-end text:name="_Toc384630283"/><text:bookmark-end text:name="_Toc384642831"/><text:bookmark-end text:name="_Toc384644974"/><text:bookmark-end text:name="_Toc384737773"/><text:bookmark-end text:name="_Toc384818516"/><text:bookmark-end text:name="_Toc384819768"/><text:bookmark-end text:name="_Toc430675876"/>.<text:bookmark-end text:name="_Toc430780266"/><text:bookmark-end text:name="_Toc430780520"/><text:bookmark-end text:name="_Toc430782127"/></text:p>
      <text:p text:style-name="P175">Nexus use documented Project Management Methodology (PMM)<text:s/>based on the Prince2 project framework, this includes clear methods for project control, communication, risk and accountability. Through PMM Nexus work with clients to clearly define, develop and deliver agreed business requirements and outcomes.</text:p>
      <text:h text:style-name="Heading2" text:outline-level="2"><text:bookmark-start text:name="_Toc220403971"/>Pricing<text:bookmark-end text:name="_Toc514791202"/><text:bookmark-end text:name="_Toc220403971"/></text:h>
      <text:p text:style-name="Normal"><text:span text:style-name="T176">The Nexus Rate Card may be found at<text:s/></text:span><text:a xlink:href="https://www.nexusos.co.uk/terms2/" office:target-frame-name="_top" xlink:show="replace"><text:span text:style-name="T177">https://www.nexusos.co.uk/terms2/</text:span></text:a><text:span text:style-name="T178"><text:s/>and applies to all technical and non-technical consultancy services associated with the services listed under the Cloud Support categories. The rate card provides a definition of the roles and skills. All rates quoted exclude VAT.</text:span></text:p>
      <text:h text:style-name="Heading2" text:outline-level="2"><text:bookmark-start text:name="_Toc514791203"/><text:bookmark-start text:name="_Toc220403972"/>Service Management Details<text:bookmark-end text:name="_Toc514791203"/><text:bookmark-end text:name="_Toc220403972"/></text:h>
      <text:p text:style-name="P179">Service Management from Nexus is delivered utilising a system based on the ITIL Framework and adopting defined standard service levels to meet our client’s requirements.</text:p>
      <text:p text:style-name="P180"/>
      <text:p text:style-name="P181">Nexus utilises several monitoring and reporting methods which include:</text:p>
      <text:p text:style-name="P182"/>
      <text:list text:style-name="LFO24" text:continue-numbering="true">
        <text:list-item>
          <text:p text:style-name="P183">Network monitoring and alerting</text:p>
        </text:list-item>
        <text:list-item>
          <text:p text:style-name="P184">Remote IT Facilities Management (FM)</text:p>
        </text:list-item>
        <text:list-item>
          <text:p text:style-name="P185">Remote IT Administration</text:p>
        </text:list-item>
        <text:list-item>
          <text:p text:style-name="P186">Service Level<text:s/>reports generated from the Nexus in-house support platform</text:p>
        </text:list-item>
        <text:list-item>
          <text:p text:style-name="P187">Call management through 24/7 Technical Service Desk adopting Service Desk Institute (SDI) best practice</text:p>
        </text:list-item>
        <text:list-item>
          <text:p text:style-name="P188">Regular client service reviews in-line with agreed service levels</text:p>
        </text:list-item>
      </text:list>
      <text:p text:style-name="P189"/>
      <text:p text:style-name="P190">Through the adoption of regular client reviews, whether through meetings, conference calls or sharing of information relating to the cloud service being delivered, Nexus are confident that we will deliver quality service offerings. During the delivery of all cloud services, system engineers, consultants and designers who work on our cloud projects are always shadowed virtually by a senior member of Nexus, the quality of work is always reviewed and where necessary signed off before completion or implementation, in this manner we have strict control and governance of the quality of the projects which Nexus deliver.<text:s/></text:p>
      <text:p text:style-name="P191"/>
      <text:p text:style-name="P192">Nexus has a Quality Management System (QMS) in place for the business which allows for continual improvement of the organisation in terms of delivery of work for clients. Change management procedures are employed by our systems engineers when completing work if appropriate and tracking of work and support tickets through our in-house support system is monitored by a dedicated service desk under the control of our Service Desk Team Leader. Upon completion of key stage work for clients, we would look to review the tasks finished with our own stakeholders on the project team, before then consulting with clients to ensure that they are happy with the quality of works completed. If clients have any cause for concern or are not happy with the standard of work at any point in an engagement, then they are able to escalate operationally and commercially if required.</text:p>
      <text:h text:style-name="P193" text:outline-level="2"><text:bookmark-start text:name="_Toc165575267"/><text:bookmark-start text:name="_Toc165802555"/><text:bookmark-start text:name="_Toc220403973"/>Service Levels<text:bookmark-end text:name="_Toc165575267"/><text:bookmark-end text:name="_Toc165802555"/><text:bookmark-end text:name="_Toc220403973"/></text:h>
      <text:p text:style-name="P194">The services outlined in this service definition document are provided with 99.9% guaranteed uptime with financially backed service level agreement (SLA) direct from Microsoft.</text:p>
      <text:h text:style-name="P195" text:outline-level="2"><text:bookmark-start text:name="_Toc165575269"/><text:bookmark-start text:name="_Toc165802556"/><text:bookmark-start text:name="_Toc220403974"/>Ordering and Invoicing<text:bookmark-end text:name="_Toc165575269"/><text:bookmark-end text:name="_Toc165802556"/><text:bookmark-end text:name="_Toc220403974"/></text:h>
      <text:p text:style-name="P196">Nexus is an experienced framework contractor, we recognise that orders placed through the G-Cloud framework would involve a detailed discussion of requirements, drawing up of an agreement, completion of a full quotation and Call Off contract, followed by the submission of a Purchase Order (PO). Nexus would then help identify a mutually acceptable start date for the commencement of work.</text:p>
      <text:h text:style-name="P197" text:outline-level="2"><text:bookmark-start text:name="_Toc165575270"/><text:bookmark-start text:name="_Toc165802557"/><text:bookmark-start text:name="_Toc220403975"/>Termination Terms<text:bookmark-end text:name="_Toc165575270"/><text:bookmark-end text:name="_Toc165802557"/><text:bookmark-end text:name="_Toc220403975"/></text:h>
      <text:p text:style-name="P198">Where there are no software licensing agreements for the resource-based services which Nexus are delivering, there are no additional termination terms, which would be in accordance with the framework agreement and Call Off contract. Where software licensing agreements are required for service delivery, then the terms on such an agreement would apply, in conjunction with the framework agreement.</text:p>
      <text:h text:style-name="Heading2" text:outline-level="2"><text:bookmark-start text:name="_Toc384644979"/><text:bookmark-start text:name="_Toc165575271"/><text:bookmark-start text:name="_Toc165802558"/><text:bookmark-start text:name="_Toc220403976"/>Customer Responsibilities<text:bookmark-end text:name="_Toc384644979"/><text:bookmark-end text:name="_Toc165575271"/><text:bookmark-end text:name="_Toc165802558"/><text:bookmark-end text:name="_Toc220403976"/><text:s/></text:h>
      <text:p text:style-name="P199">Nexus expects our clients to be responsible for providing all agreed information and data to enable Nexus to meet its obligations in terms of the delivery of any cloud service or consultancy service. Nexus would expect adequate and reasonable access to the key members of staff at a client site, so Nexus can discharge its obligations. The client should provide staff with appropriate qualifications to meet roles defined under any service agreement and responsibilities would include:</text:p>
      <text:list text:style-name="LFO24" text:continue-numbering="true">
        <text:list-item>
          <text:p text:style-name="P200">Management and control of access and responsibilities of end users</text:p>
        </text:list-item>
        <text:list-item>
          <text:p text:style-name="ListParagraph"><text:span text:style-name="T201">Control and monitoring of sensitive information</text:span></text:p>
        </text:list-item>
      </text:list>
      <text:p text:style-name="Normal"><text:span text:style-name="T202">Any other dependencies would be discussed with our client before commencement of any contract or service under the framework agreement.</text:span></text:p>
      <text:h text:style-name="Heading2" text:outline-level="2"><text:bookmark-start text:name="_Toc165575272"/><text:bookmark-start text:name="_Toc165802559"/><text:bookmark-start text:name="_Toc220403977"/>Trial Service<text:bookmark-end text:name="_Toc165575272"/><text:bookmark-end text:name="_Toc165802559"/><text:bookmark-end text:name="_Toc220403977"/></text:h>
      <text:p text:style-name="Normal"><text:span text:style-name="T203">Nexus can provide free of charge trials for some of the services outlined in this service definition, these would form part of a proof of concept and design phases of any service and/or project.</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Montserrat Light" fo:color="#D65F00" fo:font-size="17pt" style:font-size-asian="17pt" style:font-size-complex="16pt" fo:hyphenate="false"/>
    </style:style>
    <style:style style:name="Heading2" style:display-name="Heading 2" style:family="paragraph" style:parent-style-name="Heading1" style:next-style-name="Normal" style:default-outline-level="2">
      <style:text-properties style:use-window-font-color="true" fo:font-size="15pt" style:font-size-asian="15pt" fo:hyphenate="false"/>
    </style:style>
    <style:style style:name="Heading3" style:display-name="Heading 3" style:family="paragraph" style:parent-style-name="Heading2" style:next-style-name="Normal" style:default-outline-level="3">
      <style:text-properties fo:font-size="13pt" style:font-size-asian="13pt" fo:hyphenate="false"/>
    </style:style>
    <style:style style:name="Heading4" style:display-name="Heading 4" style:family="paragraph" style:parent-style-name="Normal" style:next-style-name="Normal" style:default-outline-level="4">
      <style:paragraph-properties fo:keep-with-next="always" fo:keep-together="always" fo:margin-top="0.0833in"/>
      <style:text-properties style:font-name="Montserrat Light" style:font-style-complex="italic" fo:color="#000000" fo:font-size="11pt" style:font-size-asian="11pt" style:font-size-complex="11pt" fo:hyphenate="false"/>
    </style:style>
    <style:style style:name="Normal" style:display-name="Normal" style:family="paragraph">
      <style:paragraph-properties fo:margin-bottom="0.0833in" fo:line-height="0.2222in"/>
      <style:text-properties style:font-name="Montserrat" style:language-asian="en" style:country-asian="US" fo:hyphenate="false"/>
    </style:style>
    <style:style style:name="DefaultParagraphFont" style:display-name="Default Paragraph Font" style:family="text"/>
    <style:style style:name="BodyText" style:display-name="Body Text" style:family="paragraph" style:parent-style-name="Normal">
      <style:text-properties style:font-name="1Stone Serif" fo:font-size="9.5pt" style:font-size-asian="9.5pt"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anguage-asian="en" style:country-asian="U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anguage-asian="en" style:country-asian="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Heading1Char" style:display-name="Heading 1 Char" style:family="text" style:parent-style-name="DefaultParagraphFont">
      <style:text-properties style:font-name="Montserrat Light" style:font-name-asian="Times New Roman" style:font-name-complex="Times New Roman" fo:color="#D65F00" fo:font-size="17pt" style:font-size-asian="17pt" style:font-size-complex="16pt" style:language-asian="en" style:country-asian="US"/>
    </style:style>
    <style:style style:name="Title" style:display-name="Title" style:family="paragraph" style:parent-style-name="Header" style:next-style-name="Normal">
      <style:paragraph-properties fo:margin-top="0.0833in"/>
      <style:text-properties style:font-name="Aleo" style:font-name-complex="Segoe UI" fo:color="#D65F00" fo:font-size="20pt" style:font-size-asian="20pt" style:font-size-complex="28pt" fo:hyphenate="false"/>
    </style:style>
    <style:style style:name="TitleChar" style:display-name="Title Char" style:family="text" style:parent-style-name="DefaultParagraphFont">
      <style:text-properties style:font-name="Aleo" style:font-name-complex="Segoe UI" fo:color="#D65F00" fo:font-size="20pt" style:font-size-asian="20pt" style:font-size-complex="28pt" style:language-asian="en" style:country-asian="US"/>
    </style:style>
    <style:style style:name="Heading2Char" style:display-name="Heading 2 Char" style:family="text" style:parent-style-name="DefaultParagraphFont">
      <style:text-properties style:font-name="Montserrat Light" style:font-name-asian="Times New Roman" style:font-name-complex="Times New Roman" fo:font-size="15pt" style:font-size-asian="15pt" style:font-size-complex="16pt" style:language-asian="en" style:country-asian="US"/>
    </style:style>
    <style:style style:name="BodyTextChar" style:display-name="Body Text Char" style:family="text" style:parent-style-name="DefaultParagraphFont">
      <style:text-properties style:font-name="1Stone Serif" fo:font-size="9.5pt" style:font-size-asian="9.5pt" style:language-asian="en" style:country-asian="US"/>
    </style:style>
    <style:style style:name="Heading3Char" style:display-name="Heading 3 Char" style:family="text" style:parent-style-name="DefaultParagraphFont">
      <style:text-properties style:font-name="Montserrat Light" style:font-name-asian="Times New Roman" style:font-name-complex="Times New Roman" fo:font-size="13pt" style:font-size-asian="13pt" style:font-size-complex="16pt" style:language-asian="en" style:country-asian="US"/>
    </style:style>
    <style:style style:name="ListParagraph" style:display-name="List Paragraph" style:family="paragraph" style:parent-style-name="Normal" style:list-style-name="LFO24">
      <style:paragraph-properties style:contextual-spacing="true"/>
      <style:text-properties fo:hyphenate="false"/>
    </style:style>
    <style:style style:name="NumberedTerms" style:display-name="Numbered Terms" style:family="paragraph" style:parent-style-name="ListParagraph" style:list-style-name="LFO25">
      <style:text-properties fo:hyphenate="false"/>
    </style:style>
    <style:style style:name="ListParagraphChar" style:display-name="List Paragraph Char" style:family="text" style:parent-style-name="DefaultParagraphFont">
      <style:text-properties style:font-name="Montserrat" style:language-asian="en" style:country-asian="US"/>
    </style:style>
    <style:style style:name="NumberedTermsChar" style:display-name="Numbered Terms Char" style:family="text" style:parent-style-name="ListParagraphChar">
      <style:text-properties style:font-name="Montserrat" style:language-asian="en" style:country-asian="US"/>
    </style:style>
    <style:style style:name="NormalInversed" style:display-name="Normal Inversed" style:family="paragraph" style:parent-style-name="Normal">
      <style:text-properties fo:color="#D65F00" fo:hyphenate="false"/>
    </style:style>
    <style:style style:name="NormalWhite" style:display-name="Normal White" style:family="paragraph" style:parent-style-name="NormalInversed">
      <style:text-properties fo:color="#FFFFFF" fo:hyphenate="false"/>
    </style:style>
    <style:style style:name="NormalInversedChar" style:display-name="Normal Inversed Char" style:family="text" style:parent-style-name="DefaultParagraphFont">
      <style:text-properties style:font-name="Montserrat" fo:color="#D65F00" style:language-asian="en" style:country-asian="US"/>
    </style:style>
    <style:style style:name="NormalWhiteChar" style:display-name="Normal White Char" style:family="text" style:parent-style-name="NormalInversedChar">
      <style:text-properties style:font-name="Montserrat" fo:color="#FFFFFF" style:language-asian="en" style:country-asian="US"/>
    </style:style>
    <style:style style:name="TOCHeading" style:display-name="TOC Heading" style:family="paragraph" style:parent-style-name="Heading1" style:next-style-name="Normal" style:default-outline-level="1">
      <style:paragraph-properties fo:margin-bottom="0in" fo:line-height="105%"/>
      <style:text-properties fo:color="#D45D00"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Hyperlink" style:display-name="Hyperlink" style:family="text" style:parent-style-name="DefaultParagraphFont">
      <style:text-properties fo:color="#D45D00" style:text-underline-type="single" style:text-underline-style="solid" style:text-underline-width="auto" style:text-underline-mode="continuous" style:text-underline-color="font-color"/>
    </style:style>
    <style:style style:name="PlaceholderText" style:display-name="Placeholder Text" style:family="text" style:parent-style-name="DefaultParagraphFont">
      <style:text-properties fo:color="#808080"/>
    </style:style>
    <style:style style:name="Heading4Char" style:display-name="Heading 4 Char" style:family="text" style:parent-style-name="DefaultParagraphFont">
      <style:text-properties style:font-name="Montserrat Light" style:font-name-asian="Times New Roman" style:font-name-complex="Times New Roman" style:font-style-complex="italic" fo:color="#000000" fo:font-size="11pt" style:font-size-asian="11pt" style:font-size-complex="11pt" style:language-asian="en" style:country-asian="US"/>
    </style:style>
    <style:style style:name="Revision" style:display-name="Revision" style:family="paragraph">
      <style:text-properties style:font-name="Montserrat" style:language-asian="en" style:country-asian="US" fo:hyphenate="false"/>
    </style:style>
    <style:style style:name="NumberedTermsHeading" style:display-name="Numbered Terms Heading" style:family="paragraph" style:parent-style-name="NumberedTerms" style:list-style-name="LFO27">
      <style:text-properties fo:font-weight="bold" style:font-weight-asian="bold" fo:text-transform="uppercase" fo:hyphenate="false"/>
    </style:style>
    <style:style style:name="NumberedTermsHeadingChar" style:display-name="Numbered Terms Heading Char" style:family="text" style:parent-style-name="NumberedTermsChar">
      <style:text-properties style:font-name="Montserrat" fo:font-weight="bold" style:font-weight-asian="bold" fo:text-transform="uppercase" style:language-asian="en" style:country-asian="US"/>
    </style:style>
    <style:style style:name="NumberedText" style:display-name="Numbered Text" style:family="paragraph" style:parent-style-name="Normal" style:list-style-name="LFO28">
      <style:text-properties fo:hyphenate="false"/>
    </style:style>
    <style:style style:name="NumberedTextChar" style:display-name="Numbered Text Char" style:family="text" style:parent-style-name="NumberedTermsHeadingChar">
      <style:text-properties style:font-name="Montserrat" fo:font-weight="normal" style:font-weight-asian="normal" fo:text-transform="none" style:language-asian="en" style:country-asian="US"/>
    </style:style>
    <style:style style:name="Subtitle" style:display-name="Subtitle" style:family="paragraph" style:parent-style-name="Normal" style:next-style-name="Normal">
      <style:paragraph-properties fo:margin-bottom="0.1111in"/>
      <style:text-properties style:font-name="Calibri" fo:color="#5A5A5A" fo:letter-spacing="0.0104in" fo:font-size="11pt" style:font-size-asian="11pt" style:font-size-complex="11pt" fo:hyphenate="false"/>
    </style:style>
    <style:style style:name="SubtitleChar" style:display-name="Subtitle Char" style:family="text" style:parent-style-name="DefaultParagraphFont">
      <style:text-properties style:font-name="Calibri" style:font-name-asian="Times New Roman" style:font-name-complex="Times New Roman" fo:color="#5A5A5A" fo:letter-spacing="0.0104in" fo:font-size="11pt" style:font-size-asian="11pt" style:font-size-complex="11pt" style:language-asian="en" style:country-asian="US"/>
    </style:style>
    <style:style style:name="StyleArial" style:display-name="Style Arial" style:family="text" style:parent-style-name="DefaultParagraphFont">
      <style:text-properties style:font-name="Arial"/>
    </style:style>
    <style:style style:name="ListBullet" style:display-name="List Bullet" style:family="paragraph" style:parent-style-name="ListParagraph" style:list-style-name="LFO29">
      <style:paragraph-properties fo:text-align="justify" fo:margin-bottom="0in" style:line-height-at-least="0.2166in"/>
      <style:text-properties style:font-name="Arial" style:font-name-complex="Arial" style:language-asian="en" style:country-asian="GB"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NormalWeb" style:display-name="Normal (Web)" style:family="paragraph" style:parent-style-name="Normal">
      <style:paragraph-properties fo:margin-top="0.0694in" fo:margin-bottom="0.0694in" fo:line-height="100%"/>
      <style:text-properties style:font-name="Times New Roman" fo:font-size="12pt" style:font-size-asian="12pt" style:font-size-complex="12pt" style:language-asian="en" style:country-asian="GB" fo:hyphenate="false"/>
    </style:style>
    <style:style style:name="ListNumber4" style:display-name="List Number 4" style:family="paragraph" style:parent-style-name="Normal">
      <style:paragraph-properties style:contextual-spacing="true" fo:margin-left="0.8395in" fo:text-indent="-0.25in">
        <style:tab-stops>
          <style:tab-stop style:type="left" style:position="0in"/>
        </style:tab-stops>
      </style:paragraph-properties>
      <style:text-properties fo:hyphenate="false"/>
    </style:style>
    <style:style style:name="UnresolvedMention" style:display-name="Unresolved Mention" style:family="text" style:parent-style-name="DefaultParagraphFont">
      <style:text-properties fo:color="#605E5C" fo:background-color="#E1DFDD"/>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24" style:display-name="LFO24">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style:display-name="LFO2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7" style:display-name="LFO27">
      <text:list-level-style-number text:level="1" style:num-suffix=".  "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8" style:display-name="LFO2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LFO29" style:display-name="LFO29">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118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9055in"/>
      </style:header-style>
      <style:footer-style>
        <style:header-footer-properties style:dynamic-spacing="true" fo:min-height="0.6027in"/>
      </style:footer-style>
    </style:page-layout>
    <style:style style:name="P2" style:parent-style-name="Footer" style:family="paragraph">
      <style:paragraph-properties fo:margin-bottom="0in">
        <style:tab-stops>
          <style:tab-stop style:type="center" style:position="3.134in"/>
          <style:tab-stop style:type="left" style:position="5.3951in"/>
        </style:tab-stops>
      </style:paragraph-properties>
    </style:style>
    <style:style style:name="T3" style:parent-style-name="DefaultParagraphFont" style:family="text">
      <style:text-properties style:font-name-complex="Segoe UI" fo:color="#FFFFFF"/>
    </style:style>
    <style:style style:name="P4"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5" style:parent-style-name="DefaultParagraphFont" style:family="text">
      <style:text-properties style:font-name-complex="Segoe UI"/>
    </style:style>
    <style:style style:name="T6" style:parent-style-name="DefaultParagraphFont" style:family="text">
      <style:text-properties style:font-name-complex="Segoe UI"/>
    </style:style>
    <style:style style:name="P7" style:parent-style-name="NumberedTermsHeading" style:family="paragraph">
      <style:paragraph-properties fo:margin-left="0.25in" fo:text-indent="-0.25in">
        <style:tab-stops/>
      </style:paragraph-properties>
    </style:style>
    <style:style style:name="P8" style:parent-style-name="Footer" style:family="paragraph">
      <style:paragraph-properties fo:text-align="center" fo:margin-bottom="0in"/>
    </style:style>
    <style:style style:name="T9" style:parent-style-name="DefaultParagraphFont" style:family="text">
      <style:text-properties style:font-name-complex="Segoe UI" fo:font-size="7pt" style:font-size-asian="7pt" style:font-size-complex="7pt"/>
    </style:style>
    <style:style style:name="P10"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11" style:parent-style-name="DefaultParagraphFont" style:family="text">
      <style:text-properties style:font-name-complex="Segoe UI" fo:font-size="7pt" style:font-size-asian="7pt" style:font-size-complex="7pt"/>
    </style:style>
    <style:style style:family="graphic" style:name="a6">
      <style:graphic-properties style:wrap="run-through" style:run-through="foreground" style:horizontal-rel="paragraph" style:vertical-rel="paragraph" style:horizontal-pos="from-left" style:vertical-pos="from-top"/>
    </style:style>
    <style:style style:family="graphic" style:name="a0" style:parent-style-name="Graphics">
      <style:graphic-properties fo:border="0.01042in none" fo:background-color="transparent" fo:clip="rect(0.00002in, 0.00008in, 0.00009in, 3.53558in)"/>
    </style:style>
    <style:style style:family="graphic" style:name="a7" style:parent-style-name="Graphics">
      <style:graphic-properties fo:border="0.01042in none" fo:background-color="transparent"/>
    </style:style>
    <style:style style:family="graphic" style:name="a1" style:parent-style-name="Graphics">
      <style:graphic-properties fo:border="0.01042in none" fo:background-color="transparent"/>
    </style:style>
    <style:style style:family="graphic" style:name="a10" style:parent-style-name="Graphics">
      <style:graphic-properties fo:border="0.01042in none" fo:background-color="transparent" style:wrap="run-through" style:run-through="background" style:horizontal-rel="page" style:vertical-rel="page" style:horizontal-pos="from-left" style:vertical-pos="from-top"/>
    </style:style>
    <style:style style:family="graphic" style:name="a8" style:parent-style-name="Graphics">
      <style:graphic-properties fo:border="0.01042in none" fo:background-color="transparent" style:wrap="run-through" style:run-through="foreground" style:horizontal-rel="paragraph" style:vertical-rel="page-content" style:horizontal-pos="from-left" style:vertical-pos="from-top"/>
    </style:style>
    <style:style style:family="graphic" style:name="a2">
      <style:graphic-properties style:wrap="run-through" style:run-through="background" style:horizontal-rel="page" style:vertical-rel="page" style:horizontal-pos="left" style:vertical-pos="top" draw:decorative="true"/>
    </style:style>
    <style:style style:family="graphic" style:name="a9"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4">
      <style:graphic-properties draw:fill="solid" draw:fill-color="#004877" draw:opacity="100%" draw:stroke="none"/>
    </style:style>
    <style:style style:family="graphic" style:name="a5">
      <style:graphic-properties draw:fill="solid" draw:fill-color="#d65f00" draw:opacity="100%" draw:stroke="none"/>
    </style:style>
  </office:automatic-styles>
  <office:master-styles>
    <style:master-page style:name="MPF0" style:page-layout-name="PL0">
      <style:header>
        <text:p text:style-name="Normal"><draw:g draw:z-index="251659264" draw:name="Group 4" draw:id="id2" draw:style-name="a2" text:anchor-type="paragraph"><svg:title/><svg:desc/><draw:frame draw:id="id0" draw:style-name="a0" draw:name="Picture 197" svg:x="5.38373in" svg:y="0in" svg:width="2.86511in" svg:height="1.09366in" style:rel-width="scale" style:rel-height="scale"><draw:image xlink:href="media/image1.png" xlink:type="simple" xlink:show="embed" xlink:actuate="onLoad"/><svg:title/><svg:desc>A picture containing text

Description automatically generated</svg:desc></draw:frame><draw:frame draw:id="id1" draw:style-name="a1" draw:name="Picture 25" svg:x="0in" svg:y="7.79655in" svg:width="8.26736in" svg:height="3.89165in" style:rel-width="scale" style:rel-height="scale"><draw:image xlink:href="media/image2.png" xlink:type="simple" xlink:show="embed" xlink:actuate="onLoad"/><svg:title/><svg:desc>Icon

Description automatically generated</svg:desc></draw:frame></draw:g>Nexus Azure Support Services</text:p>
      </style:header>
      <style:footer>
        <text:p text:style-name="P2"><text:span text:style-name="T3"><draw:frame draw:z-index="251661312" draw:id="id3" draw:style-name="a3" draw:name="Text Box 10" text:anchor-type="paragraph" svg:x="0in" svg:y="0in" svg:width="0.51042in" svg:height="0.43056in" style:rel-width="scale" style:rel-height="scale"><draw:text-box><text:p text:style-name="P4">[Public]</text:p></draw:text-box><svg:title/><svg:desc>[Public]</svg:desc></draw:frame></text:span><text:span text:style-name="T5">Nexus Open Systems Ltd. <text:s/>| <text:s/>Page<text:s/></text:span><text:span text:style-name="T6"><text:page-number text:fixed="false">1</text:page-number></text:span></text:p>
      </style:footer>
      <style:header-first>
        <text:p text:style-name="P7"><draw:g draw:z-index="251663360" draw:name="Group 1" draw:id="id6" draw:style-name="a6" text:anchor-type="paragraph"><svg:title/><svg:desc/><draw:custom-shape svg:x="-4.98153in" svg:y="-0.54912in" svg:width="17.76809in" svg:height="3.90526in" draw:id="id4" draw:style-name="a4" draw:name="Parallelogram 20"><svg:title/><svg:desc/><draw:enhanced-geometry draw:path-stretchpoint-x="21600" draw:path-stretchpoint-y="21600" draw:type="non-primitive" svg:viewBox="0 0 21600 21600" draw:enhanced-path="M ?f7 ?f13 L ?f25 ?f7 ?f12 ?f7 ?f29 ?f13 Z N" draw:text-areas="?f36 ?f37 ?f38 ?f39" draw:glue-points="?f21 ?f34 ?f35 ?f7 ?f28 ?f20 ?f32 ?f13 ?f21 ?f31 ?f24 ?f20" draw:glue-point-leaving-directions="-360, -360, -90, -18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103926"/><draw:equation draw:name="f9" draw:formula="5 * ?f8"/><draw:equation draw:name="f10" draw:formula="21600 * ?f5"/><draw:equation draw:name="f11" draw:formula="21600 * ?f4"/><draw:equation draw:name="f12" draw:formula="?f10 / ?f6"/><draw:equation draw:name="f13" draw:formula="?f11 / ?f6"/><draw:equation draw:name="f14" draw:formula="?f13 - ?f7"/><draw:equation draw:name="f15" draw:formula="?f12 - ?f7"/><draw:equation draw:name="f16" draw:formula="?f14 / 2"/><draw:equation draw:name="f17" draw:formula="?f15 / 2"/><draw:equation draw:name="f18" draw:formula="min(?f15, ?f14)"/><draw:equation draw:name="f19" draw:formula="100000 * ?f15"/><draw:equation draw:name="f20" draw:formula="?f7 + ?f16"/><draw:equation draw:name="f21" draw:formula="?f7 + ?f17"/><draw:equation draw:name="f22" draw:formula="?f19 / ?f18"/><draw:equation draw:name="f23" draw:formula="?f18 * ?f8"/><draw:equation draw:name="f24" draw:formula="?f23 / 200000"/><draw:equation draw:name="f25" draw:formula="?f23 / 100000"/><draw:equation draw:name="f26" draw:formula="?f9 / ?f22"/><draw:equation draw:name="f27" draw:formula="?f14 * ?f21"/><draw:equation draw:name="f28" draw:formula="?f12 - ?f24"/><draw:equation draw:name="f29" draw:formula="?f12 - ?f25"/><draw:equation draw:name="f30" draw:formula="1 + ?f26"/><draw:equation draw:name="f31" draw:formula="?f27 / ?f25"/><draw:equation draw:name="f32" draw:formula="?f29 / 2"/><draw:equation draw:name="f33" draw:formula="?f30 / 12"/><draw:equation draw:name="f34" draw:formula="?f13 - ?f31"/><draw:equation draw:name="f35" draw:formula="?f12 - ?f32"/><draw:equation draw:name="f36" draw:formula="?f33 * ?f15"/><draw:equation draw:name="f37" draw:formula="?f33 * ?f14"/><draw:equation draw:name="f38" draw:formula="?f12 - ?f36"/><draw:equation draw:name="f39" draw:formula="?f13 - ?f37"/></draw:enhanced-geometry></draw:custom-shape><draw:custom-shape svg:x="-2.25461in" svg:y="2.8956in" svg:width="8.26316in" svg:height="1.33333in" draw:id="id5" draw:style-name="a5" draw:name="Parallelogram 19"><svg:title/><svg:desc/><draw:enhanced-geometry draw:path-stretchpoint-x="21600" draw:path-stretchpoint-y="21600" draw:type="non-primitive" svg:viewBox="0 0 21600 21600" draw:enhanced-path="M ?f7 ?f13 L ?f25 ?f7 ?f12 ?f7 ?f29 ?f13 Z N" draw:text-areas="?f36 ?f37 ?f38 ?f39" draw:glue-points="?f21 ?f34 ?f35 ?f7 ?f28 ?f20 ?f32 ?f13 ?f21 ?f31 ?f24 ?f20" draw:glue-point-leaving-directions="-360, -360, -90, -18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103926"/><draw:equation draw:name="f9" draw:formula="5 * ?f8"/><draw:equation draw:name="f10" draw:formula="21600 * ?f5"/><draw:equation draw:name="f11" draw:formula="21600 * ?f4"/><draw:equation draw:name="f12" draw:formula="?f10 / ?f6"/><draw:equation draw:name="f13" draw:formula="?f11 / ?f6"/><draw:equation draw:name="f14" draw:formula="?f13 - ?f7"/><draw:equation draw:name="f15" draw:formula="?f12 - ?f7"/><draw:equation draw:name="f16" draw:formula="?f14 / 2"/><draw:equation draw:name="f17" draw:formula="?f15 / 2"/><draw:equation draw:name="f18" draw:formula="min(?f15, ?f14)"/><draw:equation draw:name="f19" draw:formula="100000 * ?f15"/><draw:equation draw:name="f20" draw:formula="?f7 + ?f16"/><draw:equation draw:name="f21" draw:formula="?f7 + ?f17"/><draw:equation draw:name="f22" draw:formula="?f19 / ?f18"/><draw:equation draw:name="f23" draw:formula="?f18 * ?f8"/><draw:equation draw:name="f24" draw:formula="?f23 / 200000"/><draw:equation draw:name="f25" draw:formula="?f23 / 100000"/><draw:equation draw:name="f26" draw:formula="?f9 / ?f22"/><draw:equation draw:name="f27" draw:formula="?f14 * ?f21"/><draw:equation draw:name="f28" draw:formula="?f12 - ?f24"/><draw:equation draw:name="f29" draw:formula="?f12 - ?f25"/><draw:equation draw:name="f30" draw:formula="1 + ?f26"/><draw:equation draw:name="f31" draw:formula="?f27 / ?f25"/><draw:equation draw:name="f32" draw:formula="?f29 / 2"/><draw:equation draw:name="f33" draw:formula="?f30 / 12"/><draw:equation draw:name="f34" draw:formula="?f13 - ?f31"/><draw:equation draw:name="f35" draw:formula="?f12 - ?f32"/><draw:equation draw:name="f36" draw:formula="?f33 * ?f15"/><draw:equation draw:name="f37" draw:formula="?f33 * ?f14"/><draw:equation draw:name="f38" draw:formula="?f12 - ?f36"/><draw:equation draw:name="f39" draw:formula="?f13 - ?f37"/></draw:enhanced-geometry></draw:custom-shape></draw:g><draw:frame draw:style-name="a7" draw:name="Picture 13" text:anchor-type="as-char" svg:x="0in" svg:y="0in" svg:width="5.91597in" svg:height="8.36806in" style:rel-width="scale" style:rel-height="scale"><draw:image xlink:href="media/image3.png" xlink:type="simple" xlink:show="embed" xlink:actuate="onLoad"/><svg:title/><svg:desc>Shape</svg:desc></draw:frame><draw:frame draw:z-index="251664384" draw:style-name="a8" draw:name="Picture 14" text:anchor-type="paragraph" svg:x="-0.15486in" svg:y="-4.35648in" svg:width="2.8in" svg:height="0.42292in" style:rel-width="scale" style:rel-height="scale"><draw:image xlink:href="media/image4.png" xlink:type="simple" xlink:show="embed" xlink:actuate="onLoad"/><svg:title/><svg:desc>A picture containing text, clipart</svg:desc></draw:fram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style:header-first>
      <style:footer-first>
        <text:p text:style-name="P8"><text:span text:style-name="T9"><draw:frame draw:z-index="251667456" draw:id="id7" draw:style-name="a9" draw:name="Text Box 8" text:anchor-type="paragraph" svg:x="0in" svg:y="0in" svg:width="0.51042in" svg:height="0.43056in" style:rel-width="scale" style:rel-height="scale"><draw:text-box><text:p text:style-name="P10">[Public]</text:p></draw:text-box><svg:title/><svg:desc>[Public]</svg:desc></draw:frame></text:span><text:span text:style-name="T11"><draw:frame draw:z-index="251666432" draw:style-name="a10" draw:name="Picture 15" text:anchor-type="paragraph" svg:x="1.13294in" svg:y="3.29105in" svg:width="8.26644in" svg:height="11.69291in" style:rel-width="scale" style:rel-height="scale"><draw:image xlink:href="media/image5.png" xlink:type="simple" xlink:show="embed" xlink:actuate="onLoad"/><svg:title/><svg:desc>Background pattern</svg:desc></draw:frame></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exus Azure Support Services</dc:title>
    <dc:description/>
    <dc:subject/>
    <meta:initial-creator>Stuart Wilson</meta:initial-creator>
    <dc:creator>Stuart Wilson</dc:creator>
    <meta:creation-date>2026-01-29T17:47:00Z</meta:creation-date>
    <dc:date>2026-01-29T17:47:00Z</dc:date>
    <meta:template xlink:href="Report%20with%20Cover%20Page" xlink:type="simple"/>
    <meta:editing-cycles>2</meta:editing-cycles>
    <meta:editing-duration>PT60S</meta:editing-duration>
    <meta:user-defined meta:name="MediaServiceImageTags"/>
    <meta:user-defined meta:name="ContentTypeId">0x010100F3C382F42FEDFC4E955E936D2F255C51</meta:user-defined>
    <meta:user-defined meta:name="ClassificationContentMarkingFooterShapeIds">3b605ade,175bfb4f,2ffd64b9</meta:user-defined>
    <meta:user-defined meta:name="ClassificationContentMarkingFooterFontProps">#008000,12,Calibri</meta:user-defined>
    <meta:user-defined meta:name="ClassificationContentMarkingFooterText">[Public]</meta:user-defined>
    <meta:user-defined meta:name="MSIP_Label_e74da829-f39c-4b41-b2b3-6f73340cb77b_Enabled">true</meta:user-defined>
    <meta:user-defined meta:name="MSIP_Label_e74da829-f39c-4b41-b2b3-6f73340cb77b_SetDate">2024-05-05T19:54:27Z</meta:user-defined>
    <meta:user-defined meta:name="MSIP_Label_e74da829-f39c-4b41-b2b3-6f73340cb77b_Method">Privileged</meta:user-defined>
    <meta:user-defined meta:name="MSIP_Label_e74da829-f39c-4b41-b2b3-6f73340cb77b_Name">e74da829-f39c-4b41-b2b3-6f73340cb77b</meta:user-defined>
    <meta:user-defined meta:name="MSIP_Label_e74da829-f39c-4b41-b2b3-6f73340cb77b_SiteId">676bba7e-1d29-440d-9f41-13b8c2eb1e46</meta:user-defined>
    <meta:user-defined meta:name="MSIP_Label_e74da829-f39c-4b41-b2b3-6f73340cb77b_ActionId">bebf6249-7aa7-4f83-a353-dee56d8875ab</meta:user-defined>
    <meta:user-defined meta:name="MSIP_Label_e74da829-f39c-4b41-b2b3-6f73340cb77b_ContentBits">2</meta:user-defined>
    <meta:document-statistic meta:page-count="3" meta:paragraph-count="58" meta:word-count="4388" meta:character-count="29345" meta:row-count="208" meta:non-whitespace-character-count="25015"/>
  </office:meta>
</office:document-meta>
</file>