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ontserrat" svg:font-family="Montserrat" style:font-family-generic="system" style:font-pitch="variable" svg:panose-1="0 0 5 0 0 0 0 0 0 0"/>
    <style:font-face style:name="Montserrat Light" svg:font-family="Montserrat Light" style:font-family-generic="system" style:font-pitch="variable" svg:panose-1="0 0 4 0 0 0 0 0 0 0"/>
    <style:font-face style:name="Century Gothic" svg:font-family="Century Gothic" style:font-family-generic="swiss" style:font-pitch="variable" svg:panose-1="2 11 5 2 2 2 2 2 2 4"/>
    <style:font-face style:name="Rotis Sans Serif" svg:font-family="Rotis Sans Serif" style:font-family-generic="roman" svg:panose-1="0 0 0 0 0 0 0 0 0 0"/>
    <style:font-face style:name="Cambria" svg:font-family="Cambria" style:font-family-generic="roman" style:font-pitch="variable" svg:panose-1="2 4 5 3 5 4 6 3 2 4"/>
    <style:font-face style:name="1Stone Serif" svg:font-family="1Stone Serif" style:font-family-generic="swiss" style:font-pitch="variable"/>
    <style:font-face style:name="Tahoma" svg:font-family="Tahoma" style:font-family-generic="swiss" style:font-pitch="variable" svg:panose-1="2 11 6 4 3 5 4 4 2 4"/>
    <style:font-face style:name="Aleo" svg:font-family="Aleo" style:font-family-generic="system" style:font-pitch="variable"/>
    <style:font-face style:name="Segoe UI" svg:font-family="Segoe UI" style:font-family-generic="swiss" style:font-pitch="variable" svg:panose-1="2 11 5 2 4 2 4 2 2 3"/>
    <style:font-face style:name="Calibri" svg:font-family="Calibri" style:font-family-generic="swiss" style:font-pitch="variable" svg:panose-1="2 15 5 2 2 2 4 3 2 4"/>
    <style:font-face style:name="Consolas" svg:font-family="Consolas" style:font-family-generic="modern" style:font-pitch="fixed" svg:panose-1="2 11 6 9 2 2 4 3 2 4"/>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office:font-face-decls>
  <office:automatic-styles>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F0" style:family="paragraph">
      <style:paragraph-properties fo:break-before="page"/>
    </style:style>
    <style:style style:name="T17" style:parent-style-name="DefaultParagraphFont" style:family="text">
      <style:text-properties fo:color="#FFFFFF"/>
    </style:style>
    <style:style style:name="P18" style:parent-style-name="Subtitle" style:family="paragraph">
      <style:text-properties style:font-name="Montserrat" fo:color="#FFFFFF" fo:font-size="14pt" style:font-size-asian="14pt" style:font-size-complex="14pt"/>
    </style:style>
    <style:style style:name="P19" style:parent-style-name="Normal" style:family="paragraph">
      <style:paragraph-properties fo:margin-bottom="0in" fo:line-height="100%"/>
    </style:style>
    <style:style style:name="P20" style:parent-style-name="Normal" style:family="paragraph">
      <style:paragraph-properties fo:margin-bottom="0in" fo:line-height="100%"/>
    </style:style>
    <style:style style:name="P21" style:parent-style-name="Normal" style:family="paragraph">
      <style:paragraph-properties fo:margin-bottom="0in" fo:line-height="100%"/>
    </style:style>
    <style:style style:name="P22" style:parent-style-name="Normal" style:family="paragraph">
      <style:paragraph-properties fo:margin-bottom="0in" fo:line-height="100%"/>
    </style:style>
    <style:style style:name="P23" style:parent-style-name="Normal" style:family="paragraph">
      <style:paragraph-properties fo:margin-bottom="0in" fo:line-height="100%"/>
    </style:style>
    <style:style style:name="P24" style:parent-style-name="Normal" style:family="paragraph">
      <style:paragraph-properties fo:margin-bottom="0in" fo:line-height="100%"/>
    </style:style>
    <style:style style:name="P25" style:parent-style-name="Normal" style:family="paragraph">
      <style:paragraph-properties fo:margin-bottom="0in" fo:line-height="100%"/>
    </style:style>
    <style:style style:name="P26" style:parent-style-name="Normal" style:family="paragraph">
      <style:paragraph-properties fo:margin-bottom="0in" fo:line-height="100%"/>
    </style:style>
    <style:style style:name="P27" style:parent-style-name="Normal" style:family="paragraph">
      <style:paragraph-properties fo:margin-bottom="0in" fo:line-height="100%"/>
    </style:style>
    <style:style style:name="P28" style:parent-style-name="Normal" style:family="paragraph">
      <style:paragraph-properties fo:margin-bottom="0in" fo:line-height="100%"/>
    </style:style>
    <style:style style:name="P29" style:parent-style-name="Normal" style:family="paragraph">
      <style:paragraph-properties fo:margin-bottom="0in" fo:line-height="100%"/>
    </style:style>
    <style:style style:name="P30" style:parent-style-name="NormalWhite" style:family="paragraph">
      <style:text-properties fo:color="#000000"/>
    </style:style>
    <style:style style:name="P31" style:parent-style-name="NormalWhite" style:family="paragraph">
      <style:text-properties fo:color="#000000"/>
    </style:style>
    <style:style style:name="P32" style:parent-style-name="NormalWhite" style:family="paragraph">
      <style:text-properties fo:color="#000000"/>
    </style:style>
    <style:style style:name="P33" style:parent-style-name="Normal" style:family="paragraph">
      <style:paragraph-properties fo:margin-bottom="0in" fo:line-height="100%"/>
    </style:style>
    <style:style style:name="P34" style:parent-style-name="Normal" style:family="paragraph">
      <style:paragraph-properties fo:margin-bottom="0in" fo:line-height="100%"/>
    </style:style>
    <style:style style:name="P35" style:parent-style-name="Normal" style:family="paragraph">
      <style:paragraph-properties fo:break-before="page" fo:margin-bottom="0in" fo:line-height="100%"/>
    </style:style>
    <style:style style:name="P36" style:parent-style-name="Heading1" style:family="paragraph">
      <style:text-properties fo:color="#C64E00"/>
    </style:style>
    <style:style style:name="P37" style:parent-style-name="BodyText" style:family="paragraph">
      <style:text-properties style:font-name="Calibri"/>
    </style:style>
    <style:style style:name="P38" style:parent-style-name="Normal" style:family="paragraph">
      <style:text-properties fo:font-weight="bold" style:font-weight-asian="bold" style:font-weight-complex="bold"/>
    </style:style>
    <style:style style:name="TableColumn40" style:family="table-column">
      <style:table-column-properties style:column-width="0.9812in"/>
    </style:style>
    <style:style style:name="TableColumn41" style:family="table-column">
      <style:table-column-properties style:column-width="4.8236in"/>
    </style:style>
    <style:style style:name="Table39" style:family="table">
      <style:table-properties style:width="5.8048in" fo:margin-left="0in" table:align="left"/>
    </style:style>
    <style:style style:name="TableRow42" style:family="table-row">
      <style:table-row-properties/>
    </style:style>
    <style:style style:name="TableCell43" style:family="table-cell">
      <style:table-cell-properties fo:border="0.0069in solid #000000" style:writing-mode="lr-tb" fo:padding-top="0in" fo:padding-left="0.075in" fo:padding-bottom="0in" fo:padding-right="0.075in"/>
    </style:style>
    <style:style style:name="TableCell44" style:family="table-cell">
      <style:table-cell-properties fo:border="0.0069in solid #000000" style:writing-mode="lr-tb" fo:padding-top="0in" fo:padding-left="0.075in" fo:padding-bottom="0in" fo:padding-right="0.075in"/>
    </style:style>
    <style:style style:name="TableRow45" style:family="table-row">
      <style:table-row-properties/>
    </style:style>
    <style:style style:name="TableCell46" style:family="table-cell">
      <style:table-cell-properties fo:border="0.0069in solid #000000" style:writing-mode="lr-tb" fo:padding-top="0in" fo:padding-left="0.075in" fo:padding-bottom="0in" fo:padding-right="0.075in"/>
    </style:style>
    <style:style style:name="TableCell47" style:family="table-cell">
      <style:table-cell-properties fo:border="0.0069in solid #000000" style:writing-mode="lr-tb" fo:padding-top="0in" fo:padding-left="0.075in" fo:padding-bottom="0in" fo:padding-right="0.075in"/>
    </style:style>
    <style:style style:name="TableRow48" style:family="table-row">
      <style:table-row-properties/>
    </style:style>
    <style:style style:name="TableCell49" style:family="table-cell">
      <style:table-cell-properties fo:border="0.0069in solid #000000" style:writing-mode="lr-tb" fo:padding-top="0in" fo:padding-left="0.075in" fo:padding-bottom="0in" fo:padding-right="0.075in"/>
    </style:style>
    <style:style style:name="TableCell50" style:family="table-cell">
      <style:table-cell-properties fo:border="0.0069in solid #000000" style:writing-mode="lr-tb" fo:padding-top="0in" fo:padding-left="0.075in" fo:padding-bottom="0in" fo:padding-right="0.075in"/>
    </style:style>
    <style:style style:name="TableRow51" style:family="table-row">
      <style:table-row-properties style:min-row-height="0.0486in"/>
    </style:style>
    <style:style style:name="TableCell52" style:family="table-cell">
      <style:table-cell-properties fo:border="0.0069in solid #000000" style:writing-mode="lr-tb" fo:padding-top="0in" fo:padding-left="0.075in" fo:padding-bottom="0in" fo:padding-right="0.075in"/>
    </style:style>
    <style:style style:name="TableCell53" style:family="table-cell">
      <style:table-cell-properties fo:border="0.0069in solid #000000" style:writing-mode="lr-tb" fo:padding-top="0in" fo:padding-left="0.075in" fo:padding-bottom="0in" fo:padding-right="0.075in"/>
    </style:style>
    <style:style style:name="TableRow54" style:family="table-row">
      <style:table-row-properties/>
    </style:style>
    <style:style style:name="TableCell55" style:family="table-cell">
      <style:table-cell-properties fo:border="0.0069in solid #000000" style:writing-mode="lr-tb" fo:padding-top="0in" fo:padding-left="0.075in" fo:padding-bottom="0in" fo:padding-right="0.075in"/>
    </style:style>
    <style:style style:name="TableCell56" style:family="table-cell">
      <style:table-cell-properties fo:border="0.0069in solid #000000" style:writing-mode="lr-tb" fo:padding-top="0in" fo:padding-left="0.075in" fo:padding-bottom="0in" fo:padding-right="0.075in"/>
    </style:style>
    <style:style style:name="P57" style:parent-style-name="BodyText" style:family="paragraph">
      <style:text-properties style:font-name="Calibri"/>
    </style:style>
    <style:style style:name="P58" style:parent-style-name="Default" style:family="paragraph">
      <style:text-properties style:font-name="Calibri" fo:font-size="10pt" style:font-size-asian="10pt" style:font-size-complex="10pt"/>
    </style:style>
    <style:style style:name="P59" style:parent-style-name="Normal" style:family="paragraph">
      <style:paragraph-properties fo:break-before="page"/>
      <style:text-properties style:font-name="Calibri"/>
    </style:style>
    <style:style style:name="P60" style:parent-style-name="TOC1" style:family="paragraph">
      <style:paragraph-properties>
        <style:tab-stops>
          <style:tab-stop style:type="right" style:leader-style="dotted" style:leader-text="." style:position="6.6861in"/>
        </style:tab-stops>
      </style:paragraph-properties>
    </style:style>
    <style:style style:name="T61" style:parent-style-name="Hyperlink" style:family="text">
      <style:text-properties style:use-window-font-color="true"/>
    </style:style>
    <style:style style:name="P62" style:parent-style-name="TOC1" style:family="paragraph">
      <style:paragraph-properties>
        <style:tab-stops>
          <style:tab-stop style:type="right" style:leader-style="dotted" style:leader-text="." style:position="6.6861in"/>
        </style:tab-stops>
      </style:paragraph-properties>
    </style:style>
    <style:style style:name="T63" style:parent-style-name="Hyperlink" style:family="text">
      <style:text-properties style:use-window-font-color="true"/>
    </style:style>
    <style:style style:name="P64" style:parent-style-name="TOC2" style:family="paragraph">
      <style:paragraph-properties>
        <style:tab-stops>
          <style:tab-stop style:type="right" style:leader-style="dotted" style:leader-text="." style:position="6.5472in"/>
        </style:tab-stops>
      </style:paragraph-properties>
    </style:style>
    <style:style style:name="T65" style:parent-style-name="Hyperlink" style:family="text">
      <style:text-properties style:use-window-font-color="true"/>
    </style:style>
    <style:style style:name="P66" style:parent-style-name="TOC2" style:family="paragraph">
      <style:paragraph-properties>
        <style:tab-stops>
          <style:tab-stop style:type="right" style:leader-style="dotted" style:leader-text="." style:position="6.5472in"/>
        </style:tab-stops>
      </style:paragraph-properties>
    </style:style>
    <style:style style:name="T67" style:parent-style-name="Hyperlink" style:family="text">
      <style:text-properties style:use-window-font-color="true"/>
    </style:style>
    <style:style style:name="P68" style:parent-style-name="TOC2" style:family="paragraph">
      <style:paragraph-properties>
        <style:tab-stops>
          <style:tab-stop style:type="right" style:leader-style="dotted" style:leader-text="." style:position="6.5472in"/>
        </style:tab-stops>
      </style:paragraph-properties>
    </style:style>
    <style:style style:name="T69" style:parent-style-name="Hyperlink" style:family="text">
      <style:text-properties style:use-window-font-color="true"/>
    </style:style>
    <style:style style:name="P70" style:parent-style-name="TOC1" style:family="paragraph">
      <style:paragraph-properties>
        <style:tab-stops>
          <style:tab-stop style:type="right" style:leader-style="dotted" style:leader-text="." style:position="6.6861in"/>
        </style:tab-stops>
      </style:paragraph-properties>
    </style:style>
    <style:style style:name="T71" style:parent-style-name="Hyperlink" style:family="text">
      <style:text-properties style:use-window-font-color="true"/>
    </style:style>
    <style:style style:name="P72" style:parent-style-name="TOC2" style:family="paragraph">
      <style:paragraph-properties>
        <style:tab-stops>
          <style:tab-stop style:type="right" style:leader-style="dotted" style:leader-text="." style:position="6.5472in"/>
        </style:tab-stops>
      </style:paragraph-properties>
    </style:style>
    <style:style style:name="T73" style:parent-style-name="Hyperlink" style:family="text">
      <style:text-properties style:use-window-font-color="true"/>
    </style:style>
    <style:style style:name="P74" style:parent-style-name="TOC2" style:family="paragraph">
      <style:paragraph-properties>
        <style:tab-stops>
          <style:tab-stop style:type="right" style:leader-style="dotted" style:leader-text="." style:position="6.5472in"/>
        </style:tab-stops>
      </style:paragraph-properties>
    </style:style>
    <style:style style:name="T75" style:parent-style-name="Hyperlink" style:family="text">
      <style:text-properties style:use-window-font-color="true"/>
    </style:style>
    <style:style style:name="P76" style:parent-style-name="TOC2" style:family="paragraph">
      <style:paragraph-properties>
        <style:tab-stops>
          <style:tab-stop style:type="right" style:leader-style="dotted" style:leader-text="." style:position="6.5472in"/>
        </style:tab-stops>
      </style:paragraph-properties>
    </style:style>
    <style:style style:name="T77" style:parent-style-name="Hyperlink" style:family="text">
      <style:text-properties style:use-window-font-color="true"/>
    </style:style>
    <style:style style:name="P78" style:parent-style-name="TOC2" style:family="paragraph">
      <style:paragraph-properties>
        <style:tab-stops>
          <style:tab-stop style:type="right" style:leader-style="dotted" style:leader-text="." style:position="6.5472in"/>
        </style:tab-stops>
      </style:paragraph-properties>
    </style:style>
    <style:style style:name="T79" style:parent-style-name="Hyperlink" style:family="text">
      <style:text-properties style:use-window-font-color="true"/>
    </style:style>
    <style:style style:name="P80" style:parent-style-name="TOC2" style:family="paragraph">
      <style:paragraph-properties>
        <style:tab-stops>
          <style:tab-stop style:type="right" style:leader-style="dotted" style:leader-text="." style:position="6.5472in"/>
        </style:tab-stops>
      </style:paragraph-properties>
    </style:style>
    <style:style style:name="T81" style:parent-style-name="Hyperlink" style:family="text">
      <style:text-properties style:use-window-font-color="true"/>
    </style:style>
    <style:style style:name="P82" style:parent-style-name="TOC2" style:family="paragraph">
      <style:paragraph-properties>
        <style:tab-stops>
          <style:tab-stop style:type="right" style:leader-style="dotted" style:leader-text="." style:position="6.5472in"/>
        </style:tab-stops>
      </style:paragraph-properties>
    </style:style>
    <style:style style:name="T83" style:parent-style-name="Hyperlink" style:family="text">
      <style:text-properties style:use-window-font-color="true"/>
    </style:style>
    <style:style style:name="P84" style:parent-style-name="TOC2" style:family="paragraph">
      <style:paragraph-properties>
        <style:tab-stops>
          <style:tab-stop style:type="right" style:leader-style="dotted" style:leader-text="." style:position="6.5472in"/>
        </style:tab-stops>
      </style:paragraph-properties>
    </style:style>
    <style:style style:name="T85" style:parent-style-name="Hyperlink" style:family="text">
      <style:text-properties style:use-window-font-color="true"/>
    </style:style>
    <style:style style:name="P86" style:parent-style-name="TOC2" style:family="paragraph">
      <style:paragraph-properties>
        <style:tab-stops>
          <style:tab-stop style:type="right" style:leader-style="dotted" style:leader-text="." style:position="6.5472in"/>
        </style:tab-stops>
      </style:paragraph-properties>
    </style:style>
    <style:style style:name="T87" style:parent-style-name="Hyperlink" style:family="text">
      <style:text-properties style:use-window-font-color="true"/>
    </style:style>
    <style:style style:name="P88" style:parent-style-name="TOC2" style:family="paragraph">
      <style:paragraph-properties>
        <style:tab-stops>
          <style:tab-stop style:type="right" style:leader-style="dotted" style:leader-text="." style:position="6.5472in"/>
        </style:tab-stops>
      </style:paragraph-properties>
    </style:style>
    <style:style style:name="T89" style:parent-style-name="Hyperlink" style:family="text">
      <style:text-properties style:use-window-font-color="true"/>
    </style:style>
    <style:style style:name="P90" style:parent-style-name="TOC2" style:family="paragraph">
      <style:paragraph-properties>
        <style:tab-stops>
          <style:tab-stop style:type="right" style:leader-style="dotted" style:leader-text="." style:position="6.5472in"/>
        </style:tab-stops>
      </style:paragraph-properties>
    </style:style>
    <style:style style:name="T91" style:parent-style-name="Hyperlink" style:family="text">
      <style:text-properties style:use-window-font-color="true"/>
    </style:style>
    <style:style style:name="P92" style:parent-style-name="TOC1" style:family="paragraph">
      <style:paragraph-properties>
        <style:tab-stops>
          <style:tab-stop style:type="right" style:leader-style="dotted" style:leader-text="." style:position="6.6861in"/>
        </style:tab-stops>
      </style:paragraph-properties>
    </style:style>
    <style:style style:name="T93" style:parent-style-name="Hyperlink" style:family="text">
      <style:text-properties style:use-window-font-color="true"/>
    </style:style>
    <style:style style:name="P94" style:parent-style-name="TOC2" style:family="paragraph">
      <style:paragraph-properties>
        <style:tab-stops>
          <style:tab-stop style:type="right" style:leader-style="dotted" style:leader-text="." style:position="6.5472in"/>
        </style:tab-stops>
      </style:paragraph-properties>
    </style:style>
    <style:style style:name="T95" style:parent-style-name="Hyperlink" style:family="text">
      <style:text-properties style:use-window-font-color="true"/>
    </style:style>
    <style:style style:name="P96" style:parent-style-name="TOC2" style:family="paragraph">
      <style:paragraph-properties>
        <style:tab-stops>
          <style:tab-stop style:type="right" style:leader-style="dotted" style:leader-text="." style:position="6.5472in"/>
        </style:tab-stops>
      </style:paragraph-properties>
    </style:style>
    <style:style style:name="T97" style:parent-style-name="Hyperlink" style:family="text">
      <style:text-properties style:use-window-font-color="true"/>
    </style:style>
    <style:style style:name="P98" style:parent-style-name="TOC2" style:family="paragraph">
      <style:paragraph-properties>
        <style:tab-stops>
          <style:tab-stop style:type="right" style:leader-style="dotted" style:leader-text="." style:position="6.5472in"/>
        </style:tab-stops>
      </style:paragraph-properties>
    </style:style>
    <style:style style:name="T99" style:parent-style-name="Hyperlink" style:family="text">
      <style:text-properties style:use-window-font-color="true"/>
    </style:style>
    <style:style style:name="P100" style:parent-style-name="TOC1" style:family="paragraph">
      <style:paragraph-properties>
        <style:tab-stops>
          <style:tab-stop style:type="right" style:leader-style="dotted" style:leader-text="." style:position="6.6861in"/>
        </style:tab-stops>
      </style:paragraph-properties>
    </style:style>
    <style:style style:name="T101" style:parent-style-name="Hyperlink" style:family="text">
      <style:text-properties style:use-window-font-color="true"/>
    </style:style>
    <style:style style:name="P102" style:parent-style-name="TOC2" style:family="paragraph">
      <style:paragraph-properties>
        <style:tab-stops>
          <style:tab-stop style:type="right" style:leader-style="dotted" style:leader-text="." style:position="6.5472in"/>
        </style:tab-stops>
      </style:paragraph-properties>
    </style:style>
    <style:style style:name="T103" style:parent-style-name="Hyperlink" style:family="text">
      <style:text-properties style:use-window-font-color="true"/>
    </style:style>
    <style:style style:name="P104" style:parent-style-name="TOC2" style:family="paragraph">
      <style:paragraph-properties>
        <style:tab-stops>
          <style:tab-stop style:type="right" style:leader-style="dotted" style:leader-text="." style:position="6.5472in"/>
        </style:tab-stops>
      </style:paragraph-properties>
    </style:style>
    <style:style style:name="T105" style:parent-style-name="Hyperlink" style:family="text">
      <style:text-properties style:font-name-asian="Calibri" style:use-window-font-color="true"/>
    </style:style>
    <style:style style:name="P106" style:parent-style-name="TOC2" style:family="paragraph">
      <style:paragraph-properties>
        <style:tab-stops>
          <style:tab-stop style:type="right" style:leader-style="dotted" style:leader-text="." style:position="6.5472in"/>
        </style:tab-stops>
      </style:paragraph-properties>
    </style:style>
    <style:style style:name="T107" style:parent-style-name="Hyperlink" style:family="text">
      <style:text-properties style:use-window-font-color="true"/>
    </style:style>
    <style:style style:name="P108" style:parent-style-name="TOC2" style:family="paragraph">
      <style:paragraph-properties>
        <style:tab-stops>
          <style:tab-stop style:type="right" style:leader-style="dotted" style:leader-text="." style:position="6.5472in"/>
        </style:tab-stops>
      </style:paragraph-properties>
    </style:style>
    <style:style style:name="T109" style:parent-style-name="Hyperlink" style:family="text">
      <style:text-properties style:use-window-font-color="true"/>
    </style:style>
    <style:style style:name="P110" style:parent-style-name="TOC2" style:family="paragraph">
      <style:paragraph-properties>
        <style:tab-stops>
          <style:tab-stop style:type="right" style:leader-style="dotted" style:leader-text="." style:position="6.5472in"/>
        </style:tab-stops>
      </style:paragraph-properties>
    </style:style>
    <style:style style:name="T111" style:parent-style-name="Hyperlink" style:family="text">
      <style:text-properties style:font-name-asian="Calibri" style:use-window-font-color="true"/>
    </style:style>
    <style:style style:name="T112" style:parent-style-name="Hyperlink" style:family="text">
      <style:text-properties style:use-window-font-color="true"/>
    </style:style>
    <style:style style:name="T113" style:parent-style-name="Hyperlink" style:family="text">
      <style:text-properties style:font-name-asian="Calibri" style:use-window-font-color="true"/>
    </style:style>
    <style:style style:name="P114" style:parent-style-name="TOC2" style:family="paragraph">
      <style:paragraph-properties>
        <style:tab-stops>
          <style:tab-stop style:type="right" style:leader-style="dotted" style:leader-text="." style:position="6.5472in"/>
        </style:tab-stops>
      </style:paragraph-properties>
    </style:style>
    <style:style style:name="T115" style:parent-style-name="Hyperlink" style:family="text">
      <style:text-properties style:use-window-font-color="true"/>
    </style:style>
    <style:style style:name="P116" style:parent-style-name="TOC2" style:family="paragraph">
      <style:paragraph-properties>
        <style:tab-stops>
          <style:tab-stop style:type="right" style:leader-style="dotted" style:leader-text="." style:position="6.5472in"/>
        </style:tab-stops>
      </style:paragraph-properties>
    </style:style>
    <style:style style:name="T117" style:parent-style-name="Hyperlink" style:family="text">
      <style:text-properties style:use-window-font-color="true"/>
    </style:style>
    <style:style style:name="P118" style:parent-style-name="TOC2" style:family="paragraph">
      <style:paragraph-properties>
        <style:tab-stops>
          <style:tab-stop style:type="right" style:leader-style="dotted" style:leader-text="." style:position="6.5472in"/>
        </style:tab-stops>
      </style:paragraph-properties>
    </style:style>
    <style:style style:name="T119" style:parent-style-name="Hyperlink" style:family="text">
      <style:text-properties style:use-window-font-color="true"/>
    </style:style>
    <style:style style:name="P120" style:parent-style-name="TOC2" style:family="paragraph">
      <style:paragraph-properties>
        <style:tab-stops>
          <style:tab-stop style:type="right" style:leader-style="dotted" style:leader-text="." style:position="6.5472in"/>
        </style:tab-stops>
      </style:paragraph-properties>
    </style:style>
    <style:style style:name="T121" style:parent-style-name="Hyperlink" style:family="text">
      <style:text-properties style:use-window-font-color="true"/>
    </style:style>
    <style:style style:name="P122" style:parent-style-name="TOC2" style:family="paragraph">
      <style:paragraph-properties>
        <style:tab-stops>
          <style:tab-stop style:type="right" style:leader-style="dotted" style:leader-text="." style:position="6.5472in"/>
        </style:tab-stops>
      </style:paragraph-properties>
    </style:style>
    <style:style style:name="T123" style:parent-style-name="Hyperlink" style:family="text">
      <style:text-properties style:use-window-font-color="true"/>
    </style:style>
    <style:style style:name="P124" style:parent-style-name="Heading1" style:family="paragraph">
      <style:text-properties style:font-name="Calibri" fo:font-weight="bold" style:font-weight-asian="bold" fo:color="#C64E00" fo:font-size="10.5pt" style:font-size-asian="10.5pt" style:font-size-complex="10.5pt"/>
    </style:style>
    <style:style style:name="P125" style:parent-style-name="Heading1" style:family="paragraph">
      <style:text-properties fo:color="#C64E00"/>
    </style:style>
    <style:style style:name="P126" style:parent-style-name="Normal" style:family="paragraph">
      <style:text-properties style:font-name="Calibri" fo:font-size="11pt" style:font-size-asian="11pt" style:font-size-complex="11pt"/>
    </style:style>
    <style:style style:name="TableColumn128" style:family="table-column">
      <style:table-column-properties style:column-width="3.0381in"/>
    </style:style>
    <style:style style:name="TableColumn129" style:family="table-column">
      <style:table-column-properties style:column-width="3.2159in"/>
    </style:style>
    <style:style style:name="Table127" style:family="table">
      <style:table-properties style:width="6.2541in" fo:margin-left="0in" table:align="left"/>
    </style:style>
    <style:style style:name="TableRow130" style:family="table-row">
      <style:table-row-properties style:min-row-height="0.2756in"/>
    </style:style>
    <style:style style:name="TableCell131" style:family="table-cell">
      <style:table-cell-properties fo:border-top="0.0069in solid #FFBB87" fo:border-left="0.0069in solid #FFBB87" fo:border-bottom="0.0208in solid #FF994C" fo:border-right="0.0069in solid #FFBB87" style:writing-mode="lr-tb" fo:padding-top="0in" fo:padding-left="0.075in" fo:padding-bottom="0in" fo:padding-right="0.075in"/>
    </style:style>
    <style:style style:name="P132" style:parent-style-name="Normal" style:family="paragraph">
      <style:paragraph-properties fo:text-align="center"/>
    </style:style>
    <style:style style:name="T133" style:parent-style-name="DefaultParagraphFont" style:family="text">
      <style:text-properties fo:font-weight="bold" style:font-weight-asian="bold" style:font-weight-complex="bold" fo:color="#C25500"/>
    </style:style>
    <style:style style:name="TableRow134" style:family="table-row">
      <style:table-row-properties style:min-row-height="1.1291in"/>
    </style:style>
    <style:style style:name="TableCell135" style:family="table-cell">
      <style:table-cell-properties fo:border="0.0069in solid #FFBB87" style:writing-mode="lr-tb" fo:padding-top="0in" fo:padding-left="0.075in" fo:padding-bottom="0in" fo:padding-right="0.075in"/>
    </style:style>
    <style:style style:name="P136" style:parent-style-name="ListParagraph" style:family="paragraph">
      <style:text-properties fo:font-weight="bold" style:font-weight-asian="bold" style:font-weight-complex="bold"/>
    </style:style>
    <style:style style:name="P137" style:parent-style-name="ListParagraph" style:family="paragraph">
      <style:text-properties fo:font-weight="bold" style:font-weight-asian="bold" style:font-weight-complex="bold"/>
    </style:style>
    <style:style style:name="P138" style:parent-style-name="ListParagraph" style:family="paragraph">
      <style:text-properties fo:font-weight="bold" style:font-weight-asian="bold" style:font-weight-complex="bold"/>
    </style:style>
    <style:style style:name="P139" style:parent-style-name="ListParagraph" style:family="paragraph">
      <style:text-properties fo:font-weight="bold" style:font-weight-asian="bold" style:font-weight-complex="bold"/>
    </style:style>
    <style:style style:name="P140" style:parent-style-name="ListParagraph" style:family="paragraph">
      <style:paragraph-properties style:contextual-spacing="false" fo:margin-bottom="0in" fo:line-height="100%" fo:margin-left="0.5in">
        <style:tab-stops/>
      </style:paragraph-properties>
      <style:text-properties style:font-name="Calibri" fo:font-weight="bold" style:font-weight-asian="bold" style:font-weight-complex="bold" fo:font-size="10.5pt" style:font-size-asian="10.5pt" style:font-size-complex="10.5pt"/>
    </style:style>
    <style:style style:name="TableCell141" style:family="table-cell">
      <style:table-cell-properties fo:border="0.0069in solid #FFBB87" style:writing-mode="lr-tb" fo:padding-top="0in" fo:padding-left="0.075in" fo:padding-bottom="0in" fo:padding-right="0.075in"/>
    </style:style>
    <style:style style:name="P142" style:parent-style-name="BodyText" style:family="paragraph">
      <style:text-properties style:font-name="Calibri" fo:font-size="11pt" style:font-size-asian="11pt" style:font-size-complex="11pt" style:language-asian="en" style:country-asian="GB"/>
    </style:style>
    <style:style style:name="TableColumn144" style:family="table-column">
      <style:table-column-properties style:column-width="1.5604in"/>
    </style:style>
    <style:style style:name="TableColumn145" style:family="table-column">
      <style:table-column-properties style:column-width="2.5722in"/>
    </style:style>
    <style:style style:name="Table143" style:family="table">
      <style:table-properties style:width="4.1326in" fo:margin-left="0in" table:align="left"/>
    </style:style>
    <style:style style:name="TableRow146" style:family="table-row">
      <style:table-row-properties style:min-row-height="0.1625in"/>
    </style:style>
    <style:style style:name="TableCell147" style:family="table-cell">
      <style:table-cell-properties fo:border="none" style:writing-mode="lr-tb" fo:padding-top="0.0395in" fo:padding-left="0.075in" fo:padding-bottom="0.0395in" fo:padding-right="0.075in"/>
    </style:style>
    <style:style style:name="TableCell148" style:family="table-cell">
      <style:table-cell-properties fo:border="none" style:writing-mode="lr-tb" fo:padding-top="0.0395in" fo:padding-left="0.075in" fo:padding-bottom="0.0395in" fo:padding-right="0.075in"/>
    </style:style>
    <style:style style:name="TableRow149" style:family="table-row">
      <style:table-row-properties style:min-row-height="0.9965in"/>
    </style:style>
    <style:style style:name="TableCell150" style:family="table-cell">
      <style:table-cell-properties fo:border="none" style:writing-mode="lr-tb" fo:padding-top="0.0395in" fo:padding-left="0.075in" fo:padding-bottom="0.0395in" fo:padding-right="0.075in"/>
    </style:style>
    <style:style style:name="TableCell151" style:family="table-cell">
      <style:table-cell-properties fo:border="none" style:writing-mode="lr-tb" fo:padding-top="0.0395in" fo:padding-left="0.075in" fo:padding-bottom="0.0395in" fo:padding-right="0.075in"/>
    </style:style>
    <style:style style:name="TableRow152" style:family="table-row">
      <style:table-row-properties style:min-row-height="0.3361in"/>
    </style:style>
    <style:style style:name="TableCell153" style:family="table-cell">
      <style:table-cell-properties fo:border="none" style:writing-mode="lr-tb" fo:padding-top="0.0395in" fo:padding-left="0.075in" fo:padding-bottom="0.0395in" fo:padding-right="0.075in"/>
    </style:style>
    <style:style style:name="TableCell154" style:family="table-cell">
      <style:table-cell-properties fo:border="none" style:writing-mode="lr-tb" fo:padding-top="0.0395in" fo:padding-left="0.075in" fo:padding-bottom="0.0395in" fo:padding-right="0.075in"/>
    </style:style>
    <style:style style:name="TableRow155" style:family="table-row">
      <style:table-row-properties style:min-row-height="0.1736in"/>
    </style:style>
    <style:style style:name="TableCell156" style:family="table-cell">
      <style:table-cell-properties fo:border="none" style:writing-mode="lr-tb" fo:padding-top="0.0395in" fo:padding-left="0.075in" fo:padding-bottom="0.0395in" fo:padding-right="0.075in"/>
    </style:style>
    <style:style style:name="TableCell157" style:family="table-cell">
      <style:table-cell-properties fo:border="none" style:writing-mode="lr-tb" fo:padding-top="0.0395in" fo:padding-left="0.075in" fo:padding-bottom="0.0395in" fo:padding-right="0.075in"/>
    </style:style>
    <style:style style:name="TableRow158" style:family="table-row">
      <style:table-row-properties style:min-row-height="0.1736in"/>
    </style:style>
    <style:style style:name="TableCell159" style:family="table-cell">
      <style:table-cell-properties fo:border="none" style:writing-mode="lr-tb" fo:padding-top="0.0395in" fo:padding-left="0.075in" fo:padding-bottom="0.0395in" fo:padding-right="0.075in"/>
    </style:style>
    <style:style style:name="P160" style:parent-style-name="BodyText" style:family="paragraph">
      <style:text-properties style:font-name="Calibri" fo:font-size="10.5pt" style:font-size-asian="10.5pt" style:font-size-complex="10.5pt"/>
    </style:style>
    <style:style style:name="TableCell161" style:family="table-cell">
      <style:table-cell-properties fo:border="none" style:writing-mode="lr-tb" fo:padding-top="0.0395in" fo:padding-left="0.075in" fo:padding-bottom="0.0395in" fo:padding-right="0.075in"/>
    </style:style>
    <style:style style:name="P162" style:parent-style-name="BodyText" style:family="paragraph">
      <style:text-properties style:font-name="Calibri" fo:font-size="10.5pt" style:font-size-asian="10.5pt" style:font-size-complex="10.5pt"/>
    </style:style>
    <style:style style:name="P163" style:parent-style-name="BodyText" style:family="paragraph">
      <style:text-properties style:font-name="Calibri" style:language-asian="en" style:country-asian="GB"/>
    </style:style>
    <style:style style:name="P164" style:parent-style-name="BodyText" style:family="paragraph">
      <style:text-properties style:font-name="Calibri" style:language-asian="en" style:country-asian="GB"/>
    </style:style>
    <style:style style:name="P165" style:parent-style-name="BodyText" style:family="paragraph">
      <style:text-properties style:font-name="Calibri" style:language-asian="en" style:country-asian="GB"/>
    </style:style>
    <style:style style:name="P166" style:parent-style-name="BodyText" style:family="paragraph">
      <style:text-properties style:font-name="Calibri" style:language-asian="en" style:country-asian="GB"/>
    </style:style>
    <style:style style:name="P167" style:parent-style-name="Normal" style:family="paragraph">
      <style:paragraph-properties fo:break-before="page"/>
      <style:text-properties style:font-name="Calibri" style:language-asian="en" style:country-asian="GB"/>
    </style:style>
    <style:style style:name="T168" style:parent-style-name="DefaultParagraphFont" style:family="text">
      <style:text-properties fo:color="#C64E00"/>
    </style:style>
    <style:style style:name="T169" style:parent-style-name="StyleArial" style:family="text">
      <style:text-properties style:font-name="Montserrat" fo:font-size="10.5pt" style:font-size-asian="10.5pt" style:font-size-complex="10.5pt"/>
    </style:style>
    <style:style style:name="TableColumn171" style:family="table-column">
      <style:table-column-properties style:column-width="3.1305in"/>
    </style:style>
    <style:style style:name="TableColumn172" style:family="table-column">
      <style:table-column-properties style:column-width="3.1305in"/>
    </style:style>
    <style:style style:name="Table170" style:family="table">
      <style:table-properties style:width="6.2611in" fo:margin-left="0in" table:align="left"/>
    </style:style>
    <style:style style:name="TableRow173" style:family="table-row">
      <style:table-row-properties/>
    </style:style>
    <style:style style:name="TableCell174" style:family="table-cell">
      <style:table-cell-properties fo:border="none" style:writing-mode="lr-tb" fo:padding-top="0in" fo:padding-left="0.075in" fo:padding-bottom="0in" fo:padding-right="0.075in"/>
    </style:style>
    <style:style style:name="P175" style:parent-style-name="ListParagraph" style:family="paragraph">
      <style:text-properties fo:hyphenate="false"/>
    </style:style>
    <style:style style:name="T176" style:parent-style-name="StyleArial" style:family="text">
      <style:text-properties style:font-name="Montserrat" fo:font-size="10.5pt" style:font-size-asian="10.5pt" style:font-size-complex="10.5pt"/>
    </style:style>
    <style:style style:name="P177" style:parent-style-name="ListParagraph" style:family="paragraph">
      <style:text-properties fo:hyphenate="false"/>
    </style:style>
    <style:style style:name="T178" style:parent-style-name="StyleArial" style:family="text">
      <style:text-properties style:font-name="Montserrat" fo:font-size="10.5pt" style:font-size-asian="10.5pt" style:font-size-complex="10.5pt"/>
    </style:style>
    <style:style style:name="P179" style:parent-style-name="ListParagraph" style:family="paragraph">
      <style:text-properties fo:hyphenate="false"/>
    </style:style>
    <style:style style:name="T180" style:parent-style-name="StyleArial" style:family="text">
      <style:text-properties style:font-name="Montserrat" fo:font-size="10.5pt" style:font-size-asian="10.5pt" style:font-size-complex="10.5pt"/>
    </style:style>
    <style:style style:name="P181" style:parent-style-name="ListParagraph" style:family="paragraph">
      <style:text-properties fo:hyphenate="false"/>
    </style:style>
    <style:style style:name="T182" style:parent-style-name="StyleArial" style:family="text">
      <style:text-properties style:font-name="Montserrat" fo:font-size="10.5pt" style:font-size-asian="10.5pt" style:font-size-complex="10.5pt"/>
    </style:style>
    <style:style style:name="P183" style:parent-style-name="ListParagraph" style:family="paragraph">
      <style:text-properties fo:hyphenate="false"/>
    </style:style>
    <style:style style:name="T184" style:parent-style-name="StyleArial" style:family="text">
      <style:text-properties style:font-name="Montserrat" fo:font-size="10.5pt" style:font-size-asian="10.5pt" style:font-size-complex="10.5pt"/>
    </style:style>
    <style:style style:name="TableCell185" style:family="table-cell">
      <style:table-cell-properties fo:border="none" style:writing-mode="lr-tb" fo:padding-top="0in" fo:padding-left="0.075in" fo:padding-bottom="0in" fo:padding-right="0.075in"/>
    </style:style>
    <style:style style:name="P186" style:parent-style-name="ListParagraph" style:family="paragraph">
      <style:text-properties fo:hyphenate="false"/>
    </style:style>
    <style:style style:name="P187" style:parent-style-name="ListParagraph" style:family="paragraph">
      <style:text-properties fo:hyphenate="false"/>
    </style:style>
    <style:style style:name="P188" style:parent-style-name="ListParagraph" style:family="paragraph">
      <style:text-properties fo:hyphenate="false"/>
    </style:style>
    <style:style style:name="P189" style:parent-style-name="ListParagraph" style:family="paragraph">
      <style:text-properties fo:hyphenate="false"/>
    </style:style>
    <style:style style:name="TableRow190" style:family="table-row">
      <style:table-row-properties/>
    </style:style>
    <style:style style:name="TableCell191" style:family="table-cell">
      <style:table-cell-properties fo:border="none" style:writing-mode="lr-tb" fo:padding-top="0in" fo:padding-left="0.075in" fo:padding-bottom="0in" fo:padding-right="0.075in"/>
    </style:style>
    <style:style style:name="P192" style:parent-style-name="ListParagraph" style:family="paragraph">
      <style:paragraph-properties fo:margin-left="0.25in" fo:text-indent="-0.25in">
        <style:tab-stops/>
      </style:paragraph-properties>
    </style:style>
    <style:style style:name="TableCell193" style:family="table-cell">
      <style:table-cell-properties fo:border="none" style:writing-mode="lr-tb" fo:padding-top="0in" fo:padding-left="0.0069in" fo:padding-bottom="0in" fo:padding-right="0.0069in"/>
    </style:style>
    <style:style style:name="P194" style:parent-style-name="ListParagraph" style:family="paragraph">
      <style:paragraph-properties fo:margin-left="0.25in" fo:text-indent="-0.25in">
        <style:tab-stops/>
      </style:paragraph-properties>
    </style:style>
    <style:style style:name="T195" style:parent-style-name="StyleArial" style:family="text">
      <style:text-properties style:font-name="Montserrat" fo:font-size="10.5pt" style:font-size-asian="10.5pt" style:font-size-complex="10.5pt"/>
    </style:style>
    <style:style style:name="P196" style:parent-style-name="ListParagraph" style:family="paragraph">
      <style:text-properties fo:hyphenate="false"/>
    </style:style>
    <style:style style:name="P197" style:parent-style-name="ListParagraph" style:family="paragraph">
      <style:text-properties fo:hyphenate="false"/>
    </style:style>
    <style:style style:name="P198" style:parent-style-name="ListParagraph" style:family="paragraph">
      <style:text-properties fo:hyphenate="false"/>
    </style:style>
    <style:style style:name="P199" style:parent-style-name="Normal" style:family="paragraph">
      <style:paragraph-properties fo:widows="0" fo:orphans="0"/>
    </style:style>
    <style:style style:name="P200" style:parent-style-name="Normal" style:family="paragraph">
      <style:paragraph-properties fo:widows="0" fo:orphans="0"/>
      <style:text-properties style:font-name="Calibri"/>
    </style:style>
    <style:style style:name="P201" style:parent-style-name="Normal" style:family="paragraph">
      <style:text-properties fo:font-size="11pt" style:font-size-asian="11pt" style:font-size-complex="11pt"/>
    </style:style>
    <style:style style:name="P202" style:parent-style-name="Normal" style:family="paragraph">
      <style:paragraph-properties fo:keep-together="always"/>
      <style:text-properties style:font-name="Calibri" style:font-name-complex="Arial" style:font-weight-complex="bold" fo:color="#000000" fo:font-size="10.5pt" style:font-size-asian="10.5pt" style:font-size-complex="10.5pt"/>
    </style:style>
    <style:style style:name="P203" style:parent-style-name="Heading1" style:family="paragraph">
      <style:text-properties fo:color="#C64E00"/>
    </style:style>
    <style:style style:name="P204" style:parent-style-name="Normal" style:family="paragraph">
      <style:text-properties style:language-asian="en" style:country-asian="GB"/>
    </style:style>
    <style:style style:name="P205" style:parent-style-name="Normal" style:family="paragraph">
      <style:text-properties style:language-asian="en" style:country-asian="GB"/>
    </style:style>
    <style:style style:name="P206" style:parent-style-name="Normal" style:family="paragraph">
      <style:text-properties style:language-asian="en" style:country-asian="GB"/>
    </style:style>
    <style:style style:name="P207" style:parent-style-name="Normal" style:family="paragraph">
      <style:text-properties style:language-asian="en" style:country-asian="GB"/>
    </style:style>
    <style:style style:name="P208" style:parent-style-name="Normal" style:family="paragraph">
      <style:text-properties style:language-asian="en" style:country-asian="GB"/>
    </style:style>
    <style:style style:name="P209" style:parent-style-name="Normal" style:family="paragraph">
      <style:paragraph-properties fo:break-before="page"/>
      <style:text-properties style:font-name="Calibri" fo:font-size="10.5pt" style:font-size-asian="10.5pt" style:font-size-complex="10.5pt" style:language-asian="en" style:country-asian="GB"/>
    </style:style>
    <style:style style:name="P210" style:parent-style-name="Normal" style:family="paragraph">
      <style:paragraph-properties fo:keep-together="always"/>
      <style:text-properties style:font-name="Calibri" style:font-name-complex="Arial" style:font-weight-complex="bold" fo:color="#000000" fo:font-size="10.5pt" style:font-size-asian="10.5pt" style:font-size-complex="10.5pt"/>
    </style:style>
    <style:style style:name="P211" style:parent-style-name="Normal" style:family="paragraph">
      <style:paragraph-properties fo:keep-together="always"/>
      <style:text-properties style:font-name-complex="Arial" fo:font-weight="bold" style:font-weight-asian="bold" style:font-weight-complex="bold" fo:color="#000000" fo:font-size="11pt" style:font-size-asian="11pt" style:font-size-complex="11pt"/>
    </style:style>
    <style:style style:name="P212" style:parent-style-name="Normal" style:family="paragraph">
      <style:text-properties style:font-name="Calibri" fo:font-weight="bold" style:font-weight-asian="bold" fo:font-size="10.5pt" style:font-size-asian="10.5pt" style:font-size-complex="10.5pt"/>
    </style:style>
    <style:style style:name="P213" style:parent-style-name="Normal" style:family="paragraph">
      <style:paragraph-properties fo:break-before="page"/>
    </style:style>
    <style:style style:name="P214" style:parent-style-name="Heading1" style:family="paragraph">
      <style:text-properties fo:color="#C64E00"/>
    </style:style>
    <style:style style:name="P215" style:parent-style-name="Normal" style:family="paragraph">
      <style:text-properties style:font-name-asian="Calibri"/>
    </style:style>
    <style:style style:name="P216" style:parent-style-name="Default" style:family="paragraph">
      <style:text-properties style:font-name="Calibri" style:font-name-asian="Calibri" style:use-window-font-color="true" fo:font-size="10pt" style:font-size-asian="10pt" style:font-size-complex="10pt" style:language-asian="en" style:country-asian="US"/>
    </style:style>
    <style:style style:name="P217" style:parent-style-name="Heading2" style:family="paragraph">
      <style:text-properties style:font-name-asian="Calibri"/>
    </style:style>
    <style:style style:name="P218" style:parent-style-name="Normal" style:family="paragraph">
      <style:text-properties style:font-name-asian="Calibri"/>
    </style:style>
    <style:style style:name="P219" style:parent-style-name="Normal" style:family="paragraph">
      <style:text-properties style:font-name-asian="Calibri"/>
    </style:style>
    <style:style style:name="P220" style:parent-style-name="Normal" style:family="paragraph">
      <style:text-properties style:font-name-asian="Calibri"/>
    </style:style>
    <style:style style:name="P221" style:parent-style-name="Default" style:family="paragraph">
      <style:text-properties style:font-name="Calibri" style:font-name-asian="Calibri" style:use-window-font-color="true" fo:font-size="10pt" style:font-size-asian="10pt" style:font-size-complex="10pt" style:language-asian="en" style:country-asian="US"/>
    </style:style>
    <style:style style:name="P222" style:parent-style-name="Normal" style:family="paragraph">
      <style:text-properties style:font-name="Calibri" fo:font-size="10.5pt" style:font-size-asian="10.5pt" style:font-size-complex="10.5pt"/>
    </style:style>
    <style:style style:name="P223" style:parent-style-name="Normal" style:family="paragraph">
      <style:text-properties style:language-asian="en" style:country-asian="GB"/>
    </style:style>
    <style:style style:name="P224" style:parent-style-name="Normal" style:family="paragraph">
      <style:text-properties style:language-asian="en" style:country-asian="GB"/>
    </style:style>
    <style:style style:name="P225" style:parent-style-name="Normal" style:family="paragraph">
      <style:text-properties style:language-asian="en" style:country-asian="GB"/>
    </style:style>
    <style:style style:name="P226" style:parent-style-name="Normal" style:family="paragraph">
      <style:text-properties style:language-asian="en" style:country-asian="GB"/>
    </style:style>
    <style:style style:name="P227" style:parent-style-name="Normal" style:family="paragraph">
      <style:text-properties style:language-asian="en" style:country-asian="GB"/>
    </style:style>
    <style:style style:name="P228" style:parent-style-name="ListParagraph" style:family="paragraph">
      <style:text-properties style:language-asian="en" style:country-asian="GB"/>
    </style:style>
    <style:style style:name="P229" style:parent-style-name="ListParagraph" style:family="paragraph">
      <style:text-properties style:language-asian="en" style:country-asian="GB"/>
    </style:style>
    <style:style style:name="P230" style:parent-style-name="ListParagraph" style:family="paragraph">
      <style:text-properties style:language-asian="en" style:country-asian="GB"/>
    </style:style>
    <style:style style:name="P231" style:parent-style-name="ListParagraph" style:family="paragraph">
      <style:text-properties style:language-asian="en" style:country-asian="GB"/>
    </style:style>
    <style:style style:name="P232" style:parent-style-name="ListParagraph" style:family="paragraph">
      <style:text-properties style:language-asian="en" style:country-asian="GB"/>
    </style:style>
    <style:style style:name="P233" style:parent-style-name="ListParagraph" style:family="paragraph">
      <style:text-properties style:language-asian="en" style:country-asian="GB"/>
    </style:style>
    <style:style style:name="P234" style:parent-style-name="ListParagraph" style:family="paragraph">
      <style:text-properties style:language-asian="en" style:country-asian="GB"/>
    </style:style>
    <style:style style:name="P235" style:parent-style-name="BodyText" style:family="paragraph">
      <style:text-properties style:font-name="Calibri" fo:font-size="10.5pt" style:font-size-asian="10.5pt" style:font-size-complex="10.5pt" style:language-asian="en" style:country-asian="GB"/>
    </style:style>
    <style:style style:name="P236" style:parent-style-name="Normal" style:family="paragraph">
      <style:text-properties style:language-asian="en" style:country-asian="GB"/>
    </style:style>
    <style:style style:name="P237" style:parent-style-name="Normal" style:family="paragraph">
      <style:text-properties style:language-asian="en" style:country-asian="GB"/>
    </style:style>
    <style:style style:name="P238" style:parent-style-name="Normal" style:family="paragraph">
      <style:text-properties style:language-asian="en" style:country-asian="GB"/>
    </style:style>
    <style:style style:name="P239" style:parent-style-name="Default" style:family="paragraph">
      <style:paragraph-properties fo:text-align="justify"/>
    </style:style>
    <style:style style:name="T240" style:parent-style-name="DefaultParagraphFont" style:family="text">
      <style:text-properties style:font-name="Montserrat" style:font-name-complex="Times New Roman" style:use-window-font-color="true" fo:font-size="10pt" style:font-size-asian="10pt" style:font-size-complex="10pt"/>
    </style:style>
    <style:style style:name="T241" style:parent-style-name="Hyperlink" style:family="text">
      <style:text-properties style:font-name="Montserrat" style:font-name-complex="Times New Roman" style:use-window-font-color="true" fo:font-size="10pt" style:font-size-asian="10pt" style:font-size-complex="10pt"/>
    </style:style>
    <style:style style:name="T242" style:parent-style-name="DefaultParagraphFont" style:family="text">
      <style:text-properties style:font-name="Montserrat" style:font-name-complex="Times New Roman" style:use-window-font-color="true" fo:font-size="10pt" style:font-size-asian="10pt" style:font-size-complex="10pt"/>
    </style:style>
    <style:style style:name="T243" style:parent-style-name="DefaultParagraphFont" style:family="text">
      <style:text-properties style:font-name="Montserrat" style:font-name-complex="Times New Roman" style:use-window-font-color="true" fo:font-size="10pt" style:font-size-asian="10pt" style:font-size-complex="10pt"/>
    </style:style>
    <style:style style:name="T244" style:parent-style-name="DefaultParagraphFont" style:family="text">
      <style:text-properties style:font-name-asian="Calibri"/>
    </style:style>
    <style:style style:name="T245" style:parent-style-name="DefaultParagraphFont" style:family="text">
      <style:text-properties style:font-name-asian="Calibri"/>
    </style:style>
    <style:style style:name="P246" style:parent-style-name="Normal" style:family="paragraph">
      <style:text-properties style:language-asian="en" style:country-asian="GB"/>
    </style:style>
    <style:style style:name="P247" style:parent-style-name="Normal" style:family="paragraph">
      <style:text-properties style:language-asian="en" style:country-asian="GB"/>
    </style:style>
    <style:style style:name="P248" style:parent-style-name="Normal" style:family="paragraph">
      <style:text-properties style:language-asian="en" style:country-asian="GB"/>
    </style:style>
    <style:style style:name="P249" style:parent-style-name="ListParagraph" style:family="paragraph">
      <style:text-properties style:language-asian="en" style:country-asian="GB"/>
    </style:style>
    <style:style style:name="P250" style:parent-style-name="ListParagraph" style:family="paragraph">
      <style:text-properties style:language-asian="en" style:country-asian="GB"/>
    </style:style>
    <style:style style:name="P251" style:parent-style-name="ListParagraph" style:family="paragraph">
      <style:text-properties style:language-asian="en" style:country-asian="GB"/>
    </style:style>
    <style:style style:name="P252" style:parent-style-name="ListParagraph" style:family="paragraph">
      <style:text-properties style:language-asian="en" style:country-asian="GB"/>
    </style:style>
    <style:style style:name="P253" style:parent-style-name="ListParagraph" style:family="paragraph">
      <style:text-properties style:language-asian="en" style:country-asian="GB"/>
    </style:style>
    <style:style style:name="P254" style:parent-style-name="ListParagraph" style:family="paragraph">
      <style:text-properties style:language-asian="en" style:country-asian="GB"/>
    </style:style>
    <style:style style:name="P255" style:parent-style-name="BodyText" style:family="paragraph">
      <style:text-properties style:font-name="Calibri" fo:font-size="10.5pt" style:font-size-asian="10.5pt" style:font-size-complex="10.5pt" style:language-asian="en" style:country-asian="GB"/>
    </style:style>
    <style:style style:name="P256" style:parent-style-name="Normal" style:family="paragraph">
      <style:text-properties style:language-asian="en" style:country-asian="GB"/>
    </style:style>
    <style:style style:name="P257" style:parent-style-name="Normal" style:family="paragraph">
      <style:text-properties style:language-asian="en" style:country-asian="GB"/>
    </style:style>
    <style:style style:name="P258" style:parent-style-name="Normal" style:family="paragraph">
      <style:text-properties style:language-asian="en" style:country-asian="GB"/>
    </style:style>
    <style:style style:name="P259" style:parent-style-name="Heading2" style:family="paragraph">
      <style:paragraph-properties fo:margin-left="0.2479in" fo:text-indent="-0.2479in">
        <style:tab-stops/>
      </style:paragraph-properties>
    </style:style>
    <style:style style:name="P260" style:parent-style-name="Normal" style:family="paragraph">
      <style:text-properties style:language-asian="en" style:country-asian="GB"/>
    </style:style>
    <style:style style:name="P261" style:parent-style-name="BodyText" style:family="paragraph">
      <style:text-properties style:font-name="Calibri" style:language-asian="en" style:country-asian="GB"/>
    </style:style>
    <style:style style:name="P262" style:parent-style-name="Heading2" style:family="paragraph">
      <style:paragraph-properties fo:margin-left="0.2479in" fo:text-indent="-0.2479in">
        <style:tab-stops/>
      </style:paragraph-properties>
    </style:style>
    <style:style style:name="P263" style:parent-style-name="Normal" style:family="paragraph">
      <style:text-properties style:language-asian="en" style:country-asian="GB"/>
    </style:style>
    <style:style style:name="P264" style:parent-style-name="BodyText" style:family="paragraph">
      <style:text-properties style:font-name="Calibri" style:language-asian="en" style:country-asian="GB"/>
    </style:style>
    <style:style style:name="P265" style:parent-style-name="Heading2" style:family="paragraph">
      <style:paragraph-properties fo:margin-left="0.2479in" fo:text-indent="-0.2479in">
        <style:tab-stops/>
      </style:paragraph-properties>
    </style:style>
    <style:style style:name="P266" style:parent-style-name="Normal" style:family="paragraph">
      <style:text-properties style:language-asian="en" style:country-asian="GB"/>
    </style:style>
    <style:style style:name="P267" style:parent-style-name="Normal" style:family="paragraph">
      <style:text-properties style:language-asian="en" style:country-asian="GB"/>
    </style:style>
    <style:style style:name="P268" style:parent-style-name="ListParagraph" style:family="paragraph">
      <style:text-properties style:language-asian="en" style:country-asian="GB"/>
    </style:style>
    <style:style style:name="T269" style:parent-style-name="DefaultParagraphFont" style:family="text">
      <style:text-properties style:language-asian="en" style:country-asian="GB"/>
    </style:style>
    <style:style style:name="T270" style:parent-style-name="DefaultParagraphFont" style:family="text">
      <style:text-properties style:language-asian="en" style:country-asian="GB"/>
    </style:style>
    <style:style style:name="T271" style:parent-style-name="DefaultParagraphFont" style:family="text">
      <style:text-properties style:language-asian="en" style:country-asian="GB"/>
    </style:style>
    <style:style style:name="P272" style:parent-style-name="BodyText" style:family="paragraph">
      <style:text-properties style:font-name="Calibri" style:language-asian="en" style:country-asian="GB"/>
    </style:style>
    <style:style style:name="T273" style:parent-style-name="DefaultParagraphFont" style:family="text">
      <style:text-properties style:language-asian="en" style:country-asian="GB"/>
    </style:style>
    <style:style style:family="graphic" style:name="a1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2"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3" style:parent-style-name="Graphics">
      <style:graphic-properties fo:border="none" fo:background-color="transparent" style:wrap="none" style:horizontal-rel="paragraph" style:vertical-rel="paragraph" style:horizontal-pos="from-left" style:vertical-pos="from-top" draw:decorative="true"/>
    </style:style>
    <style:style style:family="graphic" style:name="a14" style:parent-style-name="Graphics">
      <style:graphic-properties fo:border="none" fo:background-color="transparent" style:wrap="none" style:horizontal-rel="paragraph" style:vertical-rel="paragraph" style:horizontal-pos="from-left" style:vertical-pos="from-top" draw:decorative="true"/>
    </style:style>
  </office:automatic-styles>
  <office:body>
    <office:text text:use-soft-page-breaks="true">
      <text:p text:style-name="P1"><draw:frame draw:z-index="251658240" draw:id="id8" draw:style-name="a11" draw:name="Text Box 2" text:anchor-type="paragraph" svg:x="-0.28056in" svg:y="-2.78958in" svg:width="6.25694in" svg:height="1.07778in" style:rel-width="scale" style:rel-height="scale"><draw:text-box><text:p text:style-name="Title"><text:span text:style-name="T17">Nexus SharePoint Migration &amp; Support Services</text:span></text:p><text:p text:style-name="P18">Service Definition</text:p></draw:text-box><svg:title/><svg:desc/></draw:frame><draw:frame draw:z-index="251658241" draw:id="id9" draw:style-name="a12" draw:name="Text Box 3" text:anchor-type="paragraph" svg:x="-0.26944in" svg:y="-1.23194in" svg:width="2.67639in" svg:height="1.02639in" style:rel-width="scale" style:rel-height="scale"><draw:text-box><text:p text:style-name="NormalWhite">www.nexusos.co.uk</text:p><text:p text:style-name="NormalWhite">sales@nexusos.co.uk</text:p><text:p text:style-name="NormalWhite">01392 205095</text:p></draw:text-box><svg:title/><svg:desc/></draw:frame></text:p>
      <text:p text:style-name="P19"/>
      <text:p text:style-name="P20"/>
      <text:p text:style-name="P21"/>
      <text:p text:style-name="Normal">Crown Commercial Service - Procurement<text:s/>Reference Number RM1557.15</text:p>
      <text:p text:style-name="P22"/>
      <text:p text:style-name="P23"/>
      <text:p text:style-name="P24"/>
      <text:p text:style-name="P25"/>
      <text:p text:style-name="P26"/>
      <text:p text:style-name="P27"/>
      <text:p text:style-name="P28"/>
      <text:p text:style-name="P29"/>
      <text:p text:style-name="P30"/>
      <text:p text:style-name="P31"/>
      <text:p text:style-name="P32"/>
      <text:p text:style-name="Normal"/>
      <text:p text:style-name="P33"/>
      <text:p text:style-name="P34"/>
      <text:p text:style-name="P35"/>
      <text:h text:style-name="P36" text:outline-level="1"><text:bookmark-start text:name="_Toc165575221"/><text:bookmark-start text:name="_Toc165625295"/><text:bookmark-start text:name="_Toc165807801"/><text:bookmark-start text:name="_Toc165828326"/><text:bookmark-start text:name="_Toc165830756"/><text:bookmark-start text:name="_Toc220612529"/><text:soft-page-break/>Document Control<text:bookmark-end text:name="_Toc165575221"/><text:bookmark-end text:name="_Toc165625295"/><text:bookmark-end text:name="_Toc165807801"/><text:bookmark-end text:name="_Toc165828326"/><text:bookmark-end text:name="_Toc165830756"/><text:bookmark-end text:name="_Toc220612529"/><text:tab/></text:h>
      <text:p text:style-name="P37"/>
      <text:p text:style-name="P38">COPYRIGHT</text:p>
      <text:p text:style-name="Normal">Copyright @ 2026<text:s/>Nexus Open Systems Ltd. All rights reserved.</text:p>
      <text:p text:style-name="Normal"/>
      <text:p text:style-name="Normal">Any questions regarding this document should be directed to:</text:p>
      <text:p text:style-name="Normal"/>
      <table:table table:style-name="Table39">
        <table:table-columns>
          <table:table-column table:style-name="TableColumn40"/>
          <table:table-column table:style-name="TableColumn41"/>
        </table:table-columns>
        <table:table-row table:style-name="TableRow42">
          <table:table-cell table:style-name="TableCell43">
            <text:p text:style-name="Normal">Name</text:p>
          </table:table-cell>
          <table:table-cell table:style-name="TableCell44">
            <text:p text:style-name="Normal">Stuart Wilson</text:p>
          </table:table-cell>
        </table:table-row>
        <table:table-row table:style-name="TableRow45">
          <table:table-cell table:style-name="TableCell46">
            <text:p text:style-name="Normal">Position</text:p>
          </table:table-cell>
          <table:table-cell table:style-name="TableCell47">
            <text:p text:style-name="Normal">Managing Director</text:p>
          </table:table-cell>
        </table:table-row>
        <table:table-row table:style-name="TableRow48">
          <table:table-cell table:style-name="TableCell49">
            <text:p text:style-name="Normal">Address</text:p>
          </table:table-cell>
          <table:table-cell table:style-name="TableCell50">
            <text:p text:style-name="Normal">Nexus Open Systems Ltd, Vale House, Pynes Hill, Exeter, Devon EX2 5AZ</text:p>
          </table:table-cell>
        </table:table-row>
        <table:table-row table:style-name="TableRow51">
          <table:table-cell table:style-name="TableCell52">
            <text:p text:style-name="Normal">Telephone</text:p>
          </table:table-cell>
          <table:table-cell table:style-name="TableCell53">
            <text:p text:style-name="Normal">01392 205095</text:p>
          </table:table-cell>
        </table:table-row>
        <table:table-row table:style-name="TableRow54">
          <table:table-cell table:style-name="TableCell55">
            <text:p text:style-name="Normal">Email</text:p>
          </table:table-cell>
          <table:table-cell table:style-name="TableCell56">
            <text:p text:style-name="Normal">sales@nexusos.co.uk</text:p>
          </table:table-cell>
        </table:table-row>
      </table:table>
      <text:p text:style-name="P57"/>
      <text:p text:style-name="P58"/>
      <text:p text:style-name="P59"/>
      <text:p text:style-name="TOCHeading">Contents</text:p>
      <text:table-of-content text:name="_TOC0">
        <text:table-of-content-source text:outline-level="3" text:use-outline-level="true" text:use-index-marks="false" text:use-index-source-styles="fals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entry-template text:outline-level="2" text:style-name="TOC2">
            <text:index-entry-link-start/>
            <text:index-entry-text/>
            <text:index-entry-tab-stop style:leader-char="." style:type="right"/>
            <text:index-entry-page-number/>
            <text:index-entry-link-end/>
          </text:table-of-content-entry-template>
          <text:table-of-content-entry-template text:outline-level="3" text:style-name="TOC3">
            <text:index-entry-link-start/>
            <text:index-entry-text/>
            <text:index-entry-tab-stop style:leader-char="." style:type="right"/>
            <text:index-entry-page-number/>
            <text:index-entry-link-end/>
          </text:table-of-content-entry-template>
        </text:table-of-content-source>
        <text:index-body>
          <text:p text:style-name="P60"><text:a xlink:href="#_Toc220612529" office:target-frame-name="_top" xlink:show="replace"><text:span text:style-name="T61">Document Control</text:span><text:tab/>2</text:a></text:p>
          <text:p text:style-name="P62"><text:a xlink:href="#_Toc220612530" office:target-frame-name="_top" xlink:show="replace"><text:span text:style-name="T63">Company Profile</text:span><text:tab/>4</text:a></text:p>
          <text:p text:style-name="P64"><text:a xlink:href="#_Toc220612531" office:target-frame-name="_top" xlink:show="replace"><text:span text:style-name="T65">About Nexus</text:span><text:tab/>4</text:a></text:p>
          <text:p text:style-name="P66"><text:a xlink:href="#_Toc220612532" office:target-frame-name="_top" xlink:show="replace"><text:span text:style-name="T67">Nexus Principal Activities</text:span><text:tab/>4</text:a></text:p>
          <text:p text:style-name="P68"><text:a xlink:href="#_Toc220612533" office:target-frame-name="_top" xlink:show="replace"><text:span text:style-name="T69">Contact Information</text:span><text:tab/>5</text:a></text:p>
          <text:p text:style-name="P70"><text:a xlink:href="#_Toc220612534" office:target-frame-name="_top" xlink:show="replace"><text:span text:style-name="T71">Industry Accreditations and Cloud Competencies</text:span><text:tab/>6</text:a></text:p>
          <text:p text:style-name="P72"><text:a xlink:href="#_Toc220612535" office:target-frame-name="_top" xlink:show="replace"><text:span text:style-name="T73">Microsoft Accreditations</text:span><text:tab/>6</text:a></text:p>
          <text:p text:style-name="P74"><text:a xlink:href="#_Toc220612536" office:target-frame-name="_top" xlink:show="replace"><text:span text:style-name="T75">Nexus Cloud Services Summary</text:span><text:tab/>7</text:a></text:p>
          <text:p text:style-name="P76"><text:a xlink:href="#_Toc220612537" office:target-frame-name="_top" xlink:show="replace"><text:span text:style-name="T77">Nexus Cloud Services Team</text:span><text:tab/>7</text:a></text:p>
          <text:p text:style-name="P78"><text:a xlink:href="#_Toc220612538" office:target-frame-name="_top" xlink:show="replace"><text:span text:style-name="T79">SharePoint Expertise</text:span><text:tab/>8</text:a></text:p>
          <text:p text:style-name="P80"><text:a xlink:href="#_Toc220612539" office:target-frame-name="_top" xlink:show="replace"><text:span text:style-name="T81">Office 365 Expertise</text:span><text:tab/>8</text:a></text:p>
          <text:p text:style-name="P82"><text:a xlink:href="#_Toc220612540" office:target-frame-name="_top" xlink:show="replace"><text:span text:style-name="T83">Teams and Skype for Business Expertise</text:span><text:tab/>8</text:a></text:p>
          <text:p text:style-name="P84"><text:a xlink:href="#_Toc220612541" office:target-frame-name="_top" xlink:show="replace"><text:span text:style-name="T85">Exchange Expertise</text:span><text:tab/>8</text:a></text:p>
          <text:p text:style-name="P86"><text:a xlink:href="#_Toc220612542" office:target-frame-name="_top" xlink:show="replace"><text:span text:style-name="T87">Power BI Expertise</text:span><text:tab/>9</text:a></text:p>
          <text:p text:style-name="P88"><text:a xlink:href="#_Toc220612543" office:target-frame-name="_top" xlink:show="replace"><text:span text:style-name="T89">Enterprise Mobility + Security Expertise</text:span><text:tab/>9</text:a></text:p>
          <text:p text:style-name="P90"><text:a xlink:href="#_Toc220612544" office:target-frame-name="_top" xlink:show="replace"><text:span text:style-name="T91">Customer References &amp; Case Studies</text:span><text:tab/>9</text:a></text:p>
          <text:p text:style-name="P92"><text:a xlink:href="#_Toc220612545" office:target-frame-name="_top" xlink:show="replace"><text:span text:style-name="T93">Service Overview</text:span><text:tab/>9</text:a></text:p>
          <text:p text:style-name="P94"><text:a xlink:href="#_Toc220612546" office:target-frame-name="_top" xlink:show="replace"><text:span text:style-name="T95">SharePoint Online</text:span><text:tab/>10</text:a></text:p>
          <text:p text:style-name="P96"><text:a xlink:href="#_Toc220612547" office:target-frame-name="_top" xlink:show="replace"><text:span text:style-name="T97">Microsoft 365 Enterprise E3 Plan</text:span><text:tab/>11</text:a></text:p>
          <text:p text:style-name="P98"><text:a xlink:href="#_Toc220612548" office:target-frame-name="_top" xlink:show="replace"><text:span text:style-name="T99">Microsoft 365 Enterprise E5 Plan (without PSTN calling)</text:span><text:tab/>12</text:a></text:p>
          <text:p text:style-name="P100"><text:a xlink:href="#_Toc220612549" office:target-frame-name="_top" xlink:show="replace"><text:span text:style-name="T101">Service Details</text:span><text:tab/>14</text:a></text:p>
          <text:p text:style-name="P102"><text:a xlink:href="#_Toc220612550" office:target-frame-name="_top" xlink:show="replace"><text:span text:style-name="T103">Information Assurance</text:span><text:tab/>14</text:a></text:p>
          <text:p text:style-name="P104"><text:a xlink:href="#_Toc220612551" office:target-frame-name="_top" xlink:show="replace"><text:span text:style-name="T105">Backup and Disaster Recovery</text:span><text:tab/>14</text:a></text:p>
          <text:p text:style-name="P106"><text:a xlink:href="#_Toc220612552" office:target-frame-name="_top" xlink:show="replace"><text:span text:style-name="T107">On-boarding/Off-boarding processes</text:span><text:tab/>14</text:a></text:p>
          <text:p text:style-name="P108"><text:a xlink:href="#_Toc220612553" office:target-frame-name="_top" xlink:show="replace"><text:span text:style-name="T109">Pricing</text:span><text:tab/>16</text:a></text:p>
          <text:p text:style-name="P110"><text:a xlink:href="#_Toc220612554" office:target-frame-name="_top" xlink:show="replace"><text:span text:style-name="T111">Service<text:s/></text:span><text:span text:style-name="T112">Management</text:span><text:span text:style-name="T113"><text:s/>Details</text:span><text:tab/>16</text:a></text:p>
          <text:p text:style-name="P114"><text:a xlink:href="#_Toc220612555" office:target-frame-name="_top" xlink:show="replace"><text:span text:style-name="T115">Service Levels</text:span><text:tab/>17</text:a></text:p>
          <text:p text:style-name="P116"><text:a xlink:href="#_Toc220612556" office:target-frame-name="_top" xlink:show="replace"><text:span text:style-name="T117">Ordering and Invoicing</text:span><text:tab/>17</text:a></text:p>
          <text:p text:style-name="P118"><text:a xlink:href="#_Toc220612557" office:target-frame-name="_top" xlink:show="replace"><text:span text:style-name="T119">Termination Terms</text:span><text:tab/>17</text:a></text:p>
          <text:p text:style-name="P120"><text:a xlink:href="#_Toc220612558" office:target-frame-name="_top" xlink:show="replace"><text:span text:style-name="T121">Customer Responsibilities</text:span><text:tab/>17</text:a></text:p>
          <text:p text:style-name="P122"><text:a xlink:href="#_Toc220612559" office:target-frame-name="_top" xlink:show="replace"><text:span text:style-name="T123">Trial Service</text:span><text:tab/>17</text:a></text:p>
        </text:index-body>
      </text:table-of-content>
      <text:p text:style-name="Normal"/>
      <text:h text:style-name="P124" text:outline-level="1"/>
      <text:h text:style-name="P125" text:outline-level="1"><text:bookmark-start text:name="_Toc36450635"/><text:bookmark-start text:name="_Toc220612530"/>Company Profile<text:bookmark-end text:name="_Toc36450635"/><text:bookmark-end text:name="_Toc220612530"/></text:h>
      <text:h text:style-name="Heading2" text:outline-level="2"><text:bookmark-start text:name="_Toc36450636"/><text:bookmark-start text:name="_Toc220612531"/>About<text:s/>Nexus<text:bookmark-end text:name="_Toc36450636"/><text:bookmark-end text:name="_Toc220612531"/></text:h>
      <text:p text:style-name="Normal"><text:bookmark-start text:name="_Toc36450643"/>Nexus Open Systems deliver IT solutions, cloud services,<text:s/>software<text:s/>and support services to companies and organisations of all<text:s/>sizes. Established in 1998,<text:s/>and headquartered in Exeter,<text:s/>the company has<text:s/>four<text:s/>offices<text:s/>in Exeter, Cardiff, Bristol, Birmingham.</text:p>
      <text:p text:style-name="Normal">The company<text:s/>invests<text:s/>heavily both in its personnel and strategic partnerships with industry-leading IT manufacturers and providers. These alliances are bonded by a single focus, to develop the skills within the company around industry-standard technology through company accreditation and individual professional IT certification.</text:p>
      <text:p text:style-name="Normal">Our portfolio of systems and cloud services provides our customers with cost effective and resilient business computing solutions with extended technical support from a single supplier.</text:p>
      <text:p text:style-name="Normal">We provide a source of advice that you can trust. Our business advisors understand your challenges and how effective IT solutions, cloud services and communications can help to address them. Our main aim is to make your business more successful through better productivity, lower costs, greater competitiveness and improved responsiveness and flexibility.</text:p>
      <text:p text:style-name="Normal">Utilising cloud technologies efficiently can sometimes require a broad range of expertise. These solutions may also require the integration of diverse products and collaborative efforts.<text:s/>Nexus Open Systems have a team of experts to develop and deploy a fully personalised solution for even the most complex needs, offering as much or as little help as you require.</text:p>
      <text:p text:style-name="Normal">The board and senior management of Nexus Open Systems Ltd (Nexus) are committed to protecting its information (confidentiality, integrity and availability) and that of its customers and, to achieve this goal, Nexus has implemented an Information Security Management System (ISMS) in accordance with ISO/IEC 27001:2013 and prevailing security best practices.</text:p>
      <text:p text:style-name="P126"/>
      <text:h text:style-name="Heading2" text:outline-level="2"><text:s/><text:bookmark-start text:name="_Toc165575225"/><text:bookmark-start text:name="_Toc165800933"/><text:bookmark-start text:name="_Toc165802535"/><text:bookmark-start text:name="_Toc165808959"/><text:bookmark-start text:name="_Toc165830759"/><text:bookmark-start text:name="_Toc220612532"/>Nexus<text:s/>Principal Activities<text:bookmark-end text:name="_Toc165575225"/><text:bookmark-end text:name="_Toc165800933"/><text:bookmark-end text:name="_Toc165802535"/><text:bookmark-end text:name="_Toc165808959"/><text:bookmark-end text:name="_Toc165830759"/><text:bookmark-end text:name="_Toc220612532"/></text:h>
      <table:table table:style-name="Table127">
        <table:table-columns>
          <table:table-column table:style-name="TableColumn128"/>
          <table:table-column table:style-name="TableColumn129"/>
        </table:table-columns>
        <table:table-row table:style-name="TableRow130">
          <table:table-cell table:style-name="TableCell131" table:number-columns-spanned="2">
            <text:p text:style-name="P132"><text:span text:style-name="T133">PRINCIPAL ACTIVITIES</text:span></text:p>
          </table:table-cell>
          <table:covered-table-cell/>
        </table:table-row>
        <text:soft-page-break/>
        <table:table-row table:style-name="TableRow134">
          <table:table-cell table:style-name="TableCell135">
            <text:list text:style-name="LFO1" text:continue-numbering="true">
              <text:list-item>
                <text:p text:style-name="P136">Cloud Services</text:p>
              </text:list-item>
              <text:list-item>
                <text:p text:style-name="P137">Managed Support Services</text:p>
              </text:list-item>
              <text:list-item>
                <text:p text:style-name="P138">Unified Communications</text:p>
              </text:list-item>
              <text:list-item>
                <text:p text:style-name="P139">Collaboration Platforms</text:p>
              </text:list-item>
            </text:list>
            <text:p text:style-name="P140"/>
          </table:table-cell>
          <table:table-cell table:style-name="TableCell141">
            <text:p text:style-name="Normal">Our portfolio of<text:s/>cloud and<text:s/>managed support<text:s/>provides customers with cost effective and resilient business computing systems from a single leading supplier.</text:p>
          </table:table-cell>
        </table:table-row>
      </table:table>
      <text:p text:style-name="P142"/>
      <text:h text:style-name="Heading2" text:outline-level="2"><text:bookmark-start text:name="_Toc242266962"/><text:s/><text:bookmark-start text:name="_Toc165575226"/><text:bookmark-start text:name="_Toc165800934"/><text:bookmark-start text:name="_Toc165802536"/><text:bookmark-start text:name="_Toc165808960"/><text:bookmark-start text:name="_Toc165830760"/><text:bookmark-start text:name="_Toc220612533"/>Contact<text:s/>Information<text:bookmark-end text:name="_Toc242266962"/><text:bookmark-end text:name="_Toc165575226"/><text:bookmark-end text:name="_Toc165800934"/><text:bookmark-end text:name="_Toc165802536"/><text:bookmark-end text:name="_Toc165808960"/><text:bookmark-end text:name="_Toc165830760"/><text:bookmark-end text:name="_Toc220612533"/></text:h>
      <table:table table:style-name="Table143">
        <table:table-columns>
          <table:table-column table:style-name="TableColumn144"/>
          <table:table-column table:style-name="TableColumn145"/>
        </table:table-columns>
        <table:table-row table:style-name="TableRow146">
          <table:table-cell table:style-name="TableCell147">
            <text:p text:style-name="Normal">Company Name:</text:p>
          </table:table-cell>
          <table:table-cell table:style-name="TableCell148">
            <text:p text:style-name="Normal">Nexus Open Systems Ltd.</text:p>
          </table:table-cell>
        </table:table-row>
        <table:table-row table:style-name="TableRow149">
          <table:table-cell table:style-name="TableCell150">
            <text:p text:style-name="Normal">Company Address:</text:p>
          </table:table-cell>
          <table:table-cell table:style-name="TableCell151">
            <text:p text:style-name="Normal">Vale House</text:p>
            <text:p text:style-name="Normal">Pynes Hill</text:p>
            <text:p text:style-name="Normal">Exeter</text:p>
            <text:p text:style-name="Normal">Devon</text:p>
            <text:p text:style-name="Normal">EX2 5AZ</text:p>
          </table:table-cell>
        </table:table-row>
        <table:table-row table:style-name="TableRow152">
          <table:table-cell table:style-name="TableCell153">
            <text:p text:style-name="Normal">Contact:</text:p>
          </table:table-cell>
          <table:table-cell table:style-name="TableCell154">
            <text:p text:style-name="Normal">sales@nexusos.co.uk</text:p>
          </table:table-cell>
        </table:table-row>
        <table:table-row table:style-name="TableRow155">
          <table:table-cell table:style-name="TableCell156">
            <text:p text:style-name="Normal">Phone:</text:p>
          </table:table-cell>
          <table:table-cell table:style-name="TableCell157">
            <text:p text:style-name="Normal">01392 205095</text:p>
          </table:table-cell>
        </table:table-row>
        <table:table-row table:style-name="TableRow158">
          <table:table-cell table:style-name="TableCell159">
            <text:p text:style-name="P160"/>
          </table:table-cell>
          <table:table-cell table:style-name="TableCell161">
            <text:p text:style-name="P162"/>
          </table:table-cell>
        </table:table-row>
      </table:table>
      <text:p text:style-name="P163"/>
      <text:p text:style-name="P164"/>
      <text:p text:style-name="P165"/>
      <text:p text:style-name="P166"/>
      <text:p text:style-name="P167"/>
      <text:h text:style-name="Heading1" text:outline-level="1"><text:bookmark-start text:name="_Toc165575227"/><text:bookmark-start text:name="_Toc165800935"/><text:bookmark-start text:name="_Toc165802537"/><text:bookmark-start text:name="_Toc165808961"/><text:bookmark-start text:name="_Toc165830761"/><text:bookmark-start text:name="_Toc220612534"/><text:soft-page-break/><text:span text:style-name="T168">Industry Accreditations and Cloud Competencies</text:span><text:bookmark-end text:name="_Toc165575227"/><text:bookmark-end text:name="_Toc165800935"/><text:bookmark-end text:name="_Toc165802537"/><text:bookmark-end text:name="_Toc165808961"/><text:bookmark-end text:name="_Toc165830761"/><text:bookmark-end text:name="_Toc220612534"/></text:h>
      <text:p text:style-name="BodyText"><text:span text:style-name="T169">Nexus has forged strong alliances and earned industry accreditations with a select number of leading IT manufacturers, vendors and providers. We work closely with our strategic partners to ensure that we can install, develop or support the most appropriate and cost-effective technology solution to fit our customers' exact requirements. Some of our key accreditations include:</text:span></text:p>
      <text:p text:style-name="BodyText"/>
      <table:table table:style-name="Table170">
        <table:table-columns>
          <table:table-column table:style-name="TableColumn171"/>
          <table:table-column table:style-name="TableColumn172"/>
        </table:table-columns>
        <table:table-row table:style-name="TableRow173">
          <table:table-cell table:style-name="TableCell174">
            <text:list text:style-name="LFO24" text:continue-numbering="true">
              <text:list-item>
                <text:p text:style-name="P175"><text:span text:style-name="T176">Microsoft Solutions Partner</text:span></text:p>
              </text:list-item>
              <text:list-item>
                <text:p text:style-name="P177"><text:span text:style-name="T178">Dell Technologies Gold Partner</text:span></text:p>
              </text:list-item>
              <text:list-item>
                <text:p text:style-name="P179"><text:span text:style-name="T180">VMware Enterprise Solution Provider</text:span></text:p>
              </text:list-item>
              <text:list-item>
                <text:p text:style-name="P181"><text:span text:style-name="T182">SonicWALL SecureFirst Gold Partner</text:span></text:p>
              </text:list-item>
              <text:list-item>
                <text:p text:style-name="P183"><text:span text:style-name="T184">Veeam Accredited Service Partner</text:span></text:p>
              </text:list-item>
            </text:list>
          </table:table-cell>
          <table:table-cell table:style-name="TableCell185">
            <text:list text:style-name="LFO24" text:continue-numbering="true">
              <text:list-item>
                <text:p text:style-name="P186">AudioCodes Platinum Partner</text:p>
              </text:list-item>
              <text:list-item>
                <text:p text:style-name="P187">Poly Certified Partner</text:p>
              </text:list-item>
              <text:list-item>
                <text:p text:style-name="P188">Cisco Registered Reseller</text:p>
              </text:list-item>
              <text:list-item>
                <text:p text:style-name="P189">Citrix Silver Solution Adviser</text:p>
              </text:list-item>
            </text:list>
          </table:table-cell>
        </table:table-row>
        <table:table-row table:style-name="TableRow190">
          <table:table-cell table:style-name="TableCell191">
            <text:p text:style-name="P192"/>
          </table:table-cell>
          <table:table-cell table:style-name="TableCell193">
            <text:p text:style-name="P194"/>
          </table:table-cell>
        </table:table-row>
      </table:table>
      <text:p text:style-name="BodyText"><text:span text:style-name="T195">Further details of our industry accreditations are available on our website www.nexusos.co.uk.</text:span></text:p>
      <text:h text:style-name="Heading2" text:outline-level="2"><text:bookmark-start text:name="_Toc9413007"/><text:bookmark-start text:name="_Toc165800937"/><text:bookmark-start text:name="_Toc165802538"/><text:bookmark-start text:name="_Toc165808962"/><text:bookmark-start text:name="_Toc165830762"/><text:bookmark-start text:name="_Toc220612535"/>Microsoft<text:s/>Accreditations<text:bookmark-end text:name="_Toc9413007"/><text:bookmark-end text:name="_Toc165800937"/><text:bookmark-end text:name="_Toc165802538"/><text:bookmark-end text:name="_Toc165808962"/><text:bookmark-end text:name="_Toc165830762"/><text:bookmark-end text:name="_Toc220612535"/></text:h>
      <text:p text:style-name="Normal">For over 27 years Nexus have been consulting on, developing, deploying and supporting cloud solutions built on a wide range of technologies. We have worked with clients of all sizes in all industry sectors including the public sector and we are a Microsoft Solutions Partner placed within the top 1% of Microsoft partners worldwide.</text:p>
      <text:p text:style-name="Normal">The worldwide Microsoft Partner Program is for technology companies that use Microsoft software to build or distribute innovative software and hardware solutions.</text:p>
      <text:p text:style-name="Normal">As an accredited Microsoft Solutions Partner, Nexus has the following designations;</text:p>
      <text:list text:style-name="LFO15" text:continue-numbering="true">
        <text:list-item>
          <text:p text:style-name="P196">Modern Work at SMB and Enterprise level in the Microsoft Partner Network</text:p>
        </text:list-item>
        <text:list-item>
          <text:p text:style-name="P197">Security</text:p>
        </text:list-item>
        <text:list-item>
          <text:p text:style-name="P198">Infrastructure Azure</text:p>
        </text:list-item>
      </text:list>
      <text:p text:style-name="Normal">This demonstrates our ability to meet the evolving needs of business customers in today’s fast-moving marketplace. We are actively pursuing multiple of these new designations ongoing.</text:p>
      <text:p text:style-name="P199">We also subscribe to Microsoft’s Advanced Support for Partners, so we can escalate more quickly and directly to experienced Microsoft cloud engineers.</text:p>
      <text:p text:style-name="P200"/>
      <text:h text:style-name="Heading2" text:outline-level="2"><text:bookmark-start text:name="_Toc384808768"/><text:bookmark-start text:name="_Toc431304951"/><text:bookmark-start text:name="_Toc165575229"/><text:bookmark-start text:name="_Toc165802539"/><text:bookmark-start text:name="_Toc165808963"/><text:bookmark-start text:name="_Toc165830763"/><text:bookmark-start text:name="_Toc431304948"/><text:bookmark-start text:name="_Toc220612536"/><text:soft-page-break/>Nexus<text:s/>Cloud Services Summary<text:bookmark-end text:name="_Toc384808768"/><text:bookmark-end text:name="_Toc431304951"/><text:bookmark-end text:name="_Toc165575229"/><text:bookmark-end text:name="_Toc165802539"/><text:bookmark-end text:name="_Toc165808963"/><text:bookmark-end text:name="_Toc165830763"/><text:bookmark-end text:name="_Toc220612536"/><text:s/></text:h>
      <text:p text:style-name="Normal">Nexus<text:s/>is<text:s/>authorised to supply, install and support cloud computing technology from a wide range of suppliers including Microsoft, Dell,<text:s/>VMware and many other hosting providers and strategic partners.</text:p>
      <text:p text:style-name="Normal"/>
      <text:p text:style-name="Normal">To compete in today's marketplace, you need a cost-effective IT infrastructure that can scale rapidly to meet demand. Nexus has developed a growing portfolio of cloud computing solutions to help you achieve these goals.</text:p>
      <text:p text:style-name="Normal"/>
      <text:p text:style-name="Normal">We work closely with our partners to offer the latest advice and supply turnkey solutions based on pre-tested, pre-assembled, fully supported hardware, software, hosting and connectivity services. Our cloud computing solutions go beyond the limits of traditional IT network infrastructure offering your organisation more options, flexibility and agility — ultimately becoming your competitive advantage.</text:p>
      <text:p text:style-name="Normal"/>
      <text:p text:style-name="Normal">Our comprehensive range of IT solutions mean we can supply all the necessary computer systems, mobile devices, virtualisation technology structured cabling, network infrastructure, server hosting and IT services that help organisations of all sizes to build innovative cloud computing platforms.</text:p>
      <text:p text:style-name="Normal"/>
      <text:p text:style-name="Normal">Nexus has a wealth of experience of working in the UK public sector, we have a superb sector insight and this combined with over 27<text:s/>years’ experience of system integration expertise means organisations can rest assured they are working with an established and accredited partner. Our public sector client base includes local government, healthcare, education and ‘blue light’ organisations in addition to our work in the private sector.</text:p>
      <text:p text:style-name="Normal"/>
      <text:p text:style-name="Normal">The range of cloud services Nexus can provide are focused on excellence in the delivery of technical consultation, systems design, systems development and integration, of software (SaaS), platforms (PaaS) and infrastructure (IaaS).</text:p>
      <text:h text:style-name="Heading2" text:outline-level="2"><text:bookmark-start text:name="_Toc165575230"/><text:bookmark-start text:name="_Toc165802540"/><text:bookmark-start text:name="_Toc165808964"/><text:bookmark-start text:name="_Toc165830764"/><text:bookmark-start text:name="_Toc220612537"/>Nexus Cloud<text:s/>Services Team<text:bookmark-end text:name="_Toc431304948"/><text:bookmark-end text:name="_Toc165575230"/><text:bookmark-end text:name="_Toc165802540"/><text:bookmark-end text:name="_Toc165808964"/><text:bookmark-end text:name="_Toc165830764"/><text:bookmark-end text:name="_Toc220612537"/></text:h>
      <text:p text:style-name="Normal">Nexus has a dedicated team of cloud consultants, systems engineers<text:s/>and<text:s/>developers who perform and provide cloud consultancy, design and delivery services to a wide range of clients including those in the public sector, working with infrastructure, platform, and software services.<text:s/></text:p>
      <text:p text:style-name="P201"/>
      <text:soft-page-break/>
      <text:p text:style-name="Normal">To maintain the cloud skillset Nexus, have our team of 30<text:s/>technical<text:s/>engineers, consultants,<text:s/>application<text:s/>developers and designers attend accredited training courses<text:s/>as part of their personal development plans<text:s/>on an ongoing basis. As a result, we always have an up-to-date skilled workforce and resource for our clients. Nexus also organises vendor cloud technology training and workshops so that all our engineers remain up to date with the latest cloud products, applications and services as new technologies are announced throughout the year. In addition to this, as part of our partnership with key vendors, each year Nexus must complete technical exams and sales/pre-sales and assessments to retain competencies and accreditations, this ensures that Nexus have the depth of knowledge required to advise, support and service our clients regarding cloud services.</text:p>
      <text:p text:style-name="Normal">Further details of our industry accreditations are available on our website under the ‘Why Nexus’.</text:p>
      <text:h text:style-name="Heading2" text:outline-level="2"><text:bookmark-start text:name="_Toc220612538"/>SharePoint Expertise<text:bookmark-end text:name="_Toc36450643"/><text:bookmark-end text:name="_Toc220612538"/></text:h>
      <text:p text:style-name="Normal">Our commitment to delivering robust SharePoint solutions to clients is such that Nexus were selected for the Microsoft Business-Critical SharePoint Partner program. Our consultants completed training tracks for advanced SharePoint scenarios such as Line of Business, eDiscovery, Power BI and Enterprise Search enabling development and delivery of Business-Critical SharePoint solutions and accounted for 10% of the exam passes on the program worldwide.<text:s/></text:p>
      <text:h text:style-name="Heading2" text:outline-level="2"><text:bookmark-start text:name="_Toc36450644"/><text:bookmark-start text:name="_Toc220612539"/>Office 365 Expertise<text:bookmark-end text:name="_Toc36450644"/><text:bookmark-end text:name="_Toc220612539"/></text:h>
      <text:p text:style-name="Normal">Nexus have held the Microsoft Cloud Deployment Partner status which is testament to our expertise in the specification, supply, deployment and configuration of Microsoft 365 cloud services for clients. Our systems consultants and engineers have skillsets to successfully on-board enterprise customers to<text:s/>Microsoft 365.<text:s/>Nexus<text:s/>currently<text:s/>holds Microsoft’s Modern Work competencies.</text:p>
      <text:h text:style-name="Heading2" text:outline-level="2"><text:bookmark-start text:name="_Toc165830766"/><text:bookmark-start text:name="_Toc36450646"/><text:bookmark-start text:name="_Toc220612540"/>Teams and Skype for Business Expertise<text:bookmark-end text:name="_Toc165830766"/><text:bookmark-end text:name="_Toc220612540"/></text:h>
      <text:p text:style-name="Normal">Nexus has a<text:s/>very<text:s/>close relationship with Microsoft,<text:s/>working with Teams and Skype for Business, building<text:s/>strong relationships with key vendors involved in the<text:s/>Microsoft Teams and Skype for Business<text:s/>ecosystem.</text:p>
      <text:h text:style-name="Heading2" text:outline-level="2"><text:bookmark-start text:name="_Toc220612541"/>Exchange Expertise<text:bookmark-end text:name="_Toc36450646"/><text:bookmark-end text:name="_Toc220612541"/></text:h>
      <text:p text:style-name="Normal">Nexus has helped hundreds of organisations make Microsoft Exchange a cornerstone of their unified communication strategy by delivering business email, calendar services and contact management to PCs, mobile devices and web browsers. Email systems need to have high availability, while reducing complexity and protecting sensitive and confidential information.<text:s/><text:soft-page-break/>Our team of qualified engineers can help you implement Microsoft Exchange to meet your compliance, operational and business continuity needs. More recently we have helped organisations move their Microsoft Exchange environments to cloud computing or hybrid platforms with an on-premise<text:s/>installation.</text:p>
      <text:h text:style-name="Heading2" text:outline-level="2"><text:bookmark-start text:name="_Toc478479033"/><text:bookmark-start text:name="_Toc36450647"/><text:bookmark-start text:name="_Toc220612542"/>Power BI Expertise<text:bookmark-end text:name="_Toc478479033"/><text:bookmark-end text:name="_Toc36450647"/><text:bookmark-end text:name="_Toc220612542"/><text:s/></text:h>
      <text:p text:style-name="Normal">Power BI is a cloud-based business analytics service that gives you a single view of your most critical business data.<text:s/>Nexus have immersed themselves in the Microsoft Cloud ecosystem, we’re excited about the opportunities that Power BI offers our clients and are on hand to provide your organisation with guidance and consultancy around this powerful Microsoft product. Nexus utilises Power Bi for its own analytics and reporting.</text:p>
      <text:h text:style-name="Heading2" text:outline-level="2"><text:bookmark-start text:name="_Toc454368073"/><text:bookmark-start text:name="_Toc36450648"/><text:bookmark-start text:name="_Toc220612543"/>Enterprise Mobility<text:s/><text:bookmark-end text:name="_Toc454368073"/>+ Security Expertise<text:bookmark-end text:name="_Toc36450648"/><text:bookmark-end text:name="_Toc220612543"/></text:h>
      <text:p text:style-name="Normal">Nexus have been successfully<text:s/>delivering mobile device management solutions to Public Sector clients for over 25 years. Our<text:s/>sales consultants, technical staff and directors all have touch points with this product, so if you’re looking for a Microsoft partner who live and breathe Microsoft<text:s/>Enterprise Mobility + Security,<text:s/>then<text:s/>look no further.</text:p>
      <text:h text:style-name="Heading2" text:outline-level="2"><text:bookmark-start text:name="_Toc36450649"/><text:bookmark-start text:name="_Toc220612544"/>Customer References &amp; Case Studies<text:bookmark-end text:name="_Toc36450649"/><text:bookmark-end text:name="_Toc220612544"/></text:h>
      <text:p text:style-name="Normal">Nexus has a wealth of experience of working within the Public Sector in relation to<text:s/>Cloud Services, consisting of specialist sales consultants, systems engineers<text:s/>and application<text:s/>developers. Nexus recognise that the Public Sector has distinct demands and there is a continual drive to reduce costs,<text:s/>increase value and<text:s/>improve performance and control management overhead.<text:s/></text:p>
      <text:p text:style-name="Normal">We can provide customer references on request from leading public sector, professional services, education, non-profit and general industry clients. A selection of our case studies can be found on our website under the ‘Case Studies’ subpage of ‘About Us’.</text:p>
      <text:p text:style-name="P202"/>
      <text:h text:style-name="P203" text:outline-level="1"><text:bookmark-start text:name="_Toc36450650"/><text:bookmark-start text:name="_Toc220612545"/>Service Overview<text:bookmark-end text:name="_Toc36450650"/><text:bookmark-end text:name="_Toc220612545"/></text:h>
      <text:p text:style-name="Normal">The following section provides an overview of the<text:s/>SharePoint Cloud Software offerings<text:s/>which Nexus can provide. In addition to this Nexus provide a range of consultancy and<text:s/>resource-based<text:s/>service offerings which can be found under the Cloud Support section<text:s/>within the Digital Marketplace portal.</text:p>
      <text:p text:style-name="Normal"/>
      <text:h text:style-name="Heading2" text:outline-level="2"><text:bookmark-start text:name="_Toc36450651"/><text:bookmark-start text:name="_Toc220612546"/><text:soft-page-break/>SharePoint<text:s/>Online<text:bookmark-end text:name="_Toc36450651"/><text:bookmark-end text:name="_Toc220612546"/></text:h>
      <text:p text:style-name="P204">SharePoint Online delivers the powerful features of SharePoint without the associated overhead of managing the infrastructure on your own. Flexible management options ensure that you still retain the control you need to meet the compliance requirements of your organisation. You can purchase SharePoint in the cloud as a standalone offering or as part of an Office 365 suite, where you can also get access to Exchange, OneDrive for Business, Skype for Business, the Office clients, and web apps.</text:p>
      <text:p text:style-name="P205">You need to stay productive wherever life takes you and now you can with the new SharePoint app. It’s like having your company’s intranet in your pocket giving you anywhere access to your team and organisational resources needed to get work done.</text:p>
      <text:p text:style-name="P206">Today’s SharePoint team site is your team’s content hub. It’s where everyone you work with both inside and outside your organisation comes together in real time to get work done – creating and sharing content using the same, familiar Microsoft Office tools you use every day.</text:p>
      <text:p text:style-name="P207">Start your day at SharePoint Home, where you can see, at a glance, activity across all your sites and groups. Collaborate on the intranet in your team sites and stay up to date with ‘who’s who’ and ‘what’s new’, with views of your team’s activity on the team site home page and in document libraries. Connect to expertise and content with innovative People Cards that help you make the most of who you’re working with and what they’re working on. And spend less time searching for files—with intelligent recommendations, files will find you.</text:p>
      <text:p text:style-name="P208">Today, more than ever, enterprises need a scalable solution that meets security and compliance requirements while ensuring unified policies are applied across every workload and every device. SharePoint offers best-in-class security, with more than a decade of experience building enterprise software and online services. End users get the productivity they’ve been asking for while the IT department gets the cloud security and compliance requirements they require.</text:p>
      <text:p text:style-name="P209"/>
      <text:h text:style-name="Heading2" text:outline-level="2"><text:bookmark-start text:name="_Toc514531874"/><text:bookmark-start text:name="_Toc36450652"/><text:bookmark-start text:name="_Toc220612547"/><text:soft-page-break/>Microsoft<text:s/>365 Enterprise E3 Plan<text:bookmark-end text:name="_Toc514531874"/><text:bookmark-end text:name="_Toc36450652"/><text:bookmark-end text:name="_Toc220612547"/></text:h>
      <text:p text:style-name="Normal"><draw:frame draw:z-index="251656704" draw:style-name="a13" draw:name="Picture 5" text:anchor-type="paragraph" svg:x="1.87409in" svg:y="1.41812in" svg:width="2.2325in" svg:height="3.44792in" style:rel-width="scale" style:rel-height="scale"><draw:image xlink:href="media/image6.png" xlink:type="simple" xlink:show="embed" xlink:actuate="onLoad"/><svg:title/><svg:desc/></draw:frame><text:s/>Microsoft 365 delivers the power of cloud productivity to businesses of all sizes, helping save time, money, and free up valued resources.<text:s/>Microsoft 365<text:s/>combines the familiar Microsoft Office desktop suite with cloud-based versions of Microsoft’s next<text:s/>generation communications and collaboration services - including Microsoft Exchange Online, Microsoft SharePoint Online, Office Online, and Microsoft Skype for Business Online - to help users be productive from virtually anywhere through the Internet.</text:p>
      <text:p text:style-name="P210"/>
      <text:p text:style-name="P211">Features:</text:p>
      <text:list text:style-name="LFO1" text:continue-numbering="true">
        <text:list-item>
          <text:p text:style-name="ListParagraph">Email hosting with 100 GB mailbox and custom email domain address</text:p>
        </text:list-item>
        <text:list-item>
          <text:p text:style-name="ListParagraph">Desktop versions of Office 2016 applications: Outlook, Word, Excel, PowerPoint, and OneNote, plus Access and Publisher for PC only <text:s/></text:p>
        </text:list-item>
        <text:list-item>
          <text:p text:style-name="ListParagraph">Web versions of Outlook, Word, Excel, and PowerPoint<text:s/></text:p>
        </text:list-item>
        <text:list-item>
          <text:p text:style-name="ListParagraph">One license covers 5 phones, 5 tablets, and 5 PCs or Macs per user <text:s/></text:p>
        </text:list-item>
        <text:list-item>
          <text:p text:style-name="ListParagraph">Unlimited personal cloud<text:s/>storage<text:s/></text:p>
        </text:list-item>
        <text:list-item>
          <text:p text:style-name="ListParagraph">Inform and engage with communication sites and team sites throughout your intranet using SharePoint</text:p>
        </text:list-item>
        <text:list-item>
          <text:p text:style-name="ListParagraph">Host unlimited HD video conferencing meetings with up to 250 people <text:s/></text:p>
        </text:list-item>
        <text:list-item>
          <text:p text:style-name="ListParagraph">Host meetings for up to 10,000 people with Skype Meeting Broadcast</text:p>
        </text:list-item>
        <text:list-item>
          <text:p text:style-name="ListParagraph">Get a hub for teamwork with Microsoft Teams</text:p>
        </text:list-item>
        <text:list-item>
          <text:p text:style-name="ListParagraph">Collaborate across departments and locations with Yammer</text:p>
        </text:list-item>
        <text:list-item>
          <text:p text:style-name="ListParagraph">eDiscovery with in-place search, hold, and export</text:p>
        </text:list-item>
        <text:list-item>
          <text:p text:style-name="ListParagraph">Manage schedules and daily staff work tasks with Microsoft StaffHub</text:p>
        </text:list-item>
        <text:list-item>
          <text:p text:style-name="ListParagraph">Manage tasks and teamwork with Microsoft Planner</text:p>
        </text:list-item>
        <text:list-item>
          <text:p text:style-name="ListParagraph">Manual retention and deletion policies and manual classifications</text:p>
        </text:list-item>
        <text:list-item>
          <text:p text:style-name="ListParagraph">Maximum number of users: unlimited</text:p>
        </text:list-item>
      </text:list>
      <text:p text:style-name="P212"/>
      <text:h text:style-name="Heading2" text:outline-level="2"><text:bookmark-start text:name="_Toc8751298"/><text:bookmark-start text:name="_Toc165830777"/><text:bookmark-start text:name="_Toc220612548"/>Microsoft 365 Enterprise E5 Plan (without PSTN calling)<text:bookmark-end text:name="_Toc8751298"/><text:bookmark-end text:name="_Toc165830777"/><text:bookmark-end text:name="_Toc220612548"/></text:h>
      <text:p text:style-name="Normal"><draw:frame draw:z-index="251657728" draw:style-name="a14" draw:name="Picture 1293767135" text:anchor-type="paragraph" svg:x="2.10637in" svg:y="1.49167in" svg:width="1.99833in" svg:height="3.135in" style:rel-width="scale" style:rel-height="scale"><draw:image xlink:href="media/image7.png" xlink:type="simple" xlink:show="embed" xlink:actuate="onLoad"/><svg:title/><svg:desc/></draw:frame>Microsoft 365 delivers the power of cloud productivity to businesses of all sizes, helping save time, money, and free up valued resources.<text:s/>Microsoft 365<text:s/>combines the familiar Microsoft Office desktop suite with cloud-based versions of Microsoft’s next<text:s/>generation communications and collaboration services - including Microsoft Exchange Online, Microsoft SharePoint Online, Office Online, and Microsoft Skype for Business Online - to help users be productive from virtually anywhere through the Internet.</text:p>
      <text:h text:style-name="Heading4" text:outline-level="4">Features</text:h>
      <text:list text:style-name="LFO1" text:continue-numbering="true">
        <text:list-item>
          <text:p text:style-name="ListParagraph">Desktop versions of Office applications: Word, Excel, PowerPoint and Outlook, plus Publisher and Access for PC only <text:s/></text:p>
        </text:list-item>
        <text:list-item>
          <text:p text:style-name="ListParagraph">OneNote: Access to additional OneNote features (features vary)</text:p>
        </text:list-item>
        <text:list-item>
          <text:p text:style-name="ListParagraph">Web versions of Word, Excel, and PowerPoint, and more</text:p>
        </text:list-item>
        <text:list-item>
          <text:p text:style-name="ListParagraph">Unlimited personal cloud storage</text:p>
        </text:list-item>
        <text:list-item>
          <text:p text:style-name="ListParagraph">Business email, calendar, and contacts with 100 GB mailbox <text:s/></text:p>
        </text:list-item>
        <text:list-item>
          <text:p text:style-name="ListParagraph">Host unlimited online meetings, IM, and HD video conferencing with Skype for Business <text:s/></text:p>
        </text:list-item>
        <text:list-item>
          <text:p text:style-name="ListParagraph">Inform and engage with a company-wide intranet and team sites with SharePoint</text:p>
        </text:list-item>
        <text:list-item>
          <text:p text:style-name="ListParagraph">Personalised search and discovery across Microsoft 365 using the Office Graph</text:p>
        </text:list-item>
        <text:list-item>
          <text:p text:style-name="ListParagraph">Enterprise management of apps with Group Policy, Telemetry, Shared Computer Activation</text:p>
        </text:list-item>
        <text:list-item>
          <text:p text:style-name="ListParagraph">Self-service Business Intelligence to discover, analyse, and visualise data with Excel</text:p>
        </text:list-item>
        <text:list-item>
          <text:p text:style-name="ListParagraph">Compliance and information protection Legal hold, rights management, and data loss prevention for email and files</text:p>
        </text:list-item>
        <text:list-item>
          <text:p text:style-name="ListParagraph">eDiscovery with in-place search, hold, and export</text:p>
        </text:list-item>
        <text:list-item>
          <text:p text:style-name="ListParagraph">Hosted voicemail support with auto attendant capabilities</text:p>
        </text:list-item>
        <text:list-item>
          <text:p text:style-name="ListParagraph">Unified communications to make calls using a PC and enhance or replace a PBX phone system with the enterprise calling capabilities of Skype for Business Server 2015 <text:s/></text:p>
        </text:list-item>
        <text:list-item>
          <text:p text:style-name="ListParagraph">Advanced eDiscovery with Predictive Coding and Text Analytics</text:p>
        </text:list-item>
        <text:list-item>
          <text:p text:style-name="ListParagraph">Protect against sophisticated threats like phishing and zero-day malware with the ability to investigate and remediate attacks post-breach</text:p>
        </text:list-item>
        <text:list-item>
          <text:p text:style-name="ListParagraph">Advanced personal and organisational analytics with MyAnalytics and Power BI Pro</text:p>
        </text:list-item>
        <text:list-item>
          <text:p text:style-name="ListParagraph">Audio Conferencing to allow invitees to join Skype for Business meetings by dialling in from a landline or mobile phone</text:p>
        </text:list-item>
        <text:list-item>
          <text:p text:style-name="ListParagraph">Make, receive, and transfer calls across a wide range of devices with Phone System</text:p>
        </text:list-item>
        <text:list-item>
          <text:p text:style-name="ListParagraph">Make domestic or international calls from current or new phone numbers with add-on Calling Plan</text:p>
        </text:list-item>
        <text:list-item>
          <text:p text:style-name="ListParagraph">Apply out of the box protections such as encrypt-only or do-not-forward policies to sensitive emails with Microsoft 365 Message Encryption</text:p>
        </text:list-item>
      </text:list>
      <text:p text:style-name="P213"/>
      <text:h text:style-name="P214" text:outline-level="1"><text:bookmark-start text:name="_Toc36450654"/><text:bookmark-start text:name="_Toc220612549"/><text:soft-page-break/>Service Details<text:bookmark-end text:name="_Toc36450654"/><text:bookmark-end text:name="_Toc220612549"/></text:h>
      <text:h text:style-name="Heading2" text:outline-level="2"><text:bookmark-start text:name="_Toc36450655"/><text:bookmark-start text:name="_Toc220612550"/>Information Assurance<text:bookmark-end text:name="_Toc36450655"/><text:bookmark-end text:name="_Toc220612550"/></text:h>
      <text:p text:style-name="P215"><text:bookmark-start text:name="_Toc8751309"/>This G-Cloud service has been Pan Government Accredited (PGA) to IL2 for Microsoft.</text:p>
      <text:p text:style-name="P216"/>
      <text:h text:style-name="P217" text:outline-level="2"><text:bookmark-start text:name="_Toc165575263"/><text:bookmark-start text:name="_Toc165625314"/><text:bookmark-start text:name="_Toc165808980"/><text:bookmark-start text:name="_Toc165830786"/><text:bookmark-start text:name="_Toc220612551"/>Backup<text:s/>and Disaster Recovery<text:bookmark-end text:name="_Toc165575263"/><text:bookmark-end text:name="_Toc165625314"/><text:bookmark-end text:name="_Toc165808980"/><text:bookmark-end text:name="_Toc165830786"/><text:bookmark-end text:name="_Toc220612551"/></text:h>
      <text:p text:style-name="P218">The Microsoft services outlined in this service definition document provide redundant storage that helps protect against hardware failure. Nexus also has a Business Continuity Plan in place to resurrect the service in a backup data centre.<text:s/></text:p>
      <text:p text:style-name="P219"/>
      <text:p text:style-name="P220">Our Disaster Recovery response is built around a trust in resilience of the Microsoft applications but to mitigate any risk Nexus follow data restore processes.</text:p>
      <text:p text:style-name="P221"/>
      <text:h text:style-name="Heading2" text:outline-level="2"><text:bookmark-start text:name="_Toc384644970"/><text:bookmark-start text:name="_Toc165575264"/><text:bookmark-start text:name="_Toc165625315"/><text:bookmark-start text:name="_Toc165808981"/><text:bookmark-start text:name="_Toc165830787"/><text:bookmark-start text:name="_Toc220612552"/>On-boarding/Off-boarding processes<text:bookmark-end text:name="_Toc384644970"/><text:bookmark-end text:name="_Toc165575264"/><text:bookmark-end text:name="_Toc165625315"/><text:bookmark-end text:name="_Toc165808981"/><text:bookmark-end text:name="_Toc165830787"/><text:bookmark-end text:name="_Toc220612552"/></text:h>
      <text:p text:style-name="Normal"><text:bookmark-start text:name="_Toc384282672"/><text:bookmark-start text:name="_Toc384630280"/><text:bookmark-start text:name="_Toc384642828"/><text:bookmark-start text:name="_Toc384644971"/><text:bookmark-start text:name="_Toc384737770"/><text:bookmark-start text:name="_Toc384818513"/><text:bookmark-start text:name="_Toc384819765"/><text:bookmark-start text:name="_Toc430675873"/><text:bookmark-start text:name="_Toc430780263"/><text:bookmark-start text:name="_Toc430780517"/><text:bookmark-start text:name="_Toc430782124"/>Nexus work in a very<text:s/>transparent<text:s/>way,<text:s/>looking<text:s/>to build strong relationships with all our clients so that they have confidence and trust in the cloud services and solutions we offer. This is critical for our business. We follow a defined process for on-boarding new clients to ensure that they have the assurance of our help, whilst at the same time remain in control of the cloud services which are often at the core of their business.<text:bookmark-end text:name="_Toc384282672"/><text:bookmark-end text:name="_Toc384630280"/><text:bookmark-end text:name="_Toc384642828"/><text:bookmark-end text:name="_Toc384644971"/><text:bookmark-end text:name="_Toc384737770"/><text:bookmark-end text:name="_Toc384818513"/><text:bookmark-end text:name="_Toc384819765"/><text:bookmark-end text:name="_Toc430675873"/><text:bookmark-end text:name="_Toc430780263"/><text:bookmark-end text:name="_Toc430780517"/><text:bookmark-end text:name="_Toc430782124"/><text:s text:c="2"/></text:p>
      <text:p text:style-name="Normal"/>
      <text:p text:style-name="Normal"><text:bookmark-start text:name="_Toc384282673"/><text:bookmark-start text:name="_Toc384630281"/><text:bookmark-start text:name="_Toc384642829"/><text:bookmark-start text:name="_Toc384644972"/><text:bookmark-start text:name="_Toc384737771"/><text:bookmark-start text:name="_Toc384818514"/><text:bookmark-start text:name="_Toc384819766"/><text:bookmark-start text:name="_Toc430675874"/><text:bookmark-start text:name="_Toc430780264"/><text:bookmark-start text:name="_Toc430780518"/><text:bookmark-start text:name="_Toc430782125"/>To this end we look to ensure we meet with all key stakeholders within the business to discuss and understand the needs and demands of their business regarding cloud services, taking this forward we then work closely together to define the objectives for the client and the objectives of Nexus in terms of delivery of these objectives.<text:bookmark-end text:name="_Toc384282673"/><text:bookmark-end text:name="_Toc384630281"/><text:bookmark-end text:name="_Toc384642829"/><text:bookmark-end text:name="_Toc384644972"/><text:bookmark-end text:name="_Toc384737771"/><text:bookmark-end text:name="_Toc384818514"/><text:bookmark-end text:name="_Toc384819766"/><text:bookmark-end text:name="_Toc430675874"/><text:bookmark-end text:name="_Toc430780264"/><text:bookmark-end text:name="_Toc430780518"/><text:bookmark-end text:name="_Toc430782125"/><text:s text:c="2"/></text:p>
      <text:p text:style-name="P222"/>
      <text:p text:style-name="Normal"><text:bookmark-start text:name="_Toc384282674"/><text:bookmark-start text:name="_Toc384630282"/><text:bookmark-start text:name="_Toc384642830"/><text:bookmark-start text:name="_Toc384644973"/><text:bookmark-start text:name="_Toc384737772"/><text:bookmark-start text:name="_Toc384818515"/><text:bookmark-start text:name="_Toc384819767"/><text:bookmark-start text:name="_Toc430675875"/><text:bookmark-start text:name="_Toc430780265"/><text:bookmark-start text:name="_Toc430780519"/><text:bookmark-start text:name="_Toc430782126"/>Once we have a clear understanding of the aspirations and objectives of the business, we then look to assign key personnel within Nexus who will work with the client in terms of Account Management, Technical Delivery, Support/Procurement and Finance.<text:bookmark-end text:name="_Toc384282674"/><text:bookmark-end text:name="_Toc384630282"/><text:bookmark-end text:name="_Toc384642830"/><text:bookmark-end text:name="_Toc384644973"/><text:bookmark-end text:name="_Toc384737772"/><text:bookmark-end text:name="_Toc384818515"/><text:bookmark-end text:name="_Toc384819767"/><text:bookmark-end text:name="_Toc430675875"/><text:bookmark-end text:name="_Toc430780265"/><text:bookmark-end text:name="_Toc430780519"/><text:bookmark-end text:name="_Toc430782126"/><text:s/></text:p>
      <text:p text:style-name="Normal"/>
      <text:p text:style-name="Normal"><text:bookmark-start text:name="_Toc384282675"/><text:bookmark-start text:name="_Toc384630283"/><text:bookmark-start text:name="_Toc384642831"/><text:bookmark-start text:name="_Toc384644974"/><text:bookmark-start text:name="_Toc384737773"/><text:bookmark-start text:name="_Toc384818516"/><text:bookmark-start text:name="_Toc384819768"/><text:bookmark-start text:name="_Toc430675876"/><text:bookmark-start text:name="_Toc430780266"/><text:bookmark-start text:name="_Toc430780520"/><text:bookmark-start text:name="_Toc430782127"/>In terms of commercial management, day to day account management will be delivered by an IT Consultant, who will report to the Commercial Operations Director; day to day operational management will be delivered by the Service Desk Team Leader and Head of Professional Services who will report to the Technical Directors; together this team will ensure the successful delivery of the cloud services from Nexus<text:bookmark-end text:name="_Toc384282675"/><text:bookmark-end text:name="_Toc384630283"/><text:bookmark-end text:name="_Toc384642831"/><text:bookmark-end text:name="_Toc384644974"/><text:bookmark-end text:name="_Toc384737773"/><text:bookmark-end text:name="_Toc384818516"/><text:bookmark-end text:name="_Toc384819768"/><text:bookmark-end text:name="_Toc430675876"/>.<text:bookmark-end text:name="_Toc430780266"/><text:bookmark-end text:name="_Toc430780520"/><text:bookmark-end text:name="_Toc430782127"/></text:p>
      <text:soft-page-break/>
      <text:p text:style-name="P223">Nexus use documented Project Management Methodology (PMM) based on the Prince2 project framework, this includes clear methods for project control, communication, risk and accountability. Through PMM Nexus work with clients to clearly define, develop and deliver agreed business requirements and outcomes.</text:p>
      <text:p text:style-name="P224"/>
      <text:p text:style-name="P225">During the project or service initiation phases, Nexus will provide pre-sales engagement from subject experts with an organisation to clearly understand and capture the precise requirements of the service they require, the outcome of which is a defined Project Initiation Document (PID) and subsequent Project Scope. A virtual team across technical and commercial sections of Nexus will be assigned, the systems engineers and consultants selected will be selected on their possession of the most relevant experience and professional qualifications.</text:p>
      <text:p text:style-name="P226"/>
      <text:p text:style-name="P227">Through the on-boarding process Nexus will complete a detailed assessment of:</text:p>
      <text:list text:style-name="LFO1" text:continue-numbering="true">
        <text:list-item>
          <text:p text:style-name="P228">Client’s strategic vision</text:p>
        </text:list-item>
        <text:list-item>
          <text:p text:style-name="P229">Organisational culture</text:p>
        </text:list-item>
        <text:list-item>
          <text:p text:style-name="P230">Current and future objectives</text:p>
        </text:list-item>
        <text:list-item>
          <text:p text:style-name="P231">Desire business outcomes</text:p>
        </text:list-item>
        <text:list-item>
          <text:p text:style-name="P232">Potential improvements to existing business processes</text:p>
        </text:list-item>
        <text:list-item>
          <text:p text:style-name="P233">Project and programme delivery resources</text:p>
        </text:list-item>
        <text:list-item>
          <text:p text:style-name="P234">Current governance and programmes</text:p>
        </text:list-item>
      </text:list>
      <text:p text:style-name="P235"/>
      <text:p text:style-name="P236">Through the delivery of cloud projects<text:s/>and<text:s/>services, we have learnt that communication is often key to the success of any work. Therefore, over a period of time we have learnt that Nexus needs to ensure we tailor the reporting and communication of project works to meet with our client’s needs. Whether a client requires onsite meetings or regular weekly conference calls, we have learnt to be very flexible in the approach we have to the delivery of our services and solutions. We have also seen that a fixed approach to the delivery of cloud services is often not suitable to certain clients, therefore we ensure that every single cloud service contract is tailored to suit the needs of our clients. So rather than have a fixed ‘menu’ of cloud services we offer bespoke packages which ensure our clients received the exact services they require.</text:p>
      <text:p text:style-name="P237"/>
      <text:p text:style-name="P238">Nexus ensure that the approach developed for each client is tailored to meet the exact requirements of that organisation, we ensure that any cloud services delivered fit and form part of the contracting bodies overall service vision. Nexus is willing to tailor the way we deliver cloud services and projects to ensure they meet with the expectations and high standards any public sector organisation would expect of their technical experts.</text:p>
      <text:h text:style-name="Heading2" text:outline-level="2"><text:bookmark-start text:name="_Toc165830788"/><text:bookmark-start text:name="_Toc220612553"/><text:soft-page-break/>Pricing<text:bookmark-end text:name="_Toc8751309"/><text:bookmark-end text:name="_Toc165830788"/><text:bookmark-end text:name="_Toc220612553"/></text:h>
      <text:p text:style-name="P239"><text:span text:style-name="T240">The Nexus Rate Card may be found at<text:s/></text:span><text:a xlink:href="https://www.nexusos.co.uk/terms2/" office:target-frame-name="_top" xlink:show="replace"><text:span text:style-name="T241">https://www.nexusos.co.uk/terms2/</text:span></text:a><text:span text:style-name="T242"><text:s/></text:span><text:span text:style-name="T243">and applies to all technical and non-technical consultancy services associated with the services listed under the Cloud Support categories. The rate card provides a definition of the roles and skills. All rates quoted exclude VAT.</text:span></text:p>
      <text:h text:style-name="Heading2" text:outline-level="2"><text:bookmark-start text:name="_Toc8751310"/><text:bookmark-start text:name="_Toc165830789"/><text:bookmark-start text:name="_Toc220612554"/><text:span text:style-name="T244">Service<text:s/></text:span>Management<text:span text:style-name="T245"><text:s/>Details</text:span><text:bookmark-end text:name="_Toc8751310"/><text:bookmark-end text:name="_Toc165830789"/><text:bookmark-end text:name="_Toc220612554"/></text:h>
      <text:p text:style-name="P246">Service Management from Nexus is delivered utilising a system based on the ITIL Framework and adopting defined standard service levels to meet our client’s requirements.</text:p>
      <text:p text:style-name="P247"/>
      <text:p text:style-name="P248">Nexus utilises several monitoring and reporting methods which include:</text:p>
      <text:list text:style-name="LFO1" text:continue-numbering="true">
        <text:list-item>
          <text:p text:style-name="P249">Network monitoring and alerting</text:p>
        </text:list-item>
        <text:list-item>
          <text:p text:style-name="P250">Remote IT Facilities Management (FM)</text:p>
        </text:list-item>
        <text:list-item>
          <text:p text:style-name="P251">Remote IT Administration</text:p>
        </text:list-item>
        <text:list-item>
          <text:p text:style-name="P252">Service Level reports generated from the Nexus in-house support platform</text:p>
        </text:list-item>
        <text:list-item>
          <text:p text:style-name="P253">Call management through 24/7 Technical Service Desk<text:s/>adopting Service Desk Institute (SDI) best practice</text:p>
        </text:list-item>
        <text:list-item>
          <text:p text:style-name="P254">Regular client service reviews in-line with agreed service levels</text:p>
        </text:list-item>
      </text:list>
      <text:p text:style-name="P255"/>
      <text:p text:style-name="P256">Through the adoption of regular client reviews, whether through meetings, conference calls or sharing of information relating to the cloud service being delivered, Nexus are confident that we will deliver quality service offerings. During the delivery of all cloud services, system engineers, consultants and designers who work on our cloud projects are always shadowed virtually by a senior member of Nexus, the quality of work is always reviewed and where necessary signed off before completion or implementation, in this manner we have strict control and governance of the quality of the projects which Nexus deliver.<text:s/></text:p>
      <text:p text:style-name="P257"/>
      <text:p text:style-name="P258">Nexus<text:s/>has<text:s/>a Quality Management System (QMS) in place for the business which allows for continual improvement of the organisation in terms of delivery of work for clients. Change management procedures are employed by our systems engineers when completing work if appropriate and tracking of work and support tickets through our in-house support system is monitored by a dedicated service desk under the control of our Service Desk Team Leader. Upon completion of key stage work for clients, we would look to review the tasks finished with our own stakeholders on the project team, before then consulting with clients to ensure that they are happy with the quality of works completed. If clients have any cause for concern or are not happy with the standard of work at any point in an engagement, then they are able to escalate operationally and commercially if required.</text:p>
      <text:h text:style-name="P259" text:outline-level="2"><text:bookmark-start text:name="_Toc165575267"/><text:bookmark-start text:name="_Toc165625318"/><text:bookmark-start text:name="_Toc165808984"/><text:bookmark-start text:name="_Toc165830790"/><text:bookmark-start text:name="_Toc220612555"/><text:soft-page-break/>Service<text:s/>Levels<text:bookmark-end text:name="_Toc165575267"/><text:bookmark-end text:name="_Toc165625318"/><text:bookmark-end text:name="_Toc165808984"/><text:bookmark-end text:name="_Toc165830790"/><text:bookmark-end text:name="_Toc220612555"/></text:h>
      <text:p text:style-name="P260">The services outlined in this service definition document are provided with 99.9% guaranteed uptime with financially backed service level agreement (SLA) direct from Microsoft.</text:p>
      <text:p text:style-name="P261"/>
      <text:h text:style-name="P262" text:outline-level="2"><text:bookmark-start text:name="_Toc165575269"/><text:bookmark-start text:name="_Toc165625319"/><text:bookmark-start text:name="_Toc165808985"/><text:bookmark-start text:name="_Toc165830791"/><text:bookmark-start text:name="_Toc220612556"/>Ordering<text:s/>and Invoicing<text:bookmark-end text:name="_Toc165575269"/><text:bookmark-end text:name="_Toc165625319"/><text:bookmark-end text:name="_Toc165808985"/><text:bookmark-end text:name="_Toc165830791"/><text:bookmark-end text:name="_Toc220612556"/></text:h>
      <text:p text:style-name="P263">Nexus is an experienced framework contractor, we recognise that orders placed through the G-Cloud framework would involve a detailed discussion of requirements, drawing up of an agreement, completion of a full quotation and Call Off contract, followed by the submission of a Purchase Order (PO). Nexus would then<text:s/>help identify<text:s/>a mutually acceptable start date for the commencement of work.</text:p>
      <text:p text:style-name="P264"/>
      <text:h text:style-name="P265" text:outline-level="2"><text:bookmark-start text:name="_Toc165575270"/><text:bookmark-start text:name="_Toc165625320"/><text:bookmark-start text:name="_Toc165808986"/><text:bookmark-start text:name="_Toc165830792"/><text:bookmark-start text:name="_Toc220612557"/>Termination<text:s/>Terms<text:bookmark-end text:name="_Toc165575270"/><text:bookmark-end text:name="_Toc165625320"/><text:bookmark-end text:name="_Toc165808986"/><text:bookmark-end text:name="_Toc165830792"/><text:bookmark-end text:name="_Toc220612557"/></text:h>
      <text:p text:style-name="P266">Where there are no<text:s/>software<text:s/>licensing agreements<text:s/>for the<text:s/>resource-based<text:s/>services which Nexus are delivering, there are no additional termination terms, which would be in accordance with the framework agreement and Call Off contract. Where software licensing<text:s/>agreements are required<text:s/>for<text:s/>service<text:s/>delivery, then<text:s/>the terms on such an agreement<text:s/>would apply, in conjunction with the framework agreement.</text:p>
      <text:h text:style-name="Heading2" text:outline-level="2"><text:bookmark-start text:name="_Toc384644979"/><text:bookmark-start text:name="_Toc165575271"/><text:bookmark-start text:name="_Toc165625321"/><text:bookmark-start text:name="_Toc165808987"/><text:bookmark-start text:name="_Toc165830793"/><text:bookmark-start text:name="_Toc220612558"/>Customer<text:s/>Responsibilities<text:bookmark-end text:name="_Toc384644979"/><text:bookmark-end text:name="_Toc165575271"/><text:bookmark-end text:name="_Toc165625321"/><text:bookmark-end text:name="_Toc165808987"/><text:bookmark-end text:name="_Toc165830793"/><text:bookmark-end text:name="_Toc220612558"/><text:s/></text:h>
      <text:p text:style-name="P267">Nexus expects our clients to be responsible for providing all agreed information and data to enable Nexus to meet its obligations in terms of the delivery of any cloud service<text:s/>or<text:s/>consultancy service. Nexus would expect adequate and reasonable access to the key members of staff at a client site, so Nexus can discharge its obligations. The client should provide staff with appropriate qualifications to meet roles defined under any service agreement and responsibilities would include:</text:p>
      <text:list text:style-name="LFO1" text:continue-numbering="true">
        <text:list-item>
          <text:p text:style-name="P268">Management and control of access and responsibilities of end users</text:p>
        </text:list-item>
        <text:list-item>
          <text:p text:style-name="ListParagraph"><text:span text:style-name="T269">Control and monitoring of sensitive<text:s/></text:span><text:span text:style-name="T270">information</text:span></text:p>
        </text:list-item>
      </text:list>
      <text:p text:style-name="Normal"><text:span text:style-name="T271">Any other dependencies would be discussed with our client before commencement of any contract or service under the framework agreement.</text:span></text:p>
      <text:p text:style-name="P272"/>
      <text:h text:style-name="Heading2" text:outline-level="2"><text:bookmark-start text:name="_Toc165575272"/><text:bookmark-start text:name="_Toc165625322"/><text:bookmark-start text:name="_Toc165808988"/><text:bookmark-start text:name="_Toc165830794"/><text:bookmark-start text:name="_Toc220612559"/>Trial<text:s/>Service<text:bookmark-end text:name="_Toc165575272"/><text:bookmark-end text:name="_Toc165625322"/><text:bookmark-end text:name="_Toc165808988"/><text:bookmark-end text:name="_Toc165830794"/><text:bookmark-end text:name="_Toc220612559"/></text:h>
      <text:p text:style-name="Normal"><text:span text:style-name="T273">Nexus can provide free of charge trials for some of the services outlined in this service definition, these would form part of a proof of concept and design phases of any service and/or project.</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ontserrat" svg:font-family="Montserrat" style:font-family-generic="system" style:font-pitch="variable" svg:panose-1="0 0 5 0 0 0 0 0 0 0"/>
    <style:font-face style:name="Montserrat Light" svg:font-family="Montserrat Light" style:font-family-generic="system" style:font-pitch="variable" svg:panose-1="0 0 4 0 0 0 0 0 0 0"/>
    <style:font-face style:name="Century Gothic" svg:font-family="Century Gothic" style:font-family-generic="swiss" style:font-pitch="variable" svg:panose-1="2 11 5 2 2 2 2 2 2 4"/>
    <style:font-face style:name="Rotis Sans Serif" svg:font-family="Rotis Sans Serif" style:font-family-generic="roman" svg:panose-1="0 0 0 0 0 0 0 0 0 0"/>
    <style:font-face style:name="Cambria" svg:font-family="Cambria" style:font-family-generic="roman" style:font-pitch="variable" svg:panose-1="2 4 5 3 5 4 6 3 2 4"/>
    <style:font-face style:name="1Stone Serif" svg:font-family="1Stone Serif" style:font-family-generic="swiss" style:font-pitch="variable"/>
    <style:font-face style:name="Tahoma" svg:font-family="Tahoma" style:font-family-generic="swiss" style:font-pitch="variable" svg:panose-1="2 11 6 4 3 5 4 4 2 4"/>
    <style:font-face style:name="Aleo" svg:font-family="Aleo" style:font-family-generic="system" style:font-pitch="variable"/>
    <style:font-face style:name="Segoe UI" svg:font-family="Segoe UI" style:font-family-generic="swiss" style:font-pitch="variable" svg:panose-1="2 11 5 2 4 2 4 2 2 3"/>
    <style:font-face style:name="Calibri" svg:font-family="Calibri" style:font-family-generic="swiss" style:font-pitch="variable" svg:panose-1="2 15 5 2 2 2 4 3 2 4"/>
    <style:font-face style:name="Consolas" svg:font-family="Consolas" style:font-family-generic="modern" style:font-pitch="fixed" svg:panose-1="2 11 6 9 2 2 4 3 2 4"/>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StyleHeading18ptCenteredBefore0ptAfter0pt" style:display-name="Style Heading 1 + 8 pt Centered Before:  0 pt After:  0 pt" style:family="paragraph" style:parent-style-name="Heading1" style:default-outline-level="1">
      <style:paragraph-properties fo:keep-together="auto" fo:text-align="center" fo:margin-top="0in" fo:margin-bottom="0in" fo:line-height="100%"/>
      <style:text-properties style:font-name="Arial" style:font-name-asian="Times New Roman" style:font-name-complex="Arial" fo:font-weight="bold" style:font-weight-asian="bold" style:use-window-font-color="true" fo:font-size="8pt" style:font-size-asian="8pt" style:font-size-complex="10pt" fo:language="en" fo:country="US" fo:hyphenate="false"/>
    </style:style>
    <style:style style:name="Normal" style:display-name="Normal" style:family="paragraph">
      <style:paragraph-properties fo:margin-bottom="0.0833in" fo:line-height="0.2222in"/>
      <style:text-properties style:font-name="Montserrat" style:language-asian="en" style:country-asian="US" fo:hyphenate="false"/>
    </style:style>
    <style:style style:name="Heading1" style:display-name="Heading 1" style:family="paragraph" style:parent-style-name="Normal" style:next-style-name="Normal" style:default-outline-level="1">
      <style:paragraph-properties fo:keep-with-next="always" fo:keep-together="always" fo:margin-top="0.1666in"/>
      <style:text-properties style:font-name="Montserrat Light" style:font-name-asian="Times New Roman" style:font-name-complex="Times New Roman" fo:color="#D65F00" fo:font-size="17pt" style:font-size-asian="17pt" style:font-size-complex="16pt" fo:hyphenate="false"/>
    </style:style>
    <style:style style:name="Heading2" style:display-name="Heading 2" style:family="paragraph" style:parent-style-name="Heading1" style:next-style-name="Normal" style:default-outline-level="2">
      <style:text-properties style:use-window-font-color="true" fo:font-size="15pt" style:font-size-asian="15pt" fo:hyphenate="false"/>
    </style:style>
    <style:style style:name="Heading3" style:display-name="Heading 3" style:family="paragraph" style:parent-style-name="Heading2" style:next-style-name="Normal" style:default-outline-level="3">
      <style:text-properties fo:font-size="13pt" style:font-size-asian="13pt" fo:hyphenate="false"/>
    </style:style>
    <style:style style:name="Heading4" style:display-name="Heading 4" style:family="paragraph" style:parent-style-name="Normal" style:next-style-name="Normal" style:auto-update="true" style:default-outline-level="4">
      <style:paragraph-properties fo:keep-with-next="always" fo:keep-together="always" fo:margin-top="0.0833in"/>
      <style:text-properties style:font-name="Montserrat Light" style:font-name-asian="Times New Roman" style:font-name-complex="Times New Roman" style:font-style-complex="italic" fo:color="#000000" fo:font-size="11pt" style:font-size-asian="11pt" style:font-size-complex="11pt" fo:hyphenate="false"/>
    </style:style>
    <style:style style:name="Heading5" style:display-name="Heading 5" style:family="paragraph" style:parent-style-name="Normal" style:next-style-name="Normal" style:default-outline-level="5">
      <style:paragraph-properties fo:keep-with-next="always" fo:text-align="center" fo:margin-bottom="0in" fo:line-height="100%">
        <style:tab-stops>
          <style:tab-stop style:type="left" style:position="0.5in"/>
        </style:tab-stops>
      </style:paragraph-properties>
      <style:text-properties style:font-name="Century Gothic" fo:font-weight="bold" style:font-weight-asian="bold" fo:font-size="14pt" style:font-size-asian="14pt" fo:hyphenate="false"/>
    </style:style>
    <style:style style:name="Heading6" style:display-name="Heading 6" style:family="paragraph" style:parent-style-name="Normal" style:next-style-name="Normal" style:default-outline-level="6">
      <style:paragraph-properties fo:keep-with-next="always" fo:text-align="center" fo:margin-bottom="0in" fo:line-height="100%"/>
      <style:text-properties style:font-name="Rotis Sans Serif" fo:font-weight="bold" style:font-weight-asian="bold" fo:font-style="italic" style:font-style-asian="italic" fo:font-size="16pt" style:font-size-asian="16pt" fo:hyphenate="false"/>
    </style:style>
    <style:style style:name="Heading7" style:display-name="Heading 7" style:family="paragraph" style:parent-style-name="Normal" style:next-style-name="Normal" style:default-outline-level="7">
      <style:paragraph-properties fo:text-align="justify" fo:margin-top="0.1666in" fo:margin-bottom="0.0416in" fo:line-height="100%"/>
      <style:text-properties style:font-name="Arial" fo:font-size="12pt" style:font-size-asian="12pt" style:font-size-complex="12pt" fo:hyphenate="false"/>
    </style:style>
    <style:style style:name="Heading9" style:display-name="Heading 9" style:family="paragraph" style:parent-style-name="Normal" style:next-style-name="Normal" style:default-outline-level="9">
      <style:paragraph-properties fo:keep-with-next="always" fo:keep-together="always" fo:text-align="justify" fo:margin-top="0.1388in" fo:margin-bottom="0in" fo:line-height="100%"/>
      <style:text-properties style:font-name="Cambria" style:font-name-asian="Times New Roman" style:font-name-complex="Times New Roman" fo:font-style="italic" style:font-style-asian="italic" style:font-style-complex="italic" fo:color="#404040" fo:hyphenate="false"/>
    </style:style>
    <style:style style:name="DefaultParagraphFont" style:display-name="Default Paragraph Font" style:family="text"/>
    <style:style style:name="BodyText" style:display-name="Body Text" style:family="paragraph" style:parent-style-name="Normal">
      <style:text-properties style:font-name="1Stone Serif" fo:font-size="9.5pt" style:font-size-asian="9.5pt" fo:hyphenate="false"/>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language-asian="en" style:country-asian="US"/>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language-asian="en" style:country-asian="US"/>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complex="Tahoma" fo:font-size="8pt" style:font-size-asian="8pt" style:font-size-complex="8pt" style:language-asian="en" style:country-asian="US"/>
    </style:style>
    <style:style style:name="Heading1Char" style:display-name="Heading 1 Char" style:family="text" style:parent-style-name="DefaultParagraphFont">
      <style:text-properties style:font-name="Montserrat Light" style:font-name-asian="Times New Roman" style:font-name-complex="Times New Roman" fo:color="#D65F00" fo:font-size="17pt" style:font-size-asian="17pt" style:font-size-complex="16pt" style:language-asian="en" style:country-asian="US"/>
    </style:style>
    <style:style style:name="Title" style:display-name="Title" style:family="paragraph" style:parent-style-name="Header" style:next-style-name="Normal">
      <style:paragraph-properties fo:margin-top="0.0833in"/>
      <style:text-properties style:font-name="Aleo" style:font-name-complex="Segoe UI" fo:color="#D65F00" fo:font-size="20pt" style:font-size-asian="20pt" style:font-size-complex="28pt" fo:hyphenate="false"/>
    </style:style>
    <style:style style:name="TitleChar" style:display-name="Title Char" style:family="text" style:parent-style-name="DefaultParagraphFont">
      <style:text-properties style:font-name="Aleo" style:font-name-complex="Segoe UI" fo:color="#D65F00" fo:font-size="20pt" style:font-size-asian="20pt" style:font-size-complex="28pt" style:language-asian="en" style:country-asian="US"/>
    </style:style>
    <style:style style:name="Heading2Char" style:display-name="Heading 2 Char" style:family="text" style:parent-style-name="DefaultParagraphFont">
      <style:text-properties style:font-name="Montserrat Light" style:font-name-asian="Times New Roman" style:font-name-complex="Times New Roman" fo:font-size="15pt" style:font-size-asian="15pt" style:font-size-complex="16pt" style:language-asian="en" style:country-asian="US"/>
    </style:style>
    <style:style style:name="BodyTextChar" style:display-name="Body Text Char" style:family="text" style:parent-style-name="DefaultParagraphFont">
      <style:text-properties style:font-name="1Stone Serif" fo:font-size="9.5pt" style:font-size-asian="9.5pt" style:language-asian="en" style:country-asian="US"/>
    </style:style>
    <style:style style:name="Heading3Char" style:display-name="Heading 3 Char" style:family="text" style:parent-style-name="DefaultParagraphFont">
      <style:text-properties style:font-name="Montserrat Light" style:font-name-asian="Times New Roman" style:font-name-complex="Times New Roman" fo:font-size="13pt" style:font-size-asian="13pt" style:font-size-complex="16pt" style:language-asian="en" style:country-asian="US"/>
    </style:style>
    <style:style style:name="ListParagraph" style:display-name="List Paragraph" style:family="paragraph" style:parent-style-name="Normal" style:list-style-name="LFO1">
      <style:paragraph-properties style:contextual-spacing="true"/>
      <style:text-properties fo:hyphenate="false"/>
    </style:style>
    <style:style style:name="NumberedTerms" style:display-name="Numbered Terms" style:family="paragraph" style:parent-style-name="ListParagraph" style:list-style-name="LFO2">
      <style:text-properties fo:hyphenate="false"/>
    </style:style>
    <style:style style:name="ListParagraphChar" style:display-name="List Paragraph Char" style:family="text" style:parent-style-name="DefaultParagraphFont">
      <style:text-properties style:font-name="Montserrat" style:language-asian="en" style:country-asian="US"/>
    </style:style>
    <style:style style:name="NumberedTermsChar" style:display-name="Numbered Terms Char" style:family="text" style:parent-style-name="ListParagraphChar">
      <style:text-properties style:font-name="Montserrat" style:language-asian="en" style:country-asian="US"/>
    </style:style>
    <style:style style:name="NormalInversed" style:display-name="Normal Inversed" style:family="paragraph" style:parent-style-name="Normal">
      <style:text-properties fo:color="#D65F00" fo:hyphenate="false"/>
    </style:style>
    <style:style style:name="NormalWhite" style:display-name="Normal White" style:family="paragraph" style:parent-style-name="NormalInversed">
      <style:text-properties fo:color="#FFFFFF" fo:hyphenate="false"/>
    </style:style>
    <style:style style:name="NormalInversedChar" style:display-name="Normal Inversed Char" style:family="text" style:parent-style-name="DefaultParagraphFont">
      <style:text-properties style:font-name="Montserrat" fo:color="#D65F00" style:language-asian="en" style:country-asian="US"/>
    </style:style>
    <style:style style:name="NormalWhiteChar" style:display-name="Normal White Char" style:family="text" style:parent-style-name="NormalInversedChar">
      <style:text-properties style:font-name="Montserrat" fo:color="#FFFFFF" style:language-asian="en" style:country-asian="US"/>
    </style:style>
    <style:style style:name="TOCHeading" style:display-name="TOC Heading" style:family="paragraph" style:parent-style-name="Heading1" style:next-style-name="Normal">
      <style:paragraph-properties fo:margin-bottom="0in" fo:line-height="107%"/>
      <style:text-properties fo:color="#D45D00" fo:language="en" fo:country="US" fo:hyphenate="false"/>
    </style:style>
    <style:style style:name="TOC1" style:display-name="TOC 1" style:family="paragraph" style:parent-style-name="Normal" style:next-style-name="Normal" style:auto-update="true">
      <style:paragraph-properties fo:margin-bottom="0.0694in"/>
      <style:text-properties fo:hyphenate="false"/>
    </style:style>
    <style:style style:name="TOC2" style:display-name="TOC 2" style:family="paragraph" style:parent-style-name="Normal" style:next-style-name="Normal" style:auto-update="true">
      <style:paragraph-properties fo:margin-bottom="0.0694in" fo:margin-left="0.1388in">
        <style:tab-stops/>
      </style:paragraph-properties>
      <style:text-properties fo:hyphenate="false"/>
    </style:style>
    <style:style style:name="TOC3" style:display-name="TOC 3" style:family="paragraph" style:parent-style-name="Normal" style:next-style-name="Normal" style:auto-update="true">
      <style:paragraph-properties fo:margin-bottom="0.0694in" fo:margin-left="0.2777in">
        <style:tab-stops/>
      </style:paragraph-properties>
      <style:text-properties fo:hyphenate="false"/>
    </style:style>
    <style:style style:name="Hyperlink" style:display-name="Hyperlink" style:family="text" style:parent-style-name="DefaultParagraphFont">
      <style:text-properties fo:color="#D45D00" style:text-underline-type="single" style:text-underline-style="solid" style:text-underline-width="auto" style:text-underline-mode="continuous"/>
    </style:style>
    <style:style style:name="PlaceholderText" style:display-name="Placeholder Text" style:family="text" style:parent-style-name="DefaultParagraphFont">
      <style:text-properties fo:color="#808080"/>
    </style:style>
    <style:style style:name="Heading4Char" style:display-name="Heading 4 Char" style:family="text" style:parent-style-name="DefaultParagraphFont">
      <style:text-properties style:font-name="Montserrat Light" style:font-name-asian="Times New Roman" style:font-name-complex="Times New Roman" style:font-style-complex="italic" fo:color="#000000" fo:font-size="11pt" style:font-size-asian="11pt" style:font-size-complex="11pt" style:language-asian="en" style:country-asian="US"/>
    </style:style>
    <style:style style:name="Revision" style:display-name="Revision" style:family="paragraph">
      <style:text-properties style:font-name="Montserrat" style:language-asian="en" style:country-asian="US" fo:hyphenate="false"/>
    </style:style>
    <style:style style:name="NumberedTermsHeading" style:display-name="Numbered Terms Heading" style:family="paragraph" style:parent-style-name="NumberedTerms" style:list-style-name="LFO3">
      <style:paragraph-properties fo:margin-left="0.2479in" fo:text-indent="-0.2479in">
        <style:tab-stops/>
      </style:paragraph-properties>
      <style:text-properties fo:font-weight="bold" style:font-weight-asian="bold" fo:text-transform="uppercase" fo:hyphenate="false"/>
    </style:style>
    <style:style style:name="NumberedTermsHeadingChar" style:display-name="Numbered Terms Heading Char" style:family="text" style:parent-style-name="NumberedTermsChar">
      <style:text-properties style:font-name="Montserrat" fo:font-weight="bold" style:font-weight-asian="bold" fo:text-transform="uppercase" style:language-asian="en" style:country-asian="US"/>
    </style:style>
    <style:style style:name="NumberedText" style:display-name="Numbered Text" style:family="paragraph" style:parent-style-name="Normal" style:list-style-name="LFO4">
      <style:text-properties fo:hyphenate="false"/>
    </style:style>
    <style:style style:name="NumberedTextChar" style:display-name="Numbered Text Char" style:family="text" style:parent-style-name="NumberedTermsHeadingChar">
      <style:text-properties style:font-name="Montserrat" fo:font-weight="normal" style:font-weight-asian="normal" fo:text-transform="none" style:language-asian="en" style:country-asian="US"/>
    </style:style>
    <style:style style:name="Subtitle" style:display-name="Subtitle" style:family="paragraph" style:parent-style-name="Normal" style:next-style-name="Normal">
      <style:paragraph-properties fo:margin-bottom="0.1111in"/>
      <style:text-properties style:font-name="Calibri" style:font-name-asian="Times New Roman" style:font-name-complex="Times New Roman" fo:color="#5A5A5A" fo:letter-spacing="0.0104in" fo:font-size="11pt" style:font-size-asian="11pt" style:font-size-complex="11pt" fo:hyphenate="false"/>
    </style:style>
    <style:style style:name="SubtitleChar" style:display-name="Subtitle Char" style:family="text" style:parent-style-name="DefaultParagraphFont">
      <style:text-properties style:font-name="Calibri" style:font-name-asian="Times New Roman" style:font-name-complex="Times New Roman" fo:color="#5A5A5A" fo:letter-spacing="0.0104in" fo:font-size="11pt" style:font-size-asian="11pt" style:font-size-complex="11pt" style:language-asian="en" style:country-asian="US"/>
    </style:style>
    <style:style style:name="Heading5Char" style:display-name="Heading 5 Char" style:family="text" style:parent-style-name="DefaultParagraphFont">
      <style:text-properties style:font-name="Century Gothic" fo:font-weight="bold" style:font-weight-asian="bold" fo:font-size="14pt" style:font-size-asian="14pt" style:language-asian="en" style:country-asian="US"/>
    </style:style>
    <style:style style:name="Heading6Char" style:display-name="Heading 6 Char" style:family="text" style:parent-style-name="DefaultParagraphFont">
      <style:text-properties style:font-name="Rotis Sans Serif" fo:font-weight="bold" style:font-weight-asian="bold" fo:font-style="italic" style:font-style-asian="italic" fo:font-size="16pt" style:font-size-asian="16pt" style:language-asian="en" style:country-asian="US"/>
    </style:style>
    <style:style style:name="Heading7Char" style:display-name="Heading 7 Char" style:family="text" style:parent-style-name="DefaultParagraphFont">
      <style:text-properties style:font-name="Arial" fo:font-size="12pt" style:font-size-asian="12pt" style:font-size-complex="12pt" style:language-asian="en" style:country-asian="US"/>
    </style:style>
    <style:style style:name="Heading9Char" style:display-name="Heading 9 Char" style:family="text" style:parent-style-name="DefaultParagraphFont">
      <style:text-properties style:font-name="Cambria" style:font-name-asian="Times New Roman" style:font-name-complex="Times New Roman" fo:font-style="italic" style:font-style-asian="italic" style:font-style-complex="italic" fo:color="#404040" style:language-asian="en" style:country-asian="US"/>
    </style:style>
    <style:style style:name="FootnoteText" style:display-name="Footnote Text" style:family="paragraph" style:parent-style-name="Normal">
      <style:paragraph-properties fo:text-align="justify" fo:margin-bottom="0in" fo:line-height="100%"/>
      <style:text-properties style:font-name="Arial" fo:font-size="12pt" style:font-size-asian="12pt" fo:language="en" fo:country="US" fo:hyphenate="false"/>
    </style:style>
    <style:style style:name="FootnoteTextChar" style:display-name="Footnote Text Char" style:family="text" style:parent-style-name="DefaultParagraphFont">
      <style:text-properties style:font-name="Arial" fo:font-size="12pt" style:font-size-asian="12pt" fo:language="en" fo:country="US" style:language-asian="en" style:country-asian="US"/>
    </style:style>
    <style:style style:name="WfxFaxNum" style:display-name="WfxFaxNum" style:family="paragraph" style:parent-style-name="Normal">
      <style:paragraph-properties fo:text-align="justify" fo:margin-bottom="0in" fo:line-height="100%"/>
      <style:text-properties style:font-name="Arial" fo:language="en" fo:country="US" fo:hyphenate="false"/>
    </style:style>
    <style:style style:name="List" style:display-name="List" style:family="paragraph" style:parent-style-name="Normal">
      <style:paragraph-properties fo:text-align="justify" fo:margin-bottom="0in" fo:line-height="100%" fo:margin-left="0.1965in" fo:text-indent="-0.1965in">
        <style:tab-stops/>
      </style:paragraph-properties>
      <style:text-properties style:font-name="Arial" fo:language="en" fo:country="US" fo:hyphenate="false"/>
    </style:style>
    <style:style style:name="QuoteDetails" style:display-name="Quote Details" style:family="paragraph" style:parent-style-name="BodyText">
      <style:paragraph-properties fo:text-align="justify" fo:margin-bottom="0in" fo:line-height="100%"/>
      <style:text-properties style:font-name="Arial" fo:font-weight="bold" style:font-weight-asian="bold" fo:font-style="italic" style:font-style-asian="italic" fo:font-size="12pt" style:font-size-asian="12pt" style:font-size-complex="12pt" fo:hyphenate="false"/>
    </style:style>
    <style:style style:name="TOC4" style:display-name="TOC 4" style:family="paragraph" style:parent-style-name="Normal" style:next-style-name="Normal" style:auto-update="true">
      <style:paragraph-properties fo:text-align="justify" fo:margin-bottom="0.0694in" fo:line-height="100%" fo:margin-left="0.4173in">
        <style:tab-stops/>
      </style:paragraph-properties>
      <style:text-properties style:font-name="Arial" fo:hyphenate="false"/>
    </style:style>
    <style:style style:name="StyleArial" style:display-name="Style Arial" style:family="text" style:parent-style-name="DefaultParagraphFont">
      <style:text-properties style:font-name="Arial"/>
    </style:style>
    <style:style style:name="Header-Quote" style:display-name="Header-Quote" style:family="paragraph" style:parent-style-name="Header" style:next-style-name="Normal">
      <style:paragraph-properties fo:text-align="justify" fo:margin-top="0.0277in" fo:margin-bottom="0.0277in" fo:line-height="100%">
        <style:tab-stops>
          <style:tab-stop style:type="center" style:position="2.884in"/>
          <style:tab-stop style:type="right" style:position="5.768in"/>
        </style:tab-stops>
      </style:paragraph-properties>
      <style:text-properties style:font-name="Arial" style:font-name-complex="Arial" fo:font-size="12pt" style:font-size-asian="12pt" style:font-size-complex="12pt" fo:hyphenate="false"/>
    </style:style>
    <style:style style:name="Header-Quotebold" style:display-name="Header-Quote+bold" style:family="paragraph" style:parent-style-name="Header-Quote" style:next-style-name="Header">
      <style:text-properties fo:font-weight="bold" style:font-weight-asian="bold" fo:hyphenate="false"/>
    </style:style>
    <style:style style:name="Header-QuoteItalic" style:display-name="Header-Quote+Italic" style:family="paragraph" style:parent-style-name="Header-Quote">
      <style:text-properties fo:font-style="italic" style:font-style-asian="italic" fo:font-size="8pt" style:font-size-asian="8pt" style:font-size-complex="8pt" fo:hyphenate="false"/>
    </style:style>
    <style:style style:name="StyleBodyTextArial" style:display-name="Style Body Text + Arial" style:family="paragraph" style:parent-style-name="BodyText">
      <style:paragraph-properties fo:text-align="justify" fo:margin-bottom="0in" fo:line-height="100%"/>
      <style:text-properties style:font-name="Arial" fo:font-size="10pt" style:font-size-asian="10pt" fo:hyphenate="false"/>
    </style:style>
    <style:style style:name="ListBullet" style:display-name="List Bullet" style:family="paragraph" style:parent-style-name="ListParagraph">
      <style:paragraph-properties fo:text-align="justify" fo:margin-bottom="0in" style:line-height-at-least="0.2166in" fo:margin-left="0.5in" fo:text-indent="-0.25in">
        <style:tab-stops/>
      </style:paragraph-properties>
      <style:text-properties style:font-name="Arial" style:font-name-complex="Arial" style:language-asian="en" style:country-asian="GB" fo:hyphenate="false"/>
    </style:style>
    <style:style style:name="Checkbox" style:display-name="Check box" style:family="paragraph" style:parent-style-name="Normal">
      <style:paragraph-properties fo:text-align="center" fo:margin-top="0.0277in" fo:margin-bottom="0.0277in" fo:line-height="100%"/>
      <style:text-properties style:font-name="Arial" style:font-name-complex="Arial" fo:color="#000000" fo:font-size="12pt" style:font-size-asian="12pt" style:font-size-complex="8pt" fo:hyphenate="false"/>
    </style:style>
    <style:style style:name="StyleBodyText18ptBold" style:display-name="Style Body Text + 18 pt Bold" style:family="paragraph" style:parent-style-name="BodyText">
      <style:paragraph-properties fo:text-align="center" fo:margin-bottom="0in" fo:line-height="100%"/>
      <style:text-properties style:font-name="Arial" fo:font-weight="bold" style:font-weight-asian="bold" style:font-weight-complex="bold" fo:font-size="18pt" style:font-size-asian="18pt" fo:hyphenate="false"/>
    </style:style>
    <style:style style:name="Style8ptCentered" style:display-name="Style 8 pt Centered" style:family="paragraph" style:parent-style-name="Normal">
      <style:paragraph-properties fo:text-align="center" fo:margin-bottom="0in" fo:line-height="100%"/>
      <style:text-properties style:font-name="Arial" fo:font-size="16pt" style:font-size-asian="16pt" fo:hyphenate="false"/>
    </style:style>
    <style:style style:name="TermsConditions" style:display-name="Terms&amp;Conditions" style:family="paragraph" style:parent-style-name="BodyText">
      <style:paragraph-properties fo:text-align="justify" fo:margin-bottom="0in" fo:line-height="100%"/>
      <style:text-properties style:font-name="Arial" fo:font-size="4.5pt" style:font-size-asian="4.5pt" fo:hyphenate="false"/>
    </style:style>
    <style:style style:name="Style8ptCentered1" style:display-name="Style 8 pt Centered1" style:family="paragraph" style:parent-style-name="Normal">
      <style:paragraph-properties fo:text-align="center" fo:margin-bottom="0in" fo:line-height="100%"/>
      <style:text-properties style:font-name="Arial" fo:font-size="20pt" style:font-size-asian="20pt" fo:hyphenate="false"/>
    </style:style>
    <style:style style:name="TermsConditionsHeading" style:display-name="Terms&amp;Conditions Heading" style:family="paragraph" style:parent-style-name="TermsConditions">
      <style:text-properties style:text-underline-type="single" style:text-underline-style="solid" style:text-underline-width="auto" style:text-underline-mode="continuous" fo:hyphenate="false"/>
    </style:style>
    <style:style style:name="StyleBodyText12ptBoldRightBefore6ptAfter6pt" style:display-name="Style Body Text + 12 pt Bold Right Before:  6 pt After:  6 pt" style:family="paragraph" style:parent-style-name="StyleBodyText12ptBoldRightBefore6ptAfter6pt1">
      <style:text-properties fo:hyphenate="false"/>
    </style:style>
    <style:style style:name="StyleBodyText12ptBoldRightBefore6ptAfter6pt1" style:display-name="Style Body Text + 12 pt Bold Right Before:  6 pt After:  6 pt1" style:family="paragraph" style:parent-style-name="BodyText">
      <style:paragraph-properties fo:text-align="end" fo:margin-top="0.0833in" fo:line-height="100%"/>
      <style:text-properties style:font-name="Arial" fo:font-weight="bold" style:font-weight-asian="bold" style:font-weight-complex="bold" fo:font-size="10pt" style:font-size-asian="10pt" fo:hyphenate="false"/>
    </style:style>
    <style:style style:name="StyleBodyText12ptRightBefore6ptAfter6pt" style:display-name="Style Body Text + 12 pt Right Before:  6 pt After:  6 pt" style:family="paragraph" style:parent-style-name="BodyText">
      <style:paragraph-properties fo:text-align="end" fo:margin-top="0.0833in" fo:line-height="100%"/>
      <style:text-properties style:font-name="Arial" fo:font-size="10pt" style:font-size-asian="10pt" fo:hyphenate="false"/>
    </style:style>
    <style:style style:name="NBPara8pt" style:display-name="NB Para + 8 pt" style:family="paragraph" style:parent-style-name="BodyText">
      <style:paragraph-properties fo:margin-top="0.0833in" fo:line-height="100%"/>
      <style:text-properties style:font-name="Arial" fo:font-size="8pt" style:font-size-asian="8pt" fo:language="en" fo:country="US" fo:hyphenate="false"/>
    </style:style>
    <style:style style:name="StyleBodyText9ptItalicRight" style:display-name="Style Body Text + 9 pt Italic Right" style:family="paragraph" style:parent-style-name="BodyText">
      <style:paragraph-properties fo:text-align="end" fo:margin-bottom="0in" fo:line-height="100%"/>
      <style:text-properties style:font-name="Arial" fo:font-style="italic" style:font-style-asian="italic" style:font-style-complex="italic" fo:font-size="9pt" style:font-size-asian="9pt" fo:language="en" fo:country="US" fo:hyphenate="false"/>
    </style:style>
    <style:style style:name="TableSpacing-8pt" style:display-name="Table Spacing - 8 pt" style:family="paragraph" style:parent-style-name="BodyText">
      <style:paragraph-properties fo:margin-bottom="0in" fo:line-height="100%"/>
      <style:text-properties style:font-name="Arial" fo:font-size="8pt" style:font-size-asian="8pt" fo:language="en" fo:country="US" fo:hyphenate="false"/>
    </style:style>
    <style:style style:name="TermsConditionsCentered" style:display-name="Terms&amp;Conditions Centered" style:family="paragraph" style:parent-style-name="BodyText">
      <style:paragraph-properties fo:text-align="center" fo:margin-bottom="0in" fo:line-height="100%"/>
      <style:text-properties style:font-name="Arial" fo:font-size="4.5pt" style:font-size-asian="4.5pt" fo:language="en" fo:country="US" fo:hyphenate="false"/>
    </style:style>
    <style:style style:name="Header-Address" style:display-name="Header-Address" style:family="paragraph" style:parent-style-name="Header">
      <style:paragraph-properties fo:margin-bottom="0in" fo:line-height="100%">
        <style:tab-stops>
          <style:tab-stop style:type="center" style:position="2.884in"/>
          <style:tab-stop style:type="right" style:position="5.768in"/>
        </style:tab-stops>
      </style:paragraph-properties>
      <style:text-properties style:font-name="Arial" fo:font-size="7pt" style:font-size-asian="7pt" fo:hyphenate="false"/>
    </style:style>
    <style:style style:name="PlainText" style:display-name="Plain Text" style:family="paragraph" style:parent-style-name="Normal">
      <style:paragraph-properties fo:margin-bottom="0in" fo:line-height="100%"/>
      <style:text-properties style:font-name="Consolas" style:font-name-asian="Calibri" style:font-name-complex="Times New Roman" fo:font-size="10.5pt" style:font-size-asian="10.5pt" style:font-size-complex="10.5pt" fo:hyphenate="false"/>
    </style:style>
    <style:style style:name="PlainTextChar" style:display-name="Plain Text Char" style:family="text" style:parent-style-name="DefaultParagraphFont">
      <style:text-properties style:font-name="Consolas" style:font-name-asian="Calibri" style:font-name-complex="Times New Roman" fo:font-size="10.5pt" style:font-size-asian="10.5pt" style:font-size-complex="10.5pt" style:language-asian="en" style:country-asian="US"/>
    </style:style>
    <style:style style:name="FollowedHyperlink" style:display-name="FollowedHyperlink" style:family="text" style:parent-style-name="DefaultParagraphFont">
      <style:text-properties fo:color="#004976" style:text-underline-type="single" style:text-underline-style="solid" style:text-underline-width="auto" style:text-underline-mode="continuous"/>
    </style:style>
    <style:style style:name="HTMLPreformatted" style:display-name="HTML Preformatted" style:family="paragraph" style:parent-style-name="Normal">
      <style:paragraph-properties fo:margin-bottom="0in" fo:line-height="15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complex="Courier New" fo:language="en" fo:country="US" fo:hyphenate="false"/>
    </style:style>
    <style:style style:name="HTMLPreformattedChar" style:display-name="HTML Preformatted Char" style:family="text" style:parent-style-name="DefaultParagraphFont">
      <style:text-properties style:font-name="Courier New" style:font-name-complex="Courier New" fo:language="en" fo:country="US" style:language-asian="en" style:country-asian="US"/>
    </style:style>
    <style:style style:name="ScheduleTitle" style:display-name="Schedule Title" style:family="paragraph" style:parent-style-name="Normal" style:next-style-name="Normal" style:list-style-name="LFO7" style:default-outline-level="1">
      <style:paragraph-properties fo:text-align="center" fo:margin-bottom="0.1388in" fo:line-height="115%"/>
      <style:text-properties style:font-name="Arial" style:font-name-asian="Times New Roman" style:font-name-complex="Times New Roman" fo:font-weight="bold" style:font-weight-asian="bold" style:font-weight-complex="bold" fo:font-size="12pt" style:font-size-asian="12pt" style:font-size-complex="14pt" fo:hyphenate="false"/>
    </style:style>
    <style:style style:name="SClauseL1" style:display-name="S Clause L1" style:family="paragraph" style:parent-style-name="Normal" style:list-style-name="LFO7">
      <style:paragraph-properties fo:margin-bottom="0.1388in" fo:line-height="115%" fo:margin-left="0.4923in" fo:text-indent="-0.4923in">
        <style:tab-stops/>
      </style:paragraph-properties>
      <style:text-properties style:font-name="Arial" style:font-name-asian="Calibri" style:font-name-complex="Times New Roman" style:font-size-complex="11pt" fo:hyphenate="false"/>
    </style:style>
    <style:style style:name="SClauseL2" style:display-name="S Clause L2" style:family="paragraph" style:parent-style-name="SClauseL1" style:list-style-name="LFO7">
      <style:text-properties fo:hyphenate="false"/>
    </style:style>
    <style:style style:name="SClauseL3" style:display-name="S Clause L3" style:family="paragraph" style:parent-style-name="SClauseL2" style:list-style-name="LFO7">
      <style:paragraph-properties fo:margin-left="1.7722in" fo:text-indent="-0.6888in">
        <style:tab-stops/>
      </style:paragraph-properties>
      <style:text-properties fo:hyphenate="false"/>
    </style:style>
    <style:style style:name="SClauseL4" style:display-name="S Clause L4" style:family="paragraph" style:parent-style-name="SClauseL3" style:list-style-name="LFO7">
      <style:text-properties fo:hyphenate="false"/>
    </style:style>
    <style:style style:name="Default" style:display-name="Default" style:family="paragraph">
      <style:paragraph-properties style:text-autospace="none"/>
      <style:text-properties style:font-name="Arial" style:font-name-complex="Arial" fo:color="#000000" fo:font-size="12pt" style:font-size-asian="12pt" style:font-size-complex="12pt" fo:hyphenate="false"/>
    </style:style>
    <style:style style:name="NormalWeb" style:display-name="Normal (Web)" style:family="paragraph" style:parent-style-name="Normal">
      <style:paragraph-properties fo:margin-top="0.0694in" fo:margin-bottom="0.0694in" fo:line-height="100%"/>
      <style:text-properties style:font-name="Times New Roman" fo:font-size="12pt" style:font-size-asian="12pt" style:font-size-complex="12pt" style:language-asian="en" style:country-asian="GB" fo:hyphenate="false"/>
    </style:style>
    <style:style style:name="apple-converted-space" style:display-name="apple-converted-space" style:family="text" style:parent-style-name="DefaultParagraphFont"/>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text:list-style style:name="LFO24" style:display-name="LFO2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UnresolvedMention" style:display-name="Unresolved Mention" style:family="text" style:parent-style-name="DefaultParagraphFon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0"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0"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0"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0"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0"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0"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0"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3">
      <text:list-level-style-number text:level="1" style:num-suffix=".  "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1"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1"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1"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1"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1"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4">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0"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0"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0"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0"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0"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0"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0"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text:list-style style:name="LFO7">
      <text:list-level-style-number text:level="1" style:num-prefix=" Schedule " style:num-suffix=":" style:num-list-format-name="NLF2"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prefix="S" style:num-list-format-name="NLF2" style:num-format="1" text:display-levels="2">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prefix="S" style:num-list-format-name="NLF2"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prefix="S" style:num-list-format-name="NLF2"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prefix="S" style:num-list-format-name="NLF2"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prefix="S" style:num-list-format-name="NLF2"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suffix="." style:num-list-format-name="NLF2" style:num-format="a" style:num-letter-sync="true">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suffix="." style:num-list-format-name="NLF2" style:num-format="i">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suffix="." style:num-list-format-name="NLF2" style:num-format="i">
        <style:list-level-properties text:space-before="0in" text:min-label-width="1.1in" text:list-level-position-and-space-mode="label-alignment">
          <style:list-level-label-alignment text:label-followed-by="listtab" fo:margin-left="1.1in" fo:text-indent="-1.1in"/>
        </style:list-level-properties>
      </text:list-level-style-number>
    </text:list-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Wingdings"/>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5LVL1" style:family="text">
      <style:text-properties style:font-name="Symbo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d45d00" draw:opacity="100%" draw:stroke="solid" svg:stroke-width="0.01389in" svg:stroke-color="#592300" svg:stroke-opacity="100%" draw:stroke-linejoin="miter" svg:stroke-linecap="butt"/>
    </style:default-style>
  </office:styles>
  <office:automatic-styles>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  </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 Schedule %1%:</number:text>
      <number:num-list-label text:level="2"/>
      <number:text>S%1%-%2%</number:text>
      <number:num-list-label text:level="3"/>
      <number:text>S%1%-%2%.%3%</number:text>
      <number:num-list-label text:level="4"/>
      <number:text>S%1%-%2%.%3%.%4%</number:text>
      <number:num-list-label text:level="5"/>
      <number:text>S%1%-%2%.%3%.%4%.%5%</number:text>
      <number:num-list-label text:level="6"/>
      <number:text>S%1%-%2%.%3%.%4%.%5%.%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118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9055in"/>
      </style:header-style>
      <style:footer-style>
        <style:header-footer-properties style:dynamic-spacing="true" fo:min-height="0.6027in"/>
      </style:footer-style>
    </style:page-layout>
    <style:style style:name="P2" style:parent-style-name="Footer" style:family="paragraph">
      <style:paragraph-properties fo:margin-bottom="0in">
        <style:tab-stops>
          <style:tab-stop style:type="center" style:position="3.134in"/>
          <style:tab-stop style:type="left" style:position="5.3951in"/>
        </style:tab-stops>
      </style:paragraph-properties>
    </style:style>
    <style:style style:name="T3" style:parent-style-name="DefaultParagraphFont" style:family="text">
      <style:text-properties style:font-name-complex="Segoe UI" fo:color="#FFFFFF"/>
    </style:style>
    <style:style style:name="P4" style:parent-style-name="Normal" style:family="paragraph">
      <style:paragraph-properties fo:margin-bottom="0in"/>
      <style:text-properties style:font-name="Calibri" style:font-name-asian="Calibri" style:font-name-complex="Calibri" fo:color="#008000" fo:font-size="12pt" style:font-size-asian="12pt" style:font-size-complex="12pt"/>
    </style:style>
    <style:style style:name="T5" style:parent-style-name="DefaultParagraphFont" style:family="text">
      <style:text-properties style:font-name-complex="Segoe UI"/>
    </style:style>
    <style:style style:name="T6" style:parent-style-name="DefaultParagraphFont" style:family="text">
      <style:text-properties style:font-name-complex="Segoe UI"/>
    </style:style>
    <style:style style:name="T7" style:parent-style-name="DefaultParagraphFont" style:family="text">
      <style:text-properties style:font-name-complex="Segoe UI"/>
    </style:style>
    <style:style style:name="T8" style:parent-style-name="DefaultParagraphFont" style:family="text">
      <style:text-properties style:font-name-complex="Segoe UI"/>
    </style:style>
    <style:style style:name="T9" style:parent-style-name="DefaultParagraphFont" style:family="text">
      <style:text-properties style:font-name-complex="Segoe UI"/>
    </style:style>
    <style:style style:name="T10" style:parent-style-name="DefaultParagraphFont" style:family="text">
      <style:text-properties style:font-name-complex="Segoe UI"/>
    </style:style>
    <style:style style:name="T11" style:parent-style-name="DefaultParagraphFont" style:family="text">
      <style:text-properties style:font-name-complex="Segoe UI"/>
    </style:style>
    <style:style style:name="P12" style:parent-style-name="NumberedTermsHeading" style:family="paragraph"/>
    <style:style style:name="P13" style:parent-style-name="Footer" style:family="paragraph">
      <style:paragraph-properties fo:text-align="center" fo:margin-bottom="0in"/>
    </style:style>
    <style:style style:name="T14" style:parent-style-name="DefaultParagraphFont" style:family="text">
      <style:text-properties style:font-name-complex="Segoe UI" fo:font-size="7pt" style:font-size-asian="7pt" style:font-size-complex="7pt"/>
    </style:style>
    <style:style style:name="P15" style:parent-style-name="Normal" style:family="paragraph">
      <style:paragraph-properties fo:margin-bottom="0in"/>
      <style:text-properties style:font-name="Calibri" style:font-name-asian="Calibri" style:font-name-complex="Calibri" fo:color="#008000" fo:font-size="12pt" style:font-size-asian="12pt" style:font-size-complex="12pt"/>
    </style:style>
    <style:style style:name="T16" style:parent-style-name="DefaultParagraphFont" style:family="text">
      <style:text-properties style:font-name-complex="Segoe UI" fo:font-size="7pt" style:font-size-asian="7pt" style:font-size-complex="7pt"/>
    </style:style>
    <style:style style:family="graphic" style:name="a6">
      <style:graphic-properties style:wrap="run-through" style:run-through="foreground" style:horizontal-rel="paragraph" style:vertical-rel="paragraph" style:horizontal-pos="from-left" style:vertical-pos="from-top"/>
    </style:style>
    <style:style style:family="graphic" style:name="a0" style:parent-style-name="Graphics">
      <style:graphic-properties fo:border="none" fo:background-color="transparent" fo:clip="rect(0.00002in, 0.00008in, 0.00009in, 3.53558in)"/>
    </style:style>
    <style:style style:family="graphic" style:name="a7" style:parent-style-name="Graphics">
      <style:graphic-properties fo:border="none" fo:background-color="transparent" draw:decorative="true"/>
    </style:style>
    <style:style style:family="graphic" style:name="a1" style:parent-style-name="Graphics">
      <style:graphic-properties fo:border="none" fo:background-color="transparent"/>
    </style:style>
    <style:style style:family="graphic" style:name="a10" style:parent-style-name="Graphics">
      <style:graphic-properties fo:border="none" fo:background-color="transparent" style:wrap="run-through" style:run-through="background" style:horizontal-rel="page" style:vertical-rel="page" style:horizontal-pos="from-left" style:vertical-pos="from-top" draw:decorative="true"/>
    </style:style>
    <style:style style:family="graphic" style:name="a8" style:parent-style-name="Graphics">
      <style:graphic-properties fo:border="none" fo:background-color="transparent" style:wrap="run-through" style:run-through="foreground" style:horizontal-rel="paragraph" style:vertical-rel="page-content" style:horizontal-pos="from-left" style:vertical-pos="from-top" draw:decorative="true"/>
    </style:style>
    <style:style style:family="graphic" style:name="a2">
      <style:graphic-properties style:wrap="run-through" style:run-through="background" style:horizontal-rel="page" style:vertical-rel="page" style:horizontal-pos="left" style:vertical-pos="top" draw:decorative="true"/>
    </style:style>
    <style:style style:family="graphic" style:name="a9" style:parent-style-name="Graphics">
      <style:graphic-properties fo:wrap-option="no-wrap" fo:border="0.01042in none" fo:padding-top="0in" fo:padding-bottom="0.20833in" fo:padding-left="0in" fo:padding-right="0in" fo:background-color="transparent" draw:textarea-vertical-align="bottom" draw:textarea-horizontal-align="left" style:wrap="run-through" style:run-through="foreground" style:horizontal-rel="page" style:vertical-rel="page" style:horizontal-pos="center" style:vertical-pos="bottom" draw:auto-grow-width="true" draw:auto-grow-height="true"/>
      <style:paragraph-properties style:font-independent-line-spacing="true" style:writing-mode="lr-tb"/>
    </style:style>
    <style:style style:family="graphic" style:name="a3" style:parent-style-name="Graphics">
      <style:graphic-properties fo:wrap-option="no-wrap" fo:border="0.01042in none" fo:padding-top="0in" fo:padding-bottom="0.20833in" fo:padding-left="0in" fo:padding-right="0in" fo:background-color="transparent" draw:textarea-vertical-align="bottom" draw:textarea-horizontal-align="left" style:wrap="run-through" style:run-through="foreground" style:horizontal-rel="page" style:vertical-rel="page" style:horizontal-pos="center" style:vertical-pos="bottom" draw:auto-grow-width="true" draw:auto-grow-height="true"/>
      <style:paragraph-properties style:font-independent-line-spacing="true" style:writing-mode="lr-tb"/>
    </style:style>
    <style:style style:family="graphic" style:name="a4">
      <style:graphic-properties draw:fill="solid" draw:fill-color="#004877" draw:opacity="100%" draw:stroke="none"/>
    </style:style>
    <style:style style:family="graphic" style:name="a5">
      <style:graphic-properties draw:fill="solid" draw:fill-color="#d65f00" draw:opacity="100%" draw:stroke="none"/>
    </style:style>
  </office:automatic-styles>
  <office:master-styles>
    <style:master-page style:name="MPF0" style:page-layout-name="PL0">
      <style:header>
        <text:p text:style-name="Normal"><draw:g draw:z-index="251655680" draw:name="Group 4" draw:id="id2" draw:style-name="a2" text:anchor-type="paragraph"><svg:title/><svg:desc/><draw:frame draw:id="id0" draw:style-name="a0" draw:name="Picture 197" svg:x="5.38373in" svg:y="0in" svg:width="2.86511in" svg:height="1.09366in" style:rel-width="scale" style:rel-height="scale"><draw:image xlink:href="media/image1.png" xlink:type="simple" xlink:show="embed" xlink:actuate="onLoad"/><svg:title/><svg:desc>A picture containing text

Description automatically generated</svg:desc></draw:frame><draw:frame draw:id="id1" draw:style-name="a1" draw:name="Picture 25" svg:x="0in" svg:y="7.79655in" svg:width="8.26736in" svg:height="3.89165in" style:rel-width="scale" style:rel-height="scale"><draw:image xlink:href="media/image2.png" xlink:type="simple" xlink:show="embed" xlink:actuate="onLoad"/><svg:title/><svg:desc>Icon

Description automatically generated</svg:desc></draw:frame></draw:g>Nexus SharePoint Migration &amp; Support Services</text:p>
      </style:header>
      <style:footer>
        <text:p text:style-name="P2"><text:span text:style-name="T3"><draw:frame draw:z-index="251659776" draw:id="id3" draw:style-name="a3" draw:name="Text Box 10" text:anchor-type="paragraph" svg:x="0in" svg:y="0in" svg:width="0.51111in" svg:height="0.43056in" style:rel-width="scale" style:rel-height="scale"><draw:text-box><text:p text:style-name="P4">[Public]</text:p></draw:text-box><svg:title/><svg:desc>[Public]</svg:desc></draw:frame></text:span><text:span text:style-name="T5">Nexus Open Systems Ltd.<text:s/></text:span><text:span text:style-name="T6"><text:s/></text:span><text:span text:style-name="T7">|</text:span><text:span text:style-name="T8"><text:s/></text:span><text:span text:style-name="T9"><text:s/></text:span><text:span text:style-name="T10">Page<text:s/></text:span><text:span text:style-name="T11"><text:page-number text:fixed="false">1</text:page-number></text:span></text:p>
      </style:footer>
      <style:header-first>
        <text:p text:style-name="P12"><draw:g draw:z-index="251658240" draw:name="Group 1" draw:id="id6" draw:style-name="a6" text:anchor-type="paragraph"><svg:title/><svg:desc/><draw:custom-shape svg:x="-4.98153in" svg:y="-0.54912in" svg:width="17.76809in" svg:height="3.90526in" draw:id="id4" draw:style-name="a4" draw:name="Parallelogram 20"><svg:title/><svg:desc/><draw:enhanced-geometry draw:path-stretchpoint-x="21600" draw:path-stretchpoint-y="21600" draw:type="non-primitive" svg:viewBox="0 0 21600 21600" draw:enhanced-path="M ?f0 ?f3 L ?f14 ?f2 ?f1 ?f2 ?f16 ?f3 Z N" draw:text-areas="?f21 ?f22 ?f23 ?f24" draw:glue-points="?f9 ?f27 ?f18 ?f2 ?f15 ?f6 ?f17 ?f3 ?f9 ?f26 ?f13 ?f6" draw:glue-point-leaving-directions="-360, -360, -90, -180, -180, -270" draw:modifiers="103926"><draw:equation draw:name="f0" draw:formula="left"/><draw:equation draw:name="f1" draw:formula="right"/><draw:equation draw:name="f2" draw:formula="top"/><draw:equation draw:name="f3" draw:formula="bottom"/><draw:equation draw:name="f4" draw:formula="?f3 - ?f2"/><draw:equation draw:name="f5" draw:formula="?f4 / 2"/><draw:equation draw:name="f6" draw:formula="?f2 + ?f5"/><draw:equation draw:name="f7" draw:formula="?f1 - ?f0"/><draw:equation draw:name="f8" draw:formula="?f7 / 2"/><draw:equation draw:name="f9" draw:formula="?f0 + ?f8"/><draw:equation draw:name="f10" draw:formula="min(?f7, ?f4)"/><draw:equation draw:name="f11" draw:formula="100000 * ?f7 / ?f10"/><draw:equation draw:name="f12" draw:formula="$0"/><draw:equation draw:name="f13" draw:formula="?f10 * ?f12 / 200000"/><draw:equation draw:name="f14" draw:formula="?f10 * ?f12 / 100000"/><draw:equation draw:name="f15" draw:formula="?f1 - ?f13"/><draw:equation draw:name="f16" draw:formula="?f1 - ?f14"/><draw:equation draw:name="f17" draw:formula="?f16 / 2"/><draw:equation draw:name="f18" draw:formula="?f1 - ?f17"/><draw:equation draw:name="f19" draw:formula="5 * ?f12 / ?f11"/><draw:equation draw:name="f20" draw:formula="(1 + ?f19) / 12"/><draw:equation draw:name="f21" draw:formula="?f20 * ?f7"/><draw:equation draw:name="f22" draw:formula="?f20 * ?f4"/><draw:equation draw:name="f23" draw:formula="?f1 - ?f21"/><draw:equation draw:name="f24" draw:formula="?f3 - ?f22"/><draw:equation draw:name="f25" draw:formula="?f4 * ?f9 / ?f14"/><draw:equation draw:name="f26" draw:formula="?f25"/><draw:equation draw:name="f27" draw:formula="?f3 - ?f26"/></draw:enhanced-geometry></draw:custom-shape><draw:custom-shape svg:x="-2.25461in" svg:y="2.8956in" svg:width="8.26316in" svg:height="1.33333in" draw:id="id5" draw:style-name="a5" draw:name="Parallelogram 19"><svg:title/><svg:desc/><draw:enhanced-geometry draw:path-stretchpoint-x="21600" draw:path-stretchpoint-y="21600" draw:type="non-primitive" svg:viewBox="0 0 21600 21600" draw:enhanced-path="M ?f0 ?f3 L ?f14 ?f2 ?f1 ?f2 ?f16 ?f3 Z N" draw:text-areas="?f21 ?f22 ?f23 ?f24" draw:glue-points="?f9 ?f27 ?f18 ?f2 ?f15 ?f6 ?f17 ?f3 ?f9 ?f26 ?f13 ?f6" draw:glue-point-leaving-directions="-360, -360, -90, -180, -180, -270" draw:modifiers="103926"><draw:equation draw:name="f0" draw:formula="left"/><draw:equation draw:name="f1" draw:formula="right"/><draw:equation draw:name="f2" draw:formula="top"/><draw:equation draw:name="f3" draw:formula="bottom"/><draw:equation draw:name="f4" draw:formula="?f3 - ?f2"/><draw:equation draw:name="f5" draw:formula="?f4 / 2"/><draw:equation draw:name="f6" draw:formula="?f2 + ?f5"/><draw:equation draw:name="f7" draw:formula="?f1 - ?f0"/><draw:equation draw:name="f8" draw:formula="?f7 / 2"/><draw:equation draw:name="f9" draw:formula="?f0 + ?f8"/><draw:equation draw:name="f10" draw:formula="min(?f7, ?f4)"/><draw:equation draw:name="f11" draw:formula="100000 * ?f7 / ?f10"/><draw:equation draw:name="f12" draw:formula="$0"/><draw:equation draw:name="f13" draw:formula="?f10 * ?f12 / 200000"/><draw:equation draw:name="f14" draw:formula="?f10 * ?f12 / 100000"/><draw:equation draw:name="f15" draw:formula="?f1 - ?f13"/><draw:equation draw:name="f16" draw:formula="?f1 - ?f14"/><draw:equation draw:name="f17" draw:formula="?f16 / 2"/><draw:equation draw:name="f18" draw:formula="?f1 - ?f17"/><draw:equation draw:name="f19" draw:formula="5 * ?f12 / ?f11"/><draw:equation draw:name="f20" draw:formula="(1 + ?f19) / 12"/><draw:equation draw:name="f21" draw:formula="?f20 * ?f7"/><draw:equation draw:name="f22" draw:formula="?f20 * ?f4"/><draw:equation draw:name="f23" draw:formula="?f1 - ?f21"/><draw:equation draw:name="f24" draw:formula="?f3 - ?f22"/><draw:equation draw:name="f25" draw:formula="?f4 * ?f9 / ?f14"/><draw:equation draw:name="f26" draw:formula="?f25"/><draw:equation draw:name="f27" draw:formula="?f3 - ?f26"/></draw:enhanced-geometry></draw:custom-shape></draw:g><draw:frame draw:style-name="a7" draw:name="Picture 13" text:anchor-type="as-char" svg:x="0in" svg:y="0in" svg:width="5.91597in" svg:height="8.36806in" style:rel-width="scale" style:rel-height="scale"><draw:image xlink:href="media/image3.png" xlink:type="simple" xlink:show="embed" xlink:actuate="onLoad"/><svg:title/><svg:desc/></draw:frame><draw:frame draw:z-index="251658241" draw:style-name="a8" draw:name="Picture 14" text:anchor-type="paragraph" svg:x="-0.15486in" svg:y="-4.35648in" svg:width="2.8in" svg:height="0.42292in" style:rel-width="scale" style:rel-height="scale"><draw:image xlink:href="media/image4.png" xlink:type="simple" xlink:show="embed" xlink:actuate="onLoad"/><svg:title/><svg:desc/></draw:frame></text:p>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style:header-first>
      <style:footer-first>
        <text:p text:style-name="P13"><text:span text:style-name="T14"><draw:frame draw:z-index="251659267" draw:id="id7" draw:style-name="a9" draw:name="Text Box 8" text:anchor-type="paragraph" svg:x="0in" svg:y="0in" svg:width="0.51111in" svg:height="0.43056in" style:rel-width="scale" style:rel-height="scale"><draw:text-box><text:p text:style-name="P15">[Public]</text:p></draw:text-box><svg:title/><svg:desc>[Public]</svg:desc></draw:frame></text:span><text:span text:style-name="T16"><draw:frame draw:z-index="251658243" draw:style-name="a10" draw:name="Picture 15" text:anchor-type="paragraph" svg:x="1.13294in" svg:y="3.29105in" svg:width="8.26644in" svg:height="11.69291in" style:rel-width="scale" style:rel-height="scale"><draw:image xlink:href="media/image5.png" xlink:type="simple" xlink:show="embed" xlink:actuate="onLoad"/><svg:title/><svg:desc/></draw:frame></text:span></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Nexus SharePoint Migration &amp; Support Services</dc:title>
    <dc:description/>
    <dc:subject/>
    <meta:initial-creator/>
    <dc:creator/>
    <meta:creation-date>2026-01-29T20:57:00Z</meta:creation-date>
    <dc:date>2026-01-29T20:57:00Z</dc:date>
    <meta:template xlink:href="Report%20with%20Cover%20Page" xlink:type="simple"/>
    <meta:editing-cycles>1</meta:editing-cycles>
    <meta:editing-duration>PT0S</meta:editing-duration>
    <meta:user-defined meta:name="MediaServiceImageTags"/>
    <meta:user-defined meta:name="ContentTypeId">0x010100F3C382F42FEDFC4E955E936D2F255C51</meta:user-defined>
    <meta:user-defined meta:name="ClassificationContentMarkingFooterShapeIds">49b118a9,61407eae,383255dc</meta:user-defined>
    <meta:user-defined meta:name="ClassificationContentMarkingFooterFontProps">#008000,12,Calibri</meta:user-defined>
    <meta:user-defined meta:name="ClassificationContentMarkingFooterText">[Public]</meta:user-defined>
    <meta:user-defined meta:name="MSIP_Label_e74da829-f39c-4b41-b2b3-6f73340cb77b_Enabled">true</meta:user-defined>
    <meta:user-defined meta:name="MSIP_Label_e74da829-f39c-4b41-b2b3-6f73340cb77b_SetDate">2024-05-05T19:23:40Z</meta:user-defined>
    <meta:user-defined meta:name="MSIP_Label_e74da829-f39c-4b41-b2b3-6f73340cb77b_Method">Privileged</meta:user-defined>
    <meta:user-defined meta:name="MSIP_Label_e74da829-f39c-4b41-b2b3-6f73340cb77b_Name">e74da829-f39c-4b41-b2b3-6f73340cb77b</meta:user-defined>
    <meta:user-defined meta:name="MSIP_Label_e74da829-f39c-4b41-b2b3-6f73340cb77b_SiteId">676bba7e-1d29-440d-9f41-13b8c2eb1e46</meta:user-defined>
    <meta:user-defined meta:name="MSIP_Label_e74da829-f39c-4b41-b2b3-6f73340cb77b_ActionId">71f3a402-a2ed-4c30-8bdb-629b7ca38ba2</meta:user-defined>
    <meta:user-defined meta:name="MSIP_Label_e74da829-f39c-4b41-b2b3-6f73340cb77b_ContentBits">2</meta:user-defined>
    <meta:document-statistic meta:page-count="17" meta:paragraph-count="58" meta:word-count="4347" meta:character-count="29071" meta:row-count="206" meta:non-whitespace-character-count="24782"/>
  </office:meta>
</office:document-meta>
</file>