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family="paragraph"/>
    <style:style style:name="T11" style:parent-style-name="DefaultParagraphFont" style:family="text">
      <style:text-properties style:font-name-asian="Times New Roman" style:font-weight-complex="normal" fo:color="#008080" style:letter-kerning="false" fo:font-size="24pt" style:font-size-asian="24pt" style:font-size-complex="24pt"/>
    </style:style>
    <style:style style:name="T12" style:parent-style-name="DefaultParagraphFont" style:family="text">
      <style:text-properties style:font-name-asian="Times New Roman" fo:color="#008080" style:letter-kerning="false" fo:font-size="24pt" style:font-size-asian="24pt" style:font-size-complex="24pt"/>
    </style:style>
    <style:style style:name="P13" style:parent-style-name="ListParagraph" style:list-style-name="LFO30" style:family="paragraph">
      <style:text-properties fo:language="da" fo:country="DK"/>
    </style:style>
    <style:style style:name="P14" style:parent-style-name="ListParagraph" style:list-style-name="LFO30" style:family="paragraph">
      <style:text-properties fo:language="da" fo:country="DK"/>
    </style:style>
    <style:style style:name="P15" style:parent-style-name="ListParagraph" style:list-style-name="LFO30" style:family="paragraph">
      <style:text-properties fo:language="da" fo:country="DK"/>
    </style:style>
    <style:style style:name="P16" style:parent-style-name="ListParagraph" style:list-style-name="LFO30" style:family="paragraph">
      <style:text-properties fo:language="da" fo:country="DK"/>
    </style:style>
    <style:style style:name="T17" style:parent-style-name="DefaultParagraphFont" style:family="text">
      <style:text-properties fo:language="da" fo:country="DK"/>
    </style:style>
    <style:style style:name="T18" style:parent-style-name="DefaultParagraphFont" style:family="text">
      <style:text-properties fo:language="da" fo:country="DK"/>
    </style:style>
    <style:style style:name="T19" style:parent-style-name="DefaultParagraphFont" style:family="text">
      <style:text-properties fo:language="da" fo:country="DK"/>
    </style:style>
    <style:style style:name="T20" style:parent-style-name="DefaultParagraphFont" style:family="text">
      <style:text-properties fo:language="da" fo:country="DK"/>
    </style:style>
    <style:style style:name="T21" style:parent-style-name="DefaultParagraphFont" style:family="text">
      <style:text-properties fo:language="da" fo:country="DK"/>
    </style:style>
    <style:style style:name="T22" style:parent-style-name="DefaultParagraphFont" style:family="text">
      <style:text-properties fo:language="da" fo:country="DK"/>
    </style:style>
    <style:style style:name="T23" style:parent-style-name="DefaultParagraphFont" style:family="text">
      <style:text-properties fo:language="da" fo:country="DK"/>
    </style:style>
    <style:style style:name="T24" style:parent-style-name="DefaultParagraphFont" style:family="text">
      <style:text-properties fo:language="da" fo:country="DK"/>
    </style:style>
    <style:style style:name="P25" style:parent-style-name="ListParagraph" style:list-style-name="LFO30" style:family="paragraph">
      <style:text-properties fo:language="da" fo:country="DK"/>
    </style:style>
    <style:style style:name="P26" style:parent-style-name="ListParagraph" style:list-style-name="LFO30" style:family="paragraph">
      <style:text-properties fo:language="da" fo:country="DK"/>
    </style:style>
    <style:style style:name="P27" style:parent-style-name="ListParagraph" style:list-style-name="LFO30" style:family="paragraph">
      <style:text-properties fo:language="da" fo:country="DK"/>
    </style:style>
    <style:style style:name="P28" style:parent-style-name="ListParagraph" style:list-style-name="LFO30" style:family="paragraph">
      <style:text-properties fo:language="da" fo:country="DK"/>
    </style:style>
    <style:style style:name="P29" style:parent-style-name="ListParagraph" style:list-style-name="LFO30" style:family="paragraph">
      <style:text-properties fo:language="da" fo:country="DK"/>
    </style:style>
    <style:style style:name="P30" style:parent-style-name="ListParagraph" style:list-style-name="LFO30" style:family="paragraph">
      <style:text-properties fo:language="da" fo:country="DK"/>
    </style:style>
    <style:style style:name="P31" style:parent-style-name="ListParagraph" style:list-style-name="LFO30" style:family="paragraph">
      <style:text-properties fo:language="da" fo:country="DK"/>
    </style:style>
    <style:style style:name="P32" style:parent-style-name="ListParagraph" style:list-style-name="LFO30" style:family="paragraph">
      <style:text-properties fo:language="da" fo:country="DK"/>
    </style:style>
    <style:style style:name="P33" style:parent-style-name="ListParagraph" style:list-style-name="LFO30" style:family="paragraph">
      <style:text-properties fo:language="da" fo:country="DK"/>
    </style:style>
    <style:style style:name="P34" style:parent-style-name="ListParagraph" style:list-style-name="LFO30" style:family="paragraph">
      <style:text-properties fo:language="da" fo:country="DK"/>
    </style:style>
    <style:style style:name="P35" style:parent-style-name="ListParagraph" style:list-style-name="LFO30" style:family="paragraph">
      <style:text-properties fo:language="da" fo:country="DK"/>
    </style:style>
    <style:style style:name="P36" style:parent-style-name="ListParagraph" style:list-style-name="LFO30" style:family="paragraph">
      <style:text-properties fo:language="da" fo:country="DK"/>
    </style:style>
    <style:style style:name="P37" style:parent-style-name="ListParagraph" style:list-style-name="LFO30" style:family="paragraph">
      <style:text-properties fo:language="da" fo:country="DK"/>
    </style:style>
    <style:style style:name="P38" style:parent-style-name="ListParagraph" style:list-style-name="LFO30" style:family="paragraph">
      <style:text-properties fo:language="da" fo:country="DK"/>
    </style:style>
    <style:style style:name="P39" style:parent-style-name="ListParagraph" style:list-style-name="LFO30" style:family="paragraph">
      <style:text-properties fo:language="da" fo:country="DK"/>
    </style:style>
    <style:style style:name="P40" style:parent-style-name="ListParagraph" style:list-style-name="LFO30" style:family="paragraph">
      <style:text-properties fo:language="da" fo:country="DK"/>
    </style:style>
    <style:style style:name="P41" style:parent-style-name="ListParagraph" style:list-style-name="LFO30" style:family="paragraph">
      <style:text-properties fo:language="da" fo:country="DK"/>
    </style:style>
    <style:style style:name="P42" style:parent-style-name="ListParagraph" style:list-style-name="LFO30" style:family="paragraph">
      <style:text-properties fo:language="da" fo:country="DK"/>
    </style:style>
    <style:style style:name="T43" style:parent-style-name="DefaultParagraphFont" style:family="text">
      <style:text-properties fo:language="da" fo:country="DK"/>
    </style:style>
    <style:style style:name="T44" style:parent-style-name="DefaultParagraphFont" style:family="text">
      <style:text-properties fo:language="da" fo:country="DK"/>
    </style:style>
    <style:style style:name="T45" style:parent-style-name="DefaultParagraphFont" style:family="text">
      <style:text-properties fo:language="da" fo:country="DK"/>
    </style:style>
    <style:style style:name="P46" style:parent-style-name="ListParagraph" style:list-style-name="LFO30" style:family="paragraph">
      <style:text-properties fo:language="da" fo:country="DK"/>
    </style:style>
    <style:style style:name="P47" style:parent-style-name="ListParagraph" style:list-style-name="LFO30" style:family="paragraph">
      <style:text-properties fo:language="da" fo:country="DK"/>
    </style:style>
    <style:style style:name="P48" style:parent-style-name="ListParagraph" style:list-style-name="LFO30" style:family="paragraph">
      <style:text-properties fo:language="da" fo:country="DK"/>
    </style:style>
    <style:style style:name="P49" style:parent-style-name="ListParagraph" style:list-style-name="LFO30" style:family="paragraph">
      <style:text-properties fo:language="da" fo:country="DK"/>
    </style:style>
    <style:style style:name="P50" style:parent-style-name="ListParagraph" style:list-style-name="LFO30" style:family="paragraph">
      <style:text-properties fo:language="da" fo:country="DK"/>
    </style:style>
    <style:style style:name="P51" style:parent-style-name="ListParagraph" style:list-style-name="LFO30" style:family="paragraph">
      <style:text-properties fo:language="da" fo:country="DK"/>
    </style:style>
    <style:style style:name="P52" style:parent-style-name="ListParagraph" style:list-style-name="LFO30" style:family="paragraph">
      <style:text-properties fo:language="da" fo:country="DK"/>
    </style:style>
    <style:style style:name="T53" style:parent-style-name="DefaultParagraphFont" style:family="text">
      <style:text-properties fo:font-weight="bold" style:font-weight-asian="bold"/>
    </style:style>
    <style:style style:name="T54" style:parent-style-name="DefaultParagraphFont" style:family="text">
      <style:text-properties fo:language="da" fo:country="DK"/>
    </style:style>
    <style:style style:name="P55" style:parent-style-name="ListParaStyleLevel2" style:list-style-name="LFO29" style:family="paragraph">
      <style:text-properties fo:language="da" fo:country="DK"/>
    </style:style>
    <style:style style:name="P56" style:parent-style-name="ListParaStyleLevel2" style:list-style-name="LFO29" style:family="paragraph">
      <style:text-properties fo:language="da" fo:country="DK"/>
    </style:style>
    <style:style style:name="T57" style:parent-style-name="DefaultParagraphFont" style:family="text">
      <style:text-properties fo:font-weight="bold" style:font-weight-asian="bold"/>
    </style:style>
    <style:style style:name="T58" style:parent-style-name="DefaultParagraphFont" style:family="text">
      <style:text-properties fo:language="da" fo:country="DK"/>
    </style:style>
    <style:style style:name="T59" style:parent-style-name="DefaultParagraphFont" style:family="text">
      <style:text-properties fo:language="da" fo:country="DK"/>
    </style:style>
    <style:style style:name="T60" style:parent-style-name="DefaultParagraphFont" style:family="text">
      <style:text-properties fo:language="da" fo:country="DK"/>
    </style:style>
    <style:style style:name="T61" style:parent-style-name="DefaultParagraphFont" style:family="text">
      <style:text-properties fo:language="da" fo:country="DK"/>
    </style:style>
    <style:style style:name="T62" style:parent-style-name="DefaultParagraphFont" style:family="text">
      <style:text-properties fo:font-weight="bold" style:font-weight-asian="bold"/>
    </style:style>
    <style:style style:name="P63" style:parent-style-name="ListParaStyleLevel2" style:list-style-name="LFO29" style:family="paragraph">
      <style:text-properties fo:language="da" fo:country="DK"/>
    </style:style>
    <style:style style:name="P64" style:parent-style-name="ListParaStyleLevel2" style:list-style-name="LFO29" style:family="paragraph">
      <style:text-properties fo:language="da" fo:country="DK"/>
    </style:style>
    <style:style style:name="P65" style:parent-style-name="ListParaStyleLevel2" style:list-style-name="LFO29" style:family="paragraph">
      <style:text-properties fo:language="da" fo:country="DK"/>
    </style:style>
    <style:style style:name="T66" style:parent-style-name="DefaultParagraphFont" style:family="text">
      <style:text-properties fo:font-weight="bold" style:font-weight-asian="bold"/>
    </style:style>
    <style:style style:name="T67" style:parent-style-name="DefaultParagraphFont" style:family="text">
      <style:text-properties fo:language="da" fo:country="DK"/>
    </style:style>
    <style:style style:name="T68" style:parent-style-name="DefaultParagraphFont" style:family="text">
      <style:text-properties fo:font-weight="bold" style:font-weight-asian="bold" style:font-weight-complex="bold"/>
    </style:style>
    <style:style style:name="T69" style:parent-style-name="DefaultParagraphFont" style:family="text">
      <style:text-properties fo:font-weight="bold" style:font-weight-asian="bold"/>
    </style:style>
    <style:style style:name="T70" style:parent-style-name="DefaultParagraphFont" style:family="text">
      <style:text-properties fo:language="da" fo:country="DK"/>
    </style:style>
    <style:style style:name="P71" style:parent-style-name="ListParagraph" style:list-style-name="LFO30" style:family="paragraph">
      <style:text-properties fo:font-weight="bold" style:font-weight-asian="bold" style:font-weight-complex="bold"/>
    </style:style>
    <style:style style:name="P72" style:parent-style-name="ListParagraph" style:list-style-name="LFO30" style:family="paragraph"/>
    <style:style style:name="T73" style:parent-style-name="DefaultParagraphFont" style:family="text">
      <style:text-properties fo:font-weight="bold" style:font-weight-asian="bold" style:font-weight-complex="bold"/>
    </style:style>
    <style:style style:name="P74" style:parent-style-name="ListParagraph" style:list-style-name="LFO30" style:family="paragraph"/>
    <style:style style:name="T75" style:parent-style-name="DefaultParagraphFont" style:family="text">
      <style:text-properties fo:font-weight="bold" style:font-weight-asian="bold" style:font-weight-complex="bold"/>
    </style:style>
    <style:style style:name="P76" style:parent-style-name="ListParagraph" style:list-style-name="LFO30" style:family="paragraph"/>
    <style:style style:name="T77" style:parent-style-name="DefaultParagraphFont" style:family="text">
      <style:text-properties fo:font-weight="bold" style:font-weight-asian="bold" style:font-weight-complex="bold"/>
    </style:style>
    <style:style style:name="T78" style:parent-style-name="DefaultParagraphFont" style:family="text">
      <style:text-properties fo:font-weight="bold" style:font-weight-asian="bold" style:font-weight-complex="bold"/>
    </style:style>
    <style:style style:name="T79" style:parent-style-name="DefaultParagraphFont" style:family="text">
      <style:text-properties fo:font-weight="bold" style:font-weight-asian="bold" style:font-weight-complex="bold"/>
    </style:style>
    <style:style style:name="T80" style:parent-style-name="DefaultParagraphFont" style:family="text">
      <style:text-properties fo:font-weight="bold" style:font-weight-asian="bold"/>
    </style:style>
    <style:style style:name="T81" style:parent-style-name="DefaultParagraphFont" style:family="text">
      <style:text-properties fo:font-weight="bold" style:font-weight-asian="bold" style:font-weight-complex="bold"/>
    </style:style>
    <style:style style:name="T82" style:parent-style-name="DefaultParagraphFont" style:family="text">
      <style:text-properties fo:font-weight="bold" style:font-weight-asian="bold"/>
    </style:style>
    <style:style style:name="T83" style:parent-style-name="DefaultParagraphFont" style:family="text">
      <style:text-properties fo:font-weight="bold" style:font-weight-asian="bold" style:font-weight-complex="bold"/>
    </style:style>
    <style:style style:name="T84" style:parent-style-name="DefaultParagraphFont" style:family="text">
      <style:text-properties fo:font-weight="bold" style:font-weight-asian="bold" style:font-weight-complex="bold"/>
    </style:style>
    <style:style style:name="T85" style:parent-style-name="DefaultParagraphFont" style:family="text">
      <style:text-properties fo:font-weight="bold" style:font-weight-asian="bold" style:font-weight-complex="bold"/>
    </style:style>
    <style:style style:name="T86" style:parent-style-name="DefaultParagraphFont" style:family="text">
      <style:text-properties fo:font-weight="bold" style:font-weight-asian="bold" style:font-weight-complex="bold"/>
    </style:style>
    <style:style style:name="T87" style:parent-style-name="DefaultParagraphFont" style:family="text">
      <style:text-properties fo:font-weight="bold" style:font-weight-asian="bold"/>
    </style:style>
    <style:style style:name="T88" style:parent-style-name="DefaultParagraphFont" style:family="text">
      <style:text-properties fo:font-weight="bold" style:font-weight-asian="bold" style:font-weight-complex="bold"/>
    </style:style>
    <style:style style:name="T89" style:parent-style-name="DefaultParagraphFont" style:family="text">
      <style:text-properties fo:font-weight="bold" style:font-weight-asian="bold" style:font-weight-complex="bold"/>
    </style:style>
    <style:style style:name="T90" style:parent-style-name="DefaultParagraphFont" style:family="text">
      <style:text-properties fo:font-weight="bold" style:font-weight-asian="bold"/>
    </style:style>
    <style:style style:name="T91" style:parent-style-name="DefaultParagraphFont" style:family="text">
      <style:text-properties fo:language="da" fo:country="DK"/>
    </style:style>
    <style:style style:name="T92" style:parent-style-name="DefaultParagraphFont" style:family="text">
      <style:text-properties fo:font-weight="bold" style:font-weight-asian="bold"/>
    </style:style>
    <style:style style:name="T93" style:parent-style-name="DefaultParagraphFont" style:family="text">
      <style:text-properties fo:language="da" fo:country="DK"/>
    </style:style>
    <style:style style:name="T94" style:parent-style-name="DefaultParagraphFont" style:family="text">
      <style:text-properties fo:language="da" fo:country="DK"/>
    </style:style>
    <style:style style:name="T95" style:parent-style-name="DefaultParagraphFont" style:family="text">
      <style:text-properties fo:language="da" fo:country="DK"/>
    </style:style>
    <style:style style:name="T96" style:parent-style-name="DefaultParagraphFont" style:family="text">
      <style:text-properties fo:font-weight="bold" style:font-weight-asian="bold"/>
    </style:style>
    <style:style style:name="T97" style:parent-style-name="DefaultParagraphFont" style:family="text">
      <style:text-properties fo:font-weight="bold" style:font-weight-asian="bold" style:font-weight-complex="bold"/>
    </style:style>
    <style:style style:name="T98" style:parent-style-name="DefaultParagraphFont" style:family="text">
      <style:text-properties fo:font-weight="bold" style:font-weight-asian="bold"/>
    </style:style>
    <style:style style:name="T99" style:parent-style-name="DefaultParagraphFont" style:family="text">
      <style:text-properties fo:font-weight="bold" style:font-weight-asian="bold" style:font-weight-complex="bold"/>
    </style:style>
    <style:style style:name="T100" style:parent-style-name="DefaultParagraphFont" style:family="text">
      <style:text-properties fo:font-weight="bold" style:font-weight-asian="bold"/>
    </style:style>
    <style:style style:name="T101" style:parent-style-name="DefaultParagraphFont" style:family="text">
      <style:text-properties fo:font-weight="bold" style:font-weight-asian="bold" style:font-weight-complex="bold"/>
    </style:style>
    <style:style style:name="T102" style:parent-style-name="DefaultParagraphFont" style:family="text">
      <style:text-properties fo:font-weight="bold" style:font-weight-asian="bold" style:font-weight-complex="bold"/>
    </style:style>
    <style:style style:name="T103" style:parent-style-name="DefaultParagraphFont" style:family="text">
      <style:text-properties fo:font-weight="bold" style:font-weight-asian="bold" style:font-weight-complex="bold"/>
    </style:style>
    <style:style style:name="P104" style:parent-style-name="ListParagraph" style:list-style-name="LFO32" style:family="paragraph">
      <style:paragraph-properties fo:keep-together="auto" fo:margin-top="0.0833in"/>
    </style:style>
    <style:style style:name="T105" style:parent-style-name="DefaultParagraphFont" style:family="text">
      <style:text-properties fo:font-weight="bold" style:font-weight-asian="bold" style:font-weight-complex="bold"/>
    </style:style>
    <style:style style:name="P106" style:parent-style-name="ListParagraph" style:list-style-name="LFO32" style:family="paragraph">
      <style:paragraph-properties fo:keep-together="auto" fo:margin-top="0.0833in"/>
    </style:style>
    <style:style style:name="T107" style:parent-style-name="DefaultParagraphFont" style:family="text">
      <style:text-properties fo:font-weight="bold" style:font-weight-asian="bold" style:font-weight-complex="bold"/>
    </style:style>
    <style:style style:name="TableColumn109" style:family="table-column">
      <style:table-column-properties style:column-width="1.5354in" style:use-optimal-column-width="false"/>
    </style:style>
    <style:style style:name="TableColumn110" style:family="table-column">
      <style:table-column-properties style:column-width="5.1576in" style:use-optimal-column-width="false"/>
    </style:style>
    <style:style style:name="Table108" style:family="table">
      <style:table-properties style:width="6.693in" fo:margin-left="0in" table:align="left"/>
    </style:style>
    <style:style style:name="TableRow111" style:family="table-row">
      <style:table-row-properties style:use-optimal-row-height="false"/>
    </style:style>
    <style:style style:name="TableCell112"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13"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114" style:family="table-row">
      <style:table-row-properties style:use-optimal-row-height="false"/>
    </style:style>
    <style:style style:name="TableCell115" style:family="table-cell">
      <style:table-cell-properties fo:border="0.0138in solid #A3A3A3" style:writing-mode="lr-tb" fo:padding-top="0.0555in" fo:padding-left="0.0555in" fo:padding-bottom="0.0555in" fo:padding-right="0.0555in"/>
    </style:style>
    <style:style style:name="TableCell116" style:family="table-cell">
      <style:table-cell-properties fo:border="0.0138in solid #A3A3A3" style:writing-mode="lr-tb" fo:padding-top="0.0555in" fo:padding-left="0.0555in" fo:padding-bottom="0.0555in" fo:padding-right="0.0555in"/>
    </style:style>
    <style:style style:name="TableRow117" style:family="table-row">
      <style:table-row-properties style:use-optimal-row-height="false"/>
    </style:style>
    <style:style style:name="TableCell118" style:family="table-cell">
      <style:table-cell-properties fo:border="0.0138in solid #A3A3A3" style:writing-mode="lr-tb" fo:padding-top="0.0555in" fo:padding-left="0.0555in" fo:padding-bottom="0.0555in" fo:padding-right="0.0555in"/>
    </style:style>
    <style:style style:name="TableCell119" style:family="table-cell">
      <style:table-cell-properties fo:border="0.0138in solid #A3A3A3" style:writing-mode="lr-tb" fo:padding-top="0.0555in" fo:padding-left="0.0555in" fo:padding-bottom="0.0555in" fo:padding-right="0.0555in"/>
    </style:style>
    <style:style style:name="TableRow120" style:family="table-row">
      <style:table-row-properties style:use-optimal-row-height="false"/>
    </style:style>
    <style:style style:name="TableCell121" style:family="table-cell">
      <style:table-cell-properties fo:border="0.0138in solid #A3A3A3" style:writing-mode="lr-tb" fo:padding-top="0.0555in" fo:padding-left="0.0555in" fo:padding-bottom="0.0555in" fo:padding-right="0.0555in"/>
    </style:style>
    <style:style style:name="TableCell122" style:family="table-cell">
      <style:table-cell-properties fo:border="0.0138in solid #A3A3A3" style:writing-mode="lr-tb" fo:padding-top="0.0555in" fo:padding-left="0.0555in" fo:padding-bottom="0.0555in" fo:padding-right="0.0555in"/>
    </style:style>
    <style:style style:name="P123" style:parent-style-name="Bull1" style:family="paragraph">
      <style:paragraph-properties fo:line-height="115%" fo:margin-left="0.5in" fo:text-indent="-0.25in">
        <style:tab-stops/>
      </style:paragraph-properties>
      <style:text-properties fo:font-size="5pt" style:font-size-asian="5pt"/>
    </style:style>
    <style:style style:name="P124" style:parent-style-name="Text" style:family="paragraph">
      <style:paragraph-properties fo:line-height="115%"/>
    </style:style>
    <style:style style:name="P125" style:parent-style-name="ListParagraph" style:list-style-name="LFO28" style:family="paragraph">
      <style:paragraph-properties fo:margin-top="0.0277in" fo:margin-bottom="0.0555in" fo:margin-left="0.4958in" fo:text-indent="-0.2479in">
        <style:tab-stops/>
      </style:paragraph-properties>
    </style:style>
    <style:style style:name="P126" style:parent-style-name="ListParagraph" style:list-style-name="LFO28" style:family="paragraph">
      <style:paragraph-properties fo:margin-top="0.0277in" fo:margin-bottom="0.0555in" fo:margin-left="0.4958in" fo:text-indent="-0.2479in">
        <style:tab-stops/>
      </style:paragraph-properties>
    </style:style>
    <style:style style:name="P127" style:parent-style-name="ListParagraph" style:list-style-name="LFO28" style:family="paragraph">
      <style:paragraph-properties fo:margin-top="0.0277in" fo:margin-bottom="0.0555in" fo:margin-left="0.4958in" fo:text-indent="-0.2479in">
        <style:tab-stops/>
      </style:paragraph-properties>
    </style:style>
    <style:style style:name="P128" style:parent-style-name="ListParagraph" style:list-style-name="LFO28" style:family="paragraph">
      <style:paragraph-properties fo:margin-top="0.0277in" fo:margin-bottom="0.0555in" fo:margin-left="0.4958in" fo:text-indent="-0.2479in">
        <style:tab-stops/>
      </style:paragraph-properties>
    </style:style>
    <style:style style:name="P129" style:parent-style-name="ListParagraph" style:list-style-name="LFO28" style:family="paragraph">
      <style:paragraph-properties fo:margin-top="0.0277in" fo:margin-bottom="0.0555in" fo:margin-left="0.4958in" fo:text-indent="-0.2479in">
        <style:tab-stops/>
      </style:paragraph-properties>
    </style:style>
    <style:style style:name="P130" style:parent-style-name="ListParagraph" style:list-style-name="LFO28" style:family="paragraph">
      <style:paragraph-properties fo:margin-top="0.0277in" fo:margin-bottom="0.0555in" fo:margin-left="0.4958in" fo:text-indent="-0.2479in">
        <style:tab-stops/>
      </style:paragraph-properties>
    </style:style>
    <style:style style:name="P131" style:parent-style-name="ListParagraph" style:list-style-name="LFO28" style:family="paragraph">
      <style:paragraph-properties fo:margin-top="0.0277in" fo:margin-bottom="0.0555in" fo:margin-left="0.4958in" fo:text-indent="-0.2479in">
        <style:tab-stops/>
      </style:paragraph-properties>
    </style:style>
    <style:style style:name="P132" style:parent-style-name="ListParagraph" style:list-style-name="LFO28" style:family="paragraph">
      <style:paragraph-properties fo:margin-top="0.0277in" fo:margin-bottom="0.0555in" fo:margin-left="0.4958in" fo:text-indent="-0.2479in">
        <style:tab-stops/>
      </style:paragraph-properties>
    </style:style>
    <style:style style:name="P133" style:parent-style-name="ListParagraph" style:list-style-name="LFO28" style:family="paragraph">
      <style:paragraph-properties fo:margin-top="0.0277in" fo:margin-bottom="0.0555in" fo:margin-left="0.4958in" fo:text-indent="-0.2479in">
        <style:tab-stops/>
      </style:paragraph-properties>
    </style:style>
    <style:style style:name="P134" style:parent-style-name="Bull1" style:list-style-name="LFO28" style:family="paragraph">
      <style:paragraph-properties fo:line-height="115%"/>
    </style:style>
    <style:style style:name="P135" style:parent-style-name="Bull1" style:list-style-name="LFO28" style:family="paragraph">
      <style:paragraph-properties fo:line-height="115%"/>
    </style:style>
    <style:style style:name="T136" style:parent-style-name="DefaultParagraphFont" style:family="text">
      <style:text-properties fo:font-weight="bold" style:font-weight-asian="bold" style:font-weight-complex="bold"/>
    </style:style>
    <style:style style:name="T137" style:parent-style-name="DefaultParagraphFont" style:family="text">
      <style:text-properties fo:font-weight="bold" style:font-weight-asian="bold" style:font-weight-complex="bold"/>
    </style:style>
    <style:style style:name="T138" style:parent-style-name="DefaultParagraphFont" style:family="text">
      <style:text-properties fo:font-weight="bold" style:font-weight-asian="bold" style:font-weight-complex="bold"/>
    </style:style>
    <style:style style:name="T139" style:parent-style-name="DefaultParagraphFont" style:family="text">
      <style:text-properties fo:font-weight="bold" style:font-weight-asian="bold" style:font-weight-complex="bold"/>
    </style:style>
    <style:style style:name="T140" style:parent-style-name="DefaultParagraphFont" style:family="text">
      <style:text-properties fo:font-weight="bold" style:font-weight-asian="bold" style:font-weight-complex="bold"/>
    </style:style>
    <style:style style:name="T141" style:parent-style-name="DefaultParagraphFont" style:family="text">
      <style:text-properties fo:font-weight="bold" style:font-weight-asian="bold" style:font-weight-complex="bold"/>
    </style:style>
    <style:style style:name="TableColumn143" style:family="table-column">
      <style:table-column-properties style:column-width="2.7527in" style:use-optimal-column-width="false"/>
    </style:style>
    <style:style style:name="TableColumn144" style:family="table-column">
      <style:table-column-properties style:column-width="1.7722in" style:use-optimal-column-width="false"/>
    </style:style>
    <style:style style:name="TableColumn145" style:family="table-column">
      <style:table-column-properties style:column-width="1.9687in" style:use-optimal-column-width="false"/>
    </style:style>
    <style:style style:name="Table142" style:family="table">
      <style:table-properties style:width="6.4937in" fo:margin-left="0in" table:align="left"/>
    </style:style>
    <style:style style:name="TableRow146" style:family="table-row">
      <style:table-row-properties style:use-optimal-row-height="false" fo:keep-together="always"/>
    </style:style>
    <style:style style:name="TableCell147"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48"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49"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150" style:family="table-row">
      <style:table-row-properties style:use-optimal-row-height="false" fo:keep-together="always"/>
    </style:style>
    <style:style style:name="TableCell15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52" style:family="table-cell">
      <style:table-cell-properties fo:border="0.0104in solid #000000" style:writing-mode="lr-tb" fo:padding-top="0in" fo:padding-left="0.075in" fo:padding-bottom="0in" fo:padding-right="0.075in"/>
    </style:style>
    <style:style style:name="TableCell15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54" style:family="table-row">
      <style:table-row-properties style:use-optimal-row-height="false" fo:keep-together="always"/>
    </style:style>
    <style:style style:name="TableCell15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56" style:family="table-cell">
      <style:table-cell-properties fo:border="0.0104in solid #000000" style:writing-mode="lr-tb" fo:padding-top="0in" fo:padding-left="0.075in" fo:padding-bottom="0in" fo:padding-right="0.075in"/>
    </style:style>
    <style:style style:name="TableCell15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58" style:family="table-row">
      <style:table-row-properties style:use-optimal-row-height="false" fo:keep-together="always"/>
    </style:style>
    <style:style style:name="TableCell15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60" style:family="table-cell">
      <style:table-cell-properties fo:border="0.0104in solid #000000" style:writing-mode="lr-tb" fo:padding-top="0in" fo:padding-left="0.075in" fo:padding-bottom="0in" fo:padding-right="0.075in"/>
    </style:style>
    <style:style style:name="TableCell16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62" style:family="table-row">
      <style:table-row-properties style:use-optimal-row-height="false" fo:keep-together="always"/>
    </style:style>
    <style:style style:name="TableCell16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64" style:family="table-cell">
      <style:table-cell-properties fo:border="0.0104in solid #000000" style:writing-mode="lr-tb" fo:padding-top="0in" fo:padding-left="0.075in" fo:padding-bottom="0in" fo:padding-right="0.075in"/>
    </style:style>
    <style:style style:name="TableCell16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66" style:family="table-row">
      <style:table-row-properties style:use-optimal-row-height="false" fo:keep-together="always"/>
    </style:style>
    <style:style style:name="TableCell16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68" style:family="table-cell">
      <style:table-cell-properties fo:border="0.0104in solid #000000" style:writing-mode="lr-tb" fo:padding-top="0in" fo:padding-left="0.075in" fo:padding-bottom="0in" fo:padding-right="0.075in"/>
    </style:style>
    <style:style style:name="TableCell16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70" style:parent-style-name="PWQb1i" style:list-style-name="LFO10" style:family="paragraph"/>
    <style:style style:name="TableColumn172" style:family="table-column">
      <style:table-column-properties style:column-width="2.0673in" style:use-optimal-column-width="false"/>
    </style:style>
    <style:style style:name="TableColumn173" style:family="table-column">
      <style:table-column-properties style:column-width="2.2638in" style:use-optimal-column-width="false"/>
    </style:style>
    <style:style style:name="TableColumn174" style:family="table-column">
      <style:table-column-properties style:column-width="2.2638in" style:use-optimal-column-width="false"/>
    </style:style>
    <style:style style:name="Table171" style:family="table">
      <style:table-properties style:width="6.5951in" fo:margin-left="-0.0034in" table:align="left"/>
    </style:style>
    <style:style style:name="TableRow175" style:family="table-row">
      <style:table-row-properties style:use-optimal-row-height="false"/>
    </style:style>
    <style:style style:name="TableCell176"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77"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78"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179" style:family="table-row">
      <style:table-row-properties style:use-optimal-row-height="false"/>
    </style:style>
    <style:style style:name="TableCell18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81" style:family="table-cell">
      <style:table-cell-properties fo:border="0.0104in solid #000000" style:writing-mode="lr-tb" fo:padding-top="0in" fo:padding-left="0.075in" fo:padding-bottom="0in" fo:padding-right="0.075in"/>
    </style:style>
    <style:style style:name="TableCell18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83" style:family="table-row">
      <style:table-row-properties style:use-optimal-row-height="false"/>
    </style:style>
    <style:style style:name="TableCell18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85" style:family="table-cell">
      <style:table-cell-properties fo:border="0.0104in solid #000000" style:writing-mode="lr-tb" fo:padding-top="0in" fo:padding-left="0.075in" fo:padding-bottom="0in" fo:padding-right="0.075in"/>
    </style:style>
    <style:style style:name="TableCell18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87" style:family="table-row">
      <style:table-row-properties style:use-optimal-row-height="false"/>
    </style:style>
    <style:style style:name="TableCell188"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189"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190"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191" style:parent-style-name="DefaultParagraphFont" style:family="text">
      <style:text-properties style:font-name-asian="Calibri"/>
    </style:style>
    <style:style style:name="T192" style:parent-style-name="DefaultParagraphFont" style:family="text">
      <style:text-properties style:text-position="super 66.6%"/>
    </style:style>
    <style:style style:name="P193" style:parent-style-name="Normal" style:family="paragraph">
      <style:paragraph-properties fo:margin-top="0.1666in"/>
    </style:style>
    <style:style style:name="P194" style:parent-style-name="ListParaStyleLevel2" style:list-style-name="LFO29" style:family="paragraph">
      <style:text-properties fo:language="da" fo:country="DK"/>
    </style:style>
    <style:style style:name="P195" style:parent-style-name="ListParaStyleLevel2" style:list-style-name="LFO29" style:family="paragraph">
      <style:text-properties fo:language="da" fo:country="DK"/>
    </style:style>
    <style:style style:name="P196" style:parent-style-name="ListParaStyleLevel2" style:list-style-name="LFO29" style:family="paragraph">
      <style:text-properties fo:language="da" fo:country="DK"/>
    </style:style>
    <style:style style:name="T197" style:parent-style-name="DefaultParagraphFont" style:family="text">
      <style:text-properties fo:language="da" fo:country="DK"/>
    </style:style>
    <style:style style:name="T198" style:parent-style-name="DefaultParagraphFont" style:family="text">
      <style:text-properties fo:language="da" fo:country="DK"/>
    </style:style>
    <style:style style:name="P199" style:parent-style-name="ListParagraph" style:list-style-name="LFO30" style:family="paragraph">
      <style:paragraph-properties fo:margin-left="0.5in" fo:text-indent="-0.25in">
        <style:tab-stops/>
      </style:paragraph-properties>
    </style:style>
    <style:style style:name="P200" style:parent-style-name="Normal" style:family="paragraph">
      <style:paragraph-properties fo:margin-top="0.0555in"/>
    </style:style>
    <style:style style:name="T201" style:parent-style-name="DefaultParagraphFont" style:family="text">
      <style:text-properties fo:font-weight="bold" style:font-weight-asian="bold" fo:language="da" fo:country="DK"/>
    </style:style>
    <style:style style:name="T202" style:parent-style-name="DefaultParagraphFont" style:family="text">
      <style:text-properties fo:language="da" fo:country="DK"/>
    </style:style>
    <style:style style:name="T203" style:parent-style-name="DefaultParagraphFont" style:family="text">
      <style:text-properties fo:language="da" fo:country="DK"/>
    </style:style>
    <style:style style:name="T204" style:parent-style-name="DefaultParagraphFont" style:family="text">
      <style:text-properties fo:language="da" fo:country="DK"/>
    </style:style>
    <style:style style:name="T205" style:parent-style-name="DefaultParagraphFont" style:family="text">
      <style:text-properties fo:language="da" fo:country="DK"/>
    </style:style>
    <style:style style:name="T206" style:parent-style-name="DefaultParagraphFont" style:family="text">
      <style:text-properties fo:language="da" fo:country="DK"/>
    </style:style>
    <style:style style:name="P207" style:parent-style-name="Normal" style:family="paragraph">
      <style:paragraph-properties fo:keep-together="auto" fo:break-before="page" style:vertical-align="auto" fo:margin-top="0in" fo:margin-bottom="0in" fo:line-height="100%"/>
      <style:text-properties fo:hyphenate="false"/>
    </style:style>
    <style:style style:name="P208" style:parent-style-name="Heading1" style:list-style-name="LFO37" style:family="paragraph"/>
    <style:style style:name="P209" style:parent-style-name="ListParagraph" style:list-style-name="LFO30" style:family="paragraph">
      <style:text-properties fo:language="da" fo:country="DK"/>
    </style:style>
    <style:style style:name="P210" style:parent-style-name="ListParagraph" style:list-style-name="LFO30" style:family="paragraph">
      <style:text-properties fo:language="da" fo:country="DK"/>
    </style:style>
    <style:style style:name="P211" style:parent-style-name="ListParagraph" style:list-style-name="LFO30" style:family="paragraph">
      <style:text-properties fo:language="da" fo:country="DK"/>
    </style:style>
    <style:style style:name="P212" style:parent-style-name="ListParagraph" style:list-style-name="LFO30" style:family="paragraph">
      <style:text-properties fo:language="da" fo:country="DK"/>
    </style:style>
    <style:style style:name="P213" style:parent-style-name="ListParagraph" style:list-style-name="LFO30" style:family="paragraph">
      <style:text-properties fo:language="da" fo:country="DK"/>
    </style:style>
    <style:style style:name="P214" style:parent-style-name="ListParagraph" style:list-style-name="LFO30" style:family="paragraph">
      <style:text-properties fo:language="da" fo:country="DK"/>
    </style:style>
    <style:style style:name="P215" style:parent-style-name="ListParagraph" style:list-style-name="LFO30" style:family="paragraph">
      <style:text-properties fo:language="da" fo:country="DK"/>
    </style:style>
    <style:style style:name="P216" style:parent-style-name="ListParagraph" style:list-style-name="LFO30" style:family="paragraph">
      <style:text-properties fo:language="da" fo:country="DK"/>
    </style:style>
    <style:style style:name="P217" style:parent-style-name="ListParagraph" style:list-style-name="LFO30" style:family="paragraph">
      <style:text-properties fo:language="da" fo:country="DK"/>
    </style:style>
    <style:style style:name="P218" style:parent-style-name="ListParagraph" style:list-style-name="LFO30" style:family="paragraph">
      <style:text-properties fo:language="da" fo:country="DK"/>
    </style:style>
    <style:style style:name="P219" style:parent-style-name="ListParagraph" style:list-style-name="LFO30" style:family="paragraph">
      <style:text-properties fo:language="da" fo:country="DK"/>
    </style:style>
    <style:style style:name="P220" style:parent-style-name="ListParagraph" style:list-style-name="LFO30" style:family="paragraph">
      <style:text-properties fo:language="da" fo:country="DK"/>
    </style:style>
    <style:style style:name="P221" style:parent-style-name="ListParagraph" style:list-style-name="LFO30" style:family="paragraph">
      <style:text-properties fo:language="da" fo:country="DK"/>
    </style:style>
    <style:style style:name="P222" style:parent-style-name="ListParagraph" style:list-style-name="LFO30" style:family="paragraph">
      <style:text-properties fo:language="da" fo:country="DK"/>
    </style:style>
    <style:style style:name="P223" style:parent-style-name="ListParagraph" style:list-style-name="LFO30" style:family="paragraph">
      <style:text-properties fo:language="da" fo:country="DK"/>
    </style:style>
    <style:style style:name="P224" style:parent-style-name="Normal" style:family="paragraph">
      <style:paragraph-properties fo:margin-top="0.1666in"/>
    </style:style>
    <style:style style:name="P225" style:parent-style-name="ListParagraph" style:list-style-name="LFO30" style:family="paragraph">
      <style:text-properties fo:language="da" fo:country="DK"/>
    </style:style>
    <style:style style:name="P226" style:parent-style-name="ListParagraph" style:list-style-name="LFO30" style:family="paragraph">
      <style:text-properties fo:language="da" fo:country="DK"/>
    </style:style>
    <style:style style:name="P227" style:parent-style-name="ListParagraph" style:list-style-name="LFO30" style:family="paragraph">
      <style:text-properties fo:language="da" fo:country="DK"/>
    </style:style>
    <style:style style:name="T228" style:parent-style-name="DefaultParagraphFont" style:family="text">
      <style:text-properties fo:language="da" fo:country="DK"/>
    </style:style>
    <style:style style:name="T229" style:parent-style-name="DefaultParagraphFont" style:family="text">
      <style:text-properties fo:language="da" fo:country="DK"/>
    </style:style>
    <style:style style:name="P230" style:parent-style-name="ListParagraph" style:list-style-name="LFO30" style:family="paragraph">
      <style:text-properties fo:language="da" fo:country="DK"/>
    </style:style>
    <style:style style:name="P231" style:parent-style-name="ListParagraph" style:list-style-name="LFO30" style:family="paragraph">
      <style:text-properties fo:language="da" fo:country="DK"/>
    </style:style>
    <style:style style:name="P232" style:parent-style-name="ListParagraph" style:list-style-name="LFO30" style:family="paragraph">
      <style:text-properties fo:language="da" fo:country="DK"/>
    </style:style>
    <style:style style:name="P233" style:parent-style-name="ListParagraph" style:list-style-name="LFO30" style:family="paragraph">
      <style:text-properties fo:language="da" fo:country="DK"/>
    </style:style>
    <style:style style:name="T234" style:parent-style-name="DefaultParagraphFont" style:family="text">
      <style:text-properties fo:language="da" fo:country="DK"/>
    </style:style>
    <style:style style:name="P235" style:parent-style-name="ListParagraph" style:list-style-name="LFO30" style:family="paragraph">
      <style:text-properties fo:language="da" fo:country="DK"/>
    </style:style>
    <style:style style:name="P236" style:parent-style-name="ListParagraph" style:list-style-name="LFO30" style:family="paragraph">
      <style:text-properties fo:language="da" fo:country="DK"/>
    </style:style>
    <style:style style:name="P237" style:parent-style-name="ListParagraph" style:list-style-name="LFO30" style:family="paragraph">
      <style:text-properties fo:language="da" fo:country="DK"/>
    </style:style>
    <style:style style:name="P238" style:parent-style-name="ListParagraph" style:list-style-name="LFO30" style:family="paragraph">
      <style:text-properties fo:language="da" fo:country="DK"/>
    </style:style>
    <style:style style:name="P239" style:parent-style-name="ListParagraph" style:list-style-name="LFO30" style:family="paragraph">
      <style:text-properties fo:language="da" fo:country="DK"/>
    </style:style>
    <style:style style:name="P240" style:parent-style-name="ListParagraph" style:list-style-name="LFO30" style:family="paragraph">
      <style:text-properties fo:language="da" fo:country="DK"/>
    </style:style>
    <style:style style:name="P241" style:parent-style-name="ListParagraph" style:list-style-name="LFO30" style:family="paragraph">
      <style:text-properties fo:language="da" fo:country="DK"/>
    </style:style>
    <style:style style:name="P242" style:parent-style-name="ListParagraph" style:list-style-name="LFO30" style:family="paragraph">
      <style:text-properties fo:language="da" fo:country="DK"/>
    </style:style>
    <style:style style:name="P243" style:parent-style-name="ListParagraph" style:list-style-name="LFO30" style:family="paragraph">
      <style:text-properties fo:language="da" fo:country="DK"/>
    </style:style>
    <style:style style:name="P244" style:parent-style-name="ListParagraph" style:list-style-name="LFO30" style:family="paragraph">
      <style:text-properties fo:language="da" fo:country="DK"/>
    </style:style>
    <style:style style:name="P245" style:parent-style-name="ListParagraph" style:list-style-name="LFO30" style:family="paragraph">
      <style:text-properties fo:language="da" fo:country="DK"/>
    </style:style>
    <style:style style:name="P246" style:parent-style-name="ListParagraph" style:list-style-name="LFO30" style:family="paragraph">
      <style:text-properties fo:language="da" fo:country="DK"/>
    </style:style>
    <style:style style:name="P247" style:parent-style-name="ListParagraph" style:list-style-name="LFO30" style:family="paragraph">
      <style:text-properties fo:language="da" fo:country="DK"/>
    </style:style>
    <style:style style:name="P248" style:parent-style-name="ListParagraph" style:list-style-name="LFO30" style:family="paragraph">
      <style:text-properties fo:language="da" fo:country="DK"/>
    </style:style>
    <style:style style:name="P249" style:parent-style-name="ListParaStyleLevel2" style:list-style-name="LFO29" style:family="paragraph">
      <style:text-properties fo:language="da" fo:country="DK"/>
    </style:style>
    <style:style style:name="P250" style:parent-style-name="ListParaStyleLevel2" style:list-style-name="LFO29" style:family="paragraph">
      <style:text-properties fo:language="da" fo:country="DK"/>
    </style:style>
    <style:style style:name="P251" style:parent-style-name="ListParaStyleLevel2" style:list-style-name="LFO29" style:family="paragraph">
      <style:text-properties fo:language="da" fo:country="DK"/>
    </style:style>
    <style:style style:name="P252" style:parent-style-name="ListParaStyleLevel2" style:list-style-name="LFO29" style:family="paragraph">
      <style:text-properties fo:language="da" fo:country="DK"/>
    </style:style>
    <style:style style:name="P253" style:parent-style-name="ListParaStyleLevel2" style:list-style-name="LFO29" style:family="paragraph">
      <style:text-properties fo:language="da" fo:country="DK"/>
    </style:style>
    <style:style style:name="P254" style:parent-style-name="ListParaStyleLevel2" style:list-style-name="LFO29" style:family="paragraph">
      <style:text-properties fo:language="da" fo:country="DK"/>
    </style:style>
    <style:style style:name="P255" style:parent-style-name="Normal" style:family="paragraph">
      <style:paragraph-properties fo:keep-with-next="always"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Unisys<text:s/>Information Management System (IMS)</text:p>
      <text:p text:style-name="DocumentTitle">G-Cloud 15<text:s/>Service Definition</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T11">IMS<text:s/></text:span><text:span text:style-name="T12">Main Service</text:span></text:h>
      <text:h text:style-name="Heading1" text:outline-level="1">Overview</text:h>
      <text:p text:style-name="Normal">Criminal Justice<text:s/>and other public sector<text:s/>agencies face continual challenges to ensure their operational processes, such as crime management, prison detention, arrested prisoner processing, case preparation, safeguarding vulnerable and missing persons and property handling meet the demands placed on them. Change generated through legislation, process improvement or inspection requires flexible, adaptable modern technological support. Resources are being reduced and organisations are expected to do more with less with increased complexity, and under growing pressure for results.</text:p>
      <text:p text:style-name="Normal">Unisys’<text:s/>Information Management System<text:s/>(IMS) provides the tools to support a broad range of activities that officers and staff face in their daily operations. The platform has been developed to support the criminal justice<text:s/>and public sector<text:s/>communities<text:s/>to promote efficient procedures, access quality information and provide value for money. It also supports the strategic aims of agencies to improve public confidence and<text:s/>service quality.</text:p>
      <text:p text:style-name="Normal">The solution has been specifically designed to meet the demanding requirements of criminal justice<text:s/>and public sector<text:s/>agencies who counter the enduring, complex and diverse threats to public safety. Recognising the need for the higher level of security both to protect assets and personal information the application incorporates extensive security and audit capabilities. In addition to<text:s/>serving their needs, it also provides the capability to deliver tasking and co-ordination to any organisation where a forensic grade audit trail is required, for example, policing, immigration, border security,<text:s/>military,<text:s/>organised crime, prison detention, and serious fraud.</text:p>
      <text:p text:style-name="Normal">This application:</text:p>
      <text:list text:style-name="LFO30" text:continue-numbering="true">
        <text:list-item>
          <text:p text:style-name="P13">simplifies data input and retrieval for operational staff;</text:p>
        </text:list-item>
        <text:list-item>
          <text:p text:style-name="P14">supports incident/crime recording, screening and management;</text:p>
        </text:list-item>
        <text:list-item>
          <text:p text:style-name="P15">meets the requirements for prisoner handling, custody and criminal justice procedures;</text:p>
        </text:list-item>
        <text:list-item>
          <text:p text:style-name="P16">enables investigators and analysts to access information to build a complete picture,<text:s/>and<text:s/>visualise links and associations,<text:s/>leading to improved targeting of crime and criminals;</text:p>
        </text:list-item>
        <text:list-item>
          <text:p text:style-name="ListParagraph"><text:span text:style-name="T17">provides investigators with<text:s/></text:span>analytical,<text:span text:style-name="T18"><text:s/>mapping and association/link analysis<text:s/></text:span><text:span text:style-name="T19">tool</text:span><text:span text:style-name="T20">s</text:span><text:span text:style-name="T21"><text:s/></text:span><text:span text:style-name="T22">enhancing their<text:s/></text:span><text:span text:style-name="T23">capabilities<text:s/></text:span><text:span text:style-name="T24">in predictive policing;</text:span></text:p>
        </text:list-item>
        <text:list-item>
          <text:p text:style-name="P25">improves efficiency by automating processes;</text:p>
        </text:list-item>
        <text:list-item>
          <text:p text:style-name="P26">improves the security of and access to sensitive information, facilitating compliance with legislative and procedural information assurance guidance;</text:p>
        </text:list-item>
        <text:list-item>
          <text:p text:style-name="P27">enables the seamless sharing of information with other agencies;</text:p>
        </text:list-item>
        <text:list-item>
          <text:p text:style-name="P28"><text:bookmark-start text:name="_Hlk39477577"/>provides powerful capabilities for managing digital assets (any file type including images, video and documents) associated with entities.</text:p>
        </text:list-item>
      </text:list>
      <text:p text:style-name="Normal"><text:bookmark-end text:name="_Hlk39477577"/>IMS<text:s/>is a modern, flexible and configurable platform that allows realisation of multiple business processes used by law enforcement<text:s/>and other<text:s/>agencies. The<text:s/>IMS<text:s/>platform provides a comprehensive set of capabilities to manage crime, incidents, prisoners, vulnerable and missing persons plus a range of other applications.<text:s/>In the law enforcement context,<text:s/>it<text:s/>supports any resultant criminal investigations,<text:s/>as it<text:s/>offers<text:s/>rich capabilities such as entity management, digital asset / evidence management, document management, tasking, enterprise class searching, advanced analytics, process/workflow management and messaging, all through a browser-based interface and a portal platform that provide a unified and intuitive user experience across all aspects of the solution. In addition to the native capabilities and features built into the core platform, it brings together a rich ecosystem of underlying solutions securely integrated into the platform with the capability to plug-in and plug-out components. It also provides a configurable data model<text:s/>and<text:s/>workflow that can be adapted quickly and economically to evolving operational and business requirements.</text:p>
      <text:p text:style-name="Normal">The information contained within the solution can be easily organised and packaged for<text:s/>many use cases including<text:s/>courts, appeals tribunals, deliberations, and case reviews and includes the ability to produce necessary outputs to assist the prosecution including redacted defence and disclosure files.</text:p>
      <text:h text:style-name="Heading1" text:outline-level="1">Benefits</text:h>
      <text:h text:style-name="Heading2" text:outline-level="2">Strategic</text:h>
      <text:p text:style-name="Normal">Unisys<text:s/>IMS<text:s/>Solution:</text:p>
      <text:list text:style-name="LFO30" text:continue-numbering="true">
        <text:list-item>
          <text:p text:style-name="P29">has been designed to ensure compliance with national investigative guidance<text:s/>and information and cyber security requirements;</text:p>
        </text:list-item>
        <text:list-item>
          <text:p text:style-name="P30">has been adapted in line with business use efficiencies and latest best practice advice and legislative changes;</text:p>
        </text:list-item>
        <text:list-item>
          <text:p text:style-name="P31">is extensible and configurable with enhanced functionality enabling it to replace existing legacy systems e.g. Child Protection, Missing Persons, Case Management, Crime Recording, Intelligence and Evidence Management;</text:p>
        </text:list-item>
        <text:list-item>
          <text:p text:style-name="P32">has significantly lower total cost of ownership through the use of configuration options rather than coding, the use of open source components, the cessation of or reuse of existing customers’<text:s/>investments in software, as well as infrastructure and regional/national deployment models based on SaaS.</text:p>
        </text:list-item>
      </text:list>
      <text:h text:style-name="Heading2" text:outline-level="2">Tactical</text:h>
      <text:p text:style-name="Normal">Unisys<text:s/>IMS<text:s/>Solution:</text:p>
      <text:list text:style-name="LFO30" text:continue-numbering="true">
        <text:list-item>
          <text:p text:style-name="P33">supports a plethora of processes, operations, intelligence and investigation types and ensures senior management is confident of its robust processes and capabilities;</text:p>
        </text:list-item>
        <text:list-item>
          <text:p text:style-name="P34">handles all aspects of an investigation/operation within one application,<text:s/>and enables close<text:s/>alignment with UK law enforcement agencies processes, data models and<text:s/>UI<text:s/>models;</text:p>
        </text:list-item>
        <text:list-item>
          <text:p text:style-name="P35">ingests data from other agencies and applications and shares it across jurisdiction and application boundaries;</text:p>
        </text:list-item>
        <text:list-item>
          <text:p text:style-name="P36">supports storage of and access to digital assets associated to entities within the solution enabling a unified security context;</text:p>
        </text:list-item>
        <text:list-item>
          <text:p text:style-name="P37">reduces operational costs through efficiencies driven by the application;</text:p>
        </text:list-item>
        <text:list-item>
          <text:p text:style-name="P38">provides a toolkit for collaboratively working with other agencies;</text:p>
        </text:list-item>
        <text:list-item>
          <text:p text:style-name="P39">has<text:s/>a modular approach and configurable level of capabilities allowing flexible usage;</text:p>
        </text:list-item>
        <text:list-item>
          <text:p text:style-name="P40">lowers cost and minimises downtime for change;</text:p>
        </text:list-item>
        <text:list-item>
          <text:p text:style-name="P41">delivers comprehensive security and auditing at all layers providing confidence and assurance that the system can be used to manage diverse types of data within and across organisational boundaries.</text:p>
        </text:list-item>
      </text:list>
      <text:h text:style-name="Heading2" text:outline-level="2">Operational</text:h>
      <text:p text:style-name="Normal">Unisys<text:s/>IMS<text:s/>Solution:</text:p>
      <text:list text:style-name="LFO30" text:continue-numbering="true">
        <text:list-item>
          <text:p text:style-name="P42">Includes<text:s/>a comprehensive set of features;</text:p>
        </text:list-item>
        <text:list-item>
          <text:p text:style-name="ListParagraph"><text:span text:style-name="T43">Identifies how resources are responding to demand</text:span><text:span text:style-name="T44"><text:s/></text:span>– is the load being equitably balanced?<text:span text:style-name="T45"><text:s/></text:span></text:p>
        </text:list-item>
        <text:list-item>
          <text:p text:style-name="P46">Drives efficiency by ‘arming’ users with information they need to perform their roles;</text:p>
        </text:list-item>
        <text:list-item>
          <text:p text:style-name="P47">Is readily-available to replace legacy applications used by forces and other agencies;</text:p>
        </text:list-item>
        <text:list-item>
          <text:p text:style-name="P48">Provides advanced search and analytics options including secure integration with Apache SOLR;</text:p>
        </text:list-item>
        <text:list-item>
          <text:p text:style-name="P49">Assures high degrees of confidence<text:s/>through<text:s/>a well proven application;</text:p>
        </text:list-item>
        <text:list-item>
          <text:p text:style-name="P50">Allows for robust audit of records;</text:p>
        </text:list-item>
        <text:list-item>
          <text:p text:style-name="P51">Delivers cost savings through efficiencies driven by the application;</text:p>
        </text:list-item>
        <text:list-item>
          <text:p text:style-name="P52">Increases responsiveness to changing business requirements.</text:p>
        </text:list-item>
      </text:list>
      <text:h text:style-name="Heading1" text:outline-level="1">Features</text:h>
      <text:p text:style-name="Normal"><text:bookmark-start text:name="_Toc118649087"/><text:bookmark-start text:name="_Toc118789426"/><text:bookmark-start text:name="_Toc106627318"/>Unisys<text:s/>IMS<text:s/>Solution delivers class leading functionality and capability combined with a modern architecture that significantly reduces the Total Cost of Ownership. The key features and/or modules included in the package are: Entity (POLE Records) Management, Digital Asset (Attachment) Management, Document Management, Actions Management, Searching, Associations, Tag Management, Auditing, Role-Based Access Control, Record and Attribute Level Security, Data Interfaces, List Management, Data Analysis &amp; Visualisation, Reporting &amp; Dashboards, Printing, Incident/Operation Linking, Disclosure, Case Preparation, Exhibit/Property Management, Compliance Management, Messaging, User Workspace,<text:s/>User Dashboards<text:s/>and Alerting.</text:p>
      <text:list text:style-name="LFO30" text:continue-numbering="true">
        <text:list-item>
          <text:p text:style-name="ListParagraph"><text:span text:style-name="T53">Entity Management –</text:span><text:s/>IMS<text:s/>supports the production of a customer focused data model based on a POLE concept (Person, Object, Location and Event). Data Entities are configured in the solution and are used to manage intelligence,<text:s/>conduct investigations or manage any process where these entities feature singly or collectively. It provides intuitive and easy to use screens to capture and manage the entities.<text:s/><text:span text:style-name="T54">The use of on screen tooltips and online help aid users to navigate the product.</text:span><text:s/>The solution includes a rich set of predefined entities and provides the capability to add new entities, or new attributes to existing entities through configuration. Entities provide numerous capabilities including the:</text:p>
        </text:list-item>
      </text:list>
      <text:list text:style-name="LFO29" text:continue-numbering="true">
        <text:list-item>
          <text:list>
            <text:list-item>
              <text:p text:style-name="P55">Exposure of standard web services that can be used<text:s/>for<text:s/>integration<text:s/>with other<text:s/>applications;</text:p>
            </text:list-item>
            <text:list-item>
              <text:p text:style-name="P56">Facility to add an attachment of any file type, including video and audio files, electronic images, scanned copies of documents,<text:s/>PDF<text:s/>files, MS<text:s/>Word and<text:s/>MS<text:s/>Excel.<text:s/></text:p>
            </text:list-item>
          </text:list>
        </text:list-item>
      </text:list>
      <text:list text:style-name="LFO30" text:continue-numbering="true">
        <text:list-item>
          <text:p text:style-name="ListParagraph"><text:bookmark-start text:name="_Hlk39477264"/><text:span text:style-name="T57">Digital Asset Management (DAMS)</text:span><text:s/>– This module is a digital evidence/asset management solution that facilitates the collation, distribution, management and processing of images and multimedia through use of a centralised system in an enterprise environment.<text:s/><text:span text:style-name="T58">This module<text:s/></text:span>builds on the standard ability to<text:span text:style-name="T59"><text:s/>upload files as attachments within the<text:s/></text:span><text:span text:style-name="T60">IMS</text:span><text:span text:style-name="T61"><text:s/>application enabling users to view and process all formats of supported files including audio, video and images using a standard easy-to-use user interface, and without needing any additional software on the workstation.<text:s/></text:span>Users can also copy or move attachments between entities, and perform tasks such as image cropping and video still capture to store as a new asset whilst retaining the original, non-alterable copy.<text:s/></text:p>
        </text:list-item>
        <text:list-item>
          <text:p text:style-name="ListParagraph"><text:bookmark-end text:name="_Hlk39477264"/><text:span text:style-name="T62">Document Management –<text:s/></text:span>IMS<text:s/>provides comprehensive support for document processing requirements.</text:p>
        </text:list-item>
      </text:list>
      <text:list text:style-name="LFO29" text:continue-numbering="true">
        <text:list-item>
          <text:list>
            <text:list-item>
              <text:p text:style-name="P63">The user interface for online document typing and editing supports the capture of both structured and free-format rich text data.</text:p>
            </text:list-item>
            <text:list-item>
              <text:p text:style-name="ListParaStyleLevel2">It exposes standard web services that can<text:s/><text:s/>support integration requirements<text:s/>(such as scanning software).</text:p>
            </text:list-item>
            <text:list-item>
              <text:p text:style-name="ListParaStyleLevel2">It provides the facility to add an attachment including video and audio files, electronic images, scanned copies of documents, pdf files, MS<text:s/>Word and<text:s/>MS<text:s/>Excel<text:s/>files.</text:p>
            </text:list-item>
            <text:list-item>
              <text:p text:style-name="P64">All document types support workflow capability.</text:p>
            </text:list-item>
            <text:list-item>
              <text:p text:style-name="ListParaStyleLevel2">As with Entities, new document types can be added to the system.</text:p>
            </text:list-item>
            <text:list-item>
              <text:p text:style-name="P65">Allows online Graphical mark up and indexing of documents.</text:p>
            </text:list-item>
          </text:list>
        </text:list-item>
      </text:list>
      <text:list text:style-name="LFO30" text:continue-numbering="true">
        <text:list-item>
          <text:p text:style-name="ListParagraph"><text:span text:style-name="T66">Actions Management<text:s/></text:span>–<text:s/>IMS<text:s/>provides the capability for tasking and co-ordination of resources through the Action Management module. The system provides the user a configurable graphical representation of outstanding actions and officer workload to assist in the assessment of work<text:s/>outstanding, staffing levels and bottlenecks in the process. Users have easy access to their tasks through their ‘task Inbox’. Similar to documents, Actions also support workflow capability.<text:s/><text:span text:style-name="T67">Tasks can be emailed to an officer or people in external organisations.<text:s/></text:span>Similar to Entities, new attributes can be added to Actions via configuration.</text:p>
        </text:list-item>
        <text:list-item>
          <text:p text:style-name="ListParagraph"><text:span text:style-name="T68">User Defined Dashboards -<text:s/></text:span>Users should be automatically provided with information that identifies their own personal priorities, without requiring them to visit multiple pages, or perform searches to find that detail. <text:s/>To achieve this, user defined dashboards have been implemented. <text:s/>Users<text:s/>can<text:s/>create and<text:s/>have<text:s/>access to multiple dashboards based on the roles that they have. <text:s/>Dashboard can contain a number of panels<text:s/>providing a<text:s/>view of entity related data in tabular or summary form such as a pie or bar chart. <text:s/>The number of panels, panel content,<text:s/>size, position and layout of a panel is entirely up to the user and the panels can be re-arranged as required to suit how a specific user wants the data they have requested<text:s/>to be presented.</text:p>
        </text:list-item>
        <text:list-item>
          <text:p text:style-name="ListParagraph"><text:span text:style-name="T69">Searching –<text:s/></text:span>IMS<text:s/>comes with a comprehensive search facility that allows the user to query structured and unstructured data<text:s/>held in the system. Various types of searches such as Boolean, stemming, phrases, synonyms, association and wildcard are supported. The ability to search across associations between entities is also supported.<text:s/><text:span text:style-name="T70">Bulk searching allows users to quickly check extensive lists of third party information against existing data held.</text:span></text:p>
        </text:list-item>
        <text:list-item>
          <text:p text:style-name="P71">AI Based Capabilities</text:p>
          <text:list text:continue-numbering="true">
            <text:list-item>
              <text:p text:style-name="P72"><text:span text:style-name="T73">Assisted Reading –<text:s/></text:span>Extracts Entity Information (People, Locations, Vehicles, etc.) from readable files and typed information and presents the results to users to speed the processing of information and intelligence</text:p>
            </text:list-item>
            <text:list-item>
              <text:p text:style-name="P74"><text:span text:style-name="T75">Assisted Redaction –<text:s/></text:span>Like Assisted Reading, takes word, pdf and image material and identifies and then automatically redacts entity information (People, Vehicles, etc.), along with user provided words and phrases, delivering redacted documents which can be passed to other uses whilst hiding sensitive details</text:p>
            </text:list-item>
            <text:list-item>
              <text:p text:style-name="P76"><text:span text:style-name="T77">Transcription -<text:s/></text:span>Converts audio/video conversations into text, including speaker tagging, to allow that data to be immediately searched. The converted audio can then be passed into the assisted reading process described above, to extract meaningful intelligence.<text:s/></text:p>
            </text:list-item>
          </text:list>
        </text:list-item>
        <text:list-item>
          <text:p text:style-name="ListParagraph"><text:span text:style-name="T78">Associations –<text:s/></text:span>IMS<text:s/>allows the creation of relevant links between entities, documents and tasks created or captured as a part of an investigation or intelligence handling process. The user can also define if these associations/links are provisional, time-bound or have high importance/relevance to the entity. The user also has the capability to highlight certain associations and include these in an Entity Profile, which gives<text:s/>a current overview of the entity, only containing information that is currently pertinent to an investigation.</text:p>
        </text:list-item>
        <text:list-item>
          <text:p text:style-name="ListParagraph"><text:span text:style-name="T79">Tag Management -</text:span><text:s/>Tagging provides a facility to link a group of entities and documents to multiple common lines of enquiry or themes. It also facilitates flexible classification and grouping of related records through user configurable themes.</text:p>
        </text:list-item>
        <text:list-item>
          <text:p text:style-name="ListParagraph"><text:span text:style-name="T80">Auditing –</text:span><text:s/>IMS<text:s/>provides a comprehensive audit of activities or operations<text:s/>which are carried out on the system<text:s/>as well as a detailed log of changes, including a before and after history of data updates. Extensive search capabilities are provided to query the audit records.</text:p>
        </text:list-item>
        <text:list-item>
          <text:p text:style-name="ListParagraph"><text:span text:style-name="T81">Role-Based Access Control, Record Level and Attribute Level Security–</text:span><text:s/>IMS<text:s/>uses a simple-to-administer access control mechanism. The administrator can flexibly group different combinations of<text:s/>IMS<text:s/>capabilities to create specific or bespoke roles. Users or teams can be assigned access to one or more incidents/operations/cases with the same or different roles. Record level access controls can be defined to restrict the access, ownership and visibility of a document or entity providing the ability to granularly govern ‘who can do what’ with the record. Attribute level access control allows individual fields to be hidden from certain users or can prevent update to those fields by certain roles.</text:p>
        </text:list-item>
        <text:list-item>
          <text:p text:style-name="ListParagraph"><text:span text:style-name="T82">Data Interface –</text:span><text:s/>IMS<text:s/>exchanges information with external systems via web services.<text:s/></text:p>
        </text:list-item>
        <text:list-item>
          <text:p text:style-name="ListParagraph"><text:span text:style-name="T83">List Management -<text:s/></text:span>IMS<text:s/>offers the ability to create and manage several types of flexible lists containing various data elements held within an incident/operation/case. Users can easily add records to a list – e.g. from a view record screen or search results screen. Users can create private or shared lists, split lists, merge lists, export, visualise, print and compare/match lists. These facilities assist with analysis, collaboration and data-sharing whilst making the overall process more efficient.</text:p>
        </text:list-item>
        <text:list-item>
          <text:p text:style-name="ListParagraph"><text:span text:style-name="T84">Data Analysis &amp; Visualisation –</text:span>IMS<text:s/>users<text:s/>can<text:s/>have the capability to perform extensive analytics via a built-in browser based visualiser that renders the facility to perform Link analysis (See optional features).<text:s/>In addition, the system provides features such as wizard-based cross-association search query builder.</text:p>
        </text:list-item>
        <text:list-item>
          <text:p text:style-name="ListParagraph"><text:span text:style-name="T85">Entity Extraction and Annotation –<text:s/></text:span>IMS<text:s/>provides the facility to discover subject records (entities) in free text and for that free text to be annotated and hyperlinked on screen enabling the user to identify relationships and new leads easily. This capability provides an extremely efficient way to identify and explore various links and analyse large volumes of information rapidly.</text:p>
        </text:list-item>
        <text:list-item>
          <text:p text:style-name="ListParagraph"><text:span text:style-name="T86">Match Module<text:s/></text:span>provides the capability to compare records in the system using configurable match criteria. The system also provides the ability to set user defined criteria for identifying likely matches in real time.</text:p>
        </text:list-item>
        <text:list-item>
          <text:p text:style-name="ListParagraph"><text:span text:style-name="T87">Reporting &amp; Printing -</text:span><text:s/>IMS<text:s/>provides an exhaustive set of pre-built reports and prints based on the information captured within the system. Reports are delivered in<text:s/>a<text:s/>variety of formats such as PDF, HTML and MS Word.</text:p>
        </text:list-item>
        <text:list-item>
          <text:p text:style-name="ListParagraph"><text:span text:style-name="T88">Linking –</text:span><text:s/>Streamlined linking<text:s/>and<text:s/>logical<text:s/>grouping<text:s/>of investigations/operations/cases that support collaborative working between police forces and/or law enforcement agencies. Users are able to run searches across linked operations, send messages, share information as well as tasks in real time. The system also provides the ability to record the master entity once and then link, as well as share the information across multiple linked operations, hence maintaining a single source of truth and preventing<text:s/>data duplication.</text:p>
        </text:list-item>
        <text:list-item>
          <text:p text:style-name="ListParagraph"><text:span text:style-name="T89">Disclosure &amp; Case Preparation -</text:span><text:s/>IMS<text:s/>supports disclosure of unused prosecution material and capabilities to redact content within documents so they can be published as a case-file for use in court.</text:p>
        </text:list-item>
        <text:list-item>
          <text:p text:style-name="ListParagraph"><text:span text:style-name="T90">Exhibit/Property Management -</text:span><text:s/>IMS<text:s/>enables the recording of property found or seized during an investigation/operation. It provides the ability to<text:s/>manage and<text:s/>track the movement of those<text:s/>items<text:s/>throughout the investigation/operation.<text:s/>It also provides the ability<text:s/><text:span text:style-name="T91">to prepare and produce forensic submission forms, receipts and disclaimers.</text:span></text:p>
        </text:list-item>
        <text:list-item>
          <text:p text:style-name="ListParagraph"><text:span text:style-name="T92">Compliance Management<text:s/></text:span>is a facility where data compliance<text:s/>policies/rules and quality criteria can be defined to generate lists of records that are required to be checked for quality or compliance to a policy. For example, the ability to review and destroy information is just as important as the ability to record; having information which is out of date can be unlawful, misleading and divert officers away from more pertinent and up to date details.<text:s/><text:span text:style-name="T93">The Compliance Module can be configured within<text:s/></text:span><text:span text:style-name="T94">IMS</text:span><text:span text:style-name="T95"><text:s/>to ensure that<text:s/></text:span>rules based review cycles are put in place, ensuring records are inspected on a regular basis and destroyed where necessary. Compliance dashboards can generate real-time lists for each policy based on configurable rules.</text:p>
        </text:list-item>
        <text:list-item>
          <text:p text:style-name="ListParagraph"><text:span text:style-name="T96">Messaging -</text:span><text:s/>IMS<text:s/>provides a built-in messaging module that allows communication and collaboration via secure messages, supporting the inclusion of links to records and attachments. This ensures that<text:s/>the<text:s/>data does not leave the solution’s security domain<text:s/>whilst<text:s/>providing an easy-to-use secure messaging capability<text:s/>which is audited.</text:p>
        </text:list-item>
        <text:list-item>
          <text:p text:style-name="ListParagraph"><text:span text:style-name="T97">User Workspace –</text:span><text:s/>All<text:s/>IMS<text:s/>users have their own workspace and have the ability to mark records as their favourites. The workspace provides quick access to these favourite and most-recently viewed records.</text:p>
        </text:list-item>
        <text:list-item>
          <text:p text:style-name="ListParagraph"><text:span text:style-name="T98">Covert Operations –</text:span><text:s/>The application can be configured to make individual entities or complete investigations invisible allowing them to be managed in a covert manner.</text:p>
        </text:list-item>
        <text:list-item>
          <text:p text:style-name="ListParagraph"><text:span text:style-name="T99">Alerting –</text:span><text:s/>Ability to set up an alert (through use of<text:s/>user defined match criteria) such that when a matching record is created, viewed or modified in the system, the user that created the alert is notified. Users are also able to add ‘markers’ to records to send out alerts when an entity is viewed or associated with another record.</text:p>
        </text:list-item>
        <text:list-item>
          <text:p text:style-name="ListParagraph"><text:span text:style-name="T100">Data Transfer –</text:span><text:s/>Ability to export and import a case or investigation in the form of an XML file. This facility can be used<text:s/>by System Adminsitrators<text:s/>to archive a case or transfer a case from one solution to another.</text:p>
        </text:list-item>
        <text:list-item>
          <text:p text:style-name="ListParagraph"><text:span text:style-name="T101">Help<text:s/></text:span>-<text:span text:style-name="T102"><text:s/></text:span>IMS<text:s/>provides a built-in content management repository with pre-built help files in html which can be amended by the customer to add specific business level content, if required.<text:s/></text:p>
        </text:list-item>
        <text:list-item>
          <text:p text:style-name="ListParagraph"><text:span text:style-name="T103">Data Importer -</text:span><text:s/>IMS<text:s/>includes an importer tool that provides the ability to bulk import entities, documents and their links using MS Word, Excel<text:s/>and<text:s/>XML templates.</text:p>
        </text:list-item>
      </text:list>
      <text:p text:style-name="Normal">The<text:s/>IMS<text:s/>Platform is a browser based, database and platform agnostic, n-tier “service based” architecture using current development tools and techniques. The key advantage is that it provides a set of building blocks for investigative,<text:s/>intelligence<text:s/>and other public sector<text:s/>solutions. These building blocks bring flexibility in meeting customer business requirements including the user interface design and layout, the data captured in the solution and the COTS components which can be provided to meet a customer’s needs.<text:s/>IMS uses several prebuilt components and is highly configurable; it<text:s/>delivers secure and fully audited transactions with integration provided via Web Services. The component-based approach<text:s/>maximises<text:s/>organisational agility and reduces life-cycle costs by providing an adaptable, low-risk migration path to newer technologies.<text:s/>IMS<text:s/>provides a long-term solution for your<text:s/>application<text:s/>needs, as it is able to continuously leverage the latest innovations and trends in the market through a well-defined solution roadmap, layered architecture with flexibility to swap products at every layer and a simple integration approach to leverage capabilities of other products as well.</text:p>
      <text:p text:style-name="Normal">The<text:s/>Hosted Cloud<text:s/>Service<text:s/>offered here is accredited to a protective marking of ‘Official’</text:p>
      <text:h text:style-name="Heading2" text:outline-level="2">Optional Features</text:h>
      <text:list text:style-name="LFO32" text:continue-numbering="true">
        <text:list-item>
          <text:p text:style-name="P104"><text:span text:style-name="T105">Advanced Visualisation</text:span><text:s/>– Unisys integrates with an advanced browser based graph visualisation toolkit and SDK allowing Link<text:s/>Analysis<text:s/>and<text:s/>Temporal Analysis<text:s/>capabilities<text:s/>which can be tailored<text:s/>for<text:s/>individual customers. The solution<text:s/>can be<text:s/>accessible to all system users, not just analysts, under a single solution wide license and supports the visualisation of Entity and Association data with extensive chart interaction capabilities supporting animation, glyphs, grouping, and numerous advanced analytic options including Betweenness, Eigen Centrality, kCores, Closeness, and shortest path analysis. The solution is available as an optional capability as shown in the pricing definition.</text:p>
        </text:list-item>
        <text:list-item>
          <text:p text:style-name="P106"><text:span text:style-name="T107">Public Portal –<text:s/></text:span>provides a facility allowing members of the public to submit information including images and footage into<text:s/>IMS. The data displayed on the Portal is defined by the users in a simple process which allows for portal capture for a specific incident/case to be posted Live within a matter of minutes. This has several advantages, not least that in the current social media age, people feel more comfortable submitting information electronically, than they do phoning and speaking to a user. The portal supports the capture of text and attachments which arrive in<text:s/>IMS<text:s/>on a queue for sanitisation and processing. Public Portal is available as an optional capability as shown in the pricing document.</text:p>
        </text:list-item>
      </text:list>
      <text:h text:style-name="Heading1" text:outline-level="1">Service Management</text:h>
      <text:p text:style-name="Normal">Unisys offers three options determined by the hours of cover provided.<text:s/></text:p>
      <text:p text:style-name="Normal"/>
      <table:table table:style-name="Table108">
        <table:table-columns>
          <table:table-column table:style-name="TableColumn109"/>
          <table:table-column table:style-name="TableColumn110"/>
        </table:table-columns>
        <table:table-row table:style-name="TableRow111">
          <table:table-cell table:style-name="TableCell112">
            <text:p text:style-name="U_TableText">Service Option</text:p>
          </table:table-cell>
          <table:table-cell table:style-name="TableCell113">
            <text:p text:style-name="U_TableText">Cover period</text:p>
          </table:table-cell>
        </table:table-row>
        <table:table-row table:style-name="TableRow114">
          <table:table-cell table:style-name="TableCell115">
            <text:p text:style-name="U_TableText">Emerald<text:s/></text:p>
          </table:table-cell>
          <table:table-cell table:style-name="TableCell116">
            <text:p text:style-name="U_TableText">Monday - Friday, 0800 -1800 (excluding Public &amp; Bank Holidays)</text:p>
          </table:table-cell>
        </table:table-row>
        <table:table-row table:style-name="TableRow117">
          <table:table-cell table:style-name="TableCell118">
            <text:p text:style-name="U_TableText">Ruby</text:p>
          </table:table-cell>
          <table:table-cell table:style-name="TableCell119">
            <text:p text:style-name="U_TableText">Monday - Sunday, 0800 -1800 – excluding Christmas Day</text:p>
          </table:table-cell>
        </table:table-row>
        <table:table-row table:style-name="TableRow120">
          <table:table-cell table:style-name="TableCell121">
            <text:p text:style-name="U_TableText">Diamond</text:p>
          </table:table-cell>
          <table:table-cell table:style-name="TableCell122">
            <text:p text:style-name="U_TableText">24 hours/day, 364 days a year – excludes Christmas Day</text:p>
          </table:table-cell>
        </table:table-row>
      </table:table>
      <text:p text:style-name="P123"/>
      <text:p text:style-name="Caption">Table<text:s/>1–<text:s/>IMS<text:s/>Service Options</text:p>
      <text:p text:style-name="P124"/>
      <text:p text:style-name="Normal">Unisys will:<text:s/></text:p>
      <text:list text:style-name="LFO30" text:continue-numbering="true">
        <text:list-item>
          <text:p text:style-name="ListParagraph">Operate a local (UK based) call receipt service desk to act as an initial single point of contact for all Incident related calls. The service desk will be responsible for recording relevant information about the Incident and passing it on to Level 2 in accordance with the response times stipulated in the service level section.<text:s/></text:p>
        </text:list-item>
      </text:list>
      <text:list text:style-name="LFO28" text:continue-numbering="true">
        <text:list-item>
          <text:p text:style-name="P125">Handle the Incident in accordance with the target resolution times set out in the Service Levels section.</text:p>
        </text:list-item>
        <text:list-item>
          <text:p text:style-name="P126">Track the progress of the Incident and maintain a call history.<text:s/></text:p>
        </text:list-item>
        <text:list-item>
          <text:p text:style-name="P127">Evaluate and manage the incident</text:p>
        </text:list-item>
        <text:list-item>
          <text:p text:style-name="P128">Deliver Service Management functions aligned to ITIL covering Incident, Problem, Change, Release, Configuration and Asset Management, and Service Request fulfilment.</text:p>
        </text:list-item>
        <text:list-item>
          <text:p text:style-name="P129">Monitor its performance against the Service Levels set out in<text:s/><text:bookmark-ref text:ref-name="_Ref160801031" text:reference-format="text">Table 2 – Service Level Targets and Thresholds</text:bookmark-ref>.</text:p>
        </text:list-item>
        <text:list-item>
          <text:p text:style-name="P130">Provide to customers at the end of each month a report setting out a summary of the provision of the service in the previous period<text:s/>covering<text:s/>-<text:s/>Incidents, Events and Problems,<text:s/>and resolution times.</text:p>
        </text:list-item>
        <text:list-item>
          <text:p text:style-name="P131">In cases where the service falls below the key SLA targets for a period longer than one calendar month Unisys shall provide a remedial plan detailing how it will improve its performance to meet the service level target during the next calendar month.</text:p>
        </text:list-item>
        <text:list-item>
          <text:p text:style-name="P132">Provide an escalation and governance structure of the service organisation processes and protocol (for communication and escalation) and key contact information to the customer prior to commencement of the service.</text:p>
        </text:list-item>
        <text:list-item>
          <text:p text:style-name="P133">Provide<text:s/>that<text:s/>service management staff with access to system and data<text:s/>are<text:s/>cleared to minimum CTC level.</text:p>
        </text:list-item>
        <text:list-item>
          <text:p text:style-name="P134">Provide<text:s/>that<text:s/>Level 2<text:s/>support<text:s/>staff<text:s/>have<text:s/>skills in<text:s/>IMS<text:s/>technology stack, DBA, performance monitoring and tuning, infrastructure, network and<text:s/>IMS<text:s/>system administration.<text:s/></text:p>
        </text:list-item>
        <text:list-item>
          <text:p text:style-name="P135">During the initial transition period and as part of periodic maintenance, where required, provide additional administrative services around user setup and maintenance of certain system configurations and standing data that are shared across all users of the application.</text:p>
        </text:list-item>
      </text:list>
      <text:h text:style-name="Heading2" text:outline-level="2">Service Levels</text:h>
      <text:p text:style-name="Normal">Performance against the service level targets and thresholds are measured and reported on a monthly basis.<text:s/></text:p>
      <text:h text:style-name="Heading2" text:outline-level="2">Service Categories and Descriptions</text:h>
      <text:p text:style-name="U_Text-t">The following sections provide definitions of the service level categories. <text:s/>The targets and thresholds on which these are applied are described in<text:s/><text:bookmark-ref text:ref-name="_Ref160801031" text:reference-format="text">Table 2 – Service Level Targets and Thresholds</text:bookmark-ref><text:s/>below.</text:p>
      <text:list text:style-name="LFO30" text:continue-numbering="true">
        <text:list-item>
          <text:p text:style-name="ListParagraph"><text:span text:style-name="T136">Service Availability</text:span>: The percentage of time where more than 75% of users attempting to use the Service are able to use it over a monthly period during Covered Hours but excluding Planned and Emergency Maintenance periods.</text:p>
        </text:list-item>
        <text:list-item>
          <text:p text:style-name="ListParagraph"><text:span text:style-name="T137">Severity 1 Incident</text:span>: An incident wh<text:span text:style-name="T138">e</text:span>re 75% or more of sub-systems are down or seriously impacted and majority of the products/services are unavailable. <text:s/>Service failure is measured as the number of Incidents not resolved within, or where a workaround has not been provided within, 24 hours computed over the cover period</text:p>
        </text:list-item>
        <text:list-item>
          <text:p text:style-name="ListParagraph"><text:span text:style-name="T139">Severity 2 Incident</text:span>: An incident where one or more sub-systems are not operating to their specifications to the extent that they become unreliable in day to day usage preventing most users from being able to use it. <text:s/>Service failure measured as the number of Incidents not resolved within<text:bookmark-start text:name="_Hlk164260459"/>, or where a workaround has not been provided within,<text:bookmark-end text:name="_Hlk164260459"/><text:s/>72 hours computed over the cover period</text:p>
        </text:list-item>
        <text:list-item>
          <text:p text:style-name="ListParagraph"><text:span text:style-name="T140">Severity 3 Incident</text:span>: An incident where the impact to users is moderate to low. <text:s/><text:span text:style-name="ListParagraphChar">Service failure measured as the number of Incidents not resolved within</text:span>, or where a workaround has not been provided within,<text:span text:style-name="ListParagraphChar"><text:s/></text:span><text:span text:style-name="ListParagraphChar">300 hours</text:span><text:s/>computed over the cover period</text:p>
        </text:list-item>
        <text:list-item>
          <text:p text:style-name="ListParagraph"><text:span text:style-name="T141">Severity 4 Incident</text:span>: An incident comprising a flaw which is cosmetic and, as such, does not undermine the end user’s confidence in the information being displayed. <text:s/>Service failure measured as the number of incidents not resolved within, or where a workaround has not been provided within, one calendar month</text:p>
        </text:list-item>
      </text:list>
      <text:p text:style-name="Normal">Where a service incident is found to be the result of an application defect/fault, the service incident will be closed as resolved and an application defect will be opened. The application defect will then be addressed in a future patch or major release.</text:p>
      <text:p text:style-name="Normal">Where a Service Incident is identified as being due to a third party product and Unisys is dependent on a third party to provide a fix, the availability and response time measures will exclude the time that the incident is with the third party.</text:p>
      <text:h text:style-name="Heading2" text:outline-level="2">Service Level Targets and Thresholds</text:h>
      <table:table table:style-name="Table142">
        <table:table-columns>
          <table:table-column table:style-name="TableColumn143"/>
          <table:table-column table:style-name="TableColumn144"/>
          <table:table-column table:style-name="TableColumn145"/>
        </table:table-columns>
        <table:table-header-rows>
          <table:table-row table:style-name="TableRow146">
            <table:table-cell table:style-name="TableCell147">
              <text:p text:style-name="U_TableText">Service Level Category</text:p>
            </table:table-cell>
            <table:table-cell table:style-name="TableCell148">
              <text:p text:style-name="U_TableText">Service Level Target</text:p>
            </table:table-cell>
            <table:table-cell table:style-name="TableCell149">
              <text:p text:style-name="U_TableText">Service Level Threshold</text:p>
            </table:table-cell>
          </table:table-row>
        </table:table-header-rows>
        <table:table-row table:style-name="TableRow150">
          <table:table-cell table:style-name="TableCell151">
            <text:p text:style-name="U_TableText">Service Availability</text:p>
          </table:table-cell>
          <table:table-cell table:style-name="TableCell152">
            <text:p text:style-name="U_TableText">98.5%</text:p>
          </table:table-cell>
          <table:table-cell table:style-name="TableCell153">
            <text:p text:style-name="U_TableText">95%</text:p>
          </table:table-cell>
        </table:table-row>
        <table:table-row table:style-name="TableRow154">
          <table:table-cell table:style-name="TableCell155">
            <text:p text:style-name="U_TableText">Severity 1 Incident</text:p>
          </table:table-cell>
          <table:table-cell table:style-name="TableCell156">
            <text:p text:style-name="U_TableText">1</text:p>
          </table:table-cell>
          <table:table-cell table:style-name="TableCell157">
            <text:p text:style-name="U_TableText">5</text:p>
          </table:table-cell>
        </table:table-row>
        <table:table-row table:style-name="TableRow158">
          <table:table-cell table:style-name="TableCell159">
            <text:p text:style-name="U_TableText">Severity 2 Incident</text:p>
          </table:table-cell>
          <table:table-cell table:style-name="TableCell160">
            <text:p text:style-name="U_TableText">5</text:p>
          </table:table-cell>
          <table:table-cell table:style-name="TableCell161">
            <text:p text:style-name="U_TableText">10</text:p>
          </table:table-cell>
        </table:table-row>
        <table:table-row table:style-name="TableRow162">
          <table:table-cell table:style-name="TableCell163">
            <text:p text:style-name="U_TableText">Severity 3 Incident</text:p>
          </table:table-cell>
          <table:table-cell table:style-name="TableCell164">
            <text:p text:style-name="U_TableText">15</text:p>
          </table:table-cell>
          <table:table-cell table:style-name="TableCell165">
            <text:p text:style-name="U_TableText">25</text:p>
          </table:table-cell>
        </table:table-row>
        <table:table-row table:style-name="TableRow166">
          <table:table-cell table:style-name="TableCell167">
            <text:p text:style-name="U_TableText">Severity 4 incident</text:p>
          </table:table-cell>
          <table:table-cell table:style-name="TableCell168">
            <text:p text:style-name="U_TableText">30</text:p>
          </table:table-cell>
          <table:table-cell table:style-name="TableCell169">
            <text:p text:style-name="U_TableText">50</text:p>
          </table:table-cell>
        </table:table-row>
      </table:table>
      <text:p text:style-name="Caption"><text:bookmark-start text:name="_Ref160801031"/>Table<text:s/>2<text:s/>– Service Level Targets and Thresholds<text:bookmark-end text:name="_Ref160801031"/></text:p>
      <text:h text:style-name="Heading2" text:outline-level="2">Price Adjustment<text:s/>Model</text:h>
      <text:p text:style-name="Normal">Unisys will operate a price adjustment model which will lower the price payable when Unisys doesn’t meet the Service Level Target and/or Service Level Threshold. Unisys will endeavour to meet the Service Level Targets and Service Level Thresholds; however, achievement is not guaranteed and therefore this adjustment mechanism is to reflect the lower than expected performance should that occur in any given month.<text:s/></text:p>
      <text:p text:style-name="Normal">Pricing will be adjusted to align with the Service Levels delivered as measured against the Service Level Targets and Service Level Thresholds noted in<text:s/><text:bookmark-ref text:ref-name="_Ref160801031" text:reference-format="text">Table 2 – Service Level Targets and Thresholds</text:bookmark-ref><text:s/>above. These adjustments will exclude VAT. Unisys will (as an exclusive remedy) deduct the value of price adjustment against a future invoice. The price adjustment calculations for each Service Level Category will be done monthly and will be calculated by applying the percentage rates indicated below (<text:bookmark-ref text:ref-name="_Ref164672639" text:reference-format="text">Table 3 – Price Adjustment Model</text:bookmark-ref>) to one twelfth of the annual service charge.</text:p>
      <text:list text:style-name="LFO10" text:continue-numbering="true">
        <text:list-item>
          <text:list>
            <text:list-item>
              <text:p text:style-name="P170"/>
            </text:list-item>
          </text:list>
        </text:list-item>
      </text:list>
      <table:table table:style-name="Table171">
        <table:table-columns>
          <table:table-column table:style-name="TableColumn172"/>
          <table:table-column table:style-name="TableColumn173"/>
          <table:table-column table:style-name="TableColumn174"/>
        </table:table-columns>
        <table:table-row table:style-name="TableRow175">
          <table:table-cell table:style-name="TableCell176">
            <text:p text:style-name="U_TableText">Service Level Category</text:p>
          </table:table-cell>
          <table:table-cell table:style-name="TableCell177">
            <text:p text:style-name="U_TableText">Service Level Target<text:s/>for Price Adjustment</text:p>
          </table:table-cell>
          <table:table-cell table:style-name="TableCell178">
            <text:p text:style-name="U_TableText">Service Level Threshold<text:s/>for Price Adjustment</text:p>
          </table:table-cell>
        </table:table-row>
        <table:table-row table:style-name="TableRow179">
          <table:table-cell table:style-name="TableCell180">
            <text:p text:style-name="U_TableText">Service Availability</text:p>
          </table:table-cell>
          <table:table-cell table:style-name="TableCell181">
            <text:p text:style-name="U_TableText">2.5%</text:p>
          </table:table-cell>
          <table:table-cell table:style-name="TableCell182">
            <text:p text:style-name="U_TableText">5%</text:p>
          </table:table-cell>
        </table:table-row>
        <table:table-row table:style-name="TableRow183">
          <table:table-cell table:style-name="TableCell184">
            <text:p text:style-name="U_TableText">Severity 1 Incident</text:p>
          </table:table-cell>
          <table:table-cell table:style-name="TableCell185">
            <text:p text:style-name="U_TableText">2.5%</text:p>
          </table:table-cell>
          <table:table-cell table:style-name="TableCell186">
            <text:p text:style-name="U_TableText">5%</text:p>
          </table:table-cell>
        </table:table-row>
        <table:table-row table:style-name="TableRow187">
          <table:table-cell table:style-name="TableCell188">
            <text:p text:style-name="U_TableText">Severity<text:s/>2<text:s/>Incident</text:p>
          </table:table-cell>
          <table:table-cell table:style-name="TableCell189">
            <text:p text:style-name="U_TableText">2.5%</text:p>
          </table:table-cell>
          <table:table-cell table:style-name="TableCell190">
            <text:p text:style-name="U_TableText">5%</text:p>
          </table:table-cell>
        </table:table-row>
      </table:table>
      <text:p text:style-name="Caption"><text:bookmark-start text:name="_Ref164672639"/>Table<text:s/>3<text:s/>–<text:s/>Price Adjustment Model<text:bookmark-end text:name="_Ref164672639"/></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the Service Period a report will be published to the<text:s/>customer<text:s/>containing a summary of the Incidents raised or outstanding during the Service Period. User and storage utilisation reports will be provided on a monthly basis.</text:p>
      <text:h text:style-name="Heading2" text:outline-level="2">Planned Maintenance, Outages</text:h>
      <text:p text:style-name="Normal">Unisys will maintain a rolling maintenance schedule detailing all known maintenance to be carried out on the system including patches or approved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 (subject to security assessment and accreditation)<text:s/>and<text:s/>the<text:s/>database on a quarterly basis. In addition, critical security patches will be evaluated and typically deployed as a priority depending upon the impact, severity,<text:s/>and risk profile.<text:s/></text:p>
      <text:p text:style-name="Normal">For any maintenance to the Service (other than emergency maintenance), the timing of such planned maintenance will be as per the maintenance schedule should downtime be required. A 5-day notice period will be provided prior to such maintenance work to allow<text:s/><text:span text:style-name="T191">the customer<text:s/></text:span>to schedule operational demand around planned maintenance or to highlight exceptional circumstances where the maintenance may need to be rescheduled.<text:s/></text:p>
      <text:p text:style-name="Normal">Any emergency maintenance shall be carried out by Unisys where it is believed that the system has developed a fault that requires immediate maintenance failing which a serious disruption to the service may occur.<text:s/></text:p>
      <text:p text:style-name="Normal">In applying these emergency fixes, Unisys will aim to minimise disruption to operational use of the system and where circumstances permit, provide the customer 12 hours’ notice of the maintenance taking place to allow time to plan operational demand around any potential down time.</text:p>
      <text:p text:style-name="Normal"/>
      <text:h text:style-name="Heading1" text:outline-level="1">Service Constraints</text:h>
      <text:p text:style-name="Normal">The service is offered as a minimum<text:s/>4-year contract and is delivered either<text:s/>as a<text:s/>Hosted<text:s/>Cloud Service<text:s/>or<text:s/>a Customer Deployment<text:s/><text:s/>(any deployment other than the Unisys Hosted Cloud<text:s/>Service<text:s/>such as AWS, Azure, 3<text:span text:style-name="T192">rd</text:span><text:s/>Party Private Cloud or Customer Private Cloud).</text:p>
      <text:p text:style-name="Normal"><text:bookmark-end text:name="_Toc118649087"/><text:bookmark-end text:name="_Toc118789426"/><text:bookmark-end text:name="_Toc106627318"/>For<text:s/>Customer<text:s/>Deployments the Service Availability Targets and Thresholds will not apply.</text:p>
      <text:p text:style-name="Normal">For<text:s/>Customer<text:s/>Deployments, the Service Level Target and Service Level Threshold calculations for each Service Level Category will only apply to incidents or<text:s/>time periods<text:s/>where Unisys is responsible for resolution and furthermore, specifically in relation to incidents resulting from malfunction of Unisys provided software.</text:p>
      <text:p text:style-name="Normal">The Price Adjustment model will not operate during the initial 4 month period after commencement of the live service in order to allow for setup and stabilisation of the production service.</text:p>
      <text:h text:style-name="Heading1" text:outline-level="1">Capacity</text:h>
      <text:p text:style-name="Normal">For<text:s/>Hosted<text:s/>Cloud Service<text:s/>instances, resources and capacity will be allocated to support the maximum number of users purchased by the customer i.e. if a customer reserves a style with a 100-user limit, the customer will be allocated sufficient resources to operate to those levels. Each customer will be capped to the capacity reserved. Capacity constraints will be defined for each of the following:</text:p>
      <text:list text:style-name="LFO30" text:continue-numbering="true">
        <text:list-item>
          <text:p text:style-name="ListParagraph">Named<text:s/>user access</text:p>
        </text:list-item>
        <text:list-item>
          <text:p text:style-name="ListParagraph">Storage (limits on attachments and media files)</text:p>
        </text:list-item>
        <text:list-item>
          <text:p text:style-name="ListParagraph">Network bandwidth<text:s/><text:bookmark-start text:name="_Hlk216689365"/>as<text:s/>supplied<text:s/>by<text:s/>the customer<text:s/>to connect to Unisys data centres over PSN<text:s/>and<text:s/>LECN<text:s/>(or alternate), or agreed by the customer and purchased by Unisys under change control<text:bookmark-end text:name="_Hlk216689365"/><text:s/></text:p>
        </text:list-item>
      </text:list>
      <text:p text:style-name="Normal">It is assumed that loading of attachments and multi-media are carried out in a linear fashion across the provided service. E.g. if a customer has 1TB of multi-media files, those attachments are added to<text:s/>IMS<text:s/>throughout the course of a year in a linear fashion. Addition of multi-media files in a non-linear fashion will be handled as per the data migration approach. Some processes of attachment upload are asynchronous so<text:s/>the total time taken to<text:s/>complete<text:s/>the<text:s/>upload process<text:s/>will<text:s/>depend upon overall system load.</text:p>
      <text:p text:style-name="Normal">Public Portal throughput is sized at 250 submissions per hour with a maximum total message size of those 250 messages, including attachments of 10GB.</text:p>
      <text:p text:style-name="Normal">Charges, where applicable, for increase in capacity are provided in the Pricing document.<text:s/></text:p>
      <text:p text:style-name="P193">Additional capacity can usually be made available within 24 hours of a customer requesting additional seats. In case of a request requiring increase in capacity in excess of 10% of the overall system capacity, Unisys will typically service the request within 3 weeks.</text:p>
      <text:h text:style-name="Heading1" text:outline-level="1">Backup/Restore and Disaster Recovery</text:h>
      <text:p text:style-name="Normal">Daily backup for the entire system across all customers is provided as standard. The SLA for data restoration is to restore content from a previous backup within 1 day (Where a day is determined as 24 hours moderated by the covered hours).</text:p>
      <text:p text:style-name="Normal">The service is delivered from two Tier 3 data centres. The live service can be delivered from either data centre based on operational requirements.</text:p>
      <text:p text:style-name="Normal">The triggers and protocol for invocation of DR, and processes to be followed for declaration and communication of DR will be documented and shared with the customer prior to commencement of service. The DR invocation will be tested<text:s/>annually<text:s/>and this will form part of the maintenance schedule. Any downtime requirements for carrying out such testing will be included as part of the planned maintenance. The target RTO for the DR service (where the DR is from an alternate site as opposed to restore from backup image) will be 6 hours during the core hours (8 am to 6 pm Monday to Friday) and within 15 hours outside of the core hours, once a decision to invoke DR has been taken. The RPO for the service will be 1 hour from the instant at which the failure occurs.</text:p>
      <text:p text:style-name="Normal">Should the DR be recovery from a backup, the RTO would be 24 hours and the RPO would be 72 hours (dependent on the backup retention policy in place).</text:p>
      <text:p text:style-name="Normal">Reduced capability will be provided i.e. core application and database (excluding free text searching, Analytics,<text:s/>portal integration, Action Email) for the first 48 hours of running live on DR. SLA targets will not be applicable for the first 96 hours after the DR capability is provisioned. The Service Availability and Severity 1 related SLAs will become applicable thereafter.<text:s/>All<text:s/>other<text:s/>SLAs will be applicable 6 weeks after the DR capability is provisioned. Any previously planned application upgrades will be suspended when running in DR mode.</text:p>
      <text:p text:style-name="Normal">Backup/Restore and Disaster Recovery service described in this section does not apply to<text:s/>the Customer Deployment model. For<text:s/>the<text:s/>Customer Deployment model Unisys can provide implementation and advisory services based on the rates defined in Table 3 of the pricing document to assist the customer in defining and implementing the appropriate Backup/Restore and Disaster Recovery service that fits their individual requirements.</text:p>
      <text:h text:style-name="Heading1" text:outline-level="1">Disaster Recovery for the Service Desk</text:h>
      <text:p text:style-name="Normal">In the event of loss of the primary computer system and where the computer system from the DR site is invoked, core components such as customer contact details<text:s/>and<text:s/>incident management tools will have a target RTO of 2 hours during the core hours (8 am to 6 pm Monday to Friday) and 6 hours outside of the core hours once a decision to invoke DR has been taken. The target RPO will be 1 hour from the instant at which the failure occurs. Should the DR be invoked through recovery from a backup, the RTO would be 24 hours and the RPO would be 72 hours (dependent on the backup retention policy in place). Non-core components will be restored following restoration of the service.</text:p>
      <text:p text:style-name="Normal">Where the physical loss of the Service Desk facility occurs, the DR Service Desk facility will be activated. The target business continuity activation time is 6 hours during the core hours (8 am to 6 pm Monday to Friday) and 10 hours outside of the core hours once a decision to activate has been taken.</text:p>
      <text:h text:style-name="Heading1" text:outline-level="1">On-Boarding and Off-Boarding</text:h>
      <text:p text:style-name="Normal">On-boarding service options include:</text:p>
      <text:list text:style-name="LFO30" text:continue-numbering="true">
        <text:list-item>
          <text:p text:style-name="ListParagraph">Unisys can develop<text:s/>training<text:s/>material<text:s/>and deliver training courses<text:s/>which can be<text:s/>held at Unisys’ facilities in Milton Keynes or at customer site.<text:s/>All services related to development of training material and delivery of training will be charged based on the<text:s/>per delegate and day rates defined in<text:s/>the pricing document.</text:p>
        </text:list-item>
        <text:list-item>
          <text:p text:style-name="ListParagraph">IMS<text:s/>provides a service interface and an importer module which can be used by the customers to migrate their data into the service.<text:s/>Any Unisys effort required to enable, implement or support this will be charged based on the rates defined in Table 3 of the pricing document.</text:p>
        </text:list-item>
        <text:list-item>
          <text:p text:style-name="ListParagraph">Data migration support services and other related services such as data mapping, proof of concept, trial migration, final live migration and result verification are optional, and will be charged based on the rates in Table 3 of the pricing document. For further information on data migration, see below.</text:p>
        </text:list-item>
        <text:list-item>
          <text:p text:style-name="ListParagraph">Any customer specific testing and training service will be charged based on the rates in Table 3 of the pricing document.</text:p>
        </text:list-item>
      </text:list>
      <text:p text:style-name="Normal">Off-Boarding services options include:</text:p>
      <text:list text:style-name="LFO30" text:continue-numbering="true">
        <text:list-item>
          <text:p text:style-name="ListParagraph">A Transfer Module<text:s/>utility<text:s/>will provide the ability to export an investigation/operation in the form of an XML file.<text:s/>Data held within an investigation/operation e.g. indexes (structured records),<text:s/>documents, attachments and actions will be included in the exported file. This facility can be used<text:s/>by Unisys<text:s/>to archive an investigation/operation or transfer an investigation/operation out of the service.<text:s/>Extraction of customer generated data will be charged using the rates specified in Table 3 of the pricing document.</text:p>
        </text:list-item>
        <text:list-item>
          <text:p text:style-name="ListParagraph">Unisys will purge customer data from any computers, storage devices and storage media that are<text:s/>held<text:s/>by the Supplier after the end of the service and the subsequent extraction of customer data (if requested by the customer).</text:p>
        </text:list-item>
      </text:list>
      <text:h text:style-name="Heading1" text:outline-level="1">Data Migration</text:h>
      <text:p text:style-name="Normal">The data migration service is available for the migration of data from the customer’s current application. The goal is to ensure data integrity is preserved, constraints are not violated, there is minimal operational impact and the data is available as required via prioritisation. Migration activities include data mapping, proof of concept, trial migration, final live migration and result verification. This service will be at an additional charge and will be determined on a case-to-case basis depending on the volume, complexity,<text:s/>and<text:s/>source system of the data to be migrated. The service will be priced using the rates in Table 3 of the pricing document.</text:p>
      <text:h text:style-name="Heading1" text:outline-level="1">Service Transition</text:h>
      <text:p text:style-name="Normal">Additional services listed below<text:s/>can<text:s/>be made available upon request and will be charged based on the rates in Table 3 of the pricing document:</text:p>
      <text:list text:style-name="LFO30" text:continue-numbering="true">
        <text:list-item>
          <text:p text:style-name="ListParagraph">Project management and support;</text:p>
        </text:list-item>
        <text:list-item>
          <text:p text:style-name="ListParagraph">Change management and support;</text:p>
        </text:list-item>
        <text:list-item>
          <text:p text:style-name="ListParagraph">Testing service;</text:p>
        </text:list-item>
        <text:list-item>
          <text:p text:style-name="ListParagraph">PoC and Pilot Service;</text:p>
        </text:list-item>
        <text:list-item>
          <text:p text:style-name="ListParagraph">Transition planning and support;</text:p>
        </text:list-item>
        <text:list-item>
          <text:p text:style-name="ListParagraph">Training for:</text:p>
        </text:list-item>
      </text:list>
      <text:list text:style-name="LFO29" text:continue-numbering="true">
        <text:list-item>
          <text:list>
            <text:list-item>
              <text:p text:style-name="P194">End users on application functionalities;</text:p>
            </text:list-item>
            <text:list-item>
              <text:p text:style-name="P195">Operations staff on operating the application;</text:p>
            </text:list-item>
            <text:list-item>
              <text:p text:style-name="P196">Service desk staff on supporting the end users;</text:p>
            </text:list-item>
          </text:list>
        </text:list-item>
      </text:list>
      <text:list text:style-name="LFO30" text:continue-numbering="true">
        <text:list-item>
          <text:p text:style-name="ListParagraph">Prepare local champions for the new application;</text:p>
        </text:list-item>
        <text:list-item>
          <text:p text:style-name="ListParagraph">On location floor walkers during the initial days of go-live to deal with training and familiarisation queries;</text:p>
        </text:list-item>
        <text:list-item>
          <text:p text:style-name="ListParagraph">Pre-Population of service desk knowledgebase with known/common incidents;</text:p>
        </text:list-item>
        <text:list-item>
          <text:p text:style-name="ListParagraph">Integration of application project staff into local service desk during the initial transition period;</text:p>
        </text:list-item>
        <text:list-item>
          <text:p text:style-name="ListParagraph">Services for<text:s/>Customer Deployment<text:s/>model<text:s/>such as infrastructure sizing, upgrade, migration, transition, DR/BC design, implementation, testing and integration.</text:p>
        </text:list-item>
      </text:list>
      <text:h text:style-name="Heading1" text:outline-level="1">Testing Service</text:h>
      <text:p text:style-name="Normal">Unisys can support a range of test cycles, including full factory, user acceptance testing, pilot with a controlled group of incidents and a full pilot. These testing services will be made available upon request and will be charged based on the rates in Table 3 of the pricing document.<text:s/></text:p>
      <text:h text:style-name="Heading1" text:outline-level="1">Training</text:h>
      <text:p text:style-name="Normal">Training on the application can be provided onsite at customer premises or at Unisys locations as appropriate. Types of training include; system administration training, user training, refresher training or bespoke training depending on requirements. Training will comprise classroom and practical training. The system requirements for training courses at customer facilities will be communicated in advance of the training courses. All<text:s/>services related to<text:s/>development<text:s/>of training material<text:s/>and delivery of<text:s/>training will be charged based on the<text:s/>per delegate and day<text:s/>rates defined in<text:s/>the pricing document.</text:p>
      <text:p text:style-name="Normal">As part of the<text:s/>Hosted Cloud Service, a training instance will be available for customers to use. This training instance will be sized for 10% of the total users<text:s/>with a maximum<text:s/>cap<text:s/>of 40 users<text:s/>for this instance. Customers are responsible for the set-up of the training data.</text:p>
      <text:p text:style-name="Normal">Customer Deployments<text:s/>will be designed with provision for a training instance, if so required by the customer, to facilitate local training based on the customer’s requirements.</text:p>
      <text:h text:style-name="Heading1" text:outline-level="1">Pricing</text:h>
      <text:p text:style-name="Normal">Please see separate Pricing document.</text:p>
      <text:h text:style-name="Heading1" text:outline-level="1">Information Assurance</text:h>
      <text:p text:style-name="Normal">The Service includes central hosting capability on shared infrastructure at a security classification of ‘Official’. Private connections including connectivity to<text:s/>PSN<text:s/>and<text:s/>LECN<text:s/>from each customer site, as well as from Unisys data centres to the PSN<text:s/>and<text:s/>LECN, are the responsibility of the Customer and are to be provided by the Customer.<text:s/></text:p>
      <text:h text:style-name="Heading1" text:outline-level="1">Estimated Timeframe</text:h>
      <text:p text:style-name="Normal">A Pilot Service will be provisioned within<text:s/>12<text:s/>weeks of order acceptance. The Production service on-boarding timelines will be agreed with the customer on a case-by-case basis based on individual testing requirements and migration priorities.</text:p>
      <text:h text:style-name="Heading1" text:outline-level="1">Ordering and Invoicing Process</text:h>
      <text:p text:style-name="Normal">The ordering process is as per the Call-Off Terms.</text:p>
      <text:h text:style-name="Heading1" text:outline-level="1">Termination</text:h>
      <text:p text:style-name="Normal">Termination is subject to the call-off terms. Any Order for a production use must be for a minimum term of<text:s/>48<text:s/>months.</text:p>
      <text:h text:style-name="Heading1" text:outline-level="1">Customer Responsibilities</text:h>
      <text:p text:style-name="Normal">The customer responsibilities include:</text:p>
      <text:list text:style-name="LFO30" text:continue-numbering="true">
        <text:list-item>
          <text:p text:style-name="ListParagraph">Provision of the desktop<text:s/>or suitable compliant end user device to connect to the service;<text:s/><text:s/></text:p>
        </text:list-item>
        <text:list-item>
          <text:p text:style-name="ListParagraph">Specification of the access rights and privileges given to users connecting to the service and/or environment;</text:p>
        </text:list-item>
        <text:list-item>
          <text:p text:style-name="ListParagraph">Data ownership;</text:p>
        </text:list-item>
        <text:list-item>
          <text:p text:style-name="ListParagraph">Control of data sharing within the application between Agencies;</text:p>
        </text:list-item>
        <text:list-item>
          <text:p text:style-name="ListParagraph">Ensuring that user logins and passwords are kept secure;</text:p>
        </text:list-item>
        <text:list-item>
          <text:p text:style-name="ListParagraph">Ensuring that users are appropriately trained;</text:p>
        </text:list-item>
        <text:list-item>
          <text:p text:style-name="ListParagraph">Providing<text:s/>suitable<text:s/>secure network<text:s/>and<text:s/>access;<text:s/><text:span text:style-name="T197">areas of the service which rely on the network will be limited by the bandwidth/capacity provided by the customer</text:span><text:span text:style-name="T198">;</text:span></text:p>
        </text:list-item>
        <text:list-item>
          <text:p text:style-name="ListParagraph">Providing licences for desktop software such as MS Word;</text:p>
        </text:list-item>
        <text:list-item>
          <text:p text:style-name="ListParagraph">Ensuring that only appropriate data is stored and processed within the environment;</text:p>
        </text:list-item>
        <text:list-item>
          <text:p text:style-name="P199">Secure<text:s/>network<text:s/>connectivity<text:s/>of Customer’s infrastructure and the Unisys data centre providing the Hosted Cloud Service to PSN and LECN<text:s/><text:s/>or any other Private or Public network<text:s/>including the provision of adequate bandwidth for the service; should the connectivity<text:s/>of<text:s/>Unisys data centre<text:s/>to PSN and LECN<text:s/><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ListParagraph">Utilising the application within the boundaries of any system parameters and standing data that are common to all users of the service;</text:p>
        </text:list-item>
        <text:list-item>
          <text:p text:style-name="ListParagraph">Ensuring that all end users comply with the<text:s/>acceptable use policy in Appendix<text:s/>2 and<text:s/>the<text:s/>customer’s applicable acceptable use policy for using this service.</text:p>
        </text:list-item>
      </text:list>
      <text:p text:style-name="P200"><text:span text:style-name="T201">Please Note -<text:s/></text:span><text:span text:style-name="T202">For<text:s/></text:span><text:span text:style-name="T203">Customer Deployments</text:span><text:span text:style-name="T204">, Unisys will provide<text:s/></text:span><text:span text:style-name="T205">IMS</text:span><text:span text:style-name="T206"><text:s/>software which will include the search engine. The customer will need to provide the hosting environment up to the Operating System level, Database, and licences for desktop software such as MS Word and Adobe Reader.</text:span></text:p>
      <text:h text:style-name="Heading1" text:outline-level="1">Technical Requirements</text:h>
      <text:p text:style-name="Normal">To use this service, users must have:</text:p>
      <text:list text:style-name="LFO30" text:continue-numbering="true">
        <text:list-item>
          <text:p text:style-name="ListParagraph">An authorised desktop with Microsoft Edge web browser.</text:p>
        </text:list-item>
        <text:list-item>
          <text:p text:style-name="ListParagraph">Workstation specific software – i.e. requisite versions for products such as Microsoft Windows<text:s/>and<text:s/>Microsoft Office Suite as specified to the customer prior to the placement of a call off order.<text:s/></text:p>
        </text:list-item>
        <text:list-item>
          <text:p text:style-name="ListParagraph">Connectivity (for both the client end points as well as the Unisys data centres) to the<text:s/>PSN/LECN<text:s/>network<text:s/><text:s/>or any other<text:s/>agreed<text:s/>Private or Public network<text:s/>with ability to carry http/s and RDP traffic;</text:p>
        </text:list-item>
        <text:list-item>
          <text:p text:style-name="ListParagraph">A valid login credential to access the service.</text:p>
        </text:list-item>
      </text:list>
      <text:h text:style-name="Heading1" text:outline-level="1">Services not included</text:h>
      <text:p text:style-name="Normal">Integration with other systems e.g. external systems that do not form a part of the<text:s/>IMS<text:s/>standard delivery or offering as described herein. Should a customer wish integration with another system or solution, this can be offered as a service at the rates defined in Table 3 of the pricing document.</text:p>
      <text:h text:style-name="Heading1" text:outline-level="1">Additional Deployment Options</text:h>
      <text:p text:style-name="Normal">The<text:s/>IMS<text:s/>solution can be deployed on a customer’s own cloud infrastructure or any other vendor’s cloud platform. The model has been referred to as the<text:s/>Customer Deployment<text:s/>model within this service description. The customer will be responsible for all hardware and software<text:s/>as well as<text:s/>backup/restore and disaster recovery<text:s/>required to support this option. Technical consultancy can be provided for activities such as infrastructure sizing, upgrade, migration, transition, DR/BC design, implementation, testing and integration in accordance with the rates defined in Table 3 of the pricing document.</text:p>
      <text:p text:style-name="Normal">For<text:s/>Hosted Cloud Service<text:s/>deployments the standard service offering is based on each tenant being logically isolated on shared infrastructure. Dedicated hosts can be provisioned at additional cost.</text:p>
      <text:p text:style-name="Normal"/>
      <text:p text:style-name="P207"/>
      <text:h text:style-name="Appendix" text:outline-level="1">Appendix 1 – IMS PoC</text:h>
      <text:h text:style-name="P208" text:outline-level="1" text:restart-numbering="true" text:start-value="1">IMS PoC Overview</text:h>
      <text:p text:style-name="Normal">This service enables organisations to implement an<text:s/>IMS<text:s/>Proof of Concept (PoC) Solution to test its capabilities against a flexible set of use cases depending upon the existing need and priority of each customer. For example, there may be a number of systems which are unsupported, operating on ageing architecture or not fit for purpose, where there is an immediate need to replace those applications; in such cases<text:s/>IMS<text:s/>can provide a rapid capability to subsume those systems providing a cost effective, low-risk and rapid transition to a next-generation capability. The<text:s/>IMS<text:s/>POC Solution can be used to validate such business cases. Additionally, the<text:s/>IMS<text:s/>POC Solution can validate use cases or rapidly identify and test a fresh set of use cases promoting a more efficient way of working for Crime, Case, Custody, Property Management, Missing Persons and Intelligence systems. The Proof of Concept Solution can cover any of the areas listed below which fall within the core capabilities of the<text:s/>IMS<text:s/>Solution.</text:p>
      <text:h text:style-name="Heading1" text:outline-level="1">Proof of Concept Benefits</text:h>
      <text:p text:style-name="Normal">IMS Proof of Concept Solution enables organisations to rapidly evaluate the potential benefits of adopting IMS in one or more areas without committing to long term contracts,<text:s/>resources and costs<text:s/>for a<text:s/>production<text:s/>system. It also enables validation of business cases and provides opportunities to:</text:p>
      <text:list text:style-name="LFO30" text:continue-numbering="true">
        <text:list-item>
          <text:p text:style-name="P209">identify and prioritise systems to be rationalised to a common platform;</text:p>
        </text:list-item>
        <text:list-item>
          <text:p text:style-name="P210">evaluate rationalisation of data structures across different systems and databases;</text:p>
        </text:list-item>
        <text:list-item>
          <text:p text:style-name="P211">evaluate integration options, both between internal systems as well as with external agencies;</text:p>
        </text:list-item>
        <text:list-item>
          <text:p text:style-name="P212">evaluate cost and effort of change to workflow, data model and UI;</text:p>
        </text:list-item>
        <text:list-item>
          <text:p text:style-name="P213">evaluate options to provide public facing portals;</text:p>
        </text:list-item>
        <text:list-item>
          <text:p text:style-name="P214">explore reporting and analysis capabilities to better support operational needs; and</text:p>
        </text:list-item>
        <text:list-item>
          <text:p text:style-name="P215">assess impact on training, data migration and wider roll out.</text:p>
        </text:list-item>
      </text:list>
      <text:h text:style-name="Heading1" text:outline-level="1">Features</text:h>
      <text:p text:style-name="U_Text-t">See<text:s/>IMS<text:s/>Main Service Section 3<text:s/>Features above<text:s/></text:p>
      <text:h text:style-name="Heading1" text:outline-level="1">Proof of Concept Solution</text:h>
      <text:p text:style-name="Normal">The IMS Proof of Concept is the first step in understanding the use of IMS in your environment. This Proof of Concept Service offers a simple way to test and explore the potential use cases for IMS in your environment. Unisys will work with you to identify Use Cases to be developed during the Proof of Concept.</text:p>
      <text:p text:style-name="Normal">As a part of this POC the customer will receive a non-production deployment of IMS on their infrastructure. The POC will include a three month term license for 40 named users and onsite consultancy for ten days. A Unisys consultant will work with the customer to analyse their key needs to identify the most suitable IMS capabilities that will then be configured by Unisys in line with the customer’s use case.</text:p>
      <text:p text:style-name="Normal">Typically the following activities are performed during the POC<text:s/></text:p>
      <text:list text:style-name="LFO30" text:continue-numbering="true">
        <text:list-item>
          <text:p text:style-name="P216">Provide the customer sizing information for the server infrastructure for the IMS deployment</text:p>
        </text:list-item>
        <text:list-item>
          <text:p text:style-name="P217">Review POC requirements including goals, schedule and scope</text:p>
        </text:list-item>
        <text:list-item>
          <text:p text:style-name="P218">Agree on the customer Use Case to be implemented for this POC</text:p>
        </text:list-item>
        <text:list-item>
          <text:p text:style-name="P219">Install and validate the baseline version of the IMS framework</text:p>
        </text:list-item>
        <text:list-item>
          <text:p text:style-name="P220">Workshops to walk the customer through the<text:s/>capabilities of<text:s/>IMS and discuss how these could apply to the customer’s use cases.</text:p>
        </text:list-item>
        <text:list-item>
          <text:p text:style-name="P221">Agree the required configurations to realise the customer’s use cases</text:p>
        </text:list-item>
        <text:list-item>
          <text:p text:style-name="P222">Implement customer specific configurations<text:s/></text:p>
        </text:list-item>
        <text:list-item>
          <text:p text:style-name="P223">Provide remote support for a period of 90 days.</text:p>
        </text:list-item>
      </text:list>
      <text:p text:style-name="Normal">Depending upon the individual customer needs and priorities, the scope of the PoC can be altered subject to the following note:</text:p>
      <text:p text:style-name="P224">The POC includes ten days of remote configuration and ten days of onsite consultancy/support within the pricing. Any additional consultancy, configuration and testing services will be discussed with the customer on a need basis and can be delivered through the use of consultancy days at the rates defined in Table<text:s/>3<text:s/>of the pricing document.</text:p>
      <text:h text:style-name="Heading1" text:outline-level="1">Capacity</text:h>
      <text:p text:style-name="Normal">Resources and capacity will be specified to support the maximum number of named users as defined in<text:s/>this<text:s/>Appendix<text:s/>1. Capacity constraints will be considered for each of the following:</text:p>
      <text:list text:style-name="LFO30" text:continue-numbering="true">
        <text:list-item>
          <text:p text:style-name="P225">Named<text:s/>user access</text:p>
        </text:list-item>
        <text:list-item>
          <text:p text:style-name="P226">Storage (limits on attachments and media files)</text:p>
        </text:list-item>
        <text:list-item>
          <text:p text:style-name="ListParagraph"><text:s/>Network bandwidth as supplied by the customer to connect to<text:s/>the PoC<text:s/>servers<text:s/>over PSN/LECN (or alternate), or agreed by the customer and purchased by Unisys under change control<text:s/></text:p>
        </text:list-item>
      </text:list>
      <text:p text:style-name="Normal">The service provides a built-in capability to ensure that the customer cannot exceed the configured capacity.</text:p>
      <text:p text:style-name="Normal">It is assumed that loading of attachments and multi-media are carried out in a linear fashion across the provided service. E.g. if a customer has 50GB of multi-media files, those attachments are added to IMS throughout the course of the 3-month PoC in a linear fashion. Addition of multi-media in a non-linear fashion will not be supported. Some processes of attachment upload are asynchronous so the total time taken to complete the upload process will depend upon overall system load. As this is a PoC offering, attachments are limited to 50GB in total.</text:p>
      <text:p text:style-name="Normal">Public Portal throughput is sized at 50 submissions per hour with a maximum total message size of those 50 messages, including attachments of 10GB and not exceeding 50GB in total storage.</text:p>
      <text:h text:style-name="Heading1" text:outline-level="1">Remote Support</text:h>
      <text:p text:style-name="Normal">The cover period for support for customers will be Monday to Friday – 8 a.m. to 6 p.m. excluding Public and Bank holidays. Unisys will operate a local (UK based) call receiving service desk to act as an initial single point of contact for all support calls. The service desk will be responsible for recording relevant information about the incident and providing resolution information to the customer. Reasonable endeavours will be deployed to resolve the incident in order to enable the POC to progress. Where the incident is classified as a defect in the application, then suitable circumvention instructions and/or corrections<text:s/>if<text:s/>available will be provided. If the incident is not a fault, but instead falls under the category of a new feature or feature enhancement, then this will be accordingly identified and considered for subsequent versions of the software.</text:p>
      <text:h text:style-name="Heading1" text:outline-level="1">Backup/Restore and Disaster Recovery</text:h>
      <text:p text:style-name="Normal">Unisys can provide implementation and advisory services based on the rates defined in Table<text:s/>3<text:s/>of the pricing document to assist the customer in defining and implementing the appropriate Backup/Restore and Disaster Recovery service that fits their individual requirements.</text:p>
      <text:h text:style-name="Heading1" text:outline-level="1">On-Boarding and Off-Boarding</text:h>
      <text:p text:style-name="Normal">On-boarding service options include:</text:p>
      <text:list text:style-name="LFO30" text:continue-numbering="true">
        <text:list-item>
          <text:p text:style-name="P227">Unisys will conduct user workshops to familiarise the customer with the capabilities of IMS;</text:p>
        </text:list-item>
        <text:list-item>
          <text:p text:style-name="ListParagraph"><text:span text:style-name="T228">IMS provides a service interface and an importer module which can be used by the customers to migrate their data into the POC deployment of the application;</text:span><text:span text:style-name="T229"><text:s/></text:span>Any Unisys effort required to enable, implement or support this will be charged based on the rates defined in Table<text:s/>3<text:s/>of the pricing document</text:p>
        </text:list-item>
        <text:list-item>
          <text:p text:style-name="P230">Data migration support services and other related services such as data mapping, trial migration and result verification are optional, and will be charged based on the rates in Table<text:s/>3<text:s/>of the pricing document;<text:s/></text:p>
        </text:list-item>
        <text:list-item>
          <text:p text:style-name="P231">Any customer specific testing and training service will be charged based on the rates in Table<text:s/>3<text:s/>of the pricing document.</text:p>
        </text:list-item>
      </text:list>
      <text:p text:style-name="Normal">Off-Boarding services options include:</text:p>
      <text:list text:style-name="LFO30" text:continue-numbering="true">
        <text:list-item>
          <text:p text:style-name="P232">A Transfer Module utility will provide the ability to export an investigation/operation in the form of an XML file.<text:s/>Data held within an investigation/operation e.g. indexes (structured records), documents, attachments and actions will be included in the exported file. This facility can be used<text:s/>by Unisys<text:s/>to archive an investigation/operation or transfer the POC data from the application.<text:s/>Extraction of customer generated data will be charged using the rates specified in Table<text:s/>3<text:s/>of the pricing document.</text:p>
        </text:list-item>
        <text:list-item>
          <text:p text:style-name="P233">Unisys will purge customer data from any computers, storage devices and storage media that are<text:s/>held<text:s/>by the Supplier after the end of the service and the subsequent extraction of customer data (if requested by the customer).</text:p>
        </text:list-item>
      </text:list>
      <text:h text:style-name="Heading1" text:outline-level="1">Testing Service</text:h>
      <text:p text:style-name="Normal">Unisys can support a range of test cycles, including pilot with a controlled group of incidents,<text:s/>and a full pilot. These testing services will be made available upon request and will be charged based on the rates in Table<text:s/>3<text:s/>of the pricing document.<text:s/></text:p>
      <text:h text:style-name="Heading1" text:outline-level="1">Training</text:h>
      <text:p text:style-name="Normal">Training on the application can be provided onsite at customer premises or at Unisys locations as appropriate. Types of training include; system administration training, user training, refresher training or bespoke training depending on requirements. Training will comprise classroom and practical training. The system requirements for training courses at customer facilities will be communicated in advance of the training courses.<text:s/>All services related to<text:s/>development<text:s/>of training material<text:s/>and delivery of<text:s/>training will be charged based on the<text:s/>per delegate<text:s/>and day<text:s/>rates<text:s/>defined<text:s/>in<text:s/>the pricing document.</text:p>
      <text:h text:style-name="Heading1" text:outline-level="1">Pricing</text:h>
      <text:p text:style-name="Normal">Please see separate Pricing document.</text:p>
      <text:h text:style-name="Heading1" text:outline-level="1">Estimated Timeframe</text:h>
      <text:p text:style-name="Normal">A POC Service will be provisioned within 8 weeks of order acceptance.<text:s/></text:p>
      <text:h text:style-name="Heading1" text:outline-level="1">Ordering and Invoicing Process</text:h>
      <text:p text:style-name="Normal">The ordering process is as per the Call-Off Terms and billing is quarterly in advance. Any Order must be for a minimum term of 3 months.</text:p>
      <text:h text:style-name="Heading1" text:outline-level="1">Customer Responsibilities</text:h>
      <text:p text:style-name="Normal">The customer responsibilities include:</text:p>
      <text:list text:style-name="LFO30" text:continue-numbering="true">
        <text:list-item>
          <text:p text:style-name="ListParagraph">D<text:span text:style-name="T234">eploy the required infrastructure for IMS installation as per the specification provided at the time of ordering this service;</text:span></text:p>
        </text:list-item>
        <text:list-item>
          <text:p text:style-name="P235">Provide client PCs (desktop or laptop) for POC users;</text:p>
        </text:list-item>
        <text:list-item>
          <text:p text:style-name="P236">Specification of the access rights and privileges given to users connecting to the service and/or environment;</text:p>
        </text:list-item>
        <text:list-item>
          <text:p text:style-name="P237">Data ownership;</text:p>
        </text:list-item>
        <text:list-item>
          <text:p text:style-name="P238">Control of data sharing within the application between Agencies;</text:p>
        </text:list-item>
        <text:list-item>
          <text:p text:style-name="P239">Ensuring that user logins and passwords are kept secure;</text:p>
        </text:list-item>
        <text:list-item>
          <text:p text:style-name="P240">Ensuring that users are appropriately trained;</text:p>
        </text:list-item>
        <text:list-item>
          <text:p text:style-name="P241">Providing<text:s/>suitable<text:s/>secure network<text:s/>and<text:s/>access;<text:s/>areas of the service which rely on the network<text:s/>will be limited<text:s/>by the<text:s/>bandwidth/capacity<text:s/>provided<text:s/>by the customer</text:p>
        </text:list-item>
        <text:list-item>
          <text:p text:style-name="P242">Providing licences for desktop software such as MS Word;</text:p>
        </text:list-item>
        <text:list-item>
          <text:p text:style-name="P243">Ensuring that only appropriate data is stored and processed within the environment;</text:p>
        </text:list-item>
        <text:list-item>
          <text:p text:style-name="P244">Utilising the application within the boundaries of any system parameters and standing data;</text:p>
        </text:list-item>
        <text:list-item>
          <text:p text:style-name="P245">Provision of the hosting environment up to the Operating System level, Database, and licences for desktop software such as MS Word and Adobe Reader.</text:p>
        </text:list-item>
        <text:list-item>
          <text:p text:style-name="ListParagraph">Ensuring that all end users comply with the<text:s/>acceptable use policy in Appendix 2 and the<text:s/>customer’s applicable acceptable use policy for using this service.</text:p>
        </text:list-item>
      </text:list>
      <text:h text:style-name="Heading1" text:outline-level="1">Technical Requirements</text:h>
      <text:p text:style-name="Normal">To use this service, users must have:</text:p>
      <text:list text:style-name="LFO30" text:continue-numbering="true">
        <text:list-item>
          <text:p text:style-name="P246">An authorised desktop with Microsoft Edge (chromium) web browser.<text:s/></text:p>
        </text:list-item>
        <text:list-item>
          <text:p text:style-name="P247">Workstation specific software – i.e. requisite versions for products such as Microsoft Windows and Microsoft Office Suite as specified to the customer prior to the placement of a call off order.<text:s/></text:p>
        </text:list-item>
        <text:list-item>
          <text:p text:style-name="P248">A single instance of IMS application<text:s/>which<text:s/>would consist of three separate server platforms (with 2 additional server platforms if Public Portal is to be part of the POC) with a recommended combination of the following software:</text:p>
        </text:list-item>
      </text:list>
      <text:list text:style-name="LFO29" text:continue-numbering="true">
        <text:list-item>
          <text:list>
            <text:list-item>
              <text:p text:style-name="P249">Microsoft Windows 2025<text:s/></text:p>
            </text:list-item>
            <text:list-item>
              <text:p text:style-name="P250">Microsoft SQL Server Enterprise Edition 2022<text:s/></text:p>
            </text:list-item>
            <text:list-item>
              <text:p text:style-name="P251">Wildfly 37</text:p>
            </text:list-item>
            <text:list-item>
              <text:p text:style-name="P252">Java 21 Including JDK</text:p>
            </text:list-item>
            <text:list-item>
              <text:p text:style-name="P253">Apache 2 HTTPD Server 2.4</text:p>
            </text:list-item>
            <text:list-item>
              <text:p text:style-name="P254">Apache SOLR version 9.1</text:p>
            </text:list-item>
          </text:list>
        </text:list-item>
      </text:list>
      <text:p text:style-name="Normal"/>
      <text:p text:style-name="Normal">(Updated software and version information will be confirmed on order).</text:p>
      <text:h text:style-name="Heading1" text:outline-level="1">Services not Included</text:h>
      <text:p text:style-name="Normal">Integration with other systems e.g. external systems that do not form a part of the IMS standard delivery or offering as described herein. Should a customer wish integration with another system or solution, this can be offered as a service at the rates defined in Table<text:s/>3<text:s/>of the pricing document.</text:p>
      <text:h text:style-name="Appendix" text:outline-level="1">Appendix 2 – Acceptable Use Policy</text:h>
      <text:p text:style-name="P255"><draw:frame draw:z-index="0" draw:id="id3" draw:style-name="a4" draw:name="Object 1" text:anchor-type="as-char" svg:x="0in" svg:y="0in" svg:width="1.05625in" svg:height="0.68819in" style:rel-width="scale" style:rel-height="scale"><draw:object xlink:href="Object 1/" xlink:type="simple" xlink:show="embed" xlink:actuate="onLoad"/><draw:image xlink:href="ObjectReplacements/Object 1"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9:00Z</meta:creation-date>
    <dc:date>2026-01-28T16:59:00Z</dc:date>
    <meta:print-date>2015-08-29T00:11:00Z</meta:print-date>
    <meta:template xlink:href="2022%20Dec%20-%20GPC%20Template-A4-Bold%20Teal.dotm" xlink:type="simple"/>
    <meta:editing-cycles>2</meta:editing-cycles>
    <meta:editing-duration>PT6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27" meta:paragraph-count="114" meta:word-count="8548" meta:character-count="57159" meta:row-count="406" meta:non-whitespace-character-count="48725"/>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list-style-name="LFO24" style:family="paragraph">
      <style:paragraph-properties fo:keep-with-next="auto" fo:keep-together="auto"/>
    </style:style>
    <style:style style:name="P11" style:parent-style-name="Normal" style:family="paragraph">
      <style:paragraph-properties fo:keep-together="auto"/>
    </style:style>
    <style:style style:name="P12" style:parent-style-name="Heading1" style:list-style-name="LFO24" style:family="paragraph">
      <style:paragraph-properties fo:keep-with-next="auto" fo:keep-together="auto"/>
    </style:style>
    <style:style style:name="P13" style:parent-style-name="Normal" style:family="paragraph">
      <style:paragraph-properties fo:keep-together="auto" fo:margin-top="0.1666in"/>
    </style:style>
    <style:style style:name="P14" style:parent-style-name="Heading1" style:list-style-name="LFO24" style:family="paragraph">
      <style:paragraph-properties fo:keep-with-next="auto" fo:keep-together="auto"/>
    </style:style>
    <style:style style:name="P15" style:parent-style-name="Normal" style:list-style-name="LFO43" style:family="paragraph">
      <style:paragraph-properties fo:keep-together="auto" fo:margin-top="0.1666in"/>
    </style:style>
    <style:style style:name="P16" style:parent-style-name="Normal" style:list-style-name="LFO43" style:family="paragraph">
      <style:paragraph-properties fo:keep-together="auto" fo:margin-top="0.1666in"/>
    </style:style>
    <style:style style:name="P17" style:parent-style-name="Heading1" style:list-style-name="LFO24" style:family="paragraph">
      <style:paragraph-properties fo:keep-with-next="auto" fo:keep-together="auto"/>
    </style:style>
    <style:style style:name="P18" style:parent-style-name="Normal" style:family="paragraph">
      <style:paragraph-properties fo:keep-together="auto" fo:margin-top="0.1666in"/>
    </style:style>
    <style:style style:name="T19" style:parent-style-name="DefaultParagraphFont" style:family="text">
      <style:text-properties fo:font-weight="bold" style:font-weight-asian="bold" style:font-weight-complex="bold"/>
    </style:style>
    <style:style style:name="P20" style:parent-style-name="Normal" style:list-style-name="LFO44" style:family="paragraph">
      <style:paragraph-properties fo:keep-together="auto" fo:margin-top="0.1666in"/>
    </style:style>
    <style:style style:name="P21" style:parent-style-name="Normal" style:list-style-name="LFO44" style:family="paragraph">
      <style:paragraph-properties fo:keep-together="auto" fo:margin-top="0.1666in"/>
    </style:style>
    <style:style style:name="T22" style:parent-style-name="DefaultParagraphFont" style:family="text">
      <style:text-properties style:font-name-asian="Arial"/>
    </style:style>
    <style:style style:name="T23" style:parent-style-name="DefaultParagraphFont" style:family="text">
      <style:text-properties style:font-name-asian="Arial"/>
    </style:style>
    <style:style style:name="P24" style:parent-style-name="Normal" style:list-style-name="LFO44" style:family="paragraph">
      <style:paragraph-properties fo:keep-together="auto" fo:margin-top="0.1666in"/>
    </style:style>
    <style:style style:name="P25" style:parent-style-name="Normal" style:list-style-name="LFO44" style:family="paragraph">
      <style:paragraph-properties fo:keep-together="auto" fo:margin-top="0.1666in"/>
    </style:style>
    <style:style style:name="P26" style:parent-style-name="Normal" style:list-style-name="LFO44" style:family="paragraph">
      <style:paragraph-properties fo:keep-together="auto" fo:margin-top="0.1666in"/>
    </style:style>
    <style:style style:name="P27" style:parent-style-name="Heading1" style:list-style-name="LFO24" style:family="paragraph">
      <style:paragraph-properties fo:keep-with-next="auto" fo:keep-together="auto"/>
    </style:style>
    <style:style style:name="P28" style:parent-style-name="Normal" style:list-style-name="LFO45" style:family="paragraph">
      <style:paragraph-properties fo:keep-together="auto" fo:margin-top="0.1666in"/>
    </style:style>
    <style:style style:name="P29" style:parent-style-name="Normal" style:list-style-name="LFO45" style:family="paragraph">
      <style:paragraph-properties fo:keep-together="auto" fo:margin-top="0.1666in"/>
    </style:style>
    <style:style style:name="P30" style:parent-style-name="Heading1" style:list-style-name="LFO24" style:family="paragraph">
      <style:paragraph-properties fo:keep-with-next="auto" fo:keep-together="auto"/>
    </style:style>
    <style:style style:name="P31" style:parent-style-name="Normal" style:list-style-name="LFO46" style:family="paragraph">
      <style:paragraph-properties fo:keep-together="auto" fo:margin-top="0.1666in"/>
    </style:style>
    <style:style style:name="P32" style:parent-style-name="Normal" style:list-style-name="LFO46" style:family="paragraph">
      <style:paragraph-properties fo:keep-together="auto" fo:margin-top="0.1666in"/>
    </style:style>
    <style:style style:name="P33" style:parent-style-name="Normal" style:list-style-name="LFO46" style:family="paragraph">
      <style:paragraph-properties fo:keep-together="auto" fo:margin-top="0.1666in"/>
    </style:style>
    <style:style style:name="P34" style:parent-style-name="Normal" style:list-style-name="LFO46" style:family="paragraph">
      <style:paragraph-properties fo:keep-together="auto" fo:margin-top="0.1666in"/>
    </style:style>
    <style:style style:name="P35" style:parent-style-name="Heading1" style:list-style-name="LFO24" style:family="paragraph">
      <style:paragraph-properties fo:keep-with-next="auto" fo:keep-together="auto"/>
    </style:style>
    <style:style style:name="P36" style:parent-style-name="Normal" style:list-style-name="LFO47" style:family="paragraph">
      <style:paragraph-properties fo:keep-together="auto" fo:margin-top="0.1666in"/>
    </style:style>
    <style:style style:name="P37" style:parent-style-name="Heading1" style:list-style-name="LFO24" style:family="paragraph">
      <style:paragraph-properties fo:keep-with-next="auto" fo:keep-together="auto"/>
    </style:style>
    <style:style style:name="P38" style:parent-style-name="Normal" style:list-style-name="LFO48" style:family="paragraph">
      <style:paragraph-properties fo:keep-together="auto" fo:margin-top="0.1666in"/>
    </style:style>
    <style:style style:name="P39" style:parent-style-name="Heading1" style:list-style-name="LFO24" style:family="paragraph">
      <style:paragraph-properties fo:keep-with-next="auto" fo:keep-together="auto"/>
    </style:style>
    <style:style style:name="P40" style:parent-style-name="Normal" style:list-style-name="LFO4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Heading1Char">Purpose</text:span></text:h>
      <text:p text:style-name="P11">This<text:s/>Acceptable Use Police (“AUP”)<text:s/>outlines the acceptable<text:s/>and unacceptable<text:s/>use of<text:s/>the<text:s/>Service to ensure security, compliance, and responsible behaviour.</text:p>
      <text:h text:style-name="P12" text:outline-level="1">Scope</text:h>
      <text:p text:style-name="P13">This policy applies to all users who access the Service.</text:p>
      <text:h text:style-name="P14" text:outline-level="1">Authorized Use</text:h>
      <text:list text:style-name="LFO43" text:continue-numbering="true">
        <text:list-item>
          <text:p text:style-name="P15">The Service must be used for authorised<text:s/>Authority<text:s/>purposes only.</text:p>
        </text:list-item>
        <text:list-item>
          <text:p text:style-name="P16">Personal use is not permitted.</text:p>
        </text:list-item>
      </text:list>
      <text:h text:style-name="P17" text:outline-level="1">Prohibited Activities</text:h>
      <text:p text:style-name="P18">Users must<text:s/><text:span text:style-name="T19">not</text:span>:</text:p>
      <text:list text:style-name="LFO44" text:continue-numbering="true">
        <text:list-item>
          <text:p text:style-name="P20">Access, transmit, or store illegal, offensive, or discriminatory content,<text:s/>which is not linked to the use of the Service.</text:p>
        </text:list-item>
        <text:list-item>
          <text:p text:style-name="P21">Introduce<text:s/>any malicious<text:s/>software (i.e.<text:s/><text:span text:style-name="T22">any software program or code intended to destroy, interfere with, corrupt, or cause undesired effects on program files, data or other information, executable code or application software macros</text:span><text:span text:style-name="T23">).</text:span></text:p>
        </text:list-item>
        <text:list-item>
          <text:p text:style-name="P24">Engage in activities that compromise security (e.g., sharing passwords, installing unauthorized software, failing to<text:s/>anti-virus check<text:s/>content before it is uploaded).</text:p>
        </text:list-item>
        <text:list-item>
          <text:p text:style-name="P25">Use<text:s/>the<text:s/>Service for any activity other than which is authorised.</text:p>
        </text:list-item>
        <text:list-item>
          <text:p text:style-name="P26">Circumvent security controls or attempt unauthorized access to systems.</text:p>
        </text:list-item>
      </text:list>
      <text:h text:style-name="P27" text:outline-level="1">Data Protection</text:h>
      <text:soft-page-break/>
      <text:list text:style-name="LFO45" text:continue-numbering="true">
        <text:list-item>
          <text:p text:style-name="P28">Confidential and sensitive information must be accessed and handled according to the relevant Authority data protection standards.</text:p>
        </text:list-item>
        <text:list-item>
          <text:p text:style-name="P29">Do not share any data with unauthorized individuals without approval.</text:p>
        </text:list-item>
      </text:list>
      <text:h text:style-name="P30" text:outline-level="1">Network and System Security</text:h>
      <text:list text:style-name="LFO46" text:continue-numbering="true">
        <text:list-item>
          <text:p text:style-name="P31">Users must:</text:p>
          <text:list text:continue-numbering="true">
            <text:list-item>
              <text:p text:style-name="P32">Keep devices<text:s/>which are used to access the service<text:s/>updated and protected with approved security software.</text:p>
            </text:list-item>
            <text:list-item>
              <text:p text:style-name="P33">Report any suspected security incidents immediately.</text:p>
            </text:list-item>
          </text:list>
        </text:list-item>
        <text:list-item>
          <text:p text:style-name="P34">User must not connect unauthorized devices.</text:p>
        </text:list-item>
      </text:list>
      <text:h text:style-name="P35" text:outline-level="1">Monitoring</text:h>
      <text:list text:style-name="LFO47" text:continue-numbering="true">
        <text:list-item>
          <text:p text:style-name="P36">Unisys reserves the right to monitor and audit usage of its systems to ensure compliance.</text:p>
        </text:list-item>
      </text:list>
      <text:h text:style-name="P37" text:outline-level="1">Consequences of Violation</text:h>
      <text:list text:style-name="LFO48" text:continue-numbering="true">
        <text:list-item>
          <text:p text:style-name="P38">Breaches of this policy may result in<text:s/>suspension<text:s/>or cancellation<text:s/>of service, and/or<text:s/>potential legal consequences.</text:p>
        </text:list-item>
      </text:list>
      <text:h text:style-name="P39" text:outline-level="1">Acknowledgment</text:h>
      <text:list text:style-name="LFO48" text:continue-numbering="true">
        <text:list-item>
          <text:p text:style-name="P4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5<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