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svg" manifest:media-type=""/>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Tomato Grotesk" svg:font-family="Tomato Grotesk"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umentTitle" style:master-page-name="MP0" style:family="paragraph">
      <style:paragraph-properties fo:break-before="page"/>
    </style:style>
    <style:style style:name="T10" style:parent-style-name="DefaultParagraphFont" style:family="text">
      <style:text-properties fo:font-weight="bold" style:font-weight-asian="bold"/>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style>
    <style:style style:name="T13" style:parent-style-name="DefaultParagraphFont" style:family="text">
      <style:text-properties fo:font-weight="bold" style:font-weight-asian="bold"/>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style>
    <style:style style:name="T16" style:parent-style-name="DefaultParagraphFont" style:family="text">
      <style:text-properties fo:font-weight="bold" style:font-weight-asian="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style>
    <style:style style:name="T20" style:parent-style-name="DefaultParagraphFont" style:family="text">
      <style:text-properties fo:font-weight="bold" style:font-weight-asian="bold"/>
    </style:style>
    <style:style style:name="T21" style:parent-style-name="DefaultParagraphFont" style:family="text">
      <style:text-properties fo:font-weight="bold" style:font-weight-asian="bold" style:font-weight-complex="bold"/>
    </style:style>
    <style:style style:name="T22" style:parent-style-name="DefaultParagraphFont" style:family="text">
      <style:text-properties style:text-position="super 66.6%"/>
    </style:style>
    <style:style style:name="T23" style:parent-style-name="DefaultParagraphFont" style:family="text">
      <style:text-properties style:text-position="super 65%" fo:font-size="10pt" style:font-size-asian="10pt" style:font-size-complex="10pt"/>
    </style:style>
    <style:style style:name="T24" style:parent-style-name="DefaultParagraphFont" style:family="text">
      <style:text-properties fo:font-size="10pt" style:font-size-asian="10pt" style:font-size-complex="10pt"/>
    </style:style>
    <style:style style:name="T25" style:parent-style-name="DefaultParagraphFont" style:family="text">
      <style:text-properties fo:font-size="10pt" style:font-size-asian="10pt" style:font-size-complex="10pt"/>
    </style:style>
    <style:style style:name="T26" style:parent-style-name="DefaultParagraphFont" style:family="text">
      <style:text-properties fo:font-size="10pt" style:font-size-asian="10pt" style:font-size-complex="10pt"/>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style:font-name-asian="Calibri"/>
    </style:style>
    <style:style style:name="T31" style:parent-style-name="DefaultParagraphFont" style:family="text">
      <style:text-properties style:font-name-asian="Calibri"/>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T37" style:parent-style-name="DefaultParagraphFont" style:family="text">
      <style:text-properties fo:font-weight="bold" style:font-weight-asian="bold" style:font-weight-complex="bold"/>
    </style:style>
    <style:style style:name="TableColumn39" style:family="table-column">
      <style:table-column-properties style:column-width="2.7527in" style:use-optimal-column-width="false"/>
    </style:style>
    <style:style style:name="TableColumn40" style:family="table-column">
      <style:table-column-properties style:column-width="1.7722in" style:use-optimal-column-width="false"/>
    </style:style>
    <style:style style:name="TableColumn41" style:family="table-column">
      <style:table-column-properties style:column-width="1.9687in" style:use-optimal-column-width="false"/>
    </style:style>
    <style:style style:name="Table38" style:family="table">
      <style:table-properties style:width="6.4937in" fo:margin-left="0in" table:align="left"/>
    </style:style>
    <style:style style:name="TableRow42" style:family="table-row">
      <style:table-row-properties style:use-optimal-row-height="false" fo:keep-together="always"/>
    </style:style>
    <style:style style:name="TableCell43"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44"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45"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46" style:family="table-row">
      <style:table-row-properties style:use-optimal-row-height="false" fo:keep-together="always"/>
    </style:style>
    <style:style style:name="TableCell4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8" style:family="table-cell">
      <style:table-cell-properties fo:border="0.0104in solid #000000" style:writing-mode="lr-tb" fo:padding-top="0in" fo:padding-left="0.075in" fo:padding-bottom="0in" fo:padding-right="0.075in"/>
    </style:style>
    <style:style style:name="TableCell4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0" style:family="table-row">
      <style:table-row-properties style:use-optimal-row-height="false" fo:keep-together="always"/>
    </style:style>
    <style:style style:name="TableCell5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2" style:family="table-cell">
      <style:table-cell-properties fo:border="0.0104in solid #000000" style:writing-mode="lr-tb" fo:padding-top="0in" fo:padding-left="0.075in" fo:padding-bottom="0in" fo:padding-right="0.075in"/>
    </style:style>
    <style:style style:name="TableCell5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4" style:family="table-row">
      <style:table-row-properties style:use-optimal-row-height="false" fo:keep-together="always"/>
    </style:style>
    <style:style style:name="TableCell5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6" style:family="table-cell">
      <style:table-cell-properties fo:border="0.0104in solid #000000" style:writing-mode="lr-tb" fo:padding-top="0in" fo:padding-left="0.075in" fo:padding-bottom="0in" fo:padding-right="0.075in"/>
    </style:style>
    <style:style style:name="TableCell5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8" style:family="table-row">
      <style:table-row-properties style:use-optimal-row-height="false" fo:keep-together="always"/>
    </style:style>
    <style:style style:name="TableCell5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60" style:family="table-cell">
      <style:table-cell-properties fo:border="0.0104in solid #000000" style:writing-mode="lr-tb" fo:padding-top="0in" fo:padding-left="0.075in" fo:padding-bottom="0in" fo:padding-right="0.075in"/>
    </style:style>
    <style:style style:name="TableCell6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62" style:family="table-row">
      <style:table-row-properties style:use-optimal-row-height="false" fo:keep-together="always"/>
    </style:style>
    <style:style style:name="TableCell6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64" style:family="table-cell">
      <style:table-cell-properties fo:border="0.0104in solid #000000" style:writing-mode="lr-tb" fo:padding-top="0in" fo:padding-left="0.075in" fo:padding-bottom="0in" fo:padding-right="0.075in"/>
    </style:style>
    <style:style style:name="TableCell6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Column67" style:family="table-column">
      <style:table-column-properties style:column-width="2.0673in" style:use-optimal-column-width="false"/>
    </style:style>
    <style:style style:name="TableColumn68" style:family="table-column">
      <style:table-column-properties style:column-width="2.2638in" style:use-optimal-column-width="false"/>
    </style:style>
    <style:style style:name="TableColumn69" style:family="table-column">
      <style:table-column-properties style:column-width="2.2638in" style:use-optimal-column-width="false"/>
    </style:style>
    <style:style style:name="Table66" style:family="table">
      <style:table-properties style:width="6.5951in" fo:margin-left="-0.0034in" table:align="left"/>
    </style:style>
    <style:style style:name="TableRow70" style:family="table-row">
      <style:table-row-properties style:use-optimal-row-height="false"/>
    </style:style>
    <style:style style:name="TableCell71"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72"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73"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74" style:family="table-row">
      <style:table-row-properties style:use-optimal-row-height="false"/>
    </style:style>
    <style:style style:name="TableCell7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76" style:family="table-cell">
      <style:table-cell-properties fo:border="0.0104in solid #000000" style:writing-mode="lr-tb" fo:padding-top="0in" fo:padding-left="0.075in" fo:padding-bottom="0in" fo:padding-right="0.075in"/>
    </style:style>
    <style:style style:name="TableCell7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78" style:family="table-row">
      <style:table-row-properties style:use-optimal-row-height="false"/>
    </style:style>
    <style:style style:name="TableCell7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80" style:family="table-cell">
      <style:table-cell-properties fo:border="0.0104in solid #000000" style:writing-mode="lr-tb" fo:padding-top="0in" fo:padding-left="0.075in" fo:padding-bottom="0in" fo:padding-right="0.075in"/>
    </style:style>
    <style:style style:name="TableCell8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82" style:family="table-row">
      <style:table-row-properties style:use-optimal-row-height="false"/>
    </style:style>
    <style:style style:name="TableCell83"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84"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85"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86" style:parent-style-name="DefaultParagraphFont" style:family="text">
      <style:text-properties style:font-name-asian="Calibri"/>
    </style:style>
    <style:style style:name="T87" style:parent-style-name="DefaultParagraphFont" style:family="text">
      <style:text-properties style:font-name-asian="Calibri"/>
    </style:style>
    <style:style style:name="T88" style:parent-style-name="DefaultParagraphFont" style:family="text">
      <style:text-properties style:font-name-asian="Calibri"/>
    </style:style>
    <style:style style:name="T89" style:parent-style-name="DefaultParagraphFont" style:family="text">
      <style:text-properties style:font-name-asian="Calibri"/>
    </style:style>
    <style:style style:name="T90" style:parent-style-name="DefaultParagraphFont" style:family="text">
      <style:text-properties style:font-name-asian="Calibri"/>
    </style:style>
    <style:style style:name="P91" style:parent-style-name="Normal" style:family="paragraph">
      <style:paragraph-properties fo:keep-with-next="always" fo:margin-top="0.1666in"/>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office:automatic-styles>
  <office:body>
    <office:text text:use-soft-page-breaks="true">
      <text:p text:style-name="P1">Unisys<text:s/>Risk<text:s/>and Fraud<text:s/>Targeting<text:s/>Solution<text:s/></text:p>
      <text:p text:style-name="DocumentTitle">G-Cloud 15<text:s/>Service Definition <text:s text:c="3"/></text:p>
      <text:p text:style-name="Normal"><draw:connector draw:type="line" svg:x1="0in" svg:y1="0.15in" svg:x2="6.69236in" svg:y2="0.15in" draw:z-index="251658240" draw:id="id2" draw:style-name="a3" draw:name="Line 7" text:anchor-type="paragraph"><svg:title/><svg:desc/></draw:connector></text:p>
      <text:h text:style-name="Heading1" text:outline-level="1">Overview</text:h>
      <text:p text:style-name="Normal">As institutions everywhere digitise processes and interactions with customers and citizens, an expanding digital footprint is leading to an increased business risk and significant exposure to fraud. Across a wide range of domains – banking, insurance, healthcare, law enforcement, supply chain, border control, and more – organisations are under continual pressure to operate efficiently, keeping the friction of transactions as low as possible, whilst keeping<text:s/>risk<text:s/>and<text:s/>cost under control.</text:p>
      <text:p text:style-name="Normal">If you deal with high-volume digital transactions of any kind, you are a target for fraud. When it happens, your customers can lose confidence and money – and you can suffer reputational damage and potential penalties. And even as you dedicate more budget to the problem, the tactics that criminals use continue to evolve.<text:s/></text:p>
      <text:p text:style-name="Normal">But what if you could keep pace while minimising capital and operational expenditure? Now you can – with the Unisys Risk and Targeting Solution, a truly flexible cross domain and multi-business area Risk, Targeting and Scoring solution which processes real-time transactions using both Traditional and Generative Artificial Intelligence (AI), combined with rules, to efficiently calculate transaction score, risk and fraud levels.<text:s/></text:p>
      <text:p text:style-name="Normal"/>
      <text:p text:style-name="Normal"><draw:frame draw:style-name="a4" draw:name="Content Placeholder 11" text:anchor-type="as-char" svg:x="0in" svg:y="0in" svg:width="6.72524in" svg:height="3.0296in" style:rel-width="scale" style:rel-height="scale"><draw:image xlink:href="media/image2.jpeg" xlink:type="simple" xlink:show="embed" xlink:actuate="onLoad"/><svg:title/><svg:desc>Graphical user interface, application

Description automatically generated</svg:desc></draw:frame></text:p>
      <text:p text:style-name="Caption">Figure<text:s/>1<text:s/>– RaFTS process flow showing the 8 steps of transaction scoring from information ingestion to action decision.</text:p>
      <text:p text:style-name="Normal"/>
      <text:p text:style-name="Normal">As transactions arrive, they are ingested into the system in real time, or batch, and information is extracted and stored in the configured data schema. <text:s/>This transaction data can be enriched with other data from internal or external systems, images can be processed to extract data such as signatures, dates and amounts, and entities such as people, organisations or locations can be resolved. <text:s/>Watchlist lookups and configured validation rules are processed for immediate transaction denial followed by the execution of remaining configured risk rules and AI models which are used to provide an overall risk “score”. <text:s/>These scores are compared to user defined thresholds from which final allow/deny decisions are made. <text:s/>The outcome of each transaction is then communicated back to the calling system or displayed to system users in hit lists thereby allowing onward processing to be determined.</text:p>
      <text:p text:style-name="Normal">And as the tactics of bad actors change, you can leverage our powerful optional DevOps and Data Science as a Service (DSaaS) capabilities to introduce new rules and models, customise risk scores, exploit historic data, and detect threats before they cause you damage.</text:p>
      <text:h text:style-name="Heading2" text:outline-level="2">Flexible for Multiple Business Domains</text:h>
      <text:p text:style-name="Normal"><draw:frame draw:style-name="a5" draw:name="Graphic 1" text:anchor-type="as-char" svg:x="0in" svg:y="0in" svg:width="6.65833in" svg:height="3.74514in" style:rel-width="scale" style:rel-height="scale"><draw:image xlink:href="media/image3.svg" xlink:type="simple" xlink:show="embed" xlink:actuate="onLoad"/><svg:title/><svg:desc/></draw:frame></text:p>
      <text:p text:style-name="Caption">Figure<text:s/>2<text:span text:style-name="GC_CaptionChar"><text:s/></text:span><text:span text:style-name="GC_CaptionChar">Image showing the variety of different use cases and business domains</text:span><text:s/>supported by RaFTS, described below</text:p>
      <text:p text:style-name="Caption"/>
      <text:p text:style-name="Normal">The flexibility of the solution means that you can tackle fraud and risk across many operational domains and modalities all from a single solution. Some possible scenarios include:<text:s/></text:p>
      <text:list text:style-name="LFO31" text:continue-numbering="true">
        <text:list-item>
          <text:p text:style-name="ListParagraph">Financial fraud</text:p>
        </text:list-item>
      </text:list>
      <text:list text:style-name="LFO29" text:continue-numbering="true">
        <text:list-item>
          <text:list>
            <text:list-item>
              <text:p text:style-name="ListParaStyleLevel2">Apply AI to detect cheque / card payment and signature fraud and reduce the demand on human resources by minimising false positives compared to legacy approaches</text:p>
            </text:list-item>
          </text:list>
        </text:list-item>
      </text:list>
      <text:list text:style-name="LFO31" text:continue-numbering="true">
        <text:list-item>
          <text:p text:style-name="ListParagraph">Money<text:s/>laundering</text:p>
        </text:list-item>
      </text:list>
      <text:list text:style-name="LFO29" text:continue-numbering="true">
        <text:list-item>
          <text:list>
            <text:list-item>
              <text:p text:style-name="ListParaStyleLevel2"><text:span text:style-name="ListParaStyleLevel2Char">Analyse patterns in financial transactions to detect potential money laundering, report</text:span><text:s/>suspicious activity to decision-makers, and use historical data to continuously improve</text:p>
            </text:list-item>
          </text:list>
        </text:list-item>
      </text:list>
      <text:list text:style-name="LFO31" text:continue-numbering="true">
        <text:list-item>
          <text:p text:style-name="ListParagraph">Border risk targeting</text:p>
        </text:list-item>
      </text:list>
      <text:list text:style-name="LFO29" text:continue-numbering="true">
        <text:list-item>
          <text:list>
            <text:list-item>
              <text:p text:style-name="ListParaStyleLevel2">Protect borders by detecting illegal entries and the importation of counterfeit, dangerous, undeclared or illegal goods based on the analysis of vast volumes of data from airlines, cargo shippers, and government systems.<text:s/></text:p>
            </text:list-item>
          </text:list>
        </text:list-item>
      </text:list>
      <text:list text:style-name="LFO31" text:continue-numbering="true">
        <text:list-item>
          <text:p text:style-name="ListParagraph">Healthcare fraud</text:p>
        </text:list-item>
      </text:list>
      <text:list text:style-name="LFO29" text:continue-numbering="true">
        <text:list-item>
          <text:list>
            <text:list-item>
              <text:p text:style-name="ListParaStyleLevel2">Minimise the impact of fraud on healthcare costs by analysing data from healthcare and insurance systems to highlight high risk claims or prescription fraud</text:p>
            </text:list-item>
          </text:list>
        </text:list-item>
      </text:list>
      <text:h text:style-name="Heading1" text:outline-level="1">Features</text:h>
      <text:list text:style-name="LFO31" text:continue-numbering="true">
        <text:list-item>
          <text:p text:style-name="ListParagraph"><text:span text:style-name="T10">Microservices architecture</text:span>: scalable, high performance, high availability, easily customised to country specific requirements</text:p>
        </text:list-item>
        <text:list-item>
          <text:p text:style-name="ListParagraph"><text:span text:style-name="T11">Open</text:span>: employs proven open-source components such as Linux, Drools, Apache Kafka, Docker, Kubernetes, and Apache Solr</text:p>
        </text:list-item>
        <text:list-item>
          <text:p text:style-name="ListParagraph"><text:span text:style-name="T12">Cloud ready</text:span>: designed for private and public cloud implementations (AWS, Azure)</text:p>
        </text:list-item>
        <text:list-item>
          <text:p text:style-name="ListParagraph"><text:span text:style-name="T13">Advanced risk assessment</text:span>: Watch lists + Human Engineered Rules + User Defined Rules + Predictive Analytics + External interfaces</text:p>
        </text:list-item>
        <text:list-item>
          <text:p text:style-name="ListParagraph"><text:span text:style-name="T14">Highly Flexible algorithms:<text:s/></text:span>Risk assessment algorithms specifically configured for individual use cases, implemented via powerful Package Manager User Interface, with potential to be maintained by the customer, without supplier involvement</text:p>
        </text:list-item>
        <text:list-item>
          <text:p text:style-name="ListParagraph"><text:span text:style-name="T15">Multi-Lingual Solution:<text:s/></text:span>New languages<text:span text:style-name="T16"><text:s/>i</text:span>mplemented via administrative configuration tool</text:p>
        </text:list-item>
        <text:list-item>
          <text:p text:style-name="ListParagraph"><text:span text:style-name="T17">Plug-in model architecture<text:s/></text:span>supports re-use of customer’s current models if required</text:p>
        </text:list-item>
        <text:list-item>
          <text:p text:style-name="ListParagraph"><text:span text:style-name="T18">Extensive Open Source OCR Capabilities:<text:s/></text:span>Uses leading edge AI OCR Transformer models to read printed and handwritten image and document text in multiple languages, used to support risk and fraud assessments</text:p>
        </text:list-item>
        <text:list-item>
          <text:p text:style-name="ListParagraph"><text:span text:style-name="T19">Package Version Control, Impact Analysis and Test Mode deployment:<text:s/></text:span>ensures packages can be fully tested against historical and live data before being deployed in live system</text:p>
        </text:list-item>
        <text:list-item>
          <text:p text:style-name="ListParagraph"><text:span text:style-name="T20">Case Management<text:s/></text:span>built-in for lightweight case assignment and control, or interface to customer’s current in-house case management solution</text:p>
        </text:list-item>
      </text:list>
      <text:h text:style-name="Heading2" text:outline-level="2">Optional Features</text:h>
      <text:list text:style-name="LFO31" text:continue-numbering="true">
        <text:list-item>
          <text:p text:style-name="ListParagraph"><text:span text:style-name="T21">Advanced Visualisation</text:span><text:s/>– Unisys integrates with an advanced browser-based graph visualisation toolkit and SDK allowing Link Analysis, Temporal Analysis and Map Analysis approaches which can be tailored for individual customer scenarios. The solution is accessible to all system users, not just analysts, under a single solution wide license and supports the visualisation of data with extensive chart interaction capabilities supporting animation, glyphs, grouping, and numerous advanced analytic options including Betweenness, Eigen Centrality, kCores, Closeness, and shortest path analysis to support full high risk transaction investigation.</text:p>
        </text:list-item>
      </text:list>
      <text:h text:style-name="Heading1" text:outline-level="1">Benefits</text:h>
      <text:h text:style-name="Heading2" text:outline-level="2">Strategic</text:h>
      <text:list text:style-name="LFO31" text:continue-numbering="true">
        <text:list-item>
          <text:p text:style-name="ListParagraph">Fewer false positives and more genuine positives</text:p>
        </text:list-item>
        <text:list-item>
          <text:p text:style-name="ListParagraph">Easy integration to third party and in-house systems</text:p>
        </text:list-item>
        <text:list-item>
          <text:p text:style-name="ListParagraph">Increased responsiveness to changing business requirements</text:p>
        </text:list-item>
        <text:list-item>
          <text:p text:style-name="ListParagraph">Extensible and configurable with functionality to augment or replace existing legacy systems<text:s/></text:p>
        </text:list-item>
        <text:list-item>
          <text:p text:style-name="ListParagraph">Facilitates multi-agency interoperability</text:p>
        </text:list-item>
        <text:list-item>
          <text:p text:style-name="ListParagraph">Cross domain, supports multiple customer use cases from a single solution</text:p>
        </text:list-item>
        <text:list-item>
          <text:p text:style-name="ListParagraph">Lower total cost of ownership through the use of configuration options, open source components, and SaaS deployment models</text:p>
        </text:list-item>
        <text:list-item>
          <text:p text:style-name="ListParagraph">Fully supported commercial product with roadmap to meet global customer demand</text:p>
        </text:list-item>
        <text:list-item>
          <text:p text:style-name="ListParagraph">Access to domain experts who have built and managed outcome driven targeting systems elsewhere</text:p>
        </text:list-item>
      </text:list>
      <text:h text:style-name="Heading2" text:outline-level="2">Operational</text:h>
      <text:list text:style-name="LFO31" text:continue-numbering="true">
        <text:list-item>
          <text:p text:style-name="ListParagraph">Comprehensive<text:s/>rules configuration<text:s/>features<text:s/>accessed<text:s/>via a simple user<text:s/>interface<text:s/>allows<text:s/>users to<text:s/>rapidly<text:s/>align<text:s/>system to evolving<text:s/>operational needs</text:p>
        </text:list-item>
        <text:list-item>
          <text:p text:style-name="ListParagraph">Ability to publish rules in Live or Test Mode, as well as perform impact analysis on updated<text:s/>packages before release, ensuring smooth operational upgrades</text:p>
        </text:list-item>
        <text:list-item>
          <text:p text:style-name="ListParagraph">Machine learning based on operational feedback<text:s/><text:span text:style-name="T22">1</text:span></text:p>
        </text:list-item>
        <text:list-item>
          <text:p text:style-name="ListParagraph">Majority of transactions are processed in a frictionless manner<text:s/>requiring no user intervention</text:p>
        </text:list-item>
        <text:list-item>
          <text:p text:style-name="ListParagraph">Built-In lightweight case management</text:p>
        </text:list-item>
        <text:list-item>
          <text:p text:style-name="ListParagraph">Greater targeting accuracy</text:p>
        </text:list-item>
      </text:list>
      <text:p text:style-name="Normal"/>
      <text:p text:style-name="Normal"><text:span text:style-name="T23">1</text:span><text:span text:style-name="T24"><text:s/>–<text:s/></text:span><text:span text:style-name="T25">D</text:span><text:span text:style-name="T26">elivered<text:s/></text:span><text:span text:style-name="T27">on demand<text:s/></text:span><text:span text:style-name="T28">as part of the<text:s/></text:span><text:span text:style-name="T29">Data Science as a Service option, assuming this is taken by the buyer.</text:span></text:p>
      <text:h text:style-name="Heading1" text:outline-level="1">On-Boarding<text:s/>and Off-Boarding</text:h>
      <text:p text:style-name="Normal">On-boarding service options include:</text:p>
      <text:list text:style-name="LFO31" text:continue-numbering="true">
        <text:list-item>
          <text:p text:style-name="ListParagraph">Unisys will conduct user workshops to familiarise the customer with the capabilities offered</text:p>
        </text:list-item>
        <text:list-item>
          <text:p text:style-name="ListParagraph">The Unisys team will help with the sizing of the solution based on the business and operational needs of the customer.</text:p>
        </text:list-item>
        <text:list-item>
          <text:p text:style-name="ListParagraph">The Unisys team will help the customer identify the most suitable hosting options</text:p>
        </text:list-item>
        <text:list-item>
          <text:p text:style-name="ListParagraph">The Unisys team will work with the customer to create a migration strategy for importing existing data.</text:p>
        </text:list-item>
        <text:list-item>
          <text:p text:style-name="ListParagraph">Unisys will help with customer training and associated documentation.</text:p>
        </text:list-item>
      </text:list>
      <text:p text:style-name="Normal">All services will be chargeable<text:s/>based on<text:s/>rates in Table<text:s/>4<text:s/>– Rate Table For Services<text:s/>of the Pricing Document</text:p>
      <text:p text:style-name="Normal">Off-Boarding services options include:</text:p>
      <text:list text:style-name="LFO31" text:continue-numbering="true">
        <text:list-item>
          <text:p text:style-name="ListParagraph">Extraction of customer generated data will be charged using the rates specified in Table 4 – Rate Table For Services of the pricing document.</text:p>
        </text:list-item>
        <text:list-item>
          <text:p text:style-name="ListParagraph">Unisys will purge customer data from any computers, storage devices and storage media that are<text:s/>held<text:s/>by the Supplier after the end of the service and the subsequent extraction of customer data (if requested by the customer).</text:p>
        </text:list-item>
      </text:list>
      <text:p text:style-name="Normal"/>
      <text:h text:style-name="Heading1" text:outline-level="1">Implementation and Service Transition</text:h>
      <text:p text:style-name="Normal">Unisys can work with you and your partners to define and implement a Fraud and Risk Targeting solution.</text:p>
      <text:p text:style-name="Normal">In addition, the services listed below are available if required:</text:p>
      <text:list text:style-name="LFO31" text:continue-numbering="true">
        <text:list-item>
          <text:p text:style-name="ListParagraph">Project management and support</text:p>
        </text:list-item>
        <text:list-item>
          <text:p text:style-name="ListParagraph">Change management and support</text:p>
        </text:list-item>
        <text:list-item>
          <text:p text:style-name="ListParagraph">Transition planning and support</text:p>
        </text:list-item>
        <text:list-item>
          <text:p text:style-name="ListParagraph">Preparation of local champions for the new application</text:p>
        </text:list-item>
        <text:list-item>
          <text:p text:style-name="ListParagraph">On location support during the initial days of go-live to deal with training and familiarisation queries</text:p>
        </text:list-item>
        <text:list-item>
          <text:p text:style-name="ListParagraph">Population of service desk knowledge base with known/common incidents</text:p>
        </text:list-item>
        <text:list-item>
          <text:p text:style-name="ListParagraph">Integration of application project staff into local service desk during the initial transition period</text:p>
        </text:list-item>
      </text:list>
      <text:p text:style-name="Normal">All services will be charged<text:s/><text:bookmark-start text:name="_Hlk213929892"/>based on the<text:s/>rates in<text:s/>Table<text:s/>4<text:s/>–<text:s/>Rate Table For Services<text:s/>of the<text:s/><text:s/>Pricing Document<text:bookmark-end text:name="_Hlk213929892"/>.</text:p>
      <text:h text:style-name="Heading1" text:outline-level="1">Pricing</text:h>
      <text:p text:style-name="Normal">Please see separate Pricing document.</text:p>
      <text:h text:style-name="Heading1" text:outline-level="1">Ordering and Invoicing Process</text:h>
      <text:p text:style-name="Normal">The ordering process is as per the Call-Off Terms and billing is<text:s/>monthly<text:s/>in advance.</text:p>
      <text:h text:style-name="Heading1" text:outline-level="1">Termination Terms</text:h>
      <text:p text:style-name="Normal">Termination is subject to the call-off terms. <text:s/>Any Order for a production use must be for a minimum term of<text:s/>48<text:s/>months.</text:p>
      <text:h text:style-name="Heading1" text:outline-level="1">Customer Responsibilities</text:h>
      <text:p text:style-name="Normal">Customer responsibilities include:</text:p>
      <text:list text:style-name="LFO31" text:continue-numbering="true">
        <text:list-item>
          <text:p text:style-name="ListParagraph">Ensuring a necessary legal basis for operation of system, in particular for establishing and monitoring that there is a sound legal basis for processing personal data under GDPR.</text:p>
        </text:list-item>
        <text:list-item>
          <text:p text:style-name="ListParagraph">Provision of all necessary information from internal and external services and systems required for the use of the system</text:p>
        </text:list-item>
        <text:list-item>
          <text:p text:style-name="ListParagraph">Supply realistic data to support<text:s/>training of AI models<text:s/>and configuring rules and thresholds</text:p>
        </text:list-item>
        <text:list-item>
          <text:p text:style-name="ListParagraph">Client PCs (desktop, laptop, or mobile device) for customer deployment<text:s/></text:p>
        </text:list-item>
        <text:list-item>
          <text:p text:style-name="ListParagraph">Ownership and control of all data used in and generated by the system</text:p>
        </text:list-item>
        <text:list-item>
          <text:p text:style-name="ListParagraph">Control of data sharing within the application between agencies and any third party providers<text:s/></text:p>
        </text:list-item>
        <text:list-item>
          <text:p text:style-name="ListParagraph">Ensuring that user logins and passwords are kept secure.<text:s/></text:p>
        </text:list-item>
        <text:list-item>
          <text:p text:style-name="ListParagraph">Ensuring that users are appropriately trained.<text:s/></text:p>
        </text:list-item>
        <text:list-item>
          <text:p text:style-name="ListParagraph">Providing secure network access from the customer environment to the solution, whether on-premise or in the cloud.</text:p>
        </text:list-item>
        <text:list-item>
          <text:p text:style-name="ListParagraph">Utilising the application within the boundaries of any system parameters and standing data that are common to all users of the service.</text:p>
        </text:list-item>
        <text:list-item>
          <text:p text:style-name="ListParagraph">Ensuring that all end users comply with the<text:s/>acceptable use policy in Appendix 1 and the<text:s/>customer’s applicable acceptable use policy for using this service.</text:p>
        </text:list-item>
      </text:list>
      <text:h text:style-name="Heading1" text:outline-level="1">Technical Requirements</text:h>
      <text:p text:style-name="Normal">The product comprises multiple applications<text:s/>and<text:s/>provides<text:s/>a modern and intuitive<text:s/>web-based<text:s/>interface<text:s/>to allow user interaction with the system.<text:s/><text:s/>This interface<text:s/>is supported for<text:s/>access<text:s/>via the Edge Web Browser.</text:p>
      <text:p text:style-name="Normal">The product exposes<text:s/>REST<text:s/>Service Interfaces<text:s/>allowing<text:s/>external applications to<text:s/>send transactions. <text:s/>We can<text:s/>also<text:s/>support<text:s/>SFTP or MQ<text:s/>based interfaces<text:s/>though<text:s/>these are<text:s/>offered as an<text:s/>option and therefore<text:s/>not included in the base solution. <text:s/></text:p>
      <text:p text:style-name="Normal">File formats and necessary interfaces can be tailored to support customised data files through the implementation process and ingested securely in batches or as a live data stream. External services and databases can also be supported as a data feed.<text:s/><text:s/>This is part of the implementation services<text:s/>and chargeable based on<text:s/>the rates in<text:s/>Table<text:s/>4<text:s/>–<text:s/>Rate Table For Services of the Pricing Document.</text:p>
      <text:h text:style-name="Heading1" text:outline-level="1">Service Management</text:h>
      <text:p text:style-name="Normal"><text:span text:style-name="T30">Unisys will deliver Service Management functions aligned to ITIL covering Incident, Problem, Change, Release, Configuration and Asset Management, and Service Request fulfilment.</text:span><text:span text:style-name="T31"><text:s/></text:span>For the purposes of pricing, Unisys has assumed a support window of 8 am to 6 pm Monday to Friday excluding public holidays (those that apply to England and Wales). Unisys will operate a call receiving service desk to act as an initial single point of contact for all support calls. The service desk will be responsible for recording relevant information about the incident. Incidents will be managed according to the Service Levels set out below, and resolution information will be provided to the customer. Where the incident is<text:s/>classified as a defect in the solution application, then suitable circumvention instructions and/or corrections as available will be provided. If the incident is not a<text:s/>fault but<text:s/>instead falls under the category of a new feature or feature enhancement, then this will be accordingly identified and considered for subsequent versions of the application.<text:s/><text:s/>Any other non-fault incidents will be handled as a change request.</text:p>
      <text:h text:style-name="Heading2" text:outline-level="2">Service Levels</text:h>
      <text:p text:style-name="Normal">Performance against the service level targets and thresholds are measured and reported<text:s/>monthly.<text:s/></text:p>
      <text:h text:style-name="Heading2" text:outline-level="2">Service Categories and Descriptions</text:h>
      <text:p text:style-name="U_Text-t">The following sections provide definitions of the service level categories. <text:s/>The targets and thresholds on which these are applied are described in<text:s/><text:bookmark-ref text:ref-name="_Ref164414772" text:reference-format="text">Table 1 – Service Level Targets and Thresholds</text:bookmark-ref><text:bookmark-ref text:ref-name="_Ref160801031" text:reference-format="text"/><text:s/>below.</text:p>
      <text:list text:style-name="LFO31" text:continue-numbering="true">
        <text:list-item>
          <text:p text:style-name="ListParagraph"><text:span text:style-name="T32">Service Availability</text:span>: The percentage of time where more than 75% of users attempting to use the Service<text:s/>can<text:s/>use it over a monthly period during Covered Hours but excluding Planned and Emergency Maintenance periods.</text:p>
        </text:list-item>
        <text:list-item>
          <text:p text:style-name="ListParagraph"><text:span text:style-name="T33">Severity 1 Incident</text:span>: An incident wh<text:span text:style-name="T34">e</text:span>re 75% or more of sub-systems are down or seriously impacted and majority of the products/services are unavailable. <text:s/>Service failure is measured as the number of Incidents not resolved within, or where a workaround has not been provided within, 24 hours computed over the cover period</text:p>
        </text:list-item>
        <text:list-item>
          <text:p text:style-name="ListParagraph"><text:span text:style-name="T35">Severity 2 Incident</text:span>: An incident where one or more sub-systems are not operating to their specifications to the extent that they become unreliable in<text:s/>day-to-day<text:s/>usage preventing most users from being able to use it. <text:s/>Service failure measured as the number of Incidents not resolved within<text:bookmark-start text:name="_Hlk164260459"/>, or where a workaround has not been provided within,<text:bookmark-end text:name="_Hlk164260459"/><text:s/>72 hours computed over the cover period</text:p>
        </text:list-item>
        <text:list-item>
          <text:p text:style-name="ListParagraph"><text:span text:style-name="T36">Severity 3 Incident</text:span>: An incident where the<text:s/>user<text:s/>impact is moderate to low. <text:s/><text:span text:style-name="ListParagraphChar">Service failure measured as number of Incidents not resolved within</text:span>, or where workaround has not been provided within,<text:span text:style-name="ListParagraphChar"><text:s/></text:span><text:span text:style-name="ListParagraphChar">300 hours</text:span><text:s/>computed over the cover period</text:p>
        </text:list-item>
        <text:list-item>
          <text:p text:style-name="ListParagraph"><text:span text:style-name="T37">Severity 4 Incident</text:span>: An incident comprising a flaw which is cosmetic and, as such, does not undermine the end user’s confidence in the information being displayed. <text:s/>Service failure measured as the number of incidents not resolved within, or where a workaround has not been provided within, one calendar month</text:p>
        </text:list-item>
      </text:list>
      <text:p text:style-name="Normal">Where a service incident is found to be the result of an application defect/fault, the service incident will be closed as resolved and an application defect will be opened. The application defect will then be addressed in a future patch or major release.</text:p>
      <text:p text:style-name="Normal">Where a Service Incident is identified as being due to a<text:s/>third-party<text:s/>product and Unisys is dependent on a third party to provide a fix, the availability and response time measures will exclude the time that the incident is with the third<text:s/>party.<text:s/></text:p>
      <text:p text:style-name="Normal"/>
      <table:table table:style-name="Table38">
        <table:table-columns>
          <table:table-column table:style-name="TableColumn39"/>
          <table:table-column table:style-name="TableColumn40"/>
          <table:table-column table:style-name="TableColumn41"/>
        </table:table-columns>
        <table:table-header-rows>
          <table:table-row table:style-name="TableRow42">
            <table:table-cell table:style-name="TableCell43">
              <text:p text:style-name="U_TableText">Service Level Category</text:p>
            </table:table-cell>
            <table:table-cell table:style-name="TableCell44">
              <text:p text:style-name="U_TableText">Service Level Target</text:p>
            </table:table-cell>
            <table:table-cell table:style-name="TableCell45">
              <text:p text:style-name="U_TableText">Service Level Threshold</text:p>
            </table:table-cell>
          </table:table-row>
        </table:table-header-rows>
        <table:table-row table:style-name="TableRow46">
          <table:table-cell table:style-name="TableCell47">
            <text:p text:style-name="U_TableText">Service Availability</text:p>
          </table:table-cell>
          <table:table-cell table:style-name="TableCell48">
            <text:p text:style-name="U_TableText">98.5%</text:p>
          </table:table-cell>
          <table:table-cell table:style-name="TableCell49">
            <text:p text:style-name="U_TableText">95%</text:p>
          </table:table-cell>
        </table:table-row>
        <table:table-row table:style-name="TableRow50">
          <table:table-cell table:style-name="TableCell51">
            <text:p text:style-name="U_TableText">Severity 1 Incident</text:p>
          </table:table-cell>
          <table:table-cell table:style-name="TableCell52">
            <text:p text:style-name="U_TableText">1</text:p>
          </table:table-cell>
          <table:table-cell table:style-name="TableCell53">
            <text:p text:style-name="U_TableText">5</text:p>
          </table:table-cell>
        </table:table-row>
        <table:table-row table:style-name="TableRow54">
          <table:table-cell table:style-name="TableCell55">
            <text:p text:style-name="U_TableText">Severity 2 Incident</text:p>
          </table:table-cell>
          <table:table-cell table:style-name="TableCell56">
            <text:p text:style-name="U_TableText">5</text:p>
          </table:table-cell>
          <table:table-cell table:style-name="TableCell57">
            <text:p text:style-name="U_TableText">10</text:p>
          </table:table-cell>
        </table:table-row>
        <table:table-row table:style-name="TableRow58">
          <table:table-cell table:style-name="TableCell59">
            <text:p text:style-name="U_TableText">Severity 3 Incident</text:p>
          </table:table-cell>
          <table:table-cell table:style-name="TableCell60">
            <text:p text:style-name="U_TableText">15</text:p>
          </table:table-cell>
          <table:table-cell table:style-name="TableCell61">
            <text:p text:style-name="U_TableText">25</text:p>
          </table:table-cell>
        </table:table-row>
        <table:table-row table:style-name="TableRow62">
          <table:table-cell table:style-name="TableCell63">
            <text:p text:style-name="U_TableText">Severity 4 incident</text:p>
          </table:table-cell>
          <table:table-cell table:style-name="TableCell64">
            <text:p text:style-name="U_TableText">30</text:p>
          </table:table-cell>
          <table:table-cell table:style-name="TableCell65">
            <text:p text:style-name="U_TableText">50</text:p>
          </table:table-cell>
        </table:table-row>
      </table:table>
      <text:p text:style-name="Caption"><text:bookmark-start text:name="_Ref164414772"/>Table<text:s/>1<text:s/>– Service Level Targets and Thresholds<text:bookmark-end text:name="_Ref164414772"/></text:p>
      <text:h text:style-name="Heading2" text:outline-level="2">Price Adjustment<text:s/>Model</text:h>
      <text:p text:style-name="Normal">Unisys will operate a price adjustment model which will lower the price payable when Unisys doesn’t meet the Service Level Target and/or Service Level Threshold. Unisys will endeavour to meet the Service Level Targets and Service Level Thresholds; however, achievement is not guaranteed and therefore this adjustment mechanism is to reflect the<text:s/>lower-than-expected<text:s/>performance should that occur in any given month.<text:s/></text:p>
      <text:p text:style-name="Normal">Pricing will be adjusted to align with the Service Levels delivered as measured against the Service Level Targets and Service Level Thresholds noted in<text:s/><text:bookmark-ref text:ref-name="_Ref164414772" text:reference-format="text">Table 1 – Service Level Targets and Thresholds</text:bookmark-ref><text:s/>above. These adjustments will exclude VAT. Unisys will (as an exclusive remedy) deduct the value of price adjustment against a future invoice. The price adjustment calculations for each Service Level Category will be done monthly and will be calculated by applying the percentage rates indicated below (<text:bookmark-ref text:ref-name="_Ref164414748" text:reference-format="text">Table 2 – Price Adjustment Model</text:bookmark-ref>) to one twelfth of the annual service charge.</text:p>
      <text:p text:style-name="PWQb1i"/>
      <table:table table:style-name="Table66">
        <table:table-columns>
          <table:table-column table:style-name="TableColumn67"/>
          <table:table-column table:style-name="TableColumn68"/>
          <table:table-column table:style-name="TableColumn69"/>
        </table:table-columns>
        <table:table-row table:style-name="TableRow70">
          <table:table-cell table:style-name="TableCell71">
            <text:p text:style-name="U_TableText">Service Level Category</text:p>
          </table:table-cell>
          <table:table-cell table:style-name="TableCell72">
            <text:p text:style-name="U_TableText">Service Level Target<text:s/>for Price Adjustment</text:p>
          </table:table-cell>
          <table:table-cell table:style-name="TableCell73">
            <text:p text:style-name="U_TableText">Service Level Threshold<text:s/>for Price Adjustment</text:p>
          </table:table-cell>
        </table:table-row>
        <table:table-row table:style-name="TableRow74">
          <table:table-cell table:style-name="TableCell75">
            <text:p text:style-name="U_TableText">Service Availability</text:p>
          </table:table-cell>
          <table:table-cell table:style-name="TableCell76">
            <text:p text:style-name="U_TableText">2.5%</text:p>
          </table:table-cell>
          <table:table-cell table:style-name="TableCell77">
            <text:p text:style-name="U_TableText">5%</text:p>
          </table:table-cell>
        </table:table-row>
        <table:table-row table:style-name="TableRow78">
          <table:table-cell table:style-name="TableCell79">
            <text:p text:style-name="U_TableText">Severity 1 Incident</text:p>
          </table:table-cell>
          <table:table-cell table:style-name="TableCell80">
            <text:p text:style-name="U_TableText">2.5%</text:p>
          </table:table-cell>
          <table:table-cell table:style-name="TableCell81">
            <text:p text:style-name="U_TableText">5%</text:p>
          </table:table-cell>
        </table:table-row>
        <table:table-row table:style-name="TableRow82">
          <table:table-cell table:style-name="TableCell83">
            <text:p text:style-name="U_TableText">Severity<text:s/>2<text:s/>Incident</text:p>
          </table:table-cell>
          <table:table-cell table:style-name="TableCell84">
            <text:p text:style-name="U_TableText">2.5%</text:p>
          </table:table-cell>
          <table:table-cell table:style-name="TableCell85">
            <text:p text:style-name="U_TableText">5%</text:p>
          </table:table-cell>
        </table:table-row>
      </table:table>
      <text:p text:style-name="Caption"><text:bookmark-start text:name="_Ref164414748"/>Table<text:s/>2<text:s/>–<text:s/>Price Adjustment Model<text:bookmark-end text:name="_Ref164414748"/></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a Service Period a report will be published and shared with the customer. The report will contain a summary of the incidents raised or outstanding during the Service Period.</text:p>
      <text:p text:style-name="Normal">User reports will also be provided on a monthly basis.</text:p>
      <text:h text:style-name="Heading2" text:outline-level="2">Planned maintenance, outages</text:h>
      <text:p text:style-name="Normal">Unisys will maintain a rolling maintenance schedule detailing all known maintenance to be carried out on the system including patches or approved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 (subject to security assessment and accreditation)<text:s/>and<text:s/>database on a quarterly basis. In addition, critical security patches will be evaluated and typically deployed as a priority depending upon the impact,<text:s/>severity,<text:s/>and risk profile.<text:s/></text:p>
      <text:p text:style-name="Normal">For any maintenance to the Service (other than emergency maintenance), the timing of such planned maintenance will be as per the maintenance schedule should downtime be required. A 5-day notice period will be provided prior to such maintenance work to allow<text:s/><text:span text:style-name="T86">the customer<text:s/></text:span>to schedule operational demand around planned maintenance or to highlight exceptional circumstances where the maintenance may need to be rescheduled.<text:s/></text:p>
      <text:p text:style-name="Normal">Any emergency maintenance shall be carried out by Unisys where it is believed that the system has developed a fault that requires immediate maintenance failing which a serious disruption to the service may occur.<text:s/></text:p>
      <text:p text:style-name="Normal">In applying these emergency fixes, Unisys will aim to minimise disruption to operational use of the system and where circumstances permit, provide the customer 12 hours’ notice of the maintenance taking place to allow time to plan operational demand around any potential down time.</text:p>
      <text:h text:style-name="Heading1" text:outline-level="1">Changes</text:h>
      <text:h text:style-name="Heading2" text:outline-level="2">Optional Continuous Change (DevOps) Team</text:h>
      <text:p text:style-name="Normal">An optional but highly recommended DevOps capability will provide a means of implementing changes to the solution that will specifically deliver enhanced capabilities for<text:s/><text:span text:style-name="T87">the customer</text:span>, enabling faster and greater benefits realisation. <text:s/>The DevOps team will operate on a fixed capacity basis starting alongside full production and SLA running of the system. The scope and prioritisation of developments will be jointly agreed between Unisys and the customer through collaborative planning based on mission priorities. An Agile-style process will be followed by the team, whereby members of the Unisys team will work alongside the<text:s/><text:span text:style-name="T88">customer<text:s/></text:span>operational teams to identify and prioritise requirements that will be delivered by the DevOps team. As development progresses, in short (e.g. 2-3 week) sprints, the users will be able to review and feedback on the work in progress to ensure that the final delivered enhancements are fit for purpose. Rigorous testing of changes will be part of the DevOps team’s responsibilities. This methodology also allows changes to be delivered more rapidly in response to changing requirements and the evolving threat landscape.</text:p>
      <text:p text:style-name="Normal">The DevOps team will work in collaboration with the product development team to specify, design and implement enhanced capabilities for the customer. These enhancements will be delivered by means of changes to the product. For clarity, for all changes to the product the Intellectual Property (IP) ownership will remain with Unisys and will be included in standard product support. <text:s/></text:p>
      <text:p text:style-name="Normal">Unisys will work with<text:s/><text:span text:style-name="T89">the customer<text:s/></text:span>to devise and implement processes for managing and monitoring of the work of the DevOps team so expectations are aligned and there is transparency over the outputs from the team.<text:s/></text:p>
      <text:h text:style-name="Heading2" text:outline-level="2">Changes<text:s/></text:h>
      <text:p text:style-name="Normal">Changes outside the capacity of the DevOps team, or Changes if no DevOps option is taken, will be handled as additional scope and will be subject to a formal Change Request process which will be implemented<text:s/>based on the rates in<text:s/>Table<text:s/>4<text:s/>–<text:s/>Rate Table For Services of the Pricing Document.</text:p>
      <text:h text:style-name="Heading1" text:outline-level="1">Backup/Restore and Disaster Recovery</text:h>
      <text:p text:style-name="Normal">Daily backup for the entire system is provided as standard. The SLA for data restoration is to restore content from a previous backup within 1 working day.<text:s/></text:p>
      <text:p text:style-name="Normal">The service is delivered from two Tier 3 data centres. The live service can be delivered from either data centre based on operational requirements.<text:s/></text:p>
      <text:p text:style-name="Normal">The triggers and protocol for invocation of DR processes to be followed for declaration and communication of DR will be documented and shared with<text:s/><text:span text:style-name="T90">the customer<text:s/></text:span>prior to commencement of service.</text:p>
      <text:p text:style-name="Normal">The DR invocation will be tested annually, and this will form part of the maintenance schedule. Any downtime requirements for carrying out such testing will be included as part of the planned maintenance. The target RTO for the DR service (where the DR is from an alternate site as opposed to restore from back up image) will be 6 hours during the Cover Hours once a decision to invoke DR has been taken. The RPO for the service will be 1 hour from the instant at which the failure occurs.<text:s/></text:p>
      <text:p text:style-name="Normal">Should the DR be recovery from a backup, the RTO would be 1 working day and the RPO would be up to 3 working days (dependent on the backup retention policy in place).<text:s/></text:p>
      <text:p text:style-name="Normal">SLA targets will not be applicable for the first 4 working days after the DR capability is provisioned. The availability and severity 1 related SLAs will become applicable thereafter.<text:s/>All<text:s/>other<text:s/>SLAs will be applicable 6 weeks after the DR capability is provisioned. Any acceptance testing and previously planned application upgrades will be suspended when running in DR mode.</text:p>
      <text:h text:style-name="Heading1" text:outline-level="1">Disaster Recovery for the Service Desk</text:h>
      <text:p text:style-name="Normal">In the event of loss of the primary computer system and where the computer system from the DR site is invoked, core components such as customer contact details and incident management tools will have a target RTO of 2 hours during the cover hours once a decision to invoke DR has been taken. The target RPO will be 1 hour from the instant at which the failure occurs. Should the DR be invoked through recovery from a backup, the RTO would be 1 working day and the RPO would be 3 working days (dependent on the backup retention policy in place). Non-core components will be restored following restoration of the service.<text:s/></text:p>
      <text:p text:style-name="Normal">Where the physical loss of the Service Desk facility occurs, the DR Service Desk facility will be activated. The target business continuity activation time is 6 hours during the cover hours once a decision to activate has been taken.</text:p>
      <text:h text:style-name="Heading1" text:outline-level="1">Deployment Options<text:s/></text:h>
      <text:p text:style-name="Normal">The solution can be deployed on a customer’s own cloud infrastructure, on public cloud such as AWS/Azure, or on the Unisys Secure Public Sector Cloud. <text:s/>Where a customer requires on-premise deployment this has been referred to as the local cloud model within this service description. The customer will be responsible for all hardware and software<text:s/>as well as backup/restore and disaster recovery<text:s/>required to support this option. Technical consultancy can be provided for activities such as infrastructure sizing, upgrade, migration, transition, DR/BC design, implementation, testing and integration and will be charged<text:s/>based on the rates in<text:s/>Table<text:s/>4<text:s/>–<text:s/>Rate Table For Services of the Pricing Document.</text:p>
      <text:h text:style-name="Heading1" text:outline-level="1">Service Constraints</text:h>
      <text:list text:style-name="LFO31" text:continue-numbering="true">
        <text:list-item>
          <text:p text:style-name="ListParagraph">The service is offered as a minimum<text:s/>4-year<text:s/>contract delivered on either the Unisys hosted secure private cloud, a public cloud service or on the customer’s own locally hosted cloud environment.</text:p>
        </text:list-item>
        <text:list-item>
          <text:p text:style-name="ListParagraph">The customer’s locally hosted cloud environments should be sized to accommodate the maximum number of concurrent users<text:s/>and transaction volumes.</text:p>
        </text:list-item>
        <text:list-item>
          <text:p text:style-name="ListParagraph">For local cloud deployments the Service Availability Targets and Thresholds will not apply.</text:p>
        </text:list-item>
        <text:list-item>
          <text:p text:style-name="ListParagraph">For local cloud deployments the Service Level Target and Service Level Threshold calculations for each Service Level Category will only apply to Incidents or time periods where Unisys is responsible for resolution and furthermore, specifically in relation to Incidents resulting from malfunction of Unisys provided software.</text:p>
        </text:list-item>
        <text:list-item>
          <text:p text:style-name="ListParagraph">Pricing is based on an assumption that the number of registered users of the system will not exceed 200 at any one time.</text:p>
        </text:list-item>
        <text:list-item>
          <text:p text:style-name="ListParagraph">The system capacity required (small to large), determined by data and message volumes, will be agreed during on-boarding and hardware sized correctly at that stage. Hardware above our “Large” configuration will incur additional costs. <text:s/>Operational data held in the application will be retained for no more than 3 months. A long-term data store will be maintained with the full incoming message set and the historic outcomes for reporting and analysis purposes. <text:s/>The long-term data store will be retained for as long as defined by the appropriate data retention policy as agreed with the customer, though additional charges may apply<text:s/>for periods longer than<text:s/>2<text:s/>years.</text:p>
        </text:list-item>
        <text:list-item>
          <text:p text:style-name="ListParagraph">Any changes to the use of the system or the data in scope for the system may require further evaluation to be undertaken and may incur additional costs. All such changes will be managed through a change control process.</text:p>
        </text:list-item>
        <text:list-item>
          <text:p text:style-name="ListParagraph">Training for users can be provided by the optional fixed capacity DevOps team. Travel and expenses will be charged separately for this activity. If the DevOps team option is not taken, training can be provided<text:s/>based on the rates in<text:s/>Table<text:s/>4<text:s/>–<text:s/>Rate Table For Services of the Pricing Document, including time required to produce any bespoke training materials.</text:p>
        </text:list-item>
        <text:list-item>
          <text:p text:style-name="ListParagraph">The Price Adjustment model will not operate during the initial<text:s/>4-month<text:s/>period after commencement of the live service in order to allow for setup and stabilisation of the production service.</text:p>
        </text:list-item>
      </text:list>
      <text:h text:style-name="Heading1" text:outline-level="1">Estimated Timeframe</text:h>
      <text:p text:style-name="Normal">Dependent on requirements, the service can generally be installed, configured and integrated with standard data feeds in 12-24 weeks. <text:s/>Additional use cases, data feeds and database interfaces can be implemented incrementally<text:s/>based on a suitable plan agreed between both parties.</text:p>
      <text:h text:style-name="Heading1" text:outline-level="1">Exclusions</text:h>
      <text:p text:style-name="Normal">The attached pricing includes software, maintenance, and global support services.</text:p>
      <text:p text:style-name="Normal">Implementation, configuration, infrastructure services, data subscriptions, security accreditation, and consulting costs are not included. These can be provided and will be charged<text:s/>based on the rates in<text:s/>Table<text:s/>4<text:s/>–<text:s/>Rate Table For Services of the Pricing Document.</text:p>
      <text:p text:style-name="Normal">The support is provided from a UK-based service desk and<text:s/>global<text:s/>support team.</text:p>
      <text:p text:style-name="Normal">A dedicated mobile app is excluded.</text:p>
      <text:h text:style-name="Appendix" text:outline-level="1">Appendix 1 – Acceptable Use Policy</text:h>
      <text:p text:style-name="P91"><draw:frame draw:z-index="0" draw:id="id3" draw:style-name="a6" draw:name="Object 1" text:anchor-type="as-char" svg:x="0in" svg:y="0in" svg:width="1.05972in" svg:height="0.69306in" style:rel-width="scale" style:rel-height="scale"><draw:object xlink:href="Object 1/" xlink:type="simple" xlink:show="embed" xlink:actuate="onLoad"/><draw:image xlink:href="ObjectReplacements/Object 1" xlink:type="simple" xlink:show="embed" xlink:actuate="onLoad"/><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Tomato Grotesk" svg:font-family="Tomato Grotesk"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fo:margin-left="0.2993in" fo:text-indent="-0.2993in">
        <style:tab-stops/>
      </style:paragraph-properties>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Arial" style:font-name-complex="Arial" fo:color="#2A2A2A" fo:font-size="12pt" style:font-size-asian="12pt" style:font-size-complex="12pt"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1">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9:00Z</meta:creation-date>
    <dc:date>2026-01-28T16:59:00Z</dc:date>
    <meta:print-date>2015-08-28T16: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5" meta:paragraph-count="54" meta:word-count="4040" meta:character-count="27017" meta:row-count="191" meta:non-whitespace-character-count="23031"/>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list-style-name="LFO24" style:family="paragraph">
      <style:paragraph-properties fo:keep-with-next="auto" fo:keep-together="auto"/>
    </style:style>
    <style:style style:name="P11" style:parent-style-name="Normal" style:family="paragraph">
      <style:paragraph-properties fo:keep-together="auto"/>
    </style:style>
    <style:style style:name="P12" style:parent-style-name="Heading1" style:list-style-name="LFO24" style:family="paragraph">
      <style:paragraph-properties fo:keep-with-next="auto" fo:keep-together="auto"/>
    </style:style>
    <style:style style:name="P13" style:parent-style-name="Normal" style:family="paragraph">
      <style:paragraph-properties fo:keep-together="auto" fo:margin-top="0.1666in"/>
    </style:style>
    <style:style style:name="P14" style:parent-style-name="Heading1" style:list-style-name="LFO24" style:family="paragraph">
      <style:paragraph-properties fo:keep-with-next="auto" fo:keep-together="auto"/>
    </style:style>
    <style:style style:name="P15" style:parent-style-name="Normal" style:list-style-name="LFO43" style:family="paragraph">
      <style:paragraph-properties fo:keep-together="auto" fo:margin-top="0.1666in"/>
    </style:style>
    <style:style style:name="P16" style:parent-style-name="Normal" style:list-style-name="LFO43" style:family="paragraph">
      <style:paragraph-properties fo:keep-together="auto" fo:margin-top="0.1666in"/>
    </style:style>
    <style:style style:name="P17" style:parent-style-name="Heading1" style:list-style-name="LFO24" style:family="paragraph">
      <style:paragraph-properties fo:keep-with-next="auto" fo:keep-together="auto"/>
    </style:style>
    <style:style style:name="P18" style:parent-style-name="Normal" style:family="paragraph">
      <style:paragraph-properties fo:keep-together="auto" fo:margin-top="0.1666in"/>
    </style:style>
    <style:style style:name="T19" style:parent-style-name="DefaultParagraphFont" style:family="text">
      <style:text-properties fo:font-weight="bold" style:font-weight-asian="bold" style:font-weight-complex="bold"/>
    </style:style>
    <style:style style:name="P20" style:parent-style-name="Normal" style:list-style-name="LFO44" style:family="paragraph">
      <style:paragraph-properties fo:keep-together="auto" fo:margin-top="0.1666in"/>
    </style:style>
    <style:style style:name="P21" style:parent-style-name="Normal" style:list-style-name="LFO44" style:family="paragraph">
      <style:paragraph-properties fo:keep-together="auto" fo:margin-top="0.1666in"/>
    </style:style>
    <style:style style:name="T22" style:parent-style-name="DefaultParagraphFont" style:family="text">
      <style:text-properties style:font-name-asian="Arial"/>
    </style:style>
    <style:style style:name="T23" style:parent-style-name="DefaultParagraphFont" style:family="text">
      <style:text-properties style:font-name-asian="Arial"/>
    </style:style>
    <style:style style:name="P24" style:parent-style-name="Normal" style:list-style-name="LFO44" style:family="paragraph">
      <style:paragraph-properties fo:keep-together="auto" fo:margin-top="0.1666in"/>
    </style:style>
    <style:style style:name="P25" style:parent-style-name="Normal" style:list-style-name="LFO44" style:family="paragraph">
      <style:paragraph-properties fo:keep-together="auto" fo:margin-top="0.1666in"/>
    </style:style>
    <style:style style:name="P26" style:parent-style-name="Normal" style:list-style-name="LFO44" style:family="paragraph">
      <style:paragraph-properties fo:keep-together="auto" fo:margin-top="0.1666in"/>
    </style:style>
    <style:style style:name="P27" style:parent-style-name="Heading1" style:list-style-name="LFO24" style:family="paragraph">
      <style:paragraph-properties fo:keep-with-next="auto" fo:keep-together="auto"/>
    </style:style>
    <style:style style:name="P28" style:parent-style-name="Normal" style:list-style-name="LFO45" style:family="paragraph">
      <style:paragraph-properties fo:keep-together="auto" fo:margin-top="0.1666in"/>
    </style:style>
    <style:style style:name="P29" style:parent-style-name="Normal" style:list-style-name="LFO45" style:family="paragraph">
      <style:paragraph-properties fo:keep-together="auto" fo:margin-top="0.1666in"/>
    </style:style>
    <style:style style:name="P30" style:parent-style-name="Heading1" style:list-style-name="LFO24" style:family="paragraph">
      <style:paragraph-properties fo:keep-with-next="auto" fo:keep-together="auto"/>
    </style:style>
    <style:style style:name="P31" style:parent-style-name="Normal" style:list-style-name="LFO46" style:family="paragraph">
      <style:paragraph-properties fo:keep-together="auto" fo:margin-top="0.1666in"/>
    </style:style>
    <style:style style:name="P32" style:parent-style-name="Normal" style:list-style-name="LFO46" style:family="paragraph">
      <style:paragraph-properties fo:keep-together="auto" fo:margin-top="0.1666in"/>
    </style:style>
    <style:style style:name="P33" style:parent-style-name="Normal" style:list-style-name="LFO46" style:family="paragraph">
      <style:paragraph-properties fo:keep-together="auto" fo:margin-top="0.1666in"/>
    </style:style>
    <style:style style:name="P34" style:parent-style-name="Normal" style:list-style-name="LFO46" style:family="paragraph">
      <style:paragraph-properties fo:keep-together="auto" fo:margin-top="0.1666in"/>
    </style:style>
    <style:style style:name="P35" style:parent-style-name="Heading1" style:list-style-name="LFO24" style:family="paragraph">
      <style:paragraph-properties fo:keep-with-next="auto" fo:keep-together="auto"/>
    </style:style>
    <style:style style:name="P36" style:parent-style-name="Normal" style:list-style-name="LFO47" style:family="paragraph">
      <style:paragraph-properties fo:keep-together="auto" fo:margin-top="0.1666in"/>
    </style:style>
    <style:style style:name="P37" style:parent-style-name="Heading1" style:list-style-name="LFO24" style:family="paragraph">
      <style:paragraph-properties fo:keep-with-next="auto" fo:keep-together="auto"/>
    </style:style>
    <style:style style:name="P38" style:parent-style-name="Normal" style:list-style-name="LFO48" style:family="paragraph">
      <style:paragraph-properties fo:keep-together="auto" fo:margin-top="0.1666in"/>
    </style:style>
    <style:style style:name="P39" style:parent-style-name="Heading1" style:list-style-name="LFO24" style:family="paragraph">
      <style:paragraph-properties fo:keep-with-next="auto" fo:keep-together="auto"/>
    </style:style>
    <style:style style:name="P40" style:parent-style-name="Normal" style:list-style-name="LFO4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Heading1Char">Purpose</text:span></text:h>
      <text:p text:style-name="P11">This<text:s/>Acceptable Use Police (“AUP”)<text:s/>outlines the acceptable<text:s/>and unacceptable<text:s/>use of<text:s/>the<text:s/>Service to ensure security, compliance, and responsible behaviour.</text:p>
      <text:h text:style-name="P12" text:outline-level="1">Scope</text:h>
      <text:p text:style-name="P13">This policy applies to all users who access the Service.</text:p>
      <text:h text:style-name="P14" text:outline-level="1">Authorized Use</text:h>
      <text:list text:style-name="LFO43" text:continue-numbering="true">
        <text:list-item>
          <text:p text:style-name="P15">The Service must be used for authorised<text:s/>Authority<text:s/>purposes only.</text:p>
        </text:list-item>
        <text:list-item>
          <text:p text:style-name="P16">Personal use is not permitted.</text:p>
        </text:list-item>
      </text:list>
      <text:h text:style-name="P17" text:outline-level="1">Prohibited Activities</text:h>
      <text:p text:style-name="P18">Users must<text:s/><text:span text:style-name="T19">not</text:span>:</text:p>
      <text:list text:style-name="LFO44" text:continue-numbering="true">
        <text:list-item>
          <text:p text:style-name="P20">Access, transmit, or store illegal, offensive, or discriminatory content,<text:s/>which is not linked to the use of the Service.</text:p>
        </text:list-item>
        <text:list-item>
          <text:p text:style-name="P21">Introduce<text:s/>any malicious<text:s/>software (i.e.<text:s/><text:span text:style-name="T22">any software program or code intended to destroy, interfere with, corrupt, or cause undesired effects on program files, data or other information, executable code or application software macros</text:span><text:span text:style-name="T23">).</text:span></text:p>
        </text:list-item>
        <text:list-item>
          <text:p text:style-name="P24">Engage in activities that compromise security (e.g., sharing passwords, installing unauthorized software, failing to<text:s/>anti-virus check<text:s/>content before it is uploaded).</text:p>
        </text:list-item>
        <text:list-item>
          <text:p text:style-name="P25">Use<text:s/>the<text:s/>Service for any activity other than which is authorised.</text:p>
        </text:list-item>
        <text:list-item>
          <text:p text:style-name="P26">Circumvent security controls or attempt unauthorized access to systems.</text:p>
        </text:list-item>
      </text:list>
      <text:h text:style-name="P27" text:outline-level="1">Data Protection</text:h>
      <text:soft-page-break/>
      <text:list text:style-name="LFO45" text:continue-numbering="true">
        <text:list-item>
          <text:p text:style-name="P28">Confidential and sensitive information must be accessed and handled according to the relevant Authority data protection standards.</text:p>
        </text:list-item>
        <text:list-item>
          <text:p text:style-name="P29">Do not share any data with unauthorized individuals without approval.</text:p>
        </text:list-item>
      </text:list>
      <text:h text:style-name="P30" text:outline-level="1">Network and System Security</text:h>
      <text:list text:style-name="LFO46" text:continue-numbering="true">
        <text:list-item>
          <text:p text:style-name="P31">Users must:</text:p>
          <text:list text:continue-numbering="true">
            <text:list-item>
              <text:p text:style-name="P32">Keep devices<text:s/>which are used to access the service<text:s/>updated and protected with approved security software.</text:p>
            </text:list-item>
            <text:list-item>
              <text:p text:style-name="P33">Report any suspected security incidents immediately.</text:p>
            </text:list-item>
          </text:list>
        </text:list-item>
        <text:list-item>
          <text:p text:style-name="P34">User must not connect unauthorized devices.</text:p>
        </text:list-item>
      </text:list>
      <text:h text:style-name="P35" text:outline-level="1">Monitoring</text:h>
      <text:list text:style-name="LFO47" text:continue-numbering="true">
        <text:list-item>
          <text:p text:style-name="P36">Unisys reserves the right to monitor and audit usage of its systems to ensure compliance.</text:p>
        </text:list-item>
      </text:list>
      <text:h text:style-name="P37" text:outline-level="1">Consequences of Violation</text:h>
      <text:list text:style-name="LFO48" text:continue-numbering="true">
        <text:list-item>
          <text:p text:style-name="P38">Breaches of this policy may result in<text:s/>suspension<text:s/>or cancellation<text:s/>of service, and/or<text:s/>potential legal consequences.</text:p>
        </text:list-item>
      </text:list>
      <text:h text:style-name="P39" text:outline-level="1">Acknowledgment</text:h>
      <text:list text:style-name="LFO48" text:continue-numbering="true">
        <text:list-item>
          <text:p text:style-name="P4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5<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