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ObjectReplacements/Object 1" manifest:media-type=""/>
  <manifest:file-entry manifest:full-path="Thumbnails/thumbnail.png" manifest:media-type="image/png"/>
  <manifest:file-entry manifest:full-path="Object 1/settings.xml" manifest:media-type="text/xml"/>
  <manifest:file-entry manifest:full-path="Object 1/media/image1.png" manifest:media-type="image/png"/>
  <manifest:file-entry manifest:full-path="Object 1/content.xml" manifest:media-type="text/xml"/>
  <manifest:file-entry manifest:full-path="Object 1/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DocumentTitle" style:master-page-name="MP0" style:family="paragraph">
      <style:paragraph-properties fo:break-before="page"/>
    </style:style>
    <style:style style:name="T10" style:parent-style-name="DefaultParagraphFont" style:family="text">
      <style:text-properties fo:font-weight="bold" style:font-weight-asian="bold" style:font-weight-complex="bold"/>
    </style:style>
    <style:style style:name="T11" style:parent-style-name="DefaultParagraphFont" style:family="text">
      <style:text-properties fo:font-weight="bold" style:font-weight-asian="bold" style:font-weight-complex="bold"/>
    </style:style>
    <style:style style:name="T12" style:parent-style-name="DefaultParagraphFont" style:family="text">
      <style:text-properties fo:font-weight="bold" style:font-weight-asian="bold" style:font-weight-complex="bold"/>
    </style:style>
    <style:style style:name="T13" style:parent-style-name="DefaultParagraphFont" style:family="text">
      <style:text-properties fo:font-weight="bold" style:font-weight-asian="bold" style:font-weight-complex="bold"/>
    </style:style>
    <style:style style:name="T14" style:parent-style-name="DefaultParagraphFont" style:family="text">
      <style:text-properties fo:font-weight="bold" style:font-weight-asian="bold" style:font-weight-complex="bold"/>
    </style:style>
    <style:style style:name="T15" style:parent-style-name="DefaultParagraphFont" style:family="text">
      <style:text-properties fo:font-weight="bold" style:font-weight-asian="bold" style:font-weight-complex="bold"/>
    </style:style>
    <style:style style:name="T16" style:parent-style-name="DefaultParagraphFont" style:family="text">
      <style:text-properties fo:font-weight="bold" style:font-weight-asian="bold" style:font-weight-complex="bold"/>
    </style:style>
    <style:style style:name="T17" style:parent-style-name="DefaultParagraphFont" style:family="text">
      <style:text-properties fo:font-weight="bold" style:font-weight-asian="bold" style:font-weight-complex="bold"/>
    </style:style>
    <style:style style:name="T18" style:parent-style-name="DefaultParagraphFont" style:family="text">
      <style:text-properties fo:font-weight="bold" style:font-weight-asian="bold" style:font-weight-complex="bold"/>
    </style:style>
    <style:style style:name="T19" style:parent-style-name="DefaultParagraphFont" style:family="text">
      <style:text-properties fo:font-weight="bold" style:font-weight-asian="bold" style:font-weight-complex="bold"/>
    </style:style>
    <style:style style:name="T20" style:parent-style-name="DefaultParagraphFont" style:family="text">
      <style:text-properties fo:font-weight="bold" style:font-weight-asian="bold" style:font-weight-complex="bold"/>
    </style:style>
    <style:style style:name="T21" style:parent-style-name="DefaultParagraphFont" style:family="text">
      <style:text-properties fo:font-weight="bold" style:font-weight-asian="bold" style:font-weight-complex="bold"/>
    </style:style>
    <style:style style:name="T22" style:parent-style-name="DefaultParagraphFont" style:family="text">
      <style:text-properties fo:font-weight="bold" style:font-weight-asian="bold" style:font-weight-complex="bold"/>
    </style:style>
    <style:style style:name="T23" style:parent-style-name="DefaultParagraphFont" style:family="text">
      <style:text-properties style:font-name-asian="Calibri"/>
    </style:style>
    <style:style style:name="T24" style:parent-style-name="DefaultParagraphFont" style:family="text">
      <style:text-properties style:font-name-asian="Calibri"/>
    </style:style>
    <style:style style:name="T25" style:parent-style-name="DefaultParagraphFont" style:family="text">
      <style:text-properties fo:font-weight="bold" style:font-weight-asian="bold" style:font-weight-complex="bold"/>
    </style:style>
    <style:style style:name="T26" style:parent-style-name="DefaultParagraphFont" style:family="text">
      <style:text-properties fo:font-weight="bold" style:font-weight-asian="bold" style:font-weight-complex="bold"/>
    </style:style>
    <style:style style:name="T27" style:parent-style-name="DefaultParagraphFont" style:family="text">
      <style:text-properties fo:font-weight="bold" style:font-weight-asian="bold" style:font-weight-complex="bold"/>
    </style:style>
    <style:style style:name="T28" style:parent-style-name="DefaultParagraphFont" style:family="text">
      <style:text-properties fo:font-weight="bold" style:font-weight-asian="bold" style:font-weight-complex="bold"/>
    </style:style>
    <style:style style:name="T29" style:parent-style-name="DefaultParagraphFont" style:family="text">
      <style:text-properties fo:font-weight="bold" style:font-weight-asian="bold" style:font-weight-complex="bold"/>
    </style:style>
    <style:style style:name="T30" style:parent-style-name="DefaultParagraphFont" style:family="text">
      <style:text-properties fo:font-weight="bold" style:font-weight-asian="bold" style:font-weight-complex="bold"/>
    </style:style>
    <style:style style:name="TableColumn32" style:family="table-column">
      <style:table-column-properties style:column-width="2.7527in" style:use-optimal-column-width="false"/>
    </style:style>
    <style:style style:name="TableColumn33" style:family="table-column">
      <style:table-column-properties style:column-width="1.7722in" style:use-optimal-column-width="false"/>
    </style:style>
    <style:style style:name="TableColumn34" style:family="table-column">
      <style:table-column-properties style:column-width="1.9687in" style:use-optimal-column-width="false"/>
    </style:style>
    <style:style style:name="Table31" style:family="table">
      <style:table-properties style:width="6.4937in" fo:margin-left="0in" table:align="left"/>
    </style:style>
    <style:style style:name="TableRow35" style:family="table-row">
      <style:table-row-properties style:use-optimal-row-height="false" fo:keep-together="always"/>
    </style:style>
    <style:style style:name="TableCell36" style:family="table-cell">
      <style:table-cell-properties fo:border-top="0.0069in solid #000000" fo:border-left="0.0069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37" style:family="table-cell">
      <style:table-cell-properties fo:border-top="0.0069in solid #000000" fo:border-left="0.0104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38" style:family="table-cell">
      <style:table-cell-properties fo:border-top="0.0069in solid #000000" fo:border-left="0.0104in solid #000000" fo:border-bottom="0.0104in solid #000000" fo:border-right="0.0069in solid #000000" fo:background-color="#009CA6" style:writing-mode="lr-tb" style:vertical-align="middle" fo:padding-top="0in" fo:padding-left="0.075in" fo:padding-bottom="0in" fo:padding-right="0.075in">
        <style:background-fill draw:fill="solid" draw:fill-color="#009CA6"/>
      </style:table-cell-properties>
    </style:style>
    <style:style style:name="TableRow39" style:family="table-row">
      <style:table-row-properties style:use-optimal-row-height="false" fo:keep-together="always"/>
    </style:style>
    <style:style style:name="TableCell40"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41" style:family="table-cell">
      <style:table-cell-properties fo:border="0.0104in solid #000000" style:writing-mode="lr-tb" fo:padding-top="0in" fo:padding-left="0.075in" fo:padding-bottom="0in" fo:padding-right="0.075in"/>
    </style:style>
    <style:style style:name="TableCell42"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43" style:family="table-row">
      <style:table-row-properties style:use-optimal-row-height="false" fo:keep-together="always"/>
    </style:style>
    <style:style style:name="TableCell44"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45" style:family="table-cell">
      <style:table-cell-properties fo:border="0.0104in solid #000000" style:writing-mode="lr-tb" fo:padding-top="0in" fo:padding-left="0.075in" fo:padding-bottom="0in" fo:padding-right="0.075in"/>
    </style:style>
    <style:style style:name="TableCell46"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47" style:family="table-row">
      <style:table-row-properties style:use-optimal-row-height="false" fo:keep-together="always"/>
    </style:style>
    <style:style style:name="TableCell48"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49" style:family="table-cell">
      <style:table-cell-properties fo:border="0.0104in solid #000000" style:writing-mode="lr-tb" fo:padding-top="0in" fo:padding-left="0.075in" fo:padding-bottom="0in" fo:padding-right="0.075in"/>
    </style:style>
    <style:style style:name="TableCell50"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51" style:family="table-row">
      <style:table-row-properties style:use-optimal-row-height="false" fo:keep-together="always"/>
    </style:style>
    <style:style style:name="TableCell52"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53" style:family="table-cell">
      <style:table-cell-properties fo:border="0.0104in solid #000000" style:writing-mode="lr-tb" fo:padding-top="0in" fo:padding-left="0.075in" fo:padding-bottom="0in" fo:padding-right="0.075in"/>
    </style:style>
    <style:style style:name="TableCell54"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55" style:family="table-row">
      <style:table-row-properties style:use-optimal-row-height="false" fo:keep-together="always"/>
    </style:style>
    <style:style style:name="TableCell56"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57" style:family="table-cell">
      <style:table-cell-properties fo:border="0.0104in solid #000000" style:writing-mode="lr-tb" fo:padding-top="0in" fo:padding-left="0.075in" fo:padding-bottom="0in" fo:padding-right="0.075in"/>
    </style:style>
    <style:style style:name="TableCell58"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59" style:parent-style-name="Heading2" style:list-style-name="LFO24" style:family="paragraph">
      <style:paragraph-properties fo:margin-left="0.5909in" fo:text-indent="-0.5909in">
        <style:tab-stops/>
      </style:paragraph-properties>
    </style:style>
    <style:style style:name="P60" style:parent-style-name="PWQb1i" style:list-style-name="LFO10" style:family="paragraph"/>
    <style:style style:name="TableColumn62" style:family="table-column">
      <style:table-column-properties style:column-width="2.0673in" style:use-optimal-column-width="false"/>
    </style:style>
    <style:style style:name="TableColumn63" style:family="table-column">
      <style:table-column-properties style:column-width="2.2638in" style:use-optimal-column-width="false"/>
    </style:style>
    <style:style style:name="TableColumn64" style:family="table-column">
      <style:table-column-properties style:column-width="2.2638in" style:use-optimal-column-width="false"/>
    </style:style>
    <style:style style:name="Table61" style:family="table">
      <style:table-properties style:width="6.5951in" fo:margin-left="-0.0034in" table:align="left"/>
    </style:style>
    <style:style style:name="TableRow65" style:family="table-row">
      <style:table-row-properties style:use-optimal-row-height="false"/>
    </style:style>
    <style:style style:name="TableCell66" style:family="table-cell">
      <style:table-cell-properties fo:border-top="0.0069in solid #000000" fo:border-left="0.0069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67" style:family="table-cell">
      <style:table-cell-properties fo:border-top="0.0069in solid #000000" fo:border-left="0.0104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68" style:family="table-cell">
      <style:table-cell-properties fo:border-top="0.0069in solid #000000" fo:border-left="0.0104in solid #000000" fo:border-bottom="0.0104in solid #000000" fo:border-right="0.0069in solid #000000" fo:background-color="#009CA6" style:writing-mode="lr-tb" style:vertical-align="middle" fo:padding-top="0in" fo:padding-left="0.075in" fo:padding-bottom="0in" fo:padding-right="0.075in">
        <style:background-fill draw:fill="solid" draw:fill-color="#009CA6"/>
      </style:table-cell-properties>
    </style:style>
    <style:style style:name="TableRow69" style:family="table-row">
      <style:table-row-properties style:use-optimal-row-height="false"/>
    </style:style>
    <style:style style:name="TableCell70"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71" style:family="table-cell">
      <style:table-cell-properties fo:border="0.0104in solid #000000" style:writing-mode="lr-tb" fo:padding-top="0in" fo:padding-left="0.075in" fo:padding-bottom="0in" fo:padding-right="0.075in"/>
    </style:style>
    <style:style style:name="TableCell72"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73" style:family="table-row">
      <style:table-row-properties style:use-optimal-row-height="false"/>
    </style:style>
    <style:style style:name="TableCell74"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75" style:family="table-cell">
      <style:table-cell-properties fo:border="0.0104in solid #000000" style:writing-mode="lr-tb" fo:padding-top="0in" fo:padding-left="0.075in" fo:padding-bottom="0in" fo:padding-right="0.075in"/>
    </style:style>
    <style:style style:name="TableCell76"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77" style:family="table-row">
      <style:table-row-properties style:use-optimal-row-height="false"/>
    </style:style>
    <style:style style:name="TableCell78" style:family="table-cell">
      <style:table-cell-properties fo:border-top="0.0104in solid #000000" fo:border-left="0.0069in solid #000000" fo:border-bottom="0.0069in solid #000000" fo:border-right="0.0104in solid #000000" style:writing-mode="lr-tb" fo:padding-top="0in" fo:padding-left="0.075in" fo:padding-bottom="0in" fo:padding-right="0.075in"/>
    </style:style>
    <style:style style:name="TableCell79"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TableCell80"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T81" style:parent-style-name="DefaultParagraphFont" style:family="text">
      <style:text-properties style:font-name-asian="Calibri"/>
    </style:style>
    <style:style style:name="T82" style:parent-style-name="DefaultParagraphFont" style:family="text">
      <style:text-properties style:font-name-asian="Calibri"/>
    </style:style>
    <style:style style:name="P83" style:parent-style-name="Normal" style:family="paragraph">
      <style:paragraph-properties fo:keep-with-next="always" fo:margin-top="0.1666in"/>
    </style:style>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Unisys<text:s/>Data Compliance</text:p>
      <text:p text:style-name="DocumentTitle">G-Cloud 15<text:s/>Service Definition</text:p>
      <text:p text:style-name="Normal"><draw:connector draw:type="line" svg:x1="0in" svg:y1="0.15in" svg:x2="6.69236in" svg:y2="0.15in" draw:z-index="251658240" draw:id="id2" draw:style-name="a3" draw:name="Line 7" text:anchor-type="paragraph"><svg:title/><svg:desc/></draw:connector></text:p>
      <text:h text:style-name="Heading1" text:outline-level="1">Overview</text:h>
      <text:p text:style-name="U_Text-t">Virtually every<text:s/>organisation<text:s/>around the globe has multiple uncontrolled file stores. <text:s/>Whether these files are in SharePoint repositories, OneDrive stores, Email<text:s/>systems,<text:s/>databases,<text:s/>or standard files shares, many companies allow users unfettered access to create, store, modify and share information.</text:p>
      <text:p text:style-name="U_Text-t">So how do you understand the risk that these storage locations pose? <text:s/>What information is in these files and who has access? <text:s/>Do they contain Personally<text:s/>Identifiable<text:s/>Information? <text:s/>What about<text:s/>company/organisation<text:s/>or project restricted data?</text:p>
      <text:p text:style-name="U_Text-t">Without a complete<text:s/>categorisation<text:s/>and classification of this data, organisations are exposed to unknown risks which can have serious consequences, including information leaks, severe financial penalties, and reputation damage.</text:p>
      <text:p text:style-name="U_Text-t">That’s where the Unisys Data Compliance solution comes in – a complete information management platform which crawls your file stores, gathers meta data, uncovers PII information,<text:s/>classifies documents<text:s/>using advanced AI, looks for special<text:s/>company/organisation<text:s/>data, finds duplication, and finally presents a risk score using a highly configurable rules and AI based calculation engine, for every file found.</text:p>
      <text:p text:style-name="U_Text-t">The flexibility of the rules engine allows risk to be calculated differently for every<text:s/>company/organisation, division, group and file type, and can be based on any attribute that has been retrieved for the files such as size, volume of PII, special content such as Religion, and various file dates<text:s/>(e.g. last modified, last accessed).<text:s text:c="2"/></text:p>
      <text:p text:style-name="U_Text-t">Based on the risk score and other metadata, company/organisation<text:s/>“Information Stewards” can configure their own risk dashboards to see high risk items<text:s/>or<text:s/>can perform searching against any attribute retrieved, including free text fields, using exact or phonetic matching.</text:p>
      <text:p text:style-name="U_Text-t">This allows targeting of<text:s/>items which are considered a threat to the company, in a controlled and ordered manner, modifying access to information, removing files, and identifying duplicates which have been copied and saved. <text:s/></text:p>
      <text:p text:style-name="U_Text-t">For low risk items, auto-delete rules can trigger specific solution workflows to mark items for permanent removal or archiving.</text:p>
      <text:soft-page-break/>
      <text:p text:style-name="U_Text-t">So instead of worrying about whether your business is exposed, talk to Unisys about<text:s/>our<text:s/>innovative data compliance solution, and get back in control of your<text:s/>information management<text:s/>based risk.</text:p>
      <text:h text:style-name="Heading1" text:outline-level="1">Features<text:s/>and Benefits</text:h>
      <text:list text:style-name="LFO31" text:continue-numbering="true">
        <text:list-item>
          <text:p text:style-name="ListParagraph"><text:span text:style-name="T10">Crawls whole file stores</text:span><text:s/>in<text:s/>multiple repositories, but<text:s/>can be limited to specific<text:s/>individual<text:s/>stores, shares or folders.</text:p>
        </text:list-item>
        <text:list-item>
          <text:p text:style-name="ListParagraph"><text:span text:style-name="T11">Identifies PII</text:span><text:s/>using<text:s/>a variety of techniques including<text:s/>Advanced AI models, RegEx and Dictionaries</text:p>
        </text:list-item>
        <text:list-item>
          <text:p text:style-name="ListParagraph"><text:span text:style-name="T12">S</text:span><text:span text:style-name="T13">tore</text:span><text:span text:style-name="T14">s retrieved file metadata</text:span><text:s/>in<text:s/>a<text:s/>secure<text:s/>repository,<text:s/>only<text:s/>accessible to specific<text:s/>users or roles. <text:s/>The repository provides<text:s/>full case management and flexible workflow capabilities allowing<text:s/>an<text:s/>organisation<text:s/>to determine the<text:s/>review cycle<text:s/>for<text:s/>information retrieved and<text:s/>the<text:s/>actions that should be taken<text:s/>on those files.</text:p>
        </text:list-item>
        <text:list-item>
          <text:p text:style-name="ListParagraph"><text:span text:style-name="T15">Can retrieve actual PII</text:span><text:span text:style-name="T16"><text:s/>text</text:span><text:s/>or provide indications as to the types of PII in each file.</text:p>
        </text:list-item>
        <text:list-item>
          <text:p text:style-name="ListParagraph"><text:span text:style-name="T17">Identifies special<text:s/></text:span><text:span text:style-name="T18">category</text:span><text:span text:style-name="T19"><text:s/>items</text:span><text:s/>such as CVs, restricted company/organisation<text:s/>data,<text:s/>or other markers which could expose the company/organisation<text:s/>to<text:s/>excessive risk</text:p>
        </text:list-item>
        <text:list-item>
          <text:p text:style-name="ListParagraph"><text:span text:style-name="T20">Highly configurable risk and rules engine</text:span><text:s/>allows users to define<text:s/>logic to calculate scores highlighting those items that they believe pose the biggest risk to the company/organisation<text:s/>and should be dealt with<text:s/>first. <text:s/>Rules also allow items to be selected for<text:s/>other reasons such as to indicate<text:s/>auto deletion.</text:p>
        </text:list-item>
        <text:list-item>
          <text:p text:style-name="ListParagraph"><text:span text:style-name="T21">User Defined Dashboards</text:span><text:s/>allow configuration of<text:s/>charts and grids which display<text:s/>any details about information retrieved or calculated by the risk engine.</text:p>
        </text:list-item>
        <text:list-item>
          <text:p text:style-name="ListParagraph"><text:span text:style-name="T22">Cloud ready</text:span>: designed for private and public cloud implementations (AWS, Azure), but can also run on-premise<text:s/>(local cloud).</text:p>
        </text:list-item>
      </text:list>
      <text:h text:style-name="Heading1" text:outline-level="1">On-Boarding<text:s/>and Off-Boarding</text:h>
      <text:p text:style-name="Normal">On-boarding service options include:</text:p>
      <text:list text:style-name="LFO31" text:continue-numbering="true">
        <text:list-item>
          <text:p text:style-name="ListParagraph">Unisys will conduct user workshops to familiarise the customer with the capabilities offered;</text:p>
        </text:list-item>
        <text:list-item>
          <text:p text:style-name="ListParagraph">The Unisys team will help with the sizing of the solution based on the business and operational needs of the customer;<text:s text:c="2"/>should a customer require on boarding<text:s/>of information in a non-linear fashion, this will affect solution sizing<text:s/>as discussed in the pricing document.</text:p>
        </text:list-item>
        <text:list-item>
          <text:p text:style-name="ListParagraph">The Unisys team will help the customer identify the most suitable hosting options;</text:p>
        </text:list-item>
        <text:list-item>
          <text:p text:style-name="ListParagraph">The Unisys team will work with the customer to<text:s/>architect a<text:s/>strategy for<text:s/>accessing necessary data repositories;</text:p>
        </text:list-item>
        <text:list-item>
          <text:p text:style-name="ListParagraph">Unisys will help with<text:s/>the<text:s/>identification and<text:s/>implementation<text:s/>of necessary rules and risk scores<text:s/>against which files will be checked<text:s/>as well as<text:s/>workflows<text:s/>which determine how high risk files are handled<text:s/>by the solution.</text:p>
        </text:list-item>
        <text:list-item>
          <text:p text:style-name="ListParagraph">Unisys will help with customer training and associated documentation.</text:p>
        </text:list-item>
      </text:list>
      <text:p text:style-name="Normal">All<text:s/>on-boarding<text:s/>services will be chargeable<text:s/>based on the rates in<text:s/>Table<text:s/>2<text:s/>–<text:s/>Rate Table For Services of the Pricing Document.</text:p>
      <text:p text:style-name="Normal">Off-Boarding services options include:</text:p>
      <text:list text:style-name="LFO31" text:continue-numbering="true">
        <text:list-item>
          <text:p text:style-name="ListParagraph">Extraction of customer generated data will be charged using the rates specified in Table<text:s/>2 – Rate Table For Services<text:s/>of the pricing document.</text:p>
        </text:list-item>
        <text:list-item>
          <text:p text:style-name="ListParagraph">Unisys will purge customer data from any computers, storage devices and storage media that are<text:s/>held<text:s/>by the Supplier after the end of the service and the subsequent extraction of customer data (if requested by the customer).</text:p>
        </text:list-item>
      </text:list>
      <text:h text:style-name="Heading1" text:outline-level="1">Implementation and Service Transition</text:h>
      <text:p text:style-name="Normal">Unisys can work with you and your partners to define and implement a<text:s/>Data Compliance<text:s/>solution.</text:p>
      <text:p text:style-name="Normal">In addition, the services listed below are available if required:</text:p>
      <text:list text:style-name="LFO31" text:continue-numbering="true">
        <text:list-item>
          <text:p text:style-name="ListParagraph">Project management and support</text:p>
        </text:list-item>
        <text:list-item>
          <text:p text:style-name="ListParagraph">Change management and support</text:p>
        </text:list-item>
        <text:list-item>
          <text:p text:style-name="ListParagraph">Transition planning and support</text:p>
        </text:list-item>
        <text:list-item>
          <text:p text:style-name="ListParagraph">Preparation of local champions for the new application</text:p>
        </text:list-item>
        <text:list-item>
          <text:p text:style-name="ListParagraph">On location support during the initial days of go-live to deal with training and familiarisation queries</text:p>
        </text:list-item>
        <text:list-item>
          <text:p text:style-name="ListParagraph">Population of service desk knowledge base with known/common incidents</text:p>
        </text:list-item>
        <text:list-item>
          <text:p text:style-name="ListParagraph">Integration of application project staff into local service desk during the initial transition period</text:p>
        </text:list-item>
      </text:list>
      <text:p text:style-name="Normal">All<text:s/>implementation and transition<text:s/>services will be charged<text:s/>based on the rates in<text:s/>Table<text:s/>2<text:s/>–<text:s/>Rate Table For Services of the <text:s/>Pricing Document.</text:p>
      <text:h text:style-name="Heading1" text:outline-level="1">Pricing</text:h>
      <text:p text:style-name="Normal">Please see separate Pricing document.</text:p>
      <text:h text:style-name="Heading1" text:outline-level="1">Ordering and Invoicing Process</text:h>
      <text:p text:style-name="Normal">The ordering process is as per the Call-Off Terms and billing is annual in advance.</text:p>
      <text:h text:style-name="Heading1" text:outline-level="1">Termination Terms</text:h>
      <text:p text:style-name="Normal">Termination is subject to the call-off terms. <text:s/>Any Order for a production use must be for a minimum term of<text:s/>48<text:s/>months.</text:p>
      <text:h text:style-name="Heading1" text:outline-level="1">Customer Responsibilities</text:h>
      <text:p text:style-name="Normal">Customer responsibilities include:</text:p>
      <text:list text:style-name="LFO31" text:continue-numbering="true">
        <text:list-item>
          <text:p text:style-name="ListParagraph">Ensuring a necessary legal basis for operation of system, in particular for establishing and monitoring that there is a sound legal basis for processing personal data under GDPR.</text:p>
        </text:list-item>
        <text:list-item>
          <text:p text:style-name="ListParagraph">Provision of all necessary<text:s/>access to, and information<text:s/>from,<text:s/>data repositories<text:s/>and systems required for the use of the system.</text:p>
        </text:list-item>
        <text:list-item>
          <text:p text:style-name="ListParagraph">Supply realistic data to support<text:s/>training of AI models<text:s/>(if required)<text:s/>and configuring rules and thresholds.</text:p>
        </text:list-item>
        <text:list-item>
          <text:p text:style-name="ListParagraph">Client PCs (desktop, laptop, or mobile device) for customer deployment.</text:p>
        </text:list-item>
        <text:list-item>
          <text:p text:style-name="ListParagraph">Ownership and control of all data used in and generated by the system.</text:p>
        </text:list-item>
        <text:list-item>
          <text:p text:style-name="ListParagraph">Ensuring that user logins and passwords are kept secure.<text:s/></text:p>
        </text:list-item>
        <text:list-item>
          <text:p text:style-name="ListParagraph">Ensuring that users are appropriately trained.<text:s/></text:p>
        </text:list-item>
        <text:list-item>
          <text:p text:style-name="ListParagraph">Providing secure network access from the customer environment to the solution, whether on-premise or in the cloud.</text:p>
        </text:list-item>
        <text:list-item>
          <text:p text:style-name="ListParagraph">Utilising the application within the boundaries of any system parameters and standing data that are common to all users of the service.</text:p>
        </text:list-item>
        <text:list-item>
          <text:p text:style-name="ListParagraph">Ensuring that all end users comply with the<text:s/>acceptable use policy in Appendix 1 and the<text:s/>customer’s applicable acceptable use policy for using this service.</text:p>
        </text:list-item>
      </text:list>
      <text:h text:style-name="Heading1" text:outline-level="1">Technical Requirements</text:h>
      <text:p text:style-name="Normal">The product comprises multiple applications<text:s/>and<text:s/>provides<text:s/>a modern and intuitive web based interface<text:s/>to allow user interaction with the system.<text:s/><text:s/>This interface<text:s/>is supported for<text:s/>access<text:s/>via the Edge Web Browser.</text:p>
      <text:p text:style-name="Normal">Access to data repositories<text:s/>will require specific security configuration by the customer to support read-only access<text:s/>(or full access if<text:s/>auto-actions such as delete or move are required)<text:s/>to all necessary shares and files.</text:p>
      <text:p text:style-name="Normal">Network connections from<text:s/>the<text:s/>solution to the customer data repositories<text:s/>may<text:s/>require specific network addresses and port<text:s/>configuration.</text:p>
      <text:h text:style-name="Heading1" text:outline-level="1">Service Management</text:h>
      <text:p text:style-name="Normal"><text:span text:style-name="T23">Unisys will deliver Service Management functions aligned to ITIL covering Incident, Problem, Change, Release, Configuration and Asset Management, and Service Request fulfilment.</text:span><text:span text:style-name="T24"><text:s/></text:span>For the purposes of pricing, Unisys has assumed a support window of 8 am to 6 pm Monday to Friday excluding public holidays (those that apply to England and Wales). Unisys will operate a call receiving service desk to act as an initial single point of contact for all support calls. The service desk will be responsible for recording relevant information about the incident. Incidents will be managed according to the Service Levels set out below, and resolution information will be provided to the customer. Where the incident is<text:s/>classified as a defect in the solution application, then suitable circumvention instructions and/or corrections as available will be provided. If the incident is not a fault, but instead falls under the category of a new feature or feature enhancement, then this will be accordingly identified and considered for subsequent versions of the application.<text:s/><text:s/>Any other non-fault incidents will be handled as a change request.</text:p>
      <text:h text:style-name="Heading2" text:outline-level="2">Service Levels</text:h>
      <text:p text:style-name="Normal">Performance against the service level targets and thresholds are measured and reported on a monthly basis.<text:s/></text:p>
      <text:h text:style-name="Heading2" text:outline-level="2">Service Categories and Descriptions</text:h>
      <text:p text:style-name="U_Text-t">The following sections<text:s/>provide definitions of the service level categories. <text:s/>The targets and thresholds on which these are applied are described in<text:s/><text:bookmark-ref text:ref-name="_Ref160801031" text:reference-format="text">Table 1 – Service Level Targets and Thresholds</text:bookmark-ref><text:s/>below.</text:p>
      <text:list text:style-name="LFO31" text:continue-numbering="true">
        <text:list-item>
          <text:p text:style-name="ListParagraph"><text:span text:style-name="T25">Service Availability</text:span>:<text:s/>The percentage of time where more than 75% of users attempting to use the Service are able to use it over a monthly period<text:s/>during Covered Hours but excluding Planned and Emergency Maintenance periods.</text:p>
        </text:list-item>
        <text:list-item>
          <text:p text:style-name="ListParagraph"><text:span text:style-name="T26">Severity 1 Incident</text:span>:<text:s/>An incident wh<text:span text:style-name="T27">e</text:span>re 75% or more of sub-systems are down or seriously impacted and majority of the products/services are unavailable.<text:s text:c="2"/>Service failure is measured as the number of Incidents not resolved within, or where a workaround has not been provided within,<text:s/>24<text:s/>hours computed over the cover period</text:p>
        </text:list-item>
        <text:list-item>
          <text:p text:style-name="ListParagraph"><text:span text:style-name="T28">Severity 2 Incident</text:span>:<text:s/>An incident where one or more sub-systems are not operating to their specifications to the extent that they become unreliable in day to day usage<text:s/>preventing most users from being able to use it.<text:s text:c="2"/>Service failure measured as the number of Incidents not resolved within<text:bookmark-start text:name="_Hlk164260459"/>, or where a workaround has not been provided within,<text:bookmark-end text:name="_Hlk164260459"/><text:s/>72<text:s/>hours<text:s/>computed over the cover period</text:p>
        </text:list-item>
        <text:list-item>
          <text:p text:style-name="ListParagraph"><text:span text:style-name="T29">Severity 3 Incident</text:span>:<text:s/>An incident where the impact to users is moderate to low.<text:s text:c="2"/><text:span text:style-name="ListParagraphChar">Service failure measured as the number of Incidents not resolved within</text:span>, or where a workaround has not been provided within,<text:span text:style-name="ListParagraphChar"><text:s/></text:span><text:span text:style-name="ListParagraphChar">300</text:span><text:span text:style-name="ListParagraphChar"><text:s/>hours</text:span><text:s/>computed over the cover period</text:p>
        </text:list-item>
        <text:list-item>
          <text:p text:style-name="ListParagraph"><text:span text:style-name="T30">Severity 4 Incident</text:span>:<text:s/>An incident comprising a flaw which is cosmetic and, as such, does not undermine the end user’s confidence in the information being displayed.<text:s text:c="2"/>Service failure measured as the number of incidents not resolved within, or where a workaround has not been provided within,<text:s/>one calendar month</text:p>
        </text:list-item>
      </text:list>
      <text:p text:style-name="Normal">Where a service incident is found to be the result of an application<text:s/>defect/fault, the service incident will be closed<text:s/>as resolved<text:s/>and an application<text:s/>defect<text:s/>will be opened. The application<text:s/>defect<text:s/>will then be addressed in a future patch or major release.</text:p>
      <text:p text:style-name="Normal">Where a Service Incident is identified as being due to a third party product and Unisys is dependent on a third party to provide a fix, the availability and response time measures will exclude the time that the incident is with the third party.</text:p>
      <text:h text:style-name="Heading2" text:outline-level="2">Service Level Targets and Thresholds</text:h>
      <table:table table:style-name="Table31">
        <table:table-columns>
          <table:table-column table:style-name="TableColumn32"/>
          <table:table-column table:style-name="TableColumn33"/>
          <table:table-column table:style-name="TableColumn34"/>
        </table:table-columns>
        <table:table-header-rows>
          <table:table-row table:style-name="TableRow35">
            <table:table-cell table:style-name="TableCell36">
              <text:p text:style-name="U_TableText">Service Level Category</text:p>
            </table:table-cell>
            <table:table-cell table:style-name="TableCell37">
              <text:p text:style-name="U_TableText">Service Level Target</text:p>
            </table:table-cell>
            <table:table-cell table:style-name="TableCell38">
              <text:p text:style-name="U_TableText">Service Level Threshold</text:p>
            </table:table-cell>
          </table:table-row>
        </table:table-header-rows>
        <table:table-row table:style-name="TableRow39">
          <table:table-cell table:style-name="TableCell40">
            <text:p text:style-name="U_TableText">Service Availability</text:p>
          </table:table-cell>
          <table:table-cell table:style-name="TableCell41">
            <text:p text:style-name="U_TableText">98.5%</text:p>
          </table:table-cell>
          <table:table-cell table:style-name="TableCell42">
            <text:p text:style-name="U_TableText">95%</text:p>
          </table:table-cell>
        </table:table-row>
        <table:table-row table:style-name="TableRow43">
          <table:table-cell table:style-name="TableCell44">
            <text:p text:style-name="U_TableText"><text:bookmark-start text:name="_Hlk160183912"/>Severity 1 Incident<text:bookmark-end text:name="_Hlk160183912"/></text:p>
          </table:table-cell>
          <table:table-cell table:style-name="TableCell45">
            <text:p text:style-name="U_TableText">1</text:p>
          </table:table-cell>
          <table:table-cell table:style-name="TableCell46">
            <text:p text:style-name="U_TableText">5</text:p>
          </table:table-cell>
        </table:table-row>
        <table:table-row table:style-name="TableRow47">
          <table:table-cell table:style-name="TableCell48">
            <text:p text:style-name="U_TableText">Severity 2 Incident</text:p>
          </table:table-cell>
          <table:table-cell table:style-name="TableCell49">
            <text:p text:style-name="U_TableText">5</text:p>
          </table:table-cell>
          <table:table-cell table:style-name="TableCell50">
            <text:p text:style-name="U_TableText">10</text:p>
          </table:table-cell>
        </table:table-row>
        <table:table-row table:style-name="TableRow51">
          <table:table-cell table:style-name="TableCell52">
            <text:p text:style-name="U_TableText">Severity 3 Incident</text:p>
          </table:table-cell>
          <table:table-cell table:style-name="TableCell53">
            <text:p text:style-name="U_TableText">15</text:p>
          </table:table-cell>
          <table:table-cell table:style-name="TableCell54">
            <text:p text:style-name="U_TableText">25</text:p>
          </table:table-cell>
        </table:table-row>
        <table:table-row table:style-name="TableRow55">
          <table:table-cell table:style-name="TableCell56">
            <text:p text:style-name="U_TableText">Severity 4 incident</text:p>
          </table:table-cell>
          <table:table-cell table:style-name="TableCell57">
            <text:p text:style-name="U_TableText">30</text:p>
          </table:table-cell>
          <table:table-cell table:style-name="TableCell58">
            <text:p text:style-name="U_TableText">50</text:p>
          </table:table-cell>
        </table:table-row>
      </table:table>
      <text:p text:style-name="Caption"><text:bookmark-start text:name="_Ref160801031"/>Table<text:s/>1<text:s/>– Service Level Targets and Thresholds<text:bookmark-end text:name="_Ref160801031"/></text:p>
      <text:h text:style-name="P59" text:outline-level="2">Price Adjustment<text:s/>Model</text:h>
      <text:p text:style-name="Normal">Unisys will operate a price adjustment model which will lower the price payable<text:s/>when<text:s/>Unisys doesn’t meet the Service Level Target and/or Service Level Threshold. Unisys will endeavour to meet the<text:s/>Service Level<text:s/>Targets and<text:s/>Service Level<text:s/>Thresholds; however, achievement is not guaranteed and therefore this adjustment mechanism is to reflect the lower than expected performance should that occur in any given month.<text:s/></text:p>
      <text:p text:style-name="Normal">Pricing will<text:s/>be<text:s/>adjusted to align with the<text:s/>Service<text:s/>Levels<text:s/>delivered<text:s/>as<text:s/>measured<text:s/>against the<text:s/>Service Level<text:s/>Targets<text:s/>and<text:s/>Service Level<text:s/>Thresholds<text:s/>noted in<text:s/><text:bookmark-ref text:ref-name="_Ref160801031" text:reference-format="text">Table 1 – Service Level Targets and Thresholds</text:bookmark-ref><text:s/>above. These adjustments<text:s/>will<text:s/>exclude VAT. Unisys will (as an exclusive remedy) deduct the value of price adjustment against a future invoice. The price adjustment calculations for each Service Level Category will be done monthly and will be calculated by applying the percentage rates indicated below<text:s/>(<text:bookmark-ref text:ref-name="_Ref164357272" text:reference-format="text">Table 2 – Price Adjustment Model</text:bookmark-ref>)<text:s/>to one twelfth of the annual service charge.</text:p>
      <text:list text:style-name="LFO10" text:continue-numbering="true">
        <text:list-item>
          <text:list>
            <text:list-item>
              <text:p text:style-name="P60"/>
            </text:list-item>
          </text:list>
        </text:list-item>
      </text:list>
      <table:table table:style-name="Table61">
        <table:table-columns>
          <table:table-column table:style-name="TableColumn62"/>
          <table:table-column table:style-name="TableColumn63"/>
          <table:table-column table:style-name="TableColumn64"/>
        </table:table-columns>
        <table:table-row table:style-name="TableRow65">
          <table:table-cell table:style-name="TableCell66">
            <text:p text:style-name="U_TableText">Service Level Category</text:p>
          </table:table-cell>
          <table:table-cell table:style-name="TableCell67">
            <text:p text:style-name="U_TableText">Service Level Target<text:s/>for Price Adjustment</text:p>
          </table:table-cell>
          <table:table-cell table:style-name="TableCell68">
            <text:p text:style-name="U_TableText">Service Level Threshold<text:s/>for Price Adjustment</text:p>
          </table:table-cell>
        </table:table-row>
        <table:table-row table:style-name="TableRow69">
          <table:table-cell table:style-name="TableCell70">
            <text:p text:style-name="U_TableText">Service Availability</text:p>
          </table:table-cell>
          <table:table-cell table:style-name="TableCell71">
            <text:p text:style-name="U_TableText">2.5%</text:p>
          </table:table-cell>
          <table:table-cell table:style-name="TableCell72">
            <text:p text:style-name="U_TableText">5%</text:p>
          </table:table-cell>
        </table:table-row>
        <table:table-row table:style-name="TableRow73">
          <table:table-cell table:style-name="TableCell74">
            <text:p text:style-name="U_TableText">Severity 1 Incident</text:p>
          </table:table-cell>
          <table:table-cell table:style-name="TableCell75">
            <text:p text:style-name="U_TableText">2.5%</text:p>
          </table:table-cell>
          <table:table-cell table:style-name="TableCell76">
            <text:p text:style-name="U_TableText">5%</text:p>
          </table:table-cell>
        </table:table-row>
        <table:table-row table:style-name="TableRow77">
          <table:table-cell table:style-name="TableCell78">
            <text:p text:style-name="U_TableText">Severity<text:s/>2<text:s/>Incident</text:p>
          </table:table-cell>
          <table:table-cell table:style-name="TableCell79">
            <text:p text:style-name="U_TableText">2.5%</text:p>
          </table:table-cell>
          <table:table-cell table:style-name="TableCell80">
            <text:p text:style-name="U_TableText">5%</text:p>
          </table:table-cell>
        </table:table-row>
      </table:table>
      <text:p text:style-name="Caption"><text:bookmark-start text:name="_Ref164357272"/>Table<text:s/>2<text:s/>–<text:s/>Price Adjustment Model<text:bookmark-end text:name="_Ref164357272"/></text:p>
      <text:p text:style-name="Normal">If the Service Level Threshold is not met in three consecutive months on more than two Service Level Categories which attract a price adjustment, the Customer can end the call-off order with 1 week notice and no compensation will apply to either party.</text:p>
      <text:h text:style-name="Heading2" text:outline-level="2">Reporting</text:h>
      <text:p text:style-name="Normal">At the end of a Service Period a report will be published and shared with the customer. The report will contain a summary of the incidents raised or outstanding during the Service Period.</text:p>
      <text:p text:style-name="Normal">User reports will also be provided on a monthly basis.</text:p>
      <text:h text:style-name="Heading2" text:outline-level="2">Planned maintenance, outages</text:h>
      <text:p text:style-name="Normal">Unisys will maintain a rolling maintenance schedule detailing all known maintenance to be carried out on the system including patches or approved changes to be rolled out.<text:s/></text:p>
      <text:p text:style-name="Normal">For a service of this nature, it is important that the system security is kept up to date with the latest patches released by the Operating System and Database vendors. Unisys will monitor the release of security patches and where appropriate typically patch the operating system<text:s/>at regular intervals (subject to security assessment and accreditation)<text:s/>and<text:s/>database on a quarterly basis. In addition, critical security patches will be evaluated and typically deployed as a priority depending upon the impact, severity,<text:s/>and risk profile.<text:s/></text:p>
      <text:p text:style-name="Normal">For any maintenance to the Service (other than emergency maintenance), the timing of such planned maintenance will be as per the maintenance schedule should downtime be required. A 5-day notice period will be provided prior to such maintenance work to allow<text:s/><text:span text:style-name="T81">the customer<text:s/></text:span>to schedule operational demand around planned maintenance or to highlight exceptional circumstances where the maintenance may need to be rescheduled.<text:s/></text:p>
      <text:p text:style-name="Normal">Any emergency maintenance shall be carried out by Unisys where it is believed that the system has developed a fault that requires immediate maintenance failing which a serious disruption to the service may occur.<text:s/></text:p>
      <text:p text:style-name="Normal">In applying these emergency fixes, Unisys will aim to minimise disruption to operational use of the system and where circumstances permit, provide the customer 12 hours’ notice of the maintenance taking place to allow time to plan operational demand around any potential down time.</text:p>
      <text:h text:style-name="Heading1" text:outline-level="1">Changes</text:h>
      <text:p text:style-name="Normal">Customer requested changes, or items raised as defects which are determined<text:s/>not to be faults,<text:s/>will be handled as additional scope and will be subject to a formal Change Request process which will be implemented<text:s/>based on the rates in<text:s/>Table<text:s/>2<text:s/>–<text:s/>Rate Table For Services of the <text:s/>Pricing Document.</text:p>
      <text:h text:style-name="Heading1" text:outline-level="1">Backup/Restore and Disaster Recovery</text:h>
      <text:p text:style-name="Normal">Daily backup for the entire system is provided as standard. The SLA for data restoration is to restore content from a previous backup within 1 working day.<text:s/></text:p>
      <text:p text:style-name="Normal">Depending on customer availability requirements the service will be delivered from one or more data centres.<text:s/></text:p>
      <text:p text:style-name="Normal">The triggers and protocol for invocation of DR processes to be followed for declaration and communication of DR will be documented and shared with<text:s/><text:span text:style-name="T82">the customer<text:s/></text:span>prior to commencement of service.</text:p>
      <text:p text:style-name="Normal">The DR invocation will be tested annually, and this will form part of the maintenance schedule. Any downtime requirements for carrying out such testing will be included as part of the planned maintenance. The target RTO for the DR service (where the DR is from an alternate site as opposed to restore from back up image) will be 6 hours during the Cover Hours once a decision to invoke DR has been taken. The RPO for the service will be 1 hour from the instant at which the failure occurs.<text:s/></text:p>
      <text:p text:style-name="Normal">Should the DR be recovery from a backup, the RTO would be 1 working day and the RPO would be up to 3 working days (dependent on the backup retention policy in place).<text:s/></text:p>
      <text:p text:style-name="Normal">SLA targets will not be applicable for the first 4 working days after the DR capability is provisioned. The availability and severity 1 related SLAs will become applicable thereafter.<text:s/>All<text:s/>other<text:s/>SLAs will be applicable 6 weeks after the DR capability is provisioned. Any acceptance testing and previously planned application upgrades will be suspended when running in DR mode.</text:p>
      <text:h text:style-name="Heading1" text:outline-level="1">Disaster Recovery for the Service Desk</text:h>
      <text:p text:style-name="Normal">In the event of loss of the primary computer system and where the computer system from the DR site is invoked, core components such as customer contact details and incident management tools will have a target RTO of 2 hours during the cover hours once a decision to invoke DR has been taken. The target RPO will be 1 hour from the instant at which the failure occurs. Should the DR be invoked through recovery from a backup, the RTO would be 1 working day and the RPO would be 3 working days (dependent on the backup retention policy in place). Non-core components will be restored following restoration of the service.<text:s/></text:p>
      <text:p text:style-name="Normal">Where the physical loss of the Service Desk facility occurs, the DR Service Desk facility will be activated. The target business continuity activation time is 6 hours during the cover hours once a decision to activate has been taken.</text:p>
      <text:h text:style-name="Heading1" text:outline-level="1">Deployment Options<text:s/></text:h>
      <text:p text:style-name="Normal">The solution can be deployed on a customer’s own cloud infrastructure, on public cloud such as AWS/Azure, or on the Unisys Secure Public Sector Cloud. <text:s/>Where a customer requires on-premise deployment this has been referred to as the local cloud model within this service description. The customer will be responsible for all hardware and software<text:s/>as well as backup/restore and disaster recovery<text:s/>required to support this option. Technical consultancy can be provided for activities such as infrastructure sizing, upgrade, migration, transition, DR/BC design, implementation, testing and integration and will be charged<text:s/>based on the rates in<text:s/>Table<text:s/>2<text:s/>–<text:s/>Rate Table For Services of the <text:s/>Pricing Document.</text:p>
      <text:h text:style-name="Heading1" text:outline-level="1">Service Constraints</text:h>
      <text:list text:style-name="LFO31" text:continue-numbering="true">
        <text:list-item>
          <text:p text:style-name="ListParagraph">The service is offered as a minimum<text:s/>4<text:s/>year contract delivered on either the Unisys hosted secure private cloud, a public cloud service or on the customer’s own locally hosted cloud environment.</text:p>
        </text:list-item>
        <text:list-item>
          <text:p text:style-name="ListParagraph">The customer’s locally hosted cloud environments should be sized to accommodate the maximum number of concurrent users<text:s/>and transaction volumes.</text:p>
        </text:list-item>
        <text:list-item>
          <text:p text:style-name="ListParagraph">For local cloud deployments the<text:s/>Service Availability Targets and Thresholds will not apply.</text:p>
        </text:list-item>
        <text:list-item>
          <text:p text:style-name="ListParagraph">For local cloud deployments the Service Level Target and Service Level Threshold calculations for each Service Level Category will only apply to Incidents or time periods where Unisys is responsible for resolution and furthermore, specifically in relation to Incidents resulting from malfunction of Unisys provided software.</text:p>
        </text:list-item>
        <text:list-item>
          <text:p text:style-name="ListParagraph">Pricing is based on an assumption that the number of registered<text:s/>data stewards<text:s/>users of the system will not exceed<text:s/>20<text:s/>at any one time.<text:s text:c="2"/>Pricing is also based on an assumption about the maximum number of files that the system will process in any given month. <text:s/>Processing file volumes above this level will incur separate charges.</text:p>
        </text:list-item>
        <text:list-item>
          <text:p text:style-name="ListParagraph">The system capacity required, determined by data<text:s/>volumes, file volumes, monthly files processed<text:s/>and refresh rates, will be agreed during on-boarding<text:s/>allowing any<text:s/>hardware<text:s/>to be<text:s/>sized correctly at that stage. Hardware above our<text:s/>assumed<text:s/>configuration, as detailed in the pricing model,<text:s/>will incur additional costs.</text:p>
        </text:list-item>
        <text:list-item>
          <text:p text:style-name="ListParagraph">Training for users can be provided<text:s/>based on the rates in<text:s/>Table<text:s/>2<text:s/>–<text:s/>Rate Table For Services of the <text:s/>Pricing Document, including time required to produce any bespoke training materials.</text:p>
        </text:list-item>
        <text:list-item>
          <text:p text:style-name="ListParagraph">The Price Adjustment model will not operate<text:s/><text:bookmark-start text:name="_Hlk45115666"/>during the initial 4 month period after<text:s/><text:bookmark-end text:name="_Hlk45115666"/>commencement of the live service in order to allow for setup and stabilisation of the production service.</text:p>
        </text:list-item>
        <text:list-item>
          <text:p text:style-name="ListParagraph">Any changes to the use of the system or the data in scope for the system may require further evaluation to be undertaken and may incur additional costs. All such changes will be managed through a change control process.</text:p>
        </text:list-item>
      </text:list>
      <text:h text:style-name="Heading1" text:outline-level="1">Estimated Timeframe</text:h>
      <text:p text:style-name="Normal">Dependent on requirements, the service can generally be installed, configured and integrated with standard data feeds in 12-24 weeks. <text:s/>Additional use cases can be implemented incrementally as required.</text:p>
      <text:h text:style-name="Heading1" text:outline-level="1">Exclusions</text:h>
      <text:p text:style-name="Normal">The attached pricing includes software, maintenance, and global support services.</text:p>
      <text:p text:style-name="Normal">Implementation, configuration, infrastructure services, data subscriptions, security accreditation, and consulting costs are not included. These can be provided and will be charged<text:s/>based on the rates in<text:s/>Table<text:s/>2<text:s/>–<text:s/>Rate Table For Services of the <text:s/>Pricing Document.</text:p>
      <text:p text:style-name="Normal">Single Sign on is not provided between the applications, or to a customer identity provider, though this can be discussed as an extra service which would be chargeable<text:s/>based on the rates in<text:s/>Table<text:s/>2<text:s/>–<text:s/>Rate Table For Services of the <text:s/>Pricing Document.</text:p>
      <text:p text:style-name="Normal">The support is provided from a UK-based service desk and<text:s/>a global<text:s/>support team.</text:p>
      <text:h text:style-name="Appendix" text:outline-level="1">Appendix<text:s/>1<text:s/>– Acceptable Use Policy</text:h>
      <text:p text:style-name="P83"><draw:frame draw:z-index="0" draw:id="id3" draw:style-name="a4" draw:name="Object 1" text:anchor-type="as-char" svg:x="0in" svg:y="0in" svg:width="1.05972in" svg:height="0.69306in" style:rel-width="scale" style:rel-height="scale"><draw:object xlink:href="Object 1/" xlink:type="simple" xlink:show="embed" xlink:actuate="onLoad"/><draw:image xlink:href="ObjectReplacements/Object 1" xlink:type="simple" xlink:show="embed" xlink:actuate="onLoad"/><svg:title/><svg:desc/></draw:frame></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0833in" fo:line-height="110%" fo:margin-left="0.2993in" fo:text-indent="-0.2993in">
        <style:tab-stops/>
      </style:paragraph-properties>
      <style:text-properties style:font-name-asian="MS PGothic" style:font-weight-complex="bold" fo:color="#003134" style:letter-kerning="true" fo:font-size="20pt" style:font-size-asian="20pt" style:font-size-complex="16pt" fo:hyphenate="false"/>
    </style:style>
    <style:style style:name="Heading2" style:display-name="Heading 2" style:family="paragraph" style:parent-style-name="Heading1" style:next-style-name="U_Text-t" style:default-outline-level="2">
      <style:text-properties style:font-weight-complex="normal" style:font-style-complex="italic" fo:font-size="16pt" style:font-size-asian="16pt"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3134" style:letter-kerning="true" fo:font-size="20pt" style:font-size-asian="20pt" style:font-size-complex="16pt" fo:language="en" fo:country="GB"/>
    </style:style>
    <style:style style:name="Heading2Char" style:display-name="Heading 2 Char" style:family="text">
      <style:text-properties style:font-name="Arial" style:font-name-asian="MS PGothic" style:font-name-complex="Arial" style:font-style-complex="italic" fo:color="#003134"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_1">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_1">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fo:margin-top="0.0277in" fo:line-height="100%"/>
      <style:text-properties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style:font-size-complex="12pt" fo:language="en" fo:country="GB"/>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AB6A"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31">
      <style:paragraph-properties fo:margin-top="0in" fo:margin-bottom="0.0833in" fo:margin-left="0.4958in" fo:text-indent="-0.2479in">
        <style:tab-stops/>
      </style:paragraph-properties>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GC_Caption" style:display-name="GC_Caption" style:family="paragraph" style:parent-style-name="U_FigureCaption-c">
      <style:paragraph-properties fo:text-align="start"/>
      <style:text-properties fo:hyphenate="false"/>
    </style:style>
    <style:style style:name="U_FigureCaption-cChar" style:display-name="U_Figure Caption-c Char" style:family="text" style:parent-style-name="DefaultParagraphFont">
      <style:text-properties style:font-name="Arial" style:font-name-complex="Arial" fo:color="#000000" fo:font-size="12pt" style:font-size-asian="12pt" style:font-size-complex="12pt" fo:language="en" fo:country="GB"/>
    </style:style>
    <style:style style:name="GC_CaptionChar" style:display-name="GC_Caption Char" style:family="text" style:parent-style-name="U_FigureCaption-cChar">
      <style:text-properties style:font-name="Arial" style:font-name-complex="Arial" fo:color="#000000" fo:font-size="12pt" style:font-size-asian="12pt" style:font-size-complex="12pt" fo:language="en" fo:country="GB"/>
    </style:style>
    <style:style style:name="Caption" style:display-name="Caption" style:family="paragraph" style:parent-style-name="GC_Caption" style:next-style-name="Normal">
      <style:text-properties fo:hyphenate="false"/>
    </style:style>
    <style:style style:name="Bull1" style:display-name="Bull1" style:family="paragraph" style:parent-style-name="Normal" style:list-style-name="LFO3">
      <style:paragraph-properties fo:keep-together="auto" fo:margin-top="0in" fo:margin-bottom="0.0833in" fo:line-height="100%"/>
      <style:text-properties style:use-window-font-color="true" fo:hyphenate="false"/>
    </style:style>
    <text:list-style style:name="LFO3" style:display-name="LFO3">
      <text:list-level-style-number text:level="1" style:num-suffix="." style:num-list-format-name="NLF4" style:num-format="1">
        <style:list-level-properties text:space-before="2.0673in" text:min-label-width="0.2756in" text:list-level-position-and-space-mode="label-alignment">
          <style:list-level-label-alignment text:label-followed-by="listtab" fo:margin-left="2.343in" fo:text-indent="-0.2756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Appendix" style:display-name="Appendix" style:family="paragraph" style:parent-style-name="Normal" style:default-outline-level="1">
      <style:paragraph-properties fo:keep-together="auto" fo:break-before="page" fo:margin-top="0in" fo:margin-bottom="0.1388in"/>
      <style:text-properties fo:color="#005456" fo:font-size="20pt" style:font-size-asian="20pt" style:font-size-complex="18pt" style:text-underline-type="single" style:text-underline-style="solid" style:text-underline-width="auto" style:text-underline-mode="continuous" fo:hyphenate="false"/>
    </style:style>
    <style:style style:name="AppendixChar" style:display-name="Appendix Char" style:family="text" style:parent-style-name="DefaultParagraphFont">
      <style:text-properties style:font-name="Arial" style:font-name-complex="Arial" fo:color="#005456" fo:font-size="20pt" style:font-size-asian="20pt" style:font-size-complex="18pt" style:text-underline-type="single" style:text-underline-style="solid" style:text-underline-width="auto" style:text-underline-mode="continuous" fo:language="en" fo:country="GB"/>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5"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5"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5"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5"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5"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5"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5"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5"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_1">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6"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5"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5"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5"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5"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5"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5"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5"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5"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5"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5"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5"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5"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5"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5"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4"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Arial" style:use-window-font-color="true"/>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6<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rnold, Simon</meta:initial-creator>
    <dc:creator>Arnold, Simon</dc:creator>
    <meta:creation-date>2026-01-28T17:00:00Z</meta:creation-date>
    <dc:date>2026-01-28T17:00:00Z</dc:date>
    <meta:print-date>2015-08-28T00:11:00Z</meta:print-date>
    <meta:template xlink:href="2022%20Dec%20-%20GPC%20Template-A4-Bold%20Teal.dotm" xlink:type="simple"/>
    <meta:editing-cycles>2</meta:editing-cycles>
    <meta:editing-duration>PT0S</meta:editing-duration>
    <meta:user-defined meta:name="ContentTypeId">0x010100105E324F1C3FD54281400BF5E4057C39</meta:user-defined>
    <meta:user-defined meta:name="MSIP_Label_cbec90da-8de3-41c2-83a2-9a36daf445f7_Enabled">true</meta:user-defined>
    <meta:user-defined meta:name="MSIP_Label_cbec90da-8de3-41c2-83a2-9a36daf445f7_SetDate">2022-11-30T12:24:21Z</meta:user-defined>
    <meta:user-defined meta:name="MSIP_Label_cbec90da-8de3-41c2-83a2-9a36daf445f7_Method">Standard</meta:user-defined>
    <meta:user-defined meta:name="MSIP_Label_cbec90da-8de3-41c2-83a2-9a36daf445f7_Name">Confidential File</meta:user-defined>
    <meta:user-defined meta:name="MSIP_Label_cbec90da-8de3-41c2-83a2-9a36daf445f7_SiteId">8d894c2b-238f-490b-8dd1-d93898c5bf83</meta:user-defined>
    <meta:user-defined meta:name="MSIP_Label_cbec90da-8de3-41c2-83a2-9a36daf445f7_ActionId">ac16ed8b-c1e9-4592-9c3d-7f7b374d2b3f</meta:user-defined>
    <meta:user-defined meta:name="MSIP_Label_cbec90da-8de3-41c2-83a2-9a36daf445f7_ContentBits">0</meta:user-defined>
    <meta:user-defined meta:name="GrammarlyDocumentId">8628975d-a470-4e92-8b7f-f13e7d803d8b</meta:user-defined>
    <meta:user-defined meta:name="MediaServiceImageTags"/>
    <meta:user-defined meta:name="docLang">en</meta:user-defined>
    <meta:document-statistic meta:page-count="11" meta:paragraph-count="43" meta:word-count="3248" meta:character-count="21720" meta:row-count="154" meta:non-whitespace-character-count="18515"/>
  </office:meta>
</office:document-meta>
</file>

<file path=Object 1/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3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39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0">
      <text:list-level-style-bullet text:level="1" text:style-name="WW_CharLFO4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0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1">
      <text:list-level-style-bullet text:level="1" text:style-name="WW_CharLFO4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1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1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DocumentTitle" style:master-page-name="MP0" style:family="paragraph">
      <style:paragraph-properties fo:break-before="page"/>
    </style:style>
    <style:style style:name="P10" style:parent-style-name="Heading1" style:list-style-name="LFO24" style:family="paragraph">
      <style:paragraph-properties fo:keep-with-next="auto" fo:keep-together="auto"/>
    </style:style>
    <style:style style:name="P11" style:parent-style-name="Normal" style:family="paragraph">
      <style:paragraph-properties fo:keep-together="auto"/>
    </style:style>
    <style:style style:name="P12" style:parent-style-name="Heading1" style:list-style-name="LFO24" style:family="paragraph">
      <style:paragraph-properties fo:keep-with-next="auto" fo:keep-together="auto"/>
    </style:style>
    <style:style style:name="P13" style:parent-style-name="Normal" style:family="paragraph">
      <style:paragraph-properties fo:keep-together="auto" fo:margin-top="0.1666in"/>
    </style:style>
    <style:style style:name="P14" style:parent-style-name="Heading1" style:list-style-name="LFO24" style:family="paragraph">
      <style:paragraph-properties fo:keep-with-next="auto" fo:keep-together="auto"/>
    </style:style>
    <style:style style:name="P15" style:parent-style-name="Normal" style:list-style-name="LFO43" style:family="paragraph">
      <style:paragraph-properties fo:keep-together="auto" fo:margin-top="0.1666in"/>
    </style:style>
    <style:style style:name="P16" style:parent-style-name="Normal" style:list-style-name="LFO43" style:family="paragraph">
      <style:paragraph-properties fo:keep-together="auto" fo:margin-top="0.1666in"/>
    </style:style>
    <style:style style:name="P17" style:parent-style-name="Heading1" style:list-style-name="LFO24" style:family="paragraph">
      <style:paragraph-properties fo:keep-with-next="auto" fo:keep-together="auto"/>
    </style:style>
    <style:style style:name="P18" style:parent-style-name="Normal" style:family="paragraph">
      <style:paragraph-properties fo:keep-together="auto" fo:margin-top="0.1666in"/>
    </style:style>
    <style:style style:name="T19" style:parent-style-name="DefaultParagraphFont" style:family="text">
      <style:text-properties fo:font-weight="bold" style:font-weight-asian="bold" style:font-weight-complex="bold"/>
    </style:style>
    <style:style style:name="P20" style:parent-style-name="Normal" style:list-style-name="LFO44" style:family="paragraph">
      <style:paragraph-properties fo:keep-together="auto" fo:margin-top="0.1666in"/>
    </style:style>
    <style:style style:name="P21" style:parent-style-name="Normal" style:list-style-name="LFO44" style:family="paragraph">
      <style:paragraph-properties fo:keep-together="auto" fo:margin-top="0.1666in"/>
    </style:style>
    <style:style style:name="T22" style:parent-style-name="DefaultParagraphFont" style:family="text">
      <style:text-properties style:font-name-asian="Arial"/>
    </style:style>
    <style:style style:name="T23" style:parent-style-name="DefaultParagraphFont" style:family="text">
      <style:text-properties style:font-name-asian="Arial"/>
    </style:style>
    <style:style style:name="P24" style:parent-style-name="Normal" style:list-style-name="LFO44" style:family="paragraph">
      <style:paragraph-properties fo:keep-together="auto" fo:margin-top="0.1666in"/>
    </style:style>
    <style:style style:name="P25" style:parent-style-name="Normal" style:list-style-name="LFO44" style:family="paragraph">
      <style:paragraph-properties fo:keep-together="auto" fo:margin-top="0.1666in"/>
    </style:style>
    <style:style style:name="P26" style:parent-style-name="Normal" style:list-style-name="LFO44" style:family="paragraph">
      <style:paragraph-properties fo:keep-together="auto" fo:margin-top="0.1666in"/>
    </style:style>
    <style:style style:name="P27" style:parent-style-name="Heading1" style:list-style-name="LFO24" style:family="paragraph">
      <style:paragraph-properties fo:keep-with-next="auto" fo:keep-together="auto"/>
    </style:style>
    <style:style style:name="P28" style:parent-style-name="Normal" style:list-style-name="LFO45" style:family="paragraph">
      <style:paragraph-properties fo:keep-together="auto" fo:margin-top="0.1666in"/>
    </style:style>
    <style:style style:name="P29" style:parent-style-name="Normal" style:list-style-name="LFO45" style:family="paragraph">
      <style:paragraph-properties fo:keep-together="auto" fo:margin-top="0.1666in"/>
    </style:style>
    <style:style style:name="P30" style:parent-style-name="Heading1" style:list-style-name="LFO24" style:family="paragraph">
      <style:paragraph-properties fo:keep-with-next="auto" fo:keep-together="auto"/>
    </style:style>
    <style:style style:name="P31" style:parent-style-name="Normal" style:list-style-name="LFO46" style:family="paragraph">
      <style:paragraph-properties fo:keep-together="auto" fo:margin-top="0.1666in"/>
    </style:style>
    <style:style style:name="P32" style:parent-style-name="Normal" style:list-style-name="LFO46" style:family="paragraph">
      <style:paragraph-properties fo:keep-together="auto" fo:margin-top="0.1666in"/>
    </style:style>
    <style:style style:name="P33" style:parent-style-name="Normal" style:list-style-name="LFO46" style:family="paragraph">
      <style:paragraph-properties fo:keep-together="auto" fo:margin-top="0.1666in"/>
    </style:style>
    <style:style style:name="P34" style:parent-style-name="Normal" style:list-style-name="LFO46" style:family="paragraph">
      <style:paragraph-properties fo:keep-together="auto" fo:margin-top="0.1666in"/>
    </style:style>
    <style:style style:name="P35" style:parent-style-name="Heading1" style:list-style-name="LFO24" style:family="paragraph">
      <style:paragraph-properties fo:keep-with-next="auto" fo:keep-together="auto"/>
    </style:style>
    <style:style style:name="P36" style:parent-style-name="Normal" style:list-style-name="LFO47" style:family="paragraph">
      <style:paragraph-properties fo:keep-together="auto" fo:margin-top="0.1666in"/>
    </style:style>
    <style:style style:name="P37" style:parent-style-name="Heading1" style:list-style-name="LFO24" style:family="paragraph">
      <style:paragraph-properties fo:keep-with-next="auto" fo:keep-together="auto"/>
    </style:style>
    <style:style style:name="P38" style:parent-style-name="Normal" style:list-style-name="LFO48" style:family="paragraph">
      <style:paragraph-properties fo:keep-together="auto" fo:margin-top="0.1666in"/>
    </style:style>
    <style:style style:name="P39" style:parent-style-name="Heading1" style:list-style-name="LFO24" style:family="paragraph">
      <style:paragraph-properties fo:keep-with-next="auto" fo:keep-together="auto"/>
    </style:style>
    <style:style style:name="P40" style:parent-style-name="Normal" style:list-style-name="LFO48" style:family="paragraph">
      <style:paragraph-properties fo:keep-together="auto" fo:margin-top="0.1666in"/>
    </style:style>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office:automatic-styles>
  <office:body>
    <office:text text:use-soft-page-breaks="true">
      <text:p text:style-name="P1">Acceptable Use Policy (AUP)</text:p>
      <text:p text:style-name="DocumentTitle">G-Cloud 15</text:p>
      <text:p text:style-name="Normal"><draw:connector draw:type="line" svg:x1="0in" svg:y1="0.15in" svg:x2="6.69236in" svg:y2="0.15in" draw:z-index="251658240" draw:id="id2" draw:style-name="a3" draw:name="Line 7" text:anchor-type="paragraph"><svg:title/><svg:desc/></draw:connector></text:p>
      <text:h text:style-name="P10" text:outline-level="1"><text:span text:style-name="Heading1Char">Purpose</text:span></text:h>
      <text:p text:style-name="P11">This<text:s/>Acceptable Use Police (“AUP”)<text:s/>outlines the acceptable<text:s/>and unacceptable<text:s/>use of<text:s/>the<text:s/>Service to ensure security, compliance, and responsible behaviour.</text:p>
      <text:h text:style-name="P12" text:outline-level="1">Scope</text:h>
      <text:p text:style-name="P13">This policy applies to all users who access the Service.</text:p>
      <text:h text:style-name="P14" text:outline-level="1">Authorized Use</text:h>
      <text:list text:style-name="LFO43" text:continue-numbering="true">
        <text:list-item>
          <text:p text:style-name="P15">The Service must be used for authorised<text:s/>Authority<text:s/>purposes only.</text:p>
        </text:list-item>
        <text:list-item>
          <text:p text:style-name="P16">Personal use is not permitted.</text:p>
        </text:list-item>
      </text:list>
      <text:h text:style-name="P17" text:outline-level="1">Prohibited Activities</text:h>
      <text:p text:style-name="P18">Users must<text:s/><text:span text:style-name="T19">not</text:span>:</text:p>
      <text:list text:style-name="LFO44" text:continue-numbering="true">
        <text:list-item>
          <text:p text:style-name="P20">Access, transmit, or store illegal, offensive, or discriminatory content,<text:s/>which is not linked to the use of the Service.</text:p>
        </text:list-item>
        <text:list-item>
          <text:p text:style-name="P21">Introduce<text:s/>any malicious<text:s/>software (i.e.<text:s/><text:span text:style-name="T22">any software program or code intended to destroy, interfere with, corrupt, or cause undesired effects on program files, data or other information, executable code or application software macros</text:span><text:span text:style-name="T23">).</text:span></text:p>
        </text:list-item>
        <text:list-item>
          <text:p text:style-name="P24">Engage in activities that compromise security (e.g., sharing passwords, installing unauthorized software, failing to<text:s/>anti-virus check<text:s/>content before it is uploaded).</text:p>
        </text:list-item>
        <text:list-item>
          <text:p text:style-name="P25">Use<text:s/>the<text:s/>Service for any activity other than which is authorised.</text:p>
        </text:list-item>
        <text:list-item>
          <text:p text:style-name="P26">Circumvent security controls or attempt unauthorized access to systems.</text:p>
        </text:list-item>
      </text:list>
      <text:h text:style-name="P27" text:outline-level="1">Data Protection</text:h>
      <text:soft-page-break/>
      <text:list text:style-name="LFO45" text:continue-numbering="true">
        <text:list-item>
          <text:p text:style-name="P28">Confidential and sensitive information must be accessed and handled according to the relevant Authority data protection standards.</text:p>
        </text:list-item>
        <text:list-item>
          <text:p text:style-name="P29">Do not share any data with unauthorized individuals without approval.</text:p>
        </text:list-item>
      </text:list>
      <text:h text:style-name="P30" text:outline-level="1">Network and System Security</text:h>
      <text:list text:style-name="LFO46" text:continue-numbering="true">
        <text:list-item>
          <text:p text:style-name="P31">Users must:</text:p>
          <text:list text:continue-numbering="true">
            <text:list-item>
              <text:p text:style-name="P32">Keep devices<text:s/>which are used to access the service<text:s/>updated and protected with approved security software.</text:p>
            </text:list-item>
            <text:list-item>
              <text:p text:style-name="P33">Report any suspected security incidents immediately.</text:p>
            </text:list-item>
          </text:list>
        </text:list-item>
        <text:list-item>
          <text:p text:style-name="P34">User must not connect unauthorized devices.</text:p>
        </text:list-item>
      </text:list>
      <text:h text:style-name="P35" text:outline-level="1">Monitoring</text:h>
      <text:list text:style-name="LFO47" text:continue-numbering="true">
        <text:list-item>
          <text:p text:style-name="P36">Unisys reserves the right to monitor and audit usage of its systems to ensure compliance.</text:p>
        </text:list-item>
      </text:list>
      <text:h text:style-name="P37" text:outline-level="1">Consequences of Violation</text:h>
      <text:list text:style-name="LFO48" text:continue-numbering="true">
        <text:list-item>
          <text:p text:style-name="P38">Breaches of this policy may result in<text:s/>suspension<text:s/>or cancellation<text:s/>of service, and/or<text:s/>potential legal consequences.</text:p>
        </text:list-item>
      </text:list>
      <text:h text:style-name="P39" text:outline-level="1">Acknowledgment</text:h>
      <text:list text:style-name="LFO48" text:continue-numbering="true">
        <text:list-item>
          <text:p text:style-name="P40">By using Service, you, as the user agree to comply with this Acceptable Use Policy</text:p>
        </text:list-item>
      </text:list>
    </office:text>
  </office:body>
</office:document-content>
</file>

<file path=Object 1/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0833in" fo:line-height="110%"/>
      <style:text-properties style:font-name-asian="MS PGothic" style:font-weight-complex="bold" fo:color="#003134" style:letter-kerning="true" fo:font-size="20pt" style:font-size-asian="20pt" style:font-size-complex="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fo:font-size="16pt" style:font-size-asian="16pt"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3134" style:letter-kerning="true" fo:font-size="20pt" style:font-size-asian="20pt" style:font-size-complex="16pt" fo:language="en" fo:country="GB"/>
    </style:style>
    <style:style style:name="Heading2Char" style:display-name="Heading 2 Char" style:family="text">
      <style:text-properties style:font-name="Arial" style:font-name-asian="MS PGothic" style:font-name-complex="Arial" style:font-style-complex="italic" fo:color="#003134"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_1">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_1">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fo:margin-top="0.0277in" fo:line-height="100%"/>
      <style:text-properties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style:font-size-complex="12pt" fo:language="en" fo:country="GB"/>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AB6A"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30">
      <style:paragraph-properties fo:margin-top="0in" fo:margin-bottom="0.0833in" fo:margin-left="0.4958in" fo:text-indent="-0.2479in">
        <style:tab-stops/>
      </style:paragraph-properties>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GC_Caption" style:display-name="GC_Caption" style:family="paragraph" style:parent-style-name="U_FigureCaption-c">
      <style:paragraph-properties fo:text-align="start"/>
      <style:text-properties fo:hyphenate="false"/>
    </style:style>
    <style:style style:name="U_FigureCaption-cChar" style:display-name="U_Figure Caption-c Char" style:family="text" style:parent-style-name="DefaultParagraphFont">
      <style:text-properties style:font-name="Arial" style:font-name-complex="Arial" fo:color="#000000" fo:font-size="12pt" style:font-size-asian="12pt" style:font-size-complex="12pt" fo:language="en" fo:country="GB"/>
    </style:style>
    <style:style style:name="GC_CaptionChar" style:display-name="GC_Caption Char" style:family="text" style:parent-style-name="U_FigureCaption-cChar">
      <style:text-properties style:font-name="Arial" style:font-name-complex="Arial" fo:color="#000000" fo:font-size="12pt" style:font-size-asian="12pt" style:font-size-complex="12pt" fo:language="en" fo:country="GB"/>
    </style:style>
    <style:style style:name="Caption" style:display-name="Caption" style:family="paragraph" style:parent-style-name="GC_Caption" style:next-style-name="Normal">
      <style:text-properties fo:hyphenate="false"/>
    </style:style>
    <style:style style:name="PWText" style:display-name="PW Text" style:family="paragraph">
      <style:paragraph-properties fo:keep-together="always" style:vertical-align="baseline" fo:margin-left="2.0673in">
        <style:tab-stops/>
      </style:paragraph-properties>
      <style:text-properties style:font-name="Arial" fo:color="#000000" fo:font-size="10pt" style:font-size-asian="10pt" style:font-size-complex="10pt" fo:language="en" fo:country="GB" fo:hyphenate="false"/>
    </style:style>
    <style:style style:name="Bull1" style:display-name="Bull1" style:family="paragraph" style:parent-style-name="Normal" style:list-style-name="LFO3">
      <style:paragraph-properties fo:keep-together="auto" fo:margin-top="0in" fo:margin-bottom="0.0833in" fo:line-height="100%"/>
      <style:text-properties style:use-window-font-color="true" fo:hyphenate="false"/>
    </style:style>
    <text:list-style style:name="LFO3" style:display-name="LFO3">
      <text:list-level-style-number text:level="1" style:num-suffix="." style:num-list-format-name="NLF4" style:num-format="1">
        <style:list-level-properties text:space-before="2.0673in" text:min-label-width="0.2756in" text:list-level-position-and-space-mode="label-alignment">
          <style:list-level-label-alignment text:label-followed-by="listtab" fo:margin-left="2.343in" fo:text-indent="-0.2756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Text" style:display-name="Text" style:family="paragraph" style:parent-style-name="Normal">
      <style:paragraph-properties fo:keep-together="auto" fo:margin-top="0in" fo:margin-bottom="0.0833in" fo:line-height="100%"/>
      <style:text-properties style:use-window-font-color="true" fo:hyphenate="false"/>
    </style:style>
    <style:style style:name="Bull2" style:display-name="Bull2" style:family="paragraph" style:parent-style-name="Text" style:list-style-name="LFO6_1">
      <style:text-properties fo:hyphenate="false"/>
    </style:style>
    <style:style style:name="WW_CharLFO33LVL1" style:family="text">
      <style:text-properties style:font-name="Arial" style:use-window-font-color="true"/>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text:list-style style:name="LFO6_1" style:display-name="LFO6_1">
      <text:list-level-style-bullet text:level="1" text:style-name="WW_CharLFO3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2" text:style-name="WW_CharLFO3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Appendix" style:display-name="Appendix" style:family="paragraph" style:parent-style-name="Normal" style:default-outline-level="1">
      <style:paragraph-properties fo:keep-together="auto" fo:break-before="page" fo:margin-top="0in" fo:margin-bottom="0.1388in"/>
      <style:text-properties fo:color="#005456" fo:font-size="20pt" style:font-size-asian="20pt" style:font-size-complex="18pt" style:text-underline-type="single" style:text-underline-style="solid" style:text-underline-width="auto" style:text-underline-mode="continuous" fo:hyphenate="false"/>
    </style:style>
    <style:style style:name="AppendixChar" style:display-name="Appendix Char" style:family="text" style:parent-style-name="DefaultParagraphFont">
      <style:text-properties style:font-name="Arial" style:font-name-complex="Arial" fo:color="#005456" fo:font-size="20pt" style:font-size-asian="20pt" style:font-size-complex="18pt" style:text-underline-type="single" style:text-underline-style="solid" style:text-underline-width="auto" style:text-underline-mode="continuous" fo:language="en" fo:country="GB"/>
    </style:style>
    <style:style style:name="Mention" style:display-name="Mention" style:family="text" style:parent-style-name="DefaultParagraphFont">
      <style:text-properties fo:color="#2B579A"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5"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5"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5"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5"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5"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5"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5"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5"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_1">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6"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5"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5"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5"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5"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5"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5"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5"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5"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5"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5"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5"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5"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5"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5"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4"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Arial" style:use-window-font-color="true"/>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2LVL1" style:family="text">
      <style:text-properties style:font-name="Symbol" style:use-window-font-color="true"/>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8LVL1" style:family="text">
      <style:text-properties style:font-name="Symbol" fo:font-size="10pt" style:font-size-asian="10pt"/>
    </style:style>
    <style:style style:name="WW_CharLFO38LVL2" style:family="text">
      <style:text-properties style:font-name="Symbol" fo:font-size="10pt" style:font-size-asian="10pt"/>
    </style:style>
    <style:style style:name="WW_CharLFO38LVL3" style:family="text">
      <style:text-properties style:font-name="Symbol" fo:font-size="10pt" style:font-size-asian="10pt"/>
    </style:style>
    <style:style style:name="WW_CharLFO38LVL4" style:family="text">
      <style:text-properties style:font-name="Symbol" fo:font-size="10pt" style:font-size-asian="10pt"/>
    </style:style>
    <style:style style:name="WW_CharLFO38LVL5" style:family="text">
      <style:text-properties style:font-name="Symbol" fo:font-size="10pt" style:font-size-asian="10pt"/>
    </style:style>
    <style:style style:name="WW_CharLFO38LVL6" style:family="text">
      <style:text-properties style:font-name="Symbol" fo:font-size="10pt" style:font-size-asian="10pt"/>
    </style:style>
    <style:style style:name="WW_CharLFO38LVL7" style:family="text">
      <style:text-properties style:font-name="Symbol" fo:font-size="10pt" style:font-size-asian="10pt"/>
    </style:style>
    <style:style style:name="WW_CharLFO38LVL8" style:family="text">
      <style:text-properties style:font-name="Symbol" fo:font-size="10pt" style:font-size-asian="10pt"/>
    </style:style>
    <style:style style:name="WW_CharLFO38LVL9" style:family="text">
      <style:text-properties style:font-name="Symbol" fo:font-size="10pt" style:font-size-asian="10pt"/>
    </style:style>
    <style:style style:name="WW_CharLFO39LVL1" style:family="text">
      <style:text-properties style:font-name="Courier New" fo:font-size="10pt" style:font-size-asian="10pt"/>
    </style:style>
    <style:style style:name="WW_CharLFO39LVL2" style:family="text">
      <style:text-properties style:font-name="Courier New" fo:font-size="10pt" style:font-size-asian="10pt"/>
    </style:style>
    <style:style style:name="WW_CharLFO39LVL3" style:family="text">
      <style:text-properties style:font-name="Courier New" fo:font-size="10pt" style:font-size-asian="10pt"/>
    </style:style>
    <style:style style:name="WW_CharLFO39LVL4" style:family="text">
      <style:text-properties style:font-name="Courier New" fo:font-size="10pt" style:font-size-asian="10pt"/>
    </style:style>
    <style:style style:name="WW_CharLFO39LVL5" style:family="text">
      <style:text-properties style:font-name="Courier New" fo:font-size="10pt" style:font-size-asian="10pt"/>
    </style:style>
    <style:style style:name="WW_CharLFO39LVL6" style:family="text">
      <style:text-properties style:font-name="Courier New" fo:font-size="10pt" style:font-size-asian="10pt"/>
    </style:style>
    <style:style style:name="WW_CharLFO39LVL7" style:family="text">
      <style:text-properties style:font-name="Courier New" fo:font-size="10pt" style:font-size-asian="10pt"/>
    </style:style>
    <style:style style:name="WW_CharLFO39LVL8" style:family="text">
      <style:text-properties style:font-name="Courier New" fo:font-size="10pt" style:font-size-asian="10pt"/>
    </style:style>
    <style:style style:name="WW_CharLFO39LVL9" style:family="text">
      <style:text-properties style:font-name="Courier New" fo:font-size="10pt" style:font-size-asian="10pt"/>
    </style:style>
    <style:style style:name="WW_CharLFO40LVL1" style:family="text">
      <style:text-properties style:font-name="Courier New" fo:font-size="10pt" style:font-size-asian="10pt"/>
    </style:style>
    <style:style style:name="WW_CharLFO40LVL2" style:family="text">
      <style:text-properties style:font-name="Courier New" fo:font-size="10pt" style:font-size-asian="10pt"/>
    </style:style>
    <style:style style:name="WW_CharLFO40LVL3" style:family="text">
      <style:text-properties style:font-name="Courier New" fo:font-size="10pt" style:font-size-asian="10pt"/>
    </style:style>
    <style:style style:name="WW_CharLFO40LVL4" style:family="text">
      <style:text-properties style:font-name="Courier New" fo:font-size="10pt" style:font-size-asian="10pt"/>
    </style:style>
    <style:style style:name="WW_CharLFO40LVL5" style:family="text">
      <style:text-properties style:font-name="Courier New" fo:font-size="10pt" style:font-size-asian="10pt"/>
    </style:style>
    <style:style style:name="WW_CharLFO40LVL6" style:family="text">
      <style:text-properties style:font-name="Courier New" fo:font-size="10pt" style:font-size-asian="10pt"/>
    </style:style>
    <style:style style:name="WW_CharLFO40LVL7" style:family="text">
      <style:text-properties style:font-name="Courier New" fo:font-size="10pt" style:font-size-asian="10pt"/>
    </style:style>
    <style:style style:name="WW_CharLFO40LVL8" style:family="text">
      <style:text-properties style:font-name="Courier New" fo:font-size="10pt" style:font-size-asian="10pt"/>
    </style:style>
    <style:style style:name="WW_CharLFO40LVL9" style:family="text">
      <style:text-properties style:font-name="Courier New" fo:font-size="10pt" style:font-size-asian="10pt"/>
    </style:style>
    <style:style style:name="WW_CharLFO41LVL1" style:family="text">
      <style:text-properties style:font-name="Courier New" fo:font-size="10pt" style:font-size-asian="10pt"/>
    </style:style>
    <style:style style:name="WW_CharLFO41LVL2" style:family="text">
      <style:text-properties style:font-name="Courier New" fo:font-size="10pt" style:font-size-asian="10pt"/>
    </style:style>
    <style:style style:name="WW_CharLFO41LVL3" style:family="text">
      <style:text-properties style:font-name="Courier New" fo:font-size="10pt" style:font-size-asian="10pt"/>
    </style:style>
    <style:style style:name="WW_CharLFO41LVL4" style:family="text">
      <style:text-properties style:font-name="Courier New" fo:font-size="10pt" style:font-size-asian="10pt"/>
    </style:style>
    <style:style style:name="WW_CharLFO41LVL5" style:family="text">
      <style:text-properties style:font-name="Courier New" fo:font-size="10pt" style:font-size-asian="10pt"/>
    </style:style>
    <style:style style:name="WW_CharLFO41LVL6" style:family="text">
      <style:text-properties style:font-name="Courier New" fo:font-size="10pt" style:font-size-asian="10pt"/>
    </style:style>
    <style:style style:name="WW_CharLFO41LVL7" style:family="text">
      <style:text-properties style:font-name="Courier New" fo:font-size="10pt" style:font-size-asian="10pt"/>
    </style:style>
    <style:style style:name="WW_CharLFO41LVL8" style:family="text">
      <style:text-properties style:font-name="Courier New" fo:font-size="10pt" style:font-size-asian="10pt"/>
    </style:style>
    <style:style style:name="WW_CharLFO41LVL9" style:family="text">
      <style:text-properties style:font-name="Courier New" fo:font-size="10pt" style:font-size-asian="10pt"/>
    </style:style>
    <style:style style:name="WW_CharLFO42LVL1" style:family="text">
      <style:text-properties style:font-name="Symbol" fo:font-size="10pt" style:font-size-asian="10pt"/>
    </style:style>
    <style:style style:name="WW_CharLFO42LVL2" style:family="text">
      <style:text-properties style:font-name="Symbol" fo:font-size="10pt" style:font-size-asian="10pt"/>
    </style:style>
    <style:style style:name="WW_CharLFO42LVL3" style:family="text">
      <style:text-properties style:font-name="Symbol" fo:font-size="10pt" style:font-size-asian="10pt"/>
    </style:style>
    <style:style style:name="WW_CharLFO42LVL4" style:family="text">
      <style:text-properties style:font-name="Symbol" fo:font-size="10pt" style:font-size-asian="10pt"/>
    </style:style>
    <style:style style:name="WW_CharLFO42LVL5" style:family="text">
      <style:text-properties style:font-name="Symbol" fo:font-size="10pt" style:font-size-asian="10pt"/>
    </style:style>
    <style:style style:name="WW_CharLFO42LVL6" style:family="text">
      <style:text-properties style:font-name="Symbol" fo:font-size="10pt" style:font-size-asian="10pt"/>
    </style:style>
    <style:style style:name="WW_CharLFO42LVL7" style:family="text">
      <style:text-properties style:font-name="Symbol" fo:font-size="10pt" style:font-size-asian="10pt"/>
    </style:style>
    <style:style style:name="WW_CharLFO42LVL8" style:family="text">
      <style:text-properties style:font-name="Symbol" fo:font-size="10pt" style:font-size-asian="10pt"/>
    </style:style>
    <style:style style:name="WW_CharLFO42LVL9" style:family="text">
      <style:text-properties style:font-name="Symbol" fo:font-size="10pt" style:font-size-asian="10pt"/>
    </style:style>
    <style:style style:name="WW_CharLFO43LVL1" style:family="text">
      <style:text-properties style:font-name="Symbol" fo:font-size="10pt" style:font-size-asian="10pt"/>
    </style:style>
    <style:style style:name="WW_CharLFO43LVL2" style:family="text">
      <style:text-properties style:font-name="Symbol" fo:font-size="10pt" style:font-size-asian="10pt"/>
    </style:style>
    <style:style style:name="WW_CharLFO43LVL3" style:family="text">
      <style:text-properties style:font-name="Symbol" fo:font-size="10pt" style:font-size-asian="10pt"/>
    </style:style>
    <style:style style:name="WW_CharLFO43LVL4" style:family="text">
      <style:text-properties style:font-name="Symbol" fo:font-size="10pt" style:font-size-asian="10pt"/>
    </style:style>
    <style:style style:name="WW_CharLFO43LVL5" style:family="text">
      <style:text-properties style:font-name="Symbol" fo:font-size="10pt" style:font-size-asian="10pt"/>
    </style:style>
    <style:style style:name="WW_CharLFO43LVL6" style:family="text">
      <style:text-properties style:font-name="Symbol" fo:font-size="10pt" style:font-size-asian="10pt"/>
    </style:style>
    <style:style style:name="WW_CharLFO43LVL7" style:family="text">
      <style:text-properties style:font-name="Symbol" fo:font-size="10pt" style:font-size-asian="10pt"/>
    </style:style>
    <style:style style:name="WW_CharLFO43LVL8" style:family="text">
      <style:text-properties style:font-name="Symbol" fo:font-size="10pt" style:font-size-asian="10pt"/>
    </style:style>
    <style:style style:name="WW_CharLFO43LVL9" style:family="text">
      <style:text-properties style:font-name="Symbol" fo:font-size="10pt" style:font-size-asian="10pt"/>
    </style:style>
    <style:style style:name="WW_CharLFO44LVL1" style:family="text">
      <style:text-properties style:font-name="Symbol" fo:font-size="10pt" style:font-size-asian="10pt"/>
    </style:style>
    <style:style style:name="WW_CharLFO44LVL2" style:family="text">
      <style:text-properties style:font-name="Symbol" fo:font-size="10pt" style:font-size-asian="10pt"/>
    </style:style>
    <style:style style:name="WW_CharLFO44LVL3" style:family="text">
      <style:text-properties style:font-name="Symbol" fo:font-size="10pt" style:font-size-asian="10pt"/>
    </style:style>
    <style:style style:name="WW_CharLFO44LVL4" style:family="text">
      <style:text-properties style:font-name="Symbol" fo:font-size="10pt" style:font-size-asian="10pt"/>
    </style:style>
    <style:style style:name="WW_CharLFO44LVL5" style:family="text">
      <style:text-properties style:font-name="Symbol" fo:font-size="10pt" style:font-size-asian="10pt"/>
    </style:style>
    <style:style style:name="WW_CharLFO44LVL6" style:family="text">
      <style:text-properties style:font-name="Symbol" fo:font-size="10pt" style:font-size-asian="10pt"/>
    </style:style>
    <style:style style:name="WW_CharLFO44LVL7" style:family="text">
      <style:text-properties style:font-name="Symbol" fo:font-size="10pt" style:font-size-asian="10pt"/>
    </style:style>
    <style:style style:name="WW_CharLFO44LVL8" style:family="text">
      <style:text-properties style:font-name="Symbol" fo:font-size="10pt" style:font-size-asian="10pt"/>
    </style:style>
    <style:style style:name="WW_CharLFO44LVL9" style:family="text">
      <style:text-properties style:font-name="Symbol" fo:font-size="10pt" style:font-size-asian="10pt"/>
    </style:style>
    <style:style style:name="WW_CharLFO45LVL1" style:family="text">
      <style:text-properties style:font-name="Symbol" fo:font-size="10pt" style:font-size-asian="10pt"/>
    </style:style>
    <style:style style:name="WW_CharLFO45LVL2" style:family="text">
      <style:text-properties style:font-name="Symbol" fo:font-size="10pt" style:font-size-asian="10pt"/>
    </style:style>
    <style:style style:name="WW_CharLFO45LVL3" style:family="text">
      <style:text-properties style:font-name="Symbol" fo:font-size="10pt" style:font-size-asian="10pt"/>
    </style:style>
    <style:style style:name="WW_CharLFO45LVL4" style:family="text">
      <style:text-properties style:font-name="Symbol" fo:font-size="10pt" style:font-size-asian="10pt"/>
    </style:style>
    <style:style style:name="WW_CharLFO45LVL5" style:family="text">
      <style:text-properties style:font-name="Symbol" fo:font-size="10pt" style:font-size-asian="10pt"/>
    </style:style>
    <style:style style:name="WW_CharLFO45LVL6" style:family="text">
      <style:text-properties style:font-name="Symbol" fo:font-size="10pt" style:font-size-asian="10pt"/>
    </style:style>
    <style:style style:name="WW_CharLFO45LVL7" style:family="text">
      <style:text-properties style:font-name="Symbol" fo:font-size="10pt" style:font-size-asian="10pt"/>
    </style:style>
    <style:style style:name="WW_CharLFO45LVL8" style:family="text">
      <style:text-properties style:font-name="Symbol" fo:font-size="10pt" style:font-size-asian="10pt"/>
    </style:style>
    <style:style style:name="WW_CharLFO45LVL9" style:family="text">
      <style:text-properties style:font-name="Symbol" fo:font-size="10pt" style:font-size-asian="10pt"/>
    </style:style>
    <style:style style:name="WW_CharLFO46LVL1" style:family="text">
      <style:text-properties style:font-name="Symbol" fo:font-size="10pt" style:font-size-asian="10pt"/>
    </style:style>
    <style:style style:name="WW_CharLFO46LVL2" style:family="text">
      <style:text-properties style:font-name="Courier New" fo:font-size="10pt" style:font-size-asian="10pt"/>
    </style:style>
    <style:style style:name="WW_CharLFO46LVL3" style:family="text">
      <style:text-properties style:font-name="Symbol" fo:font-size="10pt" style:font-size-asian="10pt"/>
    </style:style>
    <style:style style:name="WW_CharLFO46LVL4" style:family="text">
      <style:text-properties style:font-name="Symbol" fo:font-size="10pt" style:font-size-asian="10pt"/>
    </style:style>
    <style:style style:name="WW_CharLFO46LVL5" style:family="text">
      <style:text-properties style:font-name="Symbol" fo:font-size="10pt" style:font-size-asian="10pt"/>
    </style:style>
    <style:style style:name="WW_CharLFO46LVL6" style:family="text">
      <style:text-properties style:font-name="Symbol" fo:font-size="10pt" style:font-size-asian="10pt"/>
    </style:style>
    <style:style style:name="WW_CharLFO46LVL7" style:family="text">
      <style:text-properties style:font-name="Symbol" fo:font-size="10pt" style:font-size-asian="10pt"/>
    </style:style>
    <style:style style:name="WW_CharLFO46LVL8" style:family="text">
      <style:text-properties style:font-name="Symbol" fo:font-size="10pt" style:font-size-asian="10pt"/>
    </style:style>
    <style:style style:name="WW_CharLFO46LVL9" style:family="text">
      <style:text-properties style:font-name="Symbol" fo:font-size="10pt" style:font-size-asian="10pt"/>
    </style:style>
    <style:style style:name="WW_CharLFO47LVL1" style:family="text">
      <style:text-properties style:font-name="Symbol" fo:font-size="10pt" style:font-size-asian="10pt"/>
    </style:style>
    <style:style style:name="WW_CharLFO47LVL2" style:family="text">
      <style:text-properties style:font-name="Symbol" fo:font-size="10pt" style:font-size-asian="10pt"/>
    </style:style>
    <style:style style:name="WW_CharLFO47LVL3" style:family="text">
      <style:text-properties style:font-name="Symbol" fo:font-size="10pt" style:font-size-asian="10pt"/>
    </style:style>
    <style:style style:name="WW_CharLFO47LVL4" style:family="text">
      <style:text-properties style:font-name="Symbol" fo:font-size="10pt" style:font-size-asian="10pt"/>
    </style:style>
    <style:style style:name="WW_CharLFO47LVL5" style:family="text">
      <style:text-properties style:font-name="Symbol" fo:font-size="10pt" style:font-size-asian="10pt"/>
    </style:style>
    <style:style style:name="WW_CharLFO47LVL6" style:family="text">
      <style:text-properties style:font-name="Symbol" fo:font-size="10pt" style:font-size-asian="10pt"/>
    </style:style>
    <style:style style:name="WW_CharLFO47LVL7" style:family="text">
      <style:text-properties style:font-name="Symbol" fo:font-size="10pt" style:font-size-asian="10pt"/>
    </style:style>
    <style:style style:name="WW_CharLFO47LVL8" style:family="text">
      <style:text-properties style:font-name="Symbol" fo:font-size="10pt" style:font-size-asian="10pt"/>
    </style:style>
    <style:style style:name="WW_CharLFO47LVL9" style:family="text">
      <style:text-properties style:font-name="Symbol" fo:font-size="10pt" style:font-size-asian="10pt"/>
    </style:style>
    <style:style style:name="WW_CharLFO48LVL1" style:family="text">
      <style:text-properties style:font-name="Symbol" fo:font-size="10pt" style:font-size-asian="10pt"/>
    </style:style>
    <style:style style:name="WW_CharLFO48LVL2" style:family="text">
      <style:text-properties style:font-name="Symbol" fo:font-size="10pt" style:font-size-asian="10pt"/>
    </style:style>
    <style:style style:name="WW_CharLFO48LVL3" style:family="text">
      <style:text-properties style:font-name="Symbol" fo:font-size="10pt" style:font-size-asian="10pt"/>
    </style:style>
    <style:style style:name="WW_CharLFO48LVL4" style:family="text">
      <style:text-properties style:font-name="Symbol" fo:font-size="10pt" style:font-size-asian="10pt"/>
    </style:style>
    <style:style style:name="WW_CharLFO48LVL5" style:family="text">
      <style:text-properties style:font-name="Symbol" fo:font-size="10pt" style:font-size-asian="10pt"/>
    </style:style>
    <style:style style:name="WW_CharLFO48LVL6" style:family="text">
      <style:text-properties style:font-name="Symbol" fo:font-size="10pt" style:font-size-asian="10pt"/>
    </style:style>
    <style:style style:name="WW_CharLFO48LVL7" style:family="text">
      <style:text-properties style:font-name="Symbol" fo:font-size="10pt" style:font-size-asian="10pt"/>
    </style:style>
    <style:style style:name="WW_CharLFO48LVL8" style:family="text">
      <style:text-properties style:font-name="Symbol" fo:font-size="10pt" style:font-size-asian="10pt"/>
    </style:style>
    <style:style style:name="WW_CharLFO48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3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39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0">
      <text:list-level-style-bullet text:level="1" text:style-name="WW_CharLFO4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0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1">
      <text:list-level-style-bullet text:level="1" text:style-name="WW_CharLFO4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1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1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5<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