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
      <text:list-level-style-number text:level="1" text:style-name="WW_CharLFO3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
      <text:list-level-style-number text:level="1" text:style-name="WW_CharLFO4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
      <text:list-level-style-number text:level="1" text:style-name="WW_CharLFO5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6">
      <text:list-level-style-number text:level="1" text:style-name="WW_CharLFO6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7">
      <text:list-level-style-number text:level="1" text:style-name="WW_CharLFO7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8">
      <text:list-level-style-number text:level="1" text:style-name="WW_CharLFO8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9">
      <text:list-level-style-number text:level="1" text:style-name="WW_CharLFO9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0">
      <text:list-level-style-number text:level="1" text:style-name="WW_CharLFO10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1">
      <text:list-level-style-number text:level="1" text:style-name="WW_CharLFO11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2">
      <text:list-level-style-number text:level="1" text:style-name="WW_CharLFO12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3">
      <text:list-level-style-number text:level="1" text:style-name="WW_CharLFO13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4">
      <text:list-level-style-number text:level="1" text:style-name="WW_CharLFO14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5">
      <text:list-level-style-number text:level="1" text:style-name="WW_CharLFO15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6">
      <text:list-level-style-number text:level="1" text:style-name="WW_CharLFO16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7">
      <text:list-level-style-number text:level="1" text:style-name="WW_CharLFO17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8">
      <text:list-level-style-number text:level="1" text:style-name="WW_CharLFO18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9">
      <text:list-level-style-number text:level="1" text:style-name="WW_CharLFO19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0">
      <text:list-level-style-number text:level="1" text:style-name="WW_CharLFO20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1">
      <text:list-level-style-number text:level="1" text:style-name="WW_CharLFO21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2">
      <text:list-level-style-number text:level="1" text:style-name="WW_CharLFO22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3">
      <text:list-level-style-number text:level="1" text:style-name="WW_CharLFO23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4">
      <text:list-level-style-number text:level="1" text:style-name="WW_CharLFO24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5">
      <text:list-level-style-number text:level="1" text:style-name="WW_CharLFO25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6">
      <text:list-level-style-number text:level="1" text:style-name="WW_CharLFO26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7">
      <text:list-level-style-number text:level="1" text:style-name="WW_CharLFO27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8">
      <text:list-level-style-number text:level="1" text:style-name="WW_CharLFO28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9">
      <text:list-level-style-number text:level="1" text:style-name="WW_CharLFO29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0">
      <text:list-level-style-number text:level="1" text:style-name="WW_CharLFO30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1">
      <text:list-level-style-number text:level="1" text:style-name="WW_CharLFO31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2">
      <text:list-level-style-number text:level="1" text:style-name="WW_CharLFO32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3">
      <text:list-level-style-number text:level="1" text:style-name="WW_CharLFO33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4">
      <text:list-level-style-number text:level="1" text:style-name="WW_CharLFO34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5">
      <text:list-level-style-number text:level="1" text:style-name="WW_CharLFO35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6">
      <text:list-level-style-number text:level="1" text:style-name="WW_CharLFO36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7">
      <text:list-level-style-number text:level="1" text:style-name="WW_CharLFO37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8">
      <text:list-level-style-number text:level="1" text:style-name="WW_CharLFO38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9">
      <text:list-level-style-number text:level="1" text:style-name="WW_CharLFO39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0">
      <text:list-level-style-number text:level="1" text:style-name="WW_CharLFO40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1">
      <text:list-level-style-number text:level="1" text:style-name="WW_CharLFO41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2">
      <text:list-level-style-number text:level="1" text:style-name="WW_CharLFO42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3">
      <text:list-level-style-number text:level="1" text:style-name="WW_CharLFO43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4">
      <text:list-level-style-number text:level="1" text:style-name="WW_CharLFO44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5">
      <text:list-level-style-number text:level="1" text:style-name="WW_CharLFO45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6">
      <text:list-level-style-number text:level="1" text:style-name="WW_CharLFO46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7">
      <text:list-level-style-number text:level="1" text:style-name="WW_CharLFO47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8">
      <text:list-level-style-number text:level="1" text:style-name="WW_CharLFO48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9">
      <text:list-level-style-number text:level="1" text:style-name="WW_CharLFO49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0">
      <text:list-level-style-number text:level="1" text:style-name="WW_CharLFO50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1">
      <text:list-level-style-number text:level="1" text:style-name="WW_CharLFO51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2">
      <text:list-level-style-number text:level="1" text:style-name="WW_CharLFO52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3">
      <text:list-level-style-number text:level="1" text:style-name="WW_CharLFO53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4">
      <text:list-level-style-number text:level="1" text:style-name="WW_CharLFO54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5">
      <text:list-level-style-number text:level="1" text:style-name="WW_CharLFO55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6">
      <text:list-level-style-number text:level="1" text:style-name="WW_CharLFO56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7">
      <text:list-level-style-number text:level="1" text:style-name="WW_CharLFO57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8">
      <text:list-level-style-number text:level="1" text:style-name="WW_CharLFO58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9">
      <text:list-level-style-number text:level="1" text:style-name="WW_CharLFO59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60">
      <text:list-level-style-number text:level="1" text:style-name="WW_CharLFO60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61">
      <text:list-level-style-number text:level="1" text:style-name="WW_CharLFO61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62">
      <text:list-level-style-number text:level="1" text:style-name="WW_CharLFO62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63">
      <text:list-level-style-number text:level="1" text:style-name="WW_CharLFO63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64">
      <text:list-level-style-number text:level="1" text:style-name="WW_CharLFO64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65">
      <text:list-level-style-number text:level="1" text:style-name="WW_CharLFO65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66">
      <text:list-level-style-number text:level="1" text:style-name="WW_CharLFO66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67">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9">
      <text:list-level-style-bullet text:level="1" text:style-name="WW_CharLFO6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0">
      <text:list-level-style-bullet text:level="1" text:style-name="WW_CharLFO7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1">
      <text:list-level-style-bullet text:level="1" text:style-name="WW_CharLFO7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widows="0" fo:orphans="0" style:text-autospace="none" fo:text-align="justify" fo:margin-top="0.0833in" fo:margin-bottom="0.0833in" fo:line-height="100%"/>
      <style:text-properties style:font-name-complex="Calibri" fo:font-weight="bold" style:font-weight-asian="bold" style:font-weight-complex="bold" fo:color="#000000"/>
    </style:style>
    <style:style style:name="P4" style:parent-style-name="Normal" style:family="paragraph">
      <style:paragraph-properties fo:widows="0" fo:orphans="0" style:text-autospace="none" fo:text-align="justify" fo:margin-top="0.0833in" fo:margin-bottom="0.0833in" fo:line-height="100%"/>
      <style:text-properties style:font-name-complex="Calibri" fo:color="#000000"/>
    </style:style>
    <style:style style:name="P5" style:parent-style-name="Normal" style:list-style-name="LFO70" style:family="paragraph">
      <style:paragraph-properties fo:widows="0" fo:orphans="0" style:text-autospace="none" fo:text-align="justify" fo:margin-top="0.0833in" fo:margin-bottom="0.0833in" fo:line-height="100%"/>
      <style:text-properties style:font-name-complex="Calibri" fo:color="#000000"/>
    </style:style>
    <style:style style:name="P6" style:parent-style-name="Normal" style:list-style-name="LFO70" style:family="paragraph">
      <style:paragraph-properties fo:widows="0" fo:orphans="0" style:text-autospace="none" fo:text-align="justify" fo:margin-top="0.0833in" fo:margin-bottom="0.0833in" fo:line-height="100%"/>
      <style:text-properties style:font-name-complex="Calibri" fo:color="#000000"/>
    </style:style>
    <style:style style:name="P7" style:parent-style-name="Normal" style:family="paragraph">
      <style:paragraph-properties fo:widows="0" fo:orphans="0" style:text-autospace="none" fo:text-align="justify" fo:margin-top="0.0833in" fo:margin-bottom="0.0833in" fo:line-height="100%"/>
      <style:text-properties style:font-name-complex="Calibri" fo:color="#000000"/>
    </style:style>
    <style:style style:name="P8" style:parent-style-name="Normal" style:family="paragraph">
      <style:paragraph-properties fo:widows="0" fo:orphans="0" style:text-autospace="none" fo:text-align="justify" fo:margin-top="0.0833in" fo:margin-bottom="0.0833in" fo:line-height="100%"/>
      <style:text-properties style:font-name-complex="Calibri" fo:color="#000000"/>
    </style:style>
    <style:style style:name="P9" style:parent-style-name="ClauseHeading" style:list-style-name="LFO68" style:family="paragraph">
      <style:text-properties fo:font-weight="bold" style:font-weight-asian="bold" style:font-weight-complex="bold"/>
    </style:style>
    <style:style style:name="P10" style:parent-style-name="Clause" style:list-style-name="LFO68" style:family="paragraph">
      <style:paragraph-properties fo:margin-bottom="0in"/>
    </style:style>
    <style:style style:name="P11" style:parent-style-name="Normal" style:family="paragraph">
      <style:paragraph-properties fo:widows="0" fo:orphans="0" style:text-autospace="none" fo:text-align="justify" fo:margin-top="0.0833in" fo:margin-bottom="0.0833in" fo:line-height="100%" fo:margin-left="0.3937in">
        <style:tab-stops/>
      </style:paragraph-properties>
      <style:text-properties style:font-name-complex="Calibri" fo:color="#000000"/>
    </style:style>
    <style:style style:name="P12" style:parent-style-name="ClauseHeading" style:list-style-name="LFO68" style:family="paragraph">
      <style:text-properties fo:font-weight="bold" style:font-weight-asian="bold" style:font-weight-complex="bold"/>
    </style:style>
    <style:style style:name="P13" style:parent-style-name="ClauseHeading" style:list-style-name="LFO68" style:family="paragraph">
      <style:text-properties fo:font-weight="bold" style:font-weight-asian="bold" style:font-weight-complex="bold"/>
    </style:style>
    <style:style style:name="P14" style:parent-style-name="ClauseHeading" style:list-style-name="LFO68" style:family="paragraph">
      <style:text-properties fo:font-weight="bold" style:font-weight-asian="bold" style:font-weight-complex="bold"/>
    </style:style>
    <style:style style:name="P15" style:parent-style-name="ClauseHeading" style:list-style-name="LFO68" style:family="paragraph">
      <style:text-properties fo:font-weight="bold" style:font-weight-asian="bold" style:font-weight-complex="bold"/>
    </style:style>
    <style:style style:name="P16" style:parent-style-name="ClauseHeading" style:list-style-name="LFO68" style:family="paragraph">
      <style:text-properties fo:font-weight="bold" style:font-weight-asian="bold" style:font-weight-complex="bold"/>
    </style:style>
    <style:style style:name="P17" style:parent-style-name="ClauseHeading" style:list-style-name="LFO68" style:family="paragraph">
      <style:text-properties fo:font-weight="bold" style:font-weight-asian="bold" style:font-weight-complex="bold"/>
    </style:style>
    <style:style style:name="P18" style:parent-style-name="SubClause" style:family="paragraph">
      <style:paragraph-properties fo:margin-left="0.3937in">
        <style:tab-stops/>
      </style:paragraph-properties>
    </style:style>
    <style:style style:name="P19" style:parent-style-name="ClauseHeading" style:list-style-name="LFO68" style:family="paragraph">
      <style:text-properties fo:font-weight="bold" style:font-weight-asian="bold" style:font-weight-complex="bold"/>
    </style:style>
  </office:automatic-styles>
  <office:body>
    <office:text text:use-soft-page-breaks="true">
      <text:p text:style-name="P1">PLEASE READ CAREFULLY BEFORE ACCESSING ANY<text:s/>SOFTWARE/SERVICES<text:s/>FROM THIS WEBSITE:</text:p>
      <text:p text:style-name="P4">This licence agreement (Licence) is a legal agreement between you (Licensee or you) and<text:s/>Arco Cyber Ltd<text:s/>of<text:s/>22 Wycombe End, BEACONSFIELD, Buckinghamshire, HP9 1NB, UK<text:s/>(Licensor, us or we) for:</text:p>
      <text:list text:style-name="LFO70" text:continue-numbering="true">
        <text:list-item>
          <text:p text:style-name="P5">Licensee’s<text:s/>online software applications (Software).</text:p>
        </text:list-item>
        <text:list-item>
          <text:p text:style-name="P6">Any online documents provided<text:s/>in relation to the Software<text:s/>(Documents).</text:p>
        </text:list-item>
      </text:list>
      <text:p text:style-name="P7">We license use of the Software and Documents to you<text:s/>based on<text:s/>this Licence. We do not sell the Software or Documents to you. We, or our licensors,<text:s/>always remain the owners of the Software and Documents.</text:p>
      <text:p text:style-name="P8">You should print a copy of this Licence for future reference</text:p>
      <text:list text:style-name="LFO68" text:continue-numbering="true">
        <text:list-item>
          <text:p text:style-name="P9">LICENCE  </text:p>
          <text:list text:continue-numbering="true">
            <text:list-item>
              <text:p text:style-name="P10">The following defined terms are used in this Licence:</text:p>
              <text:list text:continue-numbering="true">
                <text:list-item>
                  <text:p text:style-name="SubClause">Authorised Users means the employees, agents and independent contractors of you, your subsidiaries and affiliates who you authorise to use the Software and the Documents.</text:p>
                </text:list-item>
                <text:list-item>
                  <text:p text:style-name="SubClause">Good Industry Practice means the exercise of that degree of skill, care, prudence, efficiency, foresight and timeliness as would be expected from a leading company within the relevant industry or business sector</text:p>
                </text:list-item>
                <text:list-item>
                  <text:p text:style-name="SubClause">Licensee Data means the data inputted by or on behalf of you<text:s/>or transmitted from your systems to the Software via<text:s/>an<text:s/>application<text:s/>programming interface, for the purpose of using or facilitating your use of the Software or Documents and any data generated by or derived from your use of the Software or Documents, whether hosted or stored within Software or Documents or elsewhere.</text:p>
                </text:list-item>
                <text:list-item>
                  <text:p text:style-name="SubClause">User Subscriptions means the user subscriptions purchased by you, or on your behalf, from the Licensor (or an entity authorised by the Licensor to provide them), in accordance with the terms of the agreement you hold with that entity, which entitles<text:s/>Authorised Users to access and use the Software and the Documents in accordance with this agreement.</text:p>
                </text:list-item>
              </text:list>
            </text:list-item>
            <text:list-item>
              <text:p text:style-name="Clause"><text:span text:style-name="ClauseChar">In consideration of payment by you of the agreed licence fee and you agreeing to abide by the terms of this</text:span><text:s/>Licence, we grant to you a limited, non-exclusive, non-transferable, revocable licence, without the right to sublicense, to access and use the Software and the Documents in the UK on the terms of this Licence, solely for your internal business operations.</text:p>
            </text:list-item>
            <text:list-item>
              <text:p text:style-name="Clause">You shall:</text:p>
              <text:list text:continue-numbering="true">
                <text:list-item>
                  <text:p text:style-name="SubClause">provide the Licensor with:</text:p>
                  <text:list text:continue-numbering="true">
                    <text:list-item>
                      <text:p text:style-name="SubSubClause">all necessary co-operation in relation to this Licence; and</text:p>
                    </text:list-item>
                    <text:list-item>
                      <text:p text:style-name="SubSubClause">all necessary access to such information as may be required by the Licensor,</text:p>
                    </text:list-item>
                  </text:list>
                </text:list-item>
              </text:list>
            </text:list-item>
          </text:list>
        </text:list-item>
      </text:list>
      <text:p text:style-name="P11">to the extent required to provide the Software and Documents including but not limited to Licensee Data, security access information and configuration<text:s/>services.</text:p>
      <text:list text:style-name="LFO68" text:continue-numbering="true">
        <text:list-item>
          <text:list>
            <text:list-item>
              <text:list>
                <text:list-item>
                  <text:p text:style-name="SubClause"><text:bookmark-start text:name="co_anchor_a476929_1"/><text:bookmark-end text:name="co_anchor_a476929_1"/>without affecting your other obligations under this Licence, comply with all applicable laws and regulations with respect to your activities under this Licence; and</text:p>
                </text:list-item>
                <text:list-item>
                  <text:p text:style-name="SubClause"><text:bookmark-start text:name="co_anchor_a518627_1"/><text:bookmark-end text:name="co_anchor_a518627_1"/><text:soft-page-break/>ensure that your network and systems comply with the relevant specifications provided by the Licensor from time to time.</text:p>
                </text:list-item>
              </text:list>
            </text:list-item>
            <text:list-item>
              <text:p text:style-name="Clause">You shall have sole responsibility for the legality, reliability, integrity, accuracy and quality of all Licensee Data. You hereby license us to use the Licensee Data for:</text:p>
              <text:list text:continue-numbering="true">
                <text:list-item>
                  <text:p text:style-name="SubClause">the proper performance of the<text:s/>Software.</text:p>
                </text:list-item>
                <text:list-item>
                  <text:p text:style-name="SubClause">The purposes set out in our Privacy Notice are<text:s/>described in condition<text:s/>8.</text:p>
                </text:list-item>
                <text:list-item>
                  <text:p text:style-name="SubClause">creation of<text:s/>aggregated and anonymous insights about cyber security, security controls and controls performance (Insights Data) for use for our own purposes; and</text:p>
                </text:list-item>
                <text:list-item>
                  <text:p text:style-name="SubClause">all other purposes relevant to the proper exercise of our rights and obligations under this agreement.</text:p>
                </text:list-item>
              </text:list>
            </text:list-item>
            <text:list-item>
              <text:p text:style-name="Clause">You undertake that:</text:p>
              <text:list text:continue-numbering="true">
                <text:list-item>
                  <text:p text:style-name="SubClause">the maximum number of Authorised Users that you authorise to access and use the Software and the Documents shall not exceed the number of User Subscriptions you have purchased from time to<text:s/>time.</text:p>
                </text:list-item>
                <text:list-item>
                  <text:p text:style-name="SubClause"><text:bookmark-start text:name="co_anchor_a694765_1"/><text:bookmark-end text:name="co_anchor_a694765_1"/>you will not allow or suffer any User Subscription to be used by more than one individual Authorised User unless it has been reassigned in its entirety to another individual Authorised User, in which case the prior Authorised User shall no longer have any right to access or use the Software and/or<text:s/>Documents.</text:p>
                </text:list-item>
                <text:list-item>
                  <text:p text:style-name="SubClause"><text:bookmark-start text:name="co_anchor_a718000_1"/><text:bookmark-end text:name="co_anchor_a718000_1"/>you<text:s/>shall<text:s/>permit the Licensor or the Licensor’s designated auditor to audit the<text:s/>Software<text:s/>to verify that your use of the Software and Documents does not exceed the total number of User Subscriptions purchased.<text:s/></text:p>
                </text:list-item>
                <text:list-item>
                  <text:p text:style-name="SubClause"><text:bookmark-start text:name="co_anchor_a748486_1"/><text:bookmark-end text:name="co_anchor_a748486_1"/>you shall supervise and control use of the Software and Documents and ensure they are used by your employees only in accordance with the terms of this Licence; and</text:p>
                </text:list-item>
                <text:list-item>
                  <text:p text:style-name="SubClause">you shall comply with all applicable technology control or export laws and regulations.</text:p>
                </text:list-item>
              </text:list>
            </text:list-item>
          </text:list>
        </text:list-item>
        <text:list-item>
          <text:p text:style-name="P12"> <text:bookmark-start text:name="co_anchor_a625060_1"/><text:bookmark-end text:name="co_anchor_a625060_1"/>RESTRICTIONS  </text:p>
          <text:list text:continue-numbering="true">
            <text:list-item>
              <text:p text:style-name="Clause"> <text:bookmark-start text:name="co_anchor_a607998_1"/><text:bookmark-end text:name="co_anchor_a607998_1"/>Except as expressly set out in this Licence or as permitted by any local law which is incapable of exclusion by agreement between the parties, you shall not:</text:p>
              <text:list text:continue-numbering="true">
                <text:list-item>
                  <text:p text:style-name="SubClause">attempt to copy, modify, duplicate, create derivative works from, frame, mirror, republish, download, display, transmit, or distribute all or any portion of the Software and/or Documents (as applicable) in any form or media or by any means; or</text:p>
                </text:list-item>
                <text:list-item>
                  <text:p text:style-name="SubClause">Attempt to de-compile, reverse compile, disassemble, reverse engineer or otherwise reduce to human-perceivable form all or any part of the<text:s/>Software.</text:p>
                </text:list-item>
                <text:list-item>
                  <text:p text:style-name="SubClause">Access all or any part of the Software or Documents to build a product or service which competes with the<text:s/>Software.</text:p>
                </text:list-item>
                <text:list-item>
                  <text:p text:style-name="SubClause">License, sell, rent, lease, transfer, assign, distribute, display, disclose, or otherwise commercially exploit, or otherwise make the Software or Documents available to any third party except the Authorised Users; or</text:p>
                </text:list-item>
                <text:list-item>
                  <text:p text:style-name="SubClause">attempt to obtain, or assist third parties in obtaining, access to the Software or Documents, other than as provided under this Licence.</text:p>
                </text:list-item>
              </text:list>
            </text:list-item>
          </text:list>
        </text:list-item>
        <text:list-item>
          <text:p text:style-name="P13"><text:bookmark-start text:name="co_anchor_a169180_1"/><text:bookmark-start text:name="co_anchor_a789944_1"/><text:bookmark-end text:name="co_anchor_a169180_1"/><text:bookmark-end text:name="co_anchor_a789944_1"/><text:soft-page-break/>INTELLECTUAL PROPERTY RIGHTS  </text:p>
          <text:list text:continue-numbering="true">
            <text:list-item>
              <text:p text:style-name="Clause"> <text:bookmark-start text:name="co_anchor_a815425_1"/><text:bookmark-end text:name="co_anchor_a815425_1"/>You acknowledge that all intellectual property rights in the Software,<text:s/>Documents<text:s/>and Insights Data<text:s/>anywhere in the world belong to us or our licensors, that rights in the Software and Documents are licensed (not sold) to you, and that you have no rights in, or to, the Software or the Documents other than the right to use them in accordance with the terms of this Licence.</text:p>
            </text:list-item>
            <text:list-item>
              <text:p text:style-name="Clause">You acknowledge that you have no right to have access to any Software in source code form.</text:p>
            </text:list-item>
          </text:list>
        </text:list-item>
        <text:list-item>
          <text:p text:style-name="P14"><text:bookmark-start text:name="co_anchor_a528447_1"/><text:bookmark-start text:name="co_anchor_a544077_1"/><text:bookmark-start text:name="co_anchor_a482632_1"/><text:bookmark-start text:name="co_anchor_a566158_1"/><text:bookmark-start text:name="co_anchor_a861946_1"/><text:bookmark-end text:name="co_anchor_a528447_1"/><text:bookmark-end text:name="co_anchor_a544077_1"/><text:bookmark-end text:name="co_anchor_a482632_1"/><text:bookmark-end text:name="co_anchor_a566158_1"/><text:bookmark-end text:name="co_anchor_a861946_1"/>LIMITATION OF LIABILITY  </text:p>
          <text:list text:continue-numbering="true">
            <text:list-item>
              <text:p text:style-name="Clause"><text:bookmark-start text:name="co_anchor_a997683_1"/><text:bookmark-end text:name="co_anchor_a997683_1"/>You accept responsibility for the selection of the<text:s/>Software<text:s/>to achieve your intended results and acknowledge that the Software and Documents have not been developed or designed to meet or support any individual requirements you have, including any<text:s/>cybersecurity<text:s/>requirements you might be subject to, or any regulated activity that you may be engaged in<text:s/>(Regulated Activity). If you use the<text:s/>Software<text:s/>for any Regulated Activity,<text:s/>you agree to comply with any requirements that apply to such Regulated Activity from time to time (including in any jurisdiction in which you operate or where the Regulated Activity is undertaken) and you shall defend, indemnify and hold us harmless against any loss or damage (including regulatory fines or penalties) costs (including legal fees) and expenses which we may suffer or incur as a result of your breach of this clause<text:s/>4.1.</text:p>
            </text:list-item>
            <text:list-item>
              <text:p text:style-name="Clause"><text:bookmark-start text:name="co_anchor_a747418_1"/><text:bookmark-end text:name="co_anchor_a747418_1"/>We shall not in any circumstances whatever be liable to you, whether in contract, tort (including negligence), breach of statutory duty, or otherwise, arising under or in connection with the Licence for:</text:p>
              <text:list text:continue-numbering="true">
                <text:list-item>
                  <text:p text:style-name="SubClause"><text:bookmark-start text:name="co_anchor_a422393_1"/><text:bookmark-end text:name="co_anchor_a422393_1"/>loss of profits, sales, business, or revenue;</text:p>
                </text:list-item>
                <text:list-item>
                  <text:p text:style-name="SubClause">business interruption;</text:p>
                </text:list-item>
                <text:list-item>
                  <text:p text:style-name="SubClause">loss of anticipated savings;</text:p>
                </text:list-item>
                <text:list-item>
                  <text:p text:style-name="SubClause">wasted expenditure;</text:p>
                </text:list-item>
                <text:list-item>
                  <text:p text:style-name="SubClause"><text:bookmark-start text:name="co_anchor_a853019_1"/><text:bookmark-end text:name="co_anchor_a853019_1"/>loss of business opportunity, goodwill or<text:s/>reputation,<text:s/>or</text:p>
                </text:list-item>
                <text:list-item>
                  <text:p text:style-name="SubClause">any special, indirect or consequential loss, damage, charges or expenses.</text:p>
                </text:list-item>
              </text:list>
            </text:list-item>
            <text:list-item>
              <text:p text:style-name="Clause">Other than the losses set out in<text:s/><text:a xlink:href="#co_anchor_a747418_1" office:target-frame-name="_top" xlink:show="replace">Condition<text:s/>4.</text:a>2<text:s/>(for which we are not liable), our maximum aggregate liability under or in connection with this Licence whether in contract, tort (including negligence) or otherwise, shall in all circumstances be limited to<text:s/>the actual amount paid to ARCO<text:s/>(whether direct or through an ARCO partner) in the 12 months preceding the date on which the claim arose,<text:s/>in consideration<text:s/>for the grant of<text:s/>the Licence to you.<text:s/>Nothing in this Licence shall limit or exclude our liability for:</text:p>
              <text:list text:continue-numbering="true">
                <text:list-item>
                  <text:p text:style-name="SubClause">death or personal injury resulting from our negligence;</text:p>
                </text:list-item>
                <text:list-item>
                  <text:p text:style-name="SubClause">fraud or fraudulent misrepresentation,<text:s/>or</text:p>
                </text:list-item>
                <text:list-item>
                  <text:p text:style-name="SubClause">any other liability that cannot be excluded or limited by English law.</text:p>
                </text:list-item>
              </text:list>
            </text:list-item>
            <text:list-item>
              <text:p text:style-name="Clause">This Licence sets out the full extent of our obligations and liabilities in respect of the supply of the Software and Documents. Except as expressly stated in this Licence, there are no conditions, warranties, representations or other terms, express or implied, that are binding on us. Any condition, warranty, representation or other term concerning the supply of the<text:s/>Software<text:s/>and Documents which might otherwise<text:s/><text:soft-page-break/>be implied into, or incorporated in, this Licence,<text:s/>whether by statute, common law or otherwise, is excluded to the fullest extent permitted by law.</text:p>
            </text:list-item>
          </text:list>
        </text:list-item>
        <text:list-item>
          <text:p text:style-name="P15">TERMINATION  </text:p>
          <text:list text:continue-numbering="true">
            <text:list-item>
              <text:p text:style-name="Clause"><text:bookmark-start text:name="co_anchor_a686547_1"/><text:bookmark-end text:name="co_anchor_a686547_1"/>We may terminate this Licence immediately by written notice to you if you commit a material or persistent breach of this Licence which you fail to remedy (if remediable) within 14 days after the service of written notice requiring you to do so.</text:p>
            </text:list-item>
            <text:list-item>
              <text:p text:style-name="Clause"><text:bookmark-start text:name="co_anchor_a892374_1"/><text:bookmark-end text:name="co_anchor_a892374_1"/>On termination for any reason:</text:p>
              <text:list text:continue-numbering="true">
                <text:list-item>
                  <text:p text:style-name="SubClause">all rights granted to you under this Licence shall cease;</text:p>
                </text:list-item>
                <text:list-item>
                  <text:p text:style-name="SubClause">you must immediately cease all activities authorised by this Licence; [and]</text:p>
                </text:list-item>
                <text:list-item>
                  <text:p text:style-name="SubClause">You must immediately and permanently delete or disable interfaces to the<text:s/>Software<text:s/>from all computer equipment in your possession and immediately destroy, delete or return to us (at our option) all copies of the Documents then in your possession, custody or control and, in the case of destruction or deletion, certify to us that you have done so.</text:p>
                </text:list-item>
              </text:list>
            </text:list-item>
          </text:list>
        </text:list-item>
        <text:list-item>
          <text:p text:style-name="P16"><text:bookmark-start text:name="co_anchor_a447767_1"/><text:bookmark-end text:name="co_anchor_a447767_1"/>COMMUNICATIONS BETWEEN US  </text:p>
          <text:list text:continue-numbering="true">
            <text:list-item>
              <text:p text:style-name="Clause"><text:bookmark-start text:name="co_anchor_a784773_1"/><text:bookmark-end text:name="co_anchor_a784773_1"/>We may update the terms of this Licence at any time on notice to you in accordance with<text:s/><text:a xlink:href="#co_anchor_a447767_1" office:target-frame-name="_top" xlink:show="replace">Condition 7</text:a>. Your continued use of the Software and Documents following the deemed receipt and service of the notice under<text:s/><text:a xlink:href="#co_anchor_a244490_1" office:target-frame-name="_top" xlink:show="replace">Condition 7.3</text:a><text:s/>shall constitute your acceptance<text:s/>of<text:s/>the terms of this Licence, as varied. If you do not wish to accept the terms of the Licence (as varied),<text:s/>you must immediately stop using and accessing the Software and Documents on the deemed receipt and service of the notice.</text:p>
            </text:list-item>
            <text:list-item>
              <text:p text:style-name="Clause">If we have to contact you, we will do so by email or by pre-paid post to the address you provided in accordance with your order form<text:s/>or<text:s/>registration<text:s/>for your use of the Software.</text:p>
            </text:list-item>
            <text:list-item>
              <text:p text:style-name="Clause"><text:bookmark-start text:name="co_anchor_a244490_1"/><text:bookmark-end text:name="co_anchor_a244490_1"/>Any notice:</text:p>
              <text:list text:continue-numbering="true">
                <text:list-item>
                  <text:p text:style-name="SubClause">Given by us to you will be deemed received and properly served 24 hours after it is first posted on our website, 24 hours after an email is sent, or three days after the date of posting of any letter,<text:s/>and</text:p>
                </text:list-item>
                <text:list-item>
                  <text:p text:style-name="SubClause">Given by you to us will be deemed received and properly served 24 hours after an email is sent or three days after the date of posting of any letter.</text:p>
                </text:list-item>
              </text:list>
            </text:list-item>
            <text:list-item>
              <text:p text:style-name="Clause"><text:span text:style-name="ClauseChar">In proving the service of any notice, it will be sufficient to prove, in the case of posting on our website, that</text:span><text:s/>the website was generally accessible to the public for a period of 24 hours after the first posting of the notice; in the case of a letter, that such letter was properly addressed, stamped and placed in the post to the address of the recipient given for these purposes; and, in the case of an email, that such email was sent to the email address of the recipient given for these purposes.</text:p>
            </text:list-item>
          </text:list>
        </text:list-item>
        <text:list-item>
          <text:p text:style-name="P17"><text:bookmark-start text:name="co_anchor_a640759_1"/><text:bookmark-start text:name="co_anchor_a880683_1"/><text:bookmark-end text:name="co_anchor_a640759_1"/><text:bookmark-end text:name="co_anchor_a880683_1"/>HOW WE MAY USE YOUR PERSONAL INFORMATION  </text:p>
          <text:list text:continue-numbering="true">
            <text:list-item>
              <text:p text:style-name="Clause">Under data protection legislation, we are required to provide you with certain information about who we are, how we process the personal data of those individuals who use the Software for what purposes and those individuals’ rights in relation to their personal data and how to exercise them. This information is provided in<text:s/>our Privacy Notice<text:s/>and is<text:s/>available at<text:s/>https://arcocyber.com/privacy-policy.<text:s/>Please take the time to review the information shared at the provided link.</text:p>
            </text:list-item>
            <text:list-item>
              <text:p text:style-name="Clause">We<text:s/>may also<text:s/>collect and process personal data<text:s/>from<text:s/>such of your systems<text:s/>that you<text:s/>permit the<text:s/>Software to have access to and to collect information from<text:s/>(Protected Data).<text:s/>Where this applies,<text:s/>we<text:s/>are a data processor<text:s/>for the Protected Data<text:s/>and<text:s/>shall:</text:p>
              <text:list text:continue-numbering="true">
                <text:list-item>
                  <text:p text:style-name="SubClause">Only process such Protected Data in accordance with<text:s/>your<text:s/>reasonable instructions;<text:s/></text:p>
                </text:list-item>
                <text:list-item>
                  <text:p text:style-name="SubClause">implement and maintain appropriate technical and organisational measures, taking account of the state of technical development and the nature of the processing, to protect the Protected Data against unauthorised or unlawful loss, destruction or alteration;</text:p>
                </text:list-item>
                <text:list-item>
                  <text:p text:style-name="SubClause">only appoint sub-processors under a written contract containing materially the same obligations as under this<text:s/>condition 7.2;</text:p>
                </text:list-item>
                <text:list-item>
                  <text:p text:style-name="SubClause">not permit any processing of any Protected Data by any agent, subcontractor or third party (except<text:s/>our<text:s/>or<text:s/>our<text:s/>sub-processors’<text:s/>own employees in the course of their employment that are subject to enforceable obligations of confidence<text:s/>regarding<text:s/>Protected Data);</text:p>
                </text:list-item>
                <text:list-item>
                  <text:p text:style-name="SubClause">not process or transfer directly or indirectly any Protected Data in or to any countries outside the UK or EEA without<text:s/>your<text:s/>prior written approval;</text:p>
                </text:list-item>
                <text:list-item>
                  <text:p text:style-name="SubClause">assist<text:s/>you<text:s/>(at<text:s/>your<text:s/>cost) in<text:s/>meeting your<text:s/>obligations pursuant to Articles 32 to 36 of the UK GDPR;</text:p>
                </text:list-item>
                <text:list-item>
                  <text:p text:style-name="SubClause">assist<text:s/>you<text:s/>(at<text:s/>your<text:s/>cost), in so far as this is possible,<text:s/>for the fulfilment of<text:s/>your<text:s/>obligations to respond to requests for exercising individual’s rights under the UK GDPR in respect of Protected Data and</text:p>
                </text:list-item>
                <text:list-item>
                  <text:p text:style-name="SubClause">make available reasonable information that is in<text:s/>our<text:s/>possession and control to demonstrate<text:s/>our<text:s/>compliance with this<text:s/>condition 7.2.</text:p>
                </text:list-item>
              </text:list>
            </text:list-item>
          </text:list>
        </text:list-item>
      </text:list>
      <text:p text:style-name="P18"/>
      <text:list text:style-name="LFO68" text:continue-numbering="true">
        <text:list-item>
          <text:p text:style-name="P19"><text:bookmark-start text:name="co_anchor_a926124_1"/><text:bookmark-end text:name="co_anchor_a926124_1"/>OTHER IMPORTANT TERMS  </text:p>
          <text:list text:continue-numbering="true">
            <text:list-item>
              <text:p text:style-name="Clause">We may transfer our rights and obligations under this Licence to another organisation, but this will not affect your rights or our obligations under this Licence.</text:p>
            </text:list-item>
            <text:list-item>
              <text:p text:style-name="Clause">You may only transfer your rights or your obligations under this Licence to another person if we agree in writing.</text:p>
            </text:list-item>
            <text:list-item>
              <text:p text:style-name="Clause">This Licence constitutes the entire agreement between us and supersedes and extinguishes all previous and contemporaneous agreements, promises, assurances and understandings between us, whether written or oral, relating to its subject matter.</text:p>
            </text:list-item>
            <text:list-item>
              <text:p text:style-name="Clause">You acknowledge that in<text:s/>entering<text:s/>this Licence,<text:s/>you do not rely on and shall have no remedies in respect of any statement, representation, assurance or warranty (whether made innocently or negligently) that is not set out in this Licence [or any document expressly referred to in it].</text:p>
            </text:list-item>
            <text:list-item>
              <text:p text:style-name="Clause">You agree that you shall have no claim for innocent or negligent misrepresentation or negligent<text:s/>misstatement based on any statement in this Licence [or any document expressly referred to in it]. </text:p>
            </text:list-item>
            <text:list-item>
              <text:p text:style-name="Clause"> A waiver of any right or remedy is only effective if given in writing.</text:p>
            </text:list-item>
            <text:list-item>
              <text:p text:style-name="Clause">A delay or failure to exercise, or the single or partial exercise of, any right or remedy shall not waive that or<text:s/><text:soft-page-break/>any other right or remedy, nor shall it prevent or restrict the further exercise of that or any other right or remedy.</text:p>
            </text:list-item>
            <text:list-item>
              <text:p text:style-name="Clause">Each of the conditions of this Licence operates separately. If any court or competent authority decides that any of them are unlawful or unenforceable, the remaining conditions will remain in full force and effect.</text:p>
            </text:list-item>
            <text:list-item>
              <text:p text:style-name="Clause">This Licence, its subject matter,<text:s/>and its formation (and any non-contractual disputes or claims) are governed by English law. We both irrevocably agree to the exclusive jurisdiction of the courts of England and Wales. <text:bookmark-start text:name="kh_relatedContentOffset_1"/><text:bookmark-end text:name="kh_relatedContentOffset_1"/></text:p>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Normal" style:display-name="Normal" style:family="paragraph">
      <style:paragraph-properties fo:margin-bottom="0.1111in" fo:line-height="107%"/>
      <style:text-properties fo:font-size="11pt" style:font-size-asian="11pt" style:font-size-complex="11pt"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ClauseHeading" style:display-name="Clause Heading" style:family="paragraph" style:parent-style-name="Normal" style:list-style-name="LFO68">
      <style:paragraph-properties fo:widows="0" fo:orphans="0" style:text-autospace="none" fo:text-align="justify" fo:margin-top="0.0833in" fo:margin-bottom="0.0833in" fo:line-height="100%"/>
      <style:text-properties style:font-name-complex="Calibri" fo:color="#000000" fo:hyphenate="false"/>
    </style:style>
    <style:style style:name="Clause" style:display-name="Clause" style:family="paragraph" style:parent-style-name="Normal" style:list-style-name="LFO68">
      <style:paragraph-properties fo:widows="0" fo:orphans="0" style:text-autospace="none" fo:text-align="justify" fo:margin-top="0.0833in" fo:margin-bottom="0.0833in" fo:line-height="100%"/>
      <style:text-properties style:font-name-complex="Calibri" fo:color="#000000" fo:hyphenate="false"/>
    </style:style>
    <style:style style:name="ClauseHeadingChar" style:display-name="Clause Heading Char" style:family="text">
      <style:text-properties style:font-name-complex="Calibri" fo:color="#000000"/>
    </style:style>
    <style:style style:name="SubClause" style:display-name="Sub Clause" style:family="paragraph" style:parent-style-name="Normal" style:list-style-name="LFO68">
      <style:paragraph-properties fo:widows="0" fo:orphans="0" style:text-autospace="none" fo:text-align="justify" fo:margin-top="0.0833in" fo:margin-bottom="0.0833in" fo:line-height="100%"/>
      <style:text-properties style:font-name-complex="Calibri" fo:color="#000000" fo:hyphenate="false"/>
    </style:style>
    <style:style style:name="ClauseChar" style:display-name="Clause Char" style:family="text">
      <style:text-properties style:font-name-complex="Calibri" fo:color="#000000"/>
    </style:style>
    <style:style style:name="SubSubClause" style:display-name="Sub Sub Clause" style:family="paragraph" style:parent-style-name="Normal" style:list-style-name="LFO68">
      <style:paragraph-properties fo:widows="0" fo:orphans="0" style:text-autospace="none" fo:text-align="justify" fo:margin-top="0.0833in" fo:margin-bottom="0.0833in" fo:line-height="100%"/>
      <style:text-properties style:font-name-complex="Calibri" fo:color="#000000" fo:hyphenate="false"/>
    </style:style>
    <style:style style:name="SubClauseChar" style:display-name="Sub Clause Char" style:family="text">
      <style:text-properties style:font-name-complex="Calibri" fo:color="#000000"/>
    </style:style>
    <style:style style:name="CommentReference" style:display-name="Comment Reference" style:family="text">
      <style:text-properties fo:font-size="8pt" style:font-size-asian="8pt" style:font-size-complex="8pt"/>
    </style:style>
    <style:style style:name="SubSubClauseChar" style:display-name="Sub Sub Clause Char" style:family="text">
      <style:text-properties style:font-name-complex="Calibri" fo:color="#000000"/>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text-properties fo:font-weight="bold" style:font-weight-asian="bold" style:font-weight-complex="bold" fo:font-size="10pt" style:font-size-asian="10pt" style:font-size-complex="10pt"/>
    </style:style>
    <style:style style:name="Revision" style:display-name="Revision" style:family="paragraph">
      <style:text-properties fo:font-size="11pt" style:font-size-asian="11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mplex="Times New Roman"/>
    </style:style>
    <style:style style:name="WW_CharLFO2LVL1" style:family="text">
      <style:text-properties style:font-name-complex="Times New Roman"/>
    </style:style>
    <style:style style:name="WW_CharLFO3LVL1" style:family="text">
      <style:text-properties style:font-name-complex="Times New Roman"/>
    </style:style>
    <style:style style:name="WW_CharLFO4LVL1" style:family="text">
      <style:text-properties style:font-name-complex="Times New Roman"/>
    </style:style>
    <style:style style:name="WW_CharLFO5LVL1" style:family="text">
      <style:text-properties style:font-name-complex="Times New Roman"/>
    </style:style>
    <style:style style:name="WW_CharLFO6LVL1" style:family="text">
      <style:text-properties style:font-name-complex="Times New Roman"/>
    </style:style>
    <style:style style:name="WW_CharLFO7LVL1" style:family="text">
      <style:text-properties style:font-name-complex="Times New Roman"/>
    </style:style>
    <style:style style:name="WW_CharLFO8LVL1" style:family="text">
      <style:text-properties style:font-name-complex="Times New Roman"/>
    </style:style>
    <style:style style:name="WW_CharLFO9LVL1" style:family="text">
      <style:text-properties style:font-name-complex="Times New Roman"/>
    </style:style>
    <style:style style:name="WW_CharLFO10LVL1" style:family="text">
      <style:text-properties style:font-name-complex="Times New Roman"/>
    </style:style>
    <style:style style:name="WW_CharLFO11LVL1" style:family="text">
      <style:text-properties style:font-name-complex="Times New Roman"/>
    </style:style>
    <style:style style:name="WW_CharLFO12LVL1" style:family="text">
      <style:text-properties style:font-name-complex="Times New Roman"/>
    </style:style>
    <style:style style:name="WW_CharLFO13LVL1" style:family="text">
      <style:text-properties style:font-name-complex="Times New Roman"/>
    </style:style>
    <style:style style:name="WW_CharLFO14LVL1" style:family="text">
      <style:text-properties style:font-name-complex="Times New Roman"/>
    </style:style>
    <style:style style:name="WW_CharLFO15LVL1" style:family="text">
      <style:text-properties style:font-name-complex="Times New Roman"/>
    </style:style>
    <style:style style:name="WW_CharLFO16LVL1" style:family="text">
      <style:text-properties style:font-name-complex="Times New Roman"/>
    </style:style>
    <style:style style:name="WW_CharLFO17LVL1" style:family="text">
      <style:text-properties style:font-name-complex="Times New Roman"/>
    </style:style>
    <style:style style:name="WW_CharLFO18LVL1" style:family="text">
      <style:text-properties style:font-name-complex="Times New Roman"/>
    </style:style>
    <style:style style:name="WW_CharLFO19LVL1" style:family="text">
      <style:text-properties style:font-name-complex="Times New Roman"/>
    </style:style>
    <style:style style:name="WW_CharLFO20LVL1" style:family="text">
      <style:text-properties style:font-name-complex="Times New Roman"/>
    </style:style>
    <style:style style:name="WW_CharLFO21LVL1" style:family="text">
      <style:text-properties style:font-name-complex="Times New Roman"/>
    </style:style>
    <style:style style:name="WW_CharLFO22LVL1" style:family="text">
      <style:text-properties style:font-name-complex="Times New Roman"/>
    </style:style>
    <style:style style:name="WW_CharLFO23LVL1" style:family="text">
      <style:text-properties style:font-name-complex="Times New Roman"/>
    </style:style>
    <style:style style:name="WW_CharLFO24LVL1" style:family="text">
      <style:text-properties style:font-name-complex="Times New Roman"/>
    </style:style>
    <style:style style:name="WW_CharLFO25LVL1" style:family="text">
      <style:text-properties style:font-name-complex="Times New Roman"/>
    </style:style>
    <style:style style:name="WW_CharLFO26LVL1" style:family="text">
      <style:text-properties style:font-name-complex="Times New Roman"/>
    </style:style>
    <style:style style:name="WW_CharLFO27LVL1" style:family="text">
      <style:text-properties style:font-name-complex="Times New Roman"/>
    </style:style>
    <style:style style:name="WW_CharLFO28LVL1" style:family="text">
      <style:text-properties style:font-name-complex="Times New Roman"/>
    </style:style>
    <style:style style:name="WW_CharLFO29LVL1" style:family="text">
      <style:text-properties style:font-name-complex="Times New Roman"/>
    </style:style>
    <style:style style:name="WW_CharLFO30LVL1" style:family="text">
      <style:text-properties style:font-name-complex="Times New Roman"/>
    </style:style>
    <style:style style:name="WW_CharLFO31LVL1" style:family="text">
      <style:text-properties style:font-name-complex="Times New Roman"/>
    </style:style>
    <style:style style:name="WW_CharLFO32LVL1" style:family="text">
      <style:text-properties style:font-name-complex="Times New Roman"/>
    </style:style>
    <style:style style:name="WW_CharLFO33LVL1" style:family="text">
      <style:text-properties style:font-name-complex="Times New Roman"/>
    </style:style>
    <style:style style:name="WW_CharLFO34LVL1" style:family="text">
      <style:text-properties style:font-name-complex="Times New Roman"/>
    </style:style>
    <style:style style:name="WW_CharLFO35LVL1" style:family="text">
      <style:text-properties style:font-name-complex="Times New Roman"/>
    </style:style>
    <style:style style:name="WW_CharLFO36LVL1" style:family="text">
      <style:text-properties style:font-name-complex="Times New Roman"/>
    </style:style>
    <style:style style:name="WW_CharLFO37LVL1" style:family="text">
      <style:text-properties style:font-name-complex="Times New Roman"/>
    </style:style>
    <style:style style:name="WW_CharLFO38LVL1" style:family="text">
      <style:text-properties style:font-name-complex="Times New Roman"/>
    </style:style>
    <style:style style:name="WW_CharLFO39LVL1" style:family="text">
      <style:text-properties style:font-name-complex="Times New Roman"/>
    </style:style>
    <style:style style:name="WW_CharLFO40LVL1" style:family="text">
      <style:text-properties style:font-name-complex="Times New Roman"/>
    </style:style>
    <style:style style:name="WW_CharLFO41LVL1" style:family="text">
      <style:text-properties style:font-name-complex="Times New Roman"/>
    </style:style>
    <style:style style:name="WW_CharLFO42LVL1" style:family="text">
      <style:text-properties style:font-name-complex="Times New Roman"/>
    </style:style>
    <style:style style:name="WW_CharLFO43LVL1" style:family="text">
      <style:text-properties style:font-name-complex="Times New Roman"/>
    </style:style>
    <style:style style:name="WW_CharLFO44LVL1" style:family="text">
      <style:text-properties style:font-name-complex="Times New Roman"/>
    </style:style>
    <style:style style:name="WW_CharLFO45LVL1" style:family="text">
      <style:text-properties style:font-name-complex="Times New Roman"/>
    </style:style>
    <style:style style:name="WW_CharLFO46LVL1" style:family="text">
      <style:text-properties style:font-name-complex="Times New Roman"/>
    </style:style>
    <style:style style:name="WW_CharLFO47LVL1" style:family="text">
      <style:text-properties style:font-name-complex="Times New Roman"/>
    </style:style>
    <style:style style:name="WW_CharLFO48LVL1" style:family="text">
      <style:text-properties style:font-name-complex="Times New Roman"/>
    </style:style>
    <style:style style:name="WW_CharLFO49LVL1" style:family="text">
      <style:text-properties style:font-name-complex="Times New Roman"/>
    </style:style>
    <style:style style:name="WW_CharLFO50LVL1" style:family="text">
      <style:text-properties style:font-name-complex="Times New Roman"/>
    </style:style>
    <style:style style:name="WW_CharLFO51LVL1" style:family="text">
      <style:text-properties style:font-name-complex="Times New Roman"/>
    </style:style>
    <style:style style:name="WW_CharLFO52LVL1" style:family="text">
      <style:text-properties style:font-name-complex="Times New Roman"/>
    </style:style>
    <style:style style:name="WW_CharLFO53LVL1" style:family="text">
      <style:text-properties style:font-name-complex="Times New Roman"/>
    </style:style>
    <style:style style:name="WW_CharLFO54LVL1" style:family="text">
      <style:text-properties style:font-name-complex="Times New Roman"/>
    </style:style>
    <style:style style:name="WW_CharLFO55LVL1" style:family="text">
      <style:text-properties style:font-name-complex="Times New Roman"/>
    </style:style>
    <style:style style:name="WW_CharLFO56LVL1" style:family="text">
      <style:text-properties style:font-name-complex="Times New Roman"/>
    </style:style>
    <style:style style:name="WW_CharLFO57LVL1" style:family="text">
      <style:text-properties style:font-name-complex="Times New Roman"/>
    </style:style>
    <style:style style:name="WW_CharLFO58LVL1" style:family="text">
      <style:text-properties style:font-name-complex="Times New Roman"/>
    </style:style>
    <style:style style:name="WW_CharLFO59LVL1" style:family="text">
      <style:text-properties style:font-name-complex="Times New Roman"/>
    </style:style>
    <style:style style:name="WW_CharLFO60LVL1" style:family="text">
      <style:text-properties style:font-name-complex="Times New Roman"/>
    </style:style>
    <style:style style:name="WW_CharLFO61LVL1" style:family="text">
      <style:text-properties style:font-name-complex="Times New Roman"/>
    </style:style>
    <style:style style:name="WW_CharLFO62LVL1" style:family="text">
      <style:text-properties style:font-name-complex="Times New Roman"/>
    </style:style>
    <style:style style:name="WW_CharLFO63LVL1" style:family="text">
      <style:text-properties style:font-name-complex="Times New Roman"/>
    </style:style>
    <style:style style:name="WW_CharLFO64LVL1" style:family="text">
      <style:text-properties style:font-name-complex="Times New Roman"/>
    </style:style>
    <style:style style:name="WW_CharLFO65LVL1" style:family="text">
      <style:text-properties style:font-name-complex="Times New Roman"/>
    </style:style>
    <style:style style:name="WW_CharLFO66LVL1" style:family="text">
      <style:text-properties style:font-name-complex="Times New Roman"/>
    </style:style>
    <text:list-style style:name="LFO68">
      <text:list-level-style-number text:level="1" style:num-suffix="." style:num-list-format-name="NLF2"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list-format-name="NLF2" style:num-format="1" text:display-levels="2">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3" style:num-prefix="(" style:num-suffix=")" style:num-list-format-name="NLF2" style:num-format="a" style:num-letter-sync="true">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4" style:num-prefix="(" style:num-suffix=")" style:num-list-format-name="NLF2" style:num-format="i">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5" style:num-prefix="("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2"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2"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2"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69LVL1" style:family="text">
      <style:text-properties style:font-name="Symbol"/>
    </style:style>
    <style:style style:name="WW_CharLFO69LVL2" style:family="text">
      <style:text-properties style:font-name="Courier New" style:font-name-complex="Courier New"/>
    </style:style>
    <style:style style:name="WW_CharLFO69LVL3" style:family="text">
      <style:text-properties style:font-name="Wingdings"/>
    </style:style>
    <style:style style:name="WW_CharLFO69LVL4" style:family="text">
      <style:text-properties style:font-name="Symbol"/>
    </style:style>
    <style:style style:name="WW_CharLFO69LVL5" style:family="text">
      <style:text-properties style:font-name="Courier New" style:font-name-complex="Courier New"/>
    </style:style>
    <style:style style:name="WW_CharLFO69LVL6" style:family="text">
      <style:text-properties style:font-name="Wingdings"/>
    </style:style>
    <style:style style:name="WW_CharLFO69LVL7" style:family="text">
      <style:text-properties style:font-name="Symbol"/>
    </style:style>
    <style:style style:name="WW_CharLFO69LVL8" style:family="text">
      <style:text-properties style:font-name="Courier New" style:font-name-complex="Courier New"/>
    </style:style>
    <style:style style:name="WW_CharLFO69LVL9" style:family="text">
      <style:text-properties style:font-name="Wingdings"/>
    </style:style>
    <style:style style:name="WW_CharLFO70LVL1" style:family="text">
      <style:text-properties style:font-name="Symbol"/>
    </style:style>
    <style:style style:name="WW_CharLFO70LVL2" style:family="text">
      <style:text-properties style:font-name="Courier New" style:font-name-complex="Courier New"/>
    </style:style>
    <style:style style:name="WW_CharLFO70LVL3" style:family="text">
      <style:text-properties style:font-name="Wingdings"/>
    </style:style>
    <style:style style:name="WW_CharLFO70LVL4" style:family="text">
      <style:text-properties style:font-name="Symbol"/>
    </style:style>
    <style:style style:name="WW_CharLFO70LVL5" style:family="text">
      <style:text-properties style:font-name="Courier New" style:font-name-complex="Courier New"/>
    </style:style>
    <style:style style:name="WW_CharLFO70LVL6" style:family="text">
      <style:text-properties style:font-name="Wingdings"/>
    </style:style>
    <style:style style:name="WW_CharLFO70LVL7" style:family="text">
      <style:text-properties style:font-name="Symbol"/>
    </style:style>
    <style:style style:name="WW_CharLFO70LVL8" style:family="text">
      <style:text-properties style:font-name="Courier New" style:font-name-complex="Courier New"/>
    </style:style>
    <style:style style:name="WW_CharLFO70LVL9" style:family="text">
      <style:text-properties style:font-name="Wingdings"/>
    </style:style>
    <style:style style:name="WW_CharLFO71LVL1" style:family="text">
      <style:text-properties style:font-name="Symbol"/>
    </style:style>
    <style:style style:name="WW_CharLFO71LVL2" style:family="text">
      <style:text-properties style:font-name="Courier New" style:font-name-complex="Courier New"/>
    </style:style>
    <style:style style:name="WW_CharLFO71LVL3" style:family="text">
      <style:text-properties style:font-name="Wingdings"/>
    </style:style>
    <style:style style:name="WW_CharLFO71LVL4" style:family="text">
      <style:text-properties style:font-name="Symbol"/>
    </style:style>
    <style:style style:name="WW_CharLFO71LVL5" style:family="text">
      <style:text-properties style:font-name="Courier New" style:font-name-complex="Courier New"/>
    </style:style>
    <style:style style:name="WW_CharLFO71LVL6" style:family="text">
      <style:text-properties style:font-name="Wingdings"/>
    </style:style>
    <style:style style:name="WW_CharLFO71LVL7" style:family="text">
      <style:text-properties style:font-name="Symbol"/>
    </style:style>
    <style:style style:name="WW_CharLFO71LVL8" style:family="text">
      <style:text-properties style:font-name="Courier New" style:font-name-complex="Courier New"/>
    </style:style>
    <style:style style:name="WW_CharLFO71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
      <text:list-level-style-number text:level="1" text:style-name="WW_CharLFO3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
      <text:list-level-style-number text:level="1" text:style-name="WW_CharLFO4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
      <text:list-level-style-number text:level="1" text:style-name="WW_CharLFO5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6">
      <text:list-level-style-number text:level="1" text:style-name="WW_CharLFO6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7">
      <text:list-level-style-number text:level="1" text:style-name="WW_CharLFO7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8">
      <text:list-level-style-number text:level="1" text:style-name="WW_CharLFO8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9">
      <text:list-level-style-number text:level="1" text:style-name="WW_CharLFO9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0">
      <text:list-level-style-number text:level="1" text:style-name="WW_CharLFO10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1">
      <text:list-level-style-number text:level="1" text:style-name="WW_CharLFO11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2">
      <text:list-level-style-number text:level="1" text:style-name="WW_CharLFO12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3">
      <text:list-level-style-number text:level="1" text:style-name="WW_CharLFO13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4">
      <text:list-level-style-number text:level="1" text:style-name="WW_CharLFO14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5">
      <text:list-level-style-number text:level="1" text:style-name="WW_CharLFO15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6">
      <text:list-level-style-number text:level="1" text:style-name="WW_CharLFO16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7">
      <text:list-level-style-number text:level="1" text:style-name="WW_CharLFO17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8">
      <text:list-level-style-number text:level="1" text:style-name="WW_CharLFO18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19">
      <text:list-level-style-number text:level="1" text:style-name="WW_CharLFO19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0">
      <text:list-level-style-number text:level="1" text:style-name="WW_CharLFO20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1">
      <text:list-level-style-number text:level="1" text:style-name="WW_CharLFO21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2">
      <text:list-level-style-number text:level="1" text:style-name="WW_CharLFO22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3">
      <text:list-level-style-number text:level="1" text:style-name="WW_CharLFO23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4">
      <text:list-level-style-number text:level="1" text:style-name="WW_CharLFO24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5">
      <text:list-level-style-number text:level="1" text:style-name="WW_CharLFO25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6">
      <text:list-level-style-number text:level="1" text:style-name="WW_CharLFO26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7">
      <text:list-level-style-number text:level="1" text:style-name="WW_CharLFO27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8">
      <text:list-level-style-number text:level="1" text:style-name="WW_CharLFO28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29">
      <text:list-level-style-number text:level="1" text:style-name="WW_CharLFO29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0">
      <text:list-level-style-number text:level="1" text:style-name="WW_CharLFO30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1">
      <text:list-level-style-number text:level="1" text:style-name="WW_CharLFO31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2">
      <text:list-level-style-number text:level="1" text:style-name="WW_CharLFO32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3">
      <text:list-level-style-number text:level="1" text:style-name="WW_CharLFO33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4">
      <text:list-level-style-number text:level="1" text:style-name="WW_CharLFO34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5">
      <text:list-level-style-number text:level="1" text:style-name="WW_CharLFO35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6">
      <text:list-level-style-number text:level="1" text:style-name="WW_CharLFO36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7">
      <text:list-level-style-number text:level="1" text:style-name="WW_CharLFO37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8">
      <text:list-level-style-number text:level="1" text:style-name="WW_CharLFO38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39">
      <text:list-level-style-number text:level="1" text:style-name="WW_CharLFO39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0">
      <text:list-level-style-number text:level="1" text:style-name="WW_CharLFO40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1">
      <text:list-level-style-number text:level="1" text:style-name="WW_CharLFO41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2">
      <text:list-level-style-number text:level="1" text:style-name="WW_CharLFO42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3">
      <text:list-level-style-number text:level="1" text:style-name="WW_CharLFO43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4">
      <text:list-level-style-number text:level="1" text:style-name="WW_CharLFO44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5">
      <text:list-level-style-number text:level="1" text:style-name="WW_CharLFO45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6">
      <text:list-level-style-number text:level="1" text:style-name="WW_CharLFO46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7">
      <text:list-level-style-number text:level="1" text:style-name="WW_CharLFO47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8">
      <text:list-level-style-number text:level="1" text:style-name="WW_CharLFO48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9">
      <text:list-level-style-number text:level="1" text:style-name="WW_CharLFO49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0">
      <text:list-level-style-number text:level="1" text:style-name="WW_CharLFO50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1">
      <text:list-level-style-number text:level="1" text:style-name="WW_CharLFO51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2">
      <text:list-level-style-number text:level="1" text:style-name="WW_CharLFO52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3">
      <text:list-level-style-number text:level="1" text:style-name="WW_CharLFO53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4">
      <text:list-level-style-number text:level="1" text:style-name="WW_CharLFO54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5">
      <text:list-level-style-number text:level="1" text:style-name="WW_CharLFO55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6">
      <text:list-level-style-number text:level="1" text:style-name="WW_CharLFO56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7">
      <text:list-level-style-number text:level="1" text:style-name="WW_CharLFO57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8">
      <text:list-level-style-number text:level="1" text:style-name="WW_CharLFO58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59">
      <text:list-level-style-number text:level="1" text:style-name="WW_CharLFO59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60">
      <text:list-level-style-number text:level="1" text:style-name="WW_CharLFO60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61">
      <text:list-level-style-number text:level="1" text:style-name="WW_CharLFO61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62">
      <text:list-level-style-number text:level="1" text:style-name="WW_CharLFO62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63">
      <text:list-level-style-number text:level="1" text:style-name="WW_CharLFO63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64">
      <text:list-level-style-number text:level="1" text:style-name="WW_CharLFO64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65">
      <text:list-level-style-number text:level="1" text:style-name="WW_CharLFO65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66">
      <text:list-level-style-number text:level="1" text:style-name="WW_CharLFO66LVL1" style:num-prefix="•" style:num-list-format-name="NLF0" style:num-format="1" text:start-value="0">
        <style:list-level-properties text:list-level-position-and-space-mode="label-alignment">
          <style:list-level-label-alignment text:label-followed-by="listtab"/>
        </style:list-level-properties>
      </text:list-level-style-number>
    </text:list-style>
    <text:list-style style:name="LFO67">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9">
      <text:list-level-style-bullet text:level="1" text:style-name="WW_CharLFO6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0">
      <text:list-level-style-bullet text:level="1" text:style-name="WW_CharLFO7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1">
      <text:list-level-style-bullet text:level="1" text:style-name="WW_CharLFO7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0.75in" fo:margin-bottom="0.5in" fo:margin-right="0.75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5in"/>
      </style:footer-style>
    </style:page-layout>
    <style:style style:name="P2" style:parent-style-name="Normal" style:family="paragraph">
      <style:paragraph-properties fo:widows="0" fo:orphans="0" style:text-autospace="none" fo:margin-bottom="0in" fo:line-height="100%"/>
      <style:text-properties style:font-name="Arial" style:font-name-complex="Arial" fo:font-size="12pt" style:font-size-asian="12pt" style:font-size-complex="12pt"/>
    </style:style>
    <style:style style:name="P3" style:parent-style-name="Normal" style:family="paragraph">
      <style:paragraph-properties fo:widows="0" fo:orphans="0" style:text-autospace="none" fo:margin-bottom="0in" fo:line-height="100%"/>
      <style:text-properties style:font-name="Arial" style:font-name-complex="Arial" fo:font-size="12pt" style:font-size-asian="12pt" style:font-size-complex="12pt"/>
    </style:style>
  </office:automatic-styles>
  <office:master-styles>
    <style:master-page style:name="MP0" style:page-layout-name="PL0">
      <style:header>
        <text:p text:style-name="P2"/>
      </style:header>
      <style:footer>
        <text:p text:style-name="P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Sean Huggett</meta:initial-creator>
    <dc:creator>Charles Harrison</dc:creator>
    <meta:creation-date>2026-01-12T13:35:00Z</meta:creation-date>
    <dc:date>2026-01-12T13:36:00Z</dc:date>
    <meta:template xlink:href="Normal" xlink:type="simple"/>
    <meta:editing-cycles>2</meta:editing-cycles>
    <meta:editing-duration>PT60S</meta:editing-duration>
    <meta:user-defined meta:name="ContentTypeId">0x01010098BFBBB7828D0341B10B5FDE7E3D98EF</meta:user-defined>
    <meta:document-statistic meta:page-count="6" meta:paragraph-count="29" meta:word-count="2204" meta:character-count="14741" meta:row-count="104" meta:non-whitespace-character-count="12566"/>
  </office:meta>
</office:document-meta>
</file>