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fo:background-color="#E8E8E8"/>
      <style:text-properties fo:font-weight="bold" style:font-weight-asian="bold" style:font-weight-complex="bold"/>
    </style:style>
    <style:style style:name="ce4" style:family="table-cell" style:parent-style-name="Default" style:data-style-name="N36">
      <style:table-cell-properties fo:background-color="#E8E8E8"/>
      <style:text-properties fo:font-weight="bold" style:font-weight-asian="bold" style:font-weight-complex="bold"/>
    </style:style>
    <style:style style:name="ce5" style:family="table-cell" style:parent-style-name="Default" style:data-style-name="N36"/>
    <style:style style:name="co1" style:family="table-column">
      <style:table-column-properties fo:break-before="auto" style:column-width="5.20347222222222cm" style:use-optimal-column-width="true"/>
    </style:style>
    <style:style style:name="co2" style:family="table-column">
      <style:table-column-properties fo:break-before="auto" style:column-width="2.36361111111111cm"/>
    </style:style>
    <style:style style:name="co3" style:family="table-column">
      <style:table-column-properties fo:break-before="auto" style:column-width="17.5330555555556cm" style:use-optimal-column-width="true"/>
    </style:style>
    <style:style style:name="co4" style:family="table-column">
      <style:table-column-properties fo:break-before="auto" style:column-width="4.55083333333333cm" style:use-optimal-column-width="true"/>
    </style:style>
    <style:style style:name="co5" style:family="table-column">
      <style:table-column-properties fo:break-before="auto" style:column-width="3.33375cm" style:use-optimal-column-width="true"/>
    </style:style>
    <style:style style:name="co6" style:family="table-column">
      <style:table-column-properties fo:break-before="auto" style:column-width="1.71097222222222cm"/>
    </style:style>
    <style:style style:name="co7" style:family="table-column">
      <style:table-column-properties fo:break-before="auto" style:column-width="24.4122222222222cm"/>
    </style:style>
    <style:style style:name="co8" style:family="table-column">
      <style:table-column-properties fo:break-before="auto" style:column-width="3.72180555555556cm" style:use-optimal-column-width="true"/>
    </style:style>
    <style:style style:name="ro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5"/>
        <table:table-column table:style-name="co6" table:default-cell-style-name="ce1"/>
        <table:table-column table:style-name="co7" table:default-cell-style-name="ce1"/>
        <table:table-column table:style-name="co8" table:default-cell-style-name="ce1"/>
        <table:table-column table:style-name="co6" table:number-columns-repeated="16376" table:default-cell-style-name="ce1"/>
        <table:table-row table:style-name="ro1">
          <table:table-cell office:value-type="string" table:style-name="ce3">
            <text:p>Business Unit</text:p>
          </table:table-cell>
          <table:table-cell office:value-type="string" table:style-name="ce3">
            <text:p>Product Code</text:p>
          </table:table-cell>
          <table:table-cell office:value-type="string" table:style-name="ce3">
            <text:p>Product Name</text:p>
          </table:table-cell>
          <table:table-cell office:value-type="string" table:style-name="ce3">
            <text:p>Meter</text:p>
          </table:table-cell>
          <table:table-cell office:value-type="string" table:style-name="ce4">
            <text:p>Price per month (£)</text:p>
          </table:table-cell>
          <table:table-cell office:value-type="string" table:style-name="ce3">
            <text:p>Lifecycle</text:p>
          </table:table-cell>
          <table:table-cell office:value-type="string" table:style-name="ce3">
            <text:p>Product Description</text:p>
          </table:table-cell>
          <table:table-cell office:value-type="string" table:style-name="ce3">
            <text:p>Workflow</text:p>
          </table:table-cell>
          <table:table-cell table:number-columns-repeated="16376"/>
        </table:table-row>
        <table:table-row table:style-name="ro1">
          <table:table-cell office:value-type="string" table:style-name="ce2">
            <text:p>AI Platform Foundations</text:p>
          </table:table-cell>
          <table:table-cell office:value-type="string" table:style-name="ce1">
            <text:p>PROD21095</text:p>
          </table:table-cell>
          <table:table-cell office:value-type="string" table:style-name="ce1">
            <text:p>Additional 1TB Capacity - Shared Environment</text:p>
          </table:table-cell>
          <table:table-cell table:style-name="ce1"/>
          <table:table-cell office:value-type="currency" office:value="1012.5000000000001" table:style-name="ce5">
            <text:p><text:s/>£1,012.50<text:s/></text:p>
          </table:table-cell>
          <table:table-cell office:value-type="string" table:style-name="ce1">
            <text:p>General Availability</text:p>
          </table:table-cell>
          <table:table-cell office:value-type="string" table:style-name="ce1">
            <text:p>Additional 1TB of storage within a logical single-tenant architecture on multi-tenant cloud infrastructure that is logically and physically separate from ServiceNow’s corporate infrastructure. This additional 1TB storage covers any overages in excess of the storage limit of Customer's production and non-production instances that are within the shared cloud infrastructur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1223</text:p>
          </table:table-cell>
          <table:table-cell office:value-type="string" table:style-name="ce1">
            <text:p>Additional Assist Pack - 500K Assists</text:p>
          </table:table-cell>
          <table:table-cell office:value-type="string" table:style-name="ce1">
            <text:p>Assist</text:p>
          </table:table-cell>
          <table:table-cell office:value-type="currency" office:value="10125" table:style-name="ce5">
            <text:p><text:s/>£10,125.00<text:s/></text:p>
          </table:table-cell>
          <table:table-cell office:value-type="string" table:style-name="ce1">
            <text:p>General Availability</text:p>
          </table:table-cell>
          <table:table-cell office:value-type="string" table:style-name="ce1">
            <text:p>Assist Pack includes entitlement for up to 500,000 Assists annually (unused transactions expire annually). Subscription term length cannot be less than 12 months. Usage is measured in both production and sub-production instances. Use of this Subscription Product requires a subscription and entitlement to an Advanced AI and Data product and use of Next Experience as well as the Generative AI Controller.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1135</text:p>
          </table:table-cell>
          <table:table-cell office:value-type="string" table:style-name="ce1">
            <text:p>Additional Non-Production Instance - Shared Environment - Instance (2TB)</text:p>
          </table:table-cell>
          <table:table-cell office:value-type="string" table:style-name="ce1">
            <text:p>Instance</text:p>
          </table:table-cell>
          <table:table-cell office:value-type="currency" office:value="1350.0027000000002" table:style-name="ce5">
            <text:p><text:s/>£1,350.00<text:s/></text:p>
          </table:table-cell>
          <table:table-cell office:value-type="string" table:style-name="ce1">
            <text:p>General Availability</text:p>
          </table:table-cell>
          <table:table-cell office:value-type="string" table:style-name="ce1">
            <text:p>Additional non-production instance within a logical single-tenant architecture on multi-tenant cloud infrastructure that is logically and physically separate from ServiceNow’s corporate infrastructure. The storage limit for each non-production instance is 2TB of storage, unless additional storage is purchased. Storage included with the non-production instance cannot be shared with other production or non-production instances. The foregoing storage limit applies only to this additional non-production instanc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0926</text:p>
          </table:table-cell>
          <table:table-cell office:value-type="string" table:style-name="ce1">
            <text:p>Additional Production Instance - Instance (2TB)</text:p>
          </table:table-cell>
          <table:table-cell office:value-type="string" table:style-name="ce1">
            <text:p>Instance</text:p>
          </table:table-cell>
          <table:table-cell office:value-type="currency" office:value="2025.0000000000002" table:style-name="ce5">
            <text:p><text:s/>£2,025.00<text:s/></text:p>
          </table:table-cell>
          <table:table-cell office:value-type="string" table:style-name="ce1">
            <text:p>General Availability</text:p>
          </table:table-cell>
          <table:table-cell office:value-type="string" table:style-name="ce1">
            <text:p>Additional production instance within a logical single-tenant architecture on multi-tenant cloud infrastructure that is logically and physically separate from ServiceNow’s corporate infrastructure. The storage limit for each production instance is 2TB of storage, unless additional storage is purchased. Storage included with the production instance cannot be shared with other production or non-production instances. The foregoing storage limit applies only to this additional production instanc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331</text:p>
          </table:table-cell>
          <table:table-cell office:value-type="string" table:style-name="ce1">
            <text:p>Platform Encryption - Percent of Net Spend v2</text:p>
          </table:table-cell>
          <table:table-cell office:value-type="string" table:style-name="ce1">
            <text:p>Percent of Net Spend</text:p>
          </table:table-cell>
          <table:table-cell office:value-type="string" table:style-name="ce1">
            <text:p>VLP to calculate 20% of Cummulative ACV (CACV) for all Subscription SKUs. This VLP is same for the below VLP products</text:p>
            <text:p>Field Encryption Enterprise - Application - 20%</text:p>
            <text:p>Platform Encryption - Application - 20%</text:p>
            <text:p>Edge Encryption - Application - 20%</text:p>
            <text:p>Platform Encryption - Application v2 - 20%</text:p>
            <text:p>Cloud Encryption - Application - 20%</text:p>
          </table:table-cell>
          <table:table-cell office:value-type="string" table:style-name="ce1">
            <text:p>General Availability</text:p>
          </table:table-cell>
          <table:table-cell office:value-type="string" table:style-name="ce1">
            <text:p>Included Application(s): Field Encryption Enterprise; ServiceNow Cloud Encryption The annual subscription fee for ServiceNow Platform Encryption (“ServiceNow Platform Encryption Fee”) is based on the total of the annual subscription fees of all products subscribed by Customer. As Customer exceeds capacity of purchased Subscription Products, or if Customer purchases additional Subscriptions, additional ServiceNow Platform Encryption Fee may apply. Field Encryption Enterprise provides application level data-at-rest encryption to?eligible ServiceNow fields, and decrypts Customer Data in those fields for eligible users and scripts. ServiceNow Cloud Encryption offers encrypted storage for the database using block encryption, along with enhanced key management. ServiceNow Cloud Encryption allows the customer the option to use a ServiceNow generated key, or a key created and supplied by the Customer. Purchase of Platform Encryption includes encryption for all of Customer’s production and non-production ServiceNow instances.</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328</text:p>
          </table:table-cell>
          <table:table-cell office:value-type="string" table:style-name="ce1">
            <text:p>ServiceNow Vault - Percent of Net Spend v2</text:p>
          </table:table-cell>
          <table:table-cell office:value-type="string" table:style-name="ce1">
            <text:p>Percent of Net Spend</text:p>
          </table:table-cell>
          <table:table-cell office:value-type="string" table:style-name="ce1">
            <text:p>VLP to calculate 30% of Cummulative ACV (CACV) for all Subscription SKUs</text:p>
          </table:table-cell>
          <table:table-cell office:value-type="string" table:style-name="ce1">
            <text:p>General Availability</text:p>
          </table:table-cell>
          <table:table-cell office:value-type="string" table:style-name="ce1">
            <text:p>Included Application(s): Platform Encryption (which includes Cloud Encryption and Field Encryption Enterprise); Code Signing; Data Privacy; Log Export Service; and Zero Trust Access The annual subscription fee for ServiceNow Vault (“ServiceNow Vault Fee”) is based on the total of the annual subscription fees of all products subscribed by Customer. As Customer exceeds entitled capacity of Subscription Products, or if Customer procures additional Subscriptions, additional ServiceNow Vault Fees may apply. Platform Encryption includes encryption for all of Customer’s production and non-production ServiceNow instances. Platform Encryption functionality is dependent on Customer’s correct configuration as specified in the Product Documentation. Field Encryption Enterprise provides application-level and database-level data-at-rest encryption to eligible ServiceNow fields, and decrypts Customer Data in those fields for eligible users and scripts as directed by Customer. ServiceNow Cloud Encryption is block encryption of the full database host with industry standard key lifecycle management. ServiceNow Cloud Encryption allows Customer the option to use a ServiceNow generated key, or a key created and supplied by Customer. Customer acknowledges that, to the extent it activates and uses Log Export Service, Customer Data will be processed outside of Customer’s ServiceNow instance to a centralized ServiceNow environment, provided that such centralized ServiceNow environment shall be hosted in the same ServiceNow data center region as Customer’s originating ServiceNow instance.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As of the ordering document effective date, Log Export Service is available only in the data center regions specified in the applicable Documentation. .</text:p>
          </table:table-cell>
          <table:table-cell office:value-type="string" table:style-name="ce1">
            <text:p>AI Platform</text:p>
          </table:table-cell>
          <table:table-cell table:number-columns-repeated="16376"/>
        </table:table-row>
        <table:table-row table:style-name="ro1">
          <table:table-cell office:value-type="string" table:style-name="ce2">
            <text:p>Workflow Data Fabric</text:p>
          </table:table-cell>
          <table:table-cell office:value-type="string" table:style-name="ce1">
            <text:p>PROD26898</text:p>
          </table:table-cell>
          <table:table-cell office:value-type="string" table:style-name="ce1">
            <text:p>Workflow Data Fabric Professional - Data Fabric Credit Pack</text:p>
          </table:table-cell>
          <table:table-cell office:value-type="string" table:style-name="ce1">
            <text:p>Data Fabric Credit Pack</text:p>
          </table:table-cell>
          <table:table-cell office:value-type="currency" office:value="6750.0054000000009" table:style-name="ce5">
            <text:p><text:s/>£6,750.01<text:s/></text:p>
          </table:table-cell>
          <table:table-cell office:value-type="string" table:style-name="ce1">
            <text:p>General Availability</text:p>
          </table:table-cell>
          <table:table-cell office:value-type="string" table:style-name="ce1">
            <text:p>Included Application(s): RPA Hub; Automation Center; Integration Hub Enterprise; Now Assist for Spokes; Orchestration Core (Activity Designer; Activity Packs; Password Reset; and Client Software Distribution Application); External Content Connectors; Stream Connect for Apache Kafka; Zero Copy Connectors; Zero Copy Connectors for ERP; ERP Semantic Mining; Data Catalog; AI Data Explorer; and entitlement for up to 2 million Fabric Credits annually per Pack (unused Data Fabric Credits expire annually without credit or refund) Data fabric credits are measured in production instances based on the count of various actions representing usage of Workflow Data Fabric features in the prior 365 days using defined ratios. A list of Workflow Data Fabric Capabilities and defined ratios that correlate to how many Data Fabric Credits are consumed are set forth in the ServiceNow Data Fabric Credit Overview on ServiceNow’s Entitlement Supplements located at https://www.servicenow.com/products/entitlements-packages.html (or such successor site or related locations designated by ServiceNow), and may be updated by ServiceNow from time to time. The ServiceNow Data Fabric Credit Overview is expressly incorporated herein by reference, and Customer’s continued use of the Subscription Product after any update constitutes Customer’s agreement to the updated ServiceNow Data Fabric Credit Overview. Workflow Data Fabric Professional includes Protocols and Spokes as set forth in the Integration Hub and Workflow Data Fabric Overview on www.servicenow.com/products/entitlements-packages.html (or such successor site or related locations designated by ServiceNow), and may be updated by ServiceNow from time to time. The Integration Hub and Workflow Data Fabric Overview are expressly incorporated herein by reference. Use of Now Assist for Spokes requires a separate and active entitlement to at least one applicable Now Assist subscription product and will utilize Assists.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This Subscription Product may not be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text:p>
          </table:table-cell>
          <table:table-cell office:value-type="string" table:style-name="ce1">
            <text:p>Data &amp; Analytics</text:p>
          </table:table-cell>
          <table:table-cell table:number-columns-repeated="16376"/>
        </table:table-row>
        <table:table-row table:style-name="ro1">
          <table:table-cell table:style-name="ce2"/>
          <table:table-cell office:value-type="string" table:style-name="ce1">
            <text:p>PROD26897</text:p>
          </table:table-cell>
          <table:table-cell office:value-type="string" table:style-name="ce1">
            <text:p>Workflow Data Fabric Standard – Data Fabric Credit Pack</text:p>
          </table:table-cell>
          <table:table-cell office:value-type="string" table:style-name="ce1">
            <text:p>Data Fabric Credit Pack</text:p>
          </table:table-cell>
          <table:table-cell office:value-type="currency" office:value="6750.0054000000009" table:style-name="ce5">
            <text:p><text:s/>£6,750.01<text:s/></text:p>
          </table:table-cell>
          <table:table-cell office:value-type="string" table:style-name="ce1">
            <text:p>General Availability</text:p>
          </table:table-cell>
          <table:table-cell office:value-type="string" table:style-name="ce1">
            <text:p>Included Application(s): RPA Hub; Automation Center; Integration Hub Enterprise; Now Assist for Spokes; Orchestration Core (Activity Designer; Activity Packs; Password Reset; and Client Software Distribution Application); External Content Connectors; AI Data Explorer; and entitlement for up to 2 million Fabric Credits annually per Pack (unused Data Fabric Credits expire annually without credit or refund) Data fabric credits are measured in production instances based on the count of various actions representing usage of Workflow Data Fabric features in the prior 365 days using defined ratios. A list of Workflow Data Fabric Capabilities and defined ratios that correlate to how many Data Fabric Credits are consumed are set forth in the ServiceNow Data Fabric Credit Overview on ServiceNow’s Entitlement Supplements located at https://www.servicenow.com/products/entitlements-packages.html (or such successor site or related locations designated by ServiceNow), and may be updated by ServiceNow from time to time. The ServiceNow Data Fabric Credit Overview is expressly incorporated herein by reference, and Customer’s continued use of the Subscription Product after any update constitutes Customer’s agreement to the updated ServiceNow Data Fabric Credit Overview. Workflow Data Fabric Standard includes Protocols and Spokes as set forth in the Integration Hub and Workflow Data Fabric Overview on www.servicenow.com/products/entitlements-packages.html (or such successor site or related locations designated by ServiceNow), and may be updated by ServiceNow from time to time. The Integration Hub and Workflow Data Fabric Overview are expressly incorporated herein by reference. Use of Now Assist for Spokes requires a separate and active entitlement to at least one applicable Now Assist subscription product and will utilize Assists.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This Subscription Product may not be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text:p>
          </table:table-cell>
          <table:table-cell office:value-type="string" table:style-name="ce1">
            <text:p>Data &amp; Analytics</text:p>
          </table:table-cell>
          <table:table-cell table:number-columns-repeated="16376"/>
        </table:table-row>
        <table:table-row table:style-name="ro1">
          <table:table-cell office:value-type="string" table:style-name="ce2">
            <text:p>ITSM</text:p>
          </table:table-cell>
          <table:table-cell office:value-type="string" table:style-name="ce1">
            <text:p>PROD17800</text:p>
          </table:table-cell>
          <table:table-cell office:value-type="string" table:style-name="ce1">
            <text:p>Business Stakeholder User v4</text:p>
          </table:table-cell>
          <table:table-cell office:value-type="string" table:style-name="ce1">
            <text:p>Business Stakeholde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A Business Stakeholder User may approve requests by email that were routed to the User or via the Subscription Service and view and drill through reports within the Subscription Products to which the Customer is subscribed. Customers with a separately purchased IT Service Management Subscription?product?may provide Business Stakeholder Users with the right to update?comments to incidents or requests?on behalf of other?Users.? Customers with a separately purchased product with Customer Service Management application may provide Business Stakeholder Users with the right to create cases and update comments on behalf of their customers or service organizations. Customer may grant Business Stakeholder User rights to users that are either internal or external to Customer’s organization. Customer is wholly responsible for Business Stakeholder Users’ compliance with the terms of the Agreement and this ordering document, and all acts and omissions of such Users. Such Users will not have the right to take any legal action against ServiceNow under this Agreement or any ordering document. Customers with a separately purchased App Engine Subscription Product may provide Business Stakeholder Users with the right to create or update comments to records in an App Engine?Custom?Table. Use of Custom Tables with Business Stakeholder User rights requires: (i) use of the ServiceNow created approvals module; and (ii) creation of a read role on the Custom Table associated with the Business Stakeholder User rol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260</text:p>
          </table:table-cell>
          <table:table-cell office:value-type="string" table:style-name="ce1">
            <text:p>Digital End-User Experience - Subscription Unit v2</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Digital End-User Experience Includes entitlement to use Agent Client Collector for Visibility, Event Management, and Investigation Framework only for End User Computing Devices managed by Digital End-User Experience. Includes entitlement for up to the number of Subscription Units purchased.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 Subscription Unit is a unit of measure applied to Managed IT Resources using Defined Ratios. A list of Managed IT Resources and Defined Ratios for a Subscription Unit are set forth in the Digital End-User Experience (DEX)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MetricBase: Customer may use up to a limited number of MetricBase Series, per each configuration item in the Customer’s instance, as described in the Documentation and the Digital End-User Experience (DEX) - ServiceNow Subscription Unit Overview. A MetricBase Series is a set of data points for a metric indexed in a time order and stored for a defined retention policy. The MetricBase Series limit is controlled by data collection and retention policies for applications and devices as listed in Documentation which cannot be modified by Customer. MetricBase Series may be used within the Digital End-User Experience application only. Metric Rule: Customer may use up to a limited number of Metric Rules as described in the Documentation. Metric Rules analyze streams of metric data against sets of criteria and thresholds, triggering alerts when performance metrics deviate from specified parameters. Metric Rules may only be used within the Digital End-User Experience application only. Active Applications: Customer may use Digital End-User Experience (DEX) to monitor up to a limited number of Active Applications as described in the Documentation. Active Applications are Software as a Service (SaaS) and installed applications on End User Computing Devices that are monitored by Digital End-User Experience. Customer acknowledges that, in using Digital End-User Experience, Customer Data will be transferred outside of Customer’s ServiceNow instance to a centralized ServiceNow environment, which may be hosted in a different data center region from Customer’s originating ServiceNow instance, to the extent specified in the Documentation. Custom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59</text:p>
          </table:table-cell>
          <table:table-cell office:value-type="string" table:style-name="ce1">
            <text:p>IT Service Management Enterprise - Fulfiller User v3</text:p>
          </table:table-cell>
          <table:table-cell office:value-type="string" table:style-name="ce1">
            <text:p>Fulfiller User</text:p>
          </table:table-cell>
          <table:table-cell office:value-type="currency" office:value="182.25" table:style-name="ce5">
            <text:p><text:s/>£182.25<text:s/></text:p>
          </table:table-cell>
          <table:table-cell office:value-type="string" table:style-name="ce1">
            <text:p>General Availability</text:p>
          </table:table-cell>
          <table:table-cell office:value-type="string" table:style-name="ce1">
            <text:p>Included Applications: Incident Management; Digital Product Release; Problem Management; Change Management; Asset Management; Request Management; Cost Management; Walk-Up Experience; Continual Improvement Management; Digital Portfolio Management; Financial Modeling; Workforce Optimization; Process Mining; DevOps Change Velocity; Mobile Publishing; Universal Request Pro; Predictive Intelligence; Virtual Agent; and Platform Analytics Advanced Customer is granted the rights for Fulfiller User as defined in the User Type Definitions Section. Virtual Agent includes 1000 Virtual Agent Conversation Transactions per Fulfill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IT Service Management Enterprise Applications and App Engine Starter 50 Custom Tables. Usage is limited by the number of purchased Fulfiller Users App Engine Starter 50: Customer is granted the right to create or install up to 50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below:San Diego - Digital Portfolio Management; DevOps Change Velocity (Formerly: DevOps and DevOps Insights) DevOps Config - Tokyo</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56</text:p>
          </table:table-cell>
          <table:table-cell office:value-type="string" table:style-name="ce1">
            <text:p>IT Service Management Professional - Fulfiller User v3</text:p>
          </table:table-cell>
          <table:table-cell office:value-type="string" table:style-name="ce1">
            <text:p>Fulfiller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Incident Management; Digital Product Release; Problem Management; Change Management; Asset Management; Request Management; Cost Management; Walk-Up Experience; Continual Improvement Management; Digital Portfolio Management; Financial Modeling; DevOps Change Velocity; Mobile Publishing; Universal Request Pro; Predictive Intelligence; Virtual Agent; and Platform Analytics Advanced Customer is granted the rights for Fulfiller User as defined in the User Type Definitions Section. Usage is limited by the number of purchased Fulfiller Users. Virtual Agent includes 1000 Virtual Agent Conversation Transactions per Fulfill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IT Service Management Professional Applications and App Engine Starter 50 Custom Tables. App Engine Starter 50: Customer is granted the right to create or install up to 50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below.San Diego - Digital Portfolio Management and DevOps Change Velocity (Formerly: DevOps and DevOps Insights) DevOps Config - Tokyo</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43</text:p>
          </table:table-cell>
          <table:table-cell office:value-type="string" table:style-name="ce1">
            <text:p>IT Service Management Standard - Fulfiller User v3</text:p>
          </table:table-cell>
          <table:table-cell office:value-type="string" table:style-name="ce1">
            <text:p>Fulfiller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Incident Management; Problem Management; Change Management; Asset Management; Request Management; Cost Management; Walk-Up Experience; Digital Portfolio Management and Universal Request Customer is granted the rights for Fulfiller User as defined in the User Type Definitions Section. Usage is limited by the number of purchased Fulfiller Users. Universal Request use rights apply only to IT Service Management Standard applications and App Engine Starter 25 Custom Tables App Engine Starter 25: Customer is granted the right to create or install up to 25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2</text:p>
          </table:table-cell>
          <table:table-cell office:value-type="string" table:style-name="ce1">
            <text:p>ITSM Enterprise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6,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ITSM Enterprise Plus for the procured number of Fulfiller Users and use-cases contractually allowed for IT Service Management. Usage is limited to the number of Fulfiller Users.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3</text:p>
          </table:table-cell>
          <table:table-cell office:value-type="string" table:style-name="ce1">
            <text:p>ITSM Enterprise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8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TSM Enterprise Plus for the procured number of Unrestricted Users and use-cases contractually allowed for IT Service Management. An Unrestricted User is every User that is assigned a unique username and has a user profile in the Subscription Service designated as ‘Active’.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0</text:p>
          </table:table-cell>
          <table:table-cell office:value-type="string" table:style-name="ce1">
            <text:p>ITSM Professional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6,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ITSM Professional Plus for the procured number of Fulfiller Users and use-cases contractually allowed for IT Service Management. Usage is limited to the number of Fulfiller Users.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1</text:p>
          </table:table-cell>
          <table:table-cell office:value-type="string" table:style-name="ce1">
            <text:p>ITSM Professional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8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TSM Professional Plus for the procured number of Unrestricted Users and use-cases contractually allowed for IT Service Management. An Unrestricted User is every User that is assigned a unique username and has a user profile in the Subscription Service designated as ‘Active’.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42</text:p>
          </table:table-cell>
          <table:table-cell office:value-type="string" table:style-name="ce1">
            <text:p>Operational Technology Service Management Enterprise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Cost Management; Walk-Up Experience; Continual Improvement Management; Workforce Optimization; Process Mining; DevOps Change Velocity; Digital Portfolio Management; Mobile Publishing; Universal Request Pro; Predictive Intelligence; Virtual Agent; and Platform Analytics Advanced Usage is limited to the number of purchased Industrial Sites. An Industrial Site is defined as a physical location, vessel, building, or part of a building in which manufacturing, processing or other industrial activities take place, and is managed by the Subscription Service. Any use outside the purchased Industrial Sites is expressly prohibited. Each Industrial Site may have up to 50 OT Site Users. An OT Site User is defined as an individual who participates in processes or performs tasks within an OT Site. Platform Analytics Advanced, Virtual Agent, Predictive Intelligence, and Universal Request Pro use rights apply only to Operational Technology Service Management Professional Applications and App Engine Starter 50 Custom Tables. App Engine Starter 50: Customer is granted the right to create or install up to 50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63</text:p>
          </table:table-cell>
          <table:table-cell office:value-type="string" table:style-name="ce1">
            <text:p>Operational Technology Service Management Enterprise – Unrestricted User v2</text:p>
          </table:table-cell>
          <table:table-cell office:value-type="string" table:style-name="ce1">
            <text:p>Unrestricted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Industrial Process Manager; Cost Management; Walk-Up Experience; Continual Improvement Management; Workforce Optimization; Process Mining; DevOps Change Velocity; Digital Portfolio Management; Mobile Publishing; Universal Request Pro; Predictive Intelligence; Virtual Agent; and Platform Analytics Advanced Usage is limited by the number of purchased Unrestricted Users as defined in the User Type Definitions Section. Platform Analytics Advanced, Virtual Agent, Predictive Intelligence, and Universal Request Pro: Use rights apply only to Operational Technology Service Management Enterprise Applications and App Engine Starter 50 Custom Tables. App Engine Starter 50: Customer is granted the right to create or install up to 50 Custom Tables and to grant each Unrestricted User the right to access those Custom Tables and perform the actions granted to that User Type. The following Application(s) became available in the family release indicated below. Paris - Workforce Optimization; Process Mining Quebec - Operational Technology Incident Management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39</text:p>
          </table:table-cell>
          <table:table-cell office:value-type="string" table:style-name="ce1">
            <text:p>Operational Technology Service Management Professional - High Site Value - Industrial Site</text:p>
          </table:table-cell>
          <table:table-cell office:value-type="string" table:style-name="ce1">
            <text:p>Industrial Site</text:p>
          </table:table-cell>
          <table:table-cell office:value-type="currency" office:value="6480" table:style-name="ce5">
            <text:p><text:s/>£6,480.00<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Cost Management; Walk-Up Experience; Continual Improvement Management; Financial Modeling; DevOps Change Velocity; DevOps Config; Digital Portfolio Management; Mobile Publishing; Universal Request Pro; Predictive Intelligence; Virtual Agent; and Platform Analytics Advanced Usage is limited to the number of purchased Industrial Sites. An Industrial Site is defined as a physical location, vessel, building, or part of a building in which manufacturing, processing or other industrial activities take place, and is managed by the Subscription Service. Includes entitlement of ServiceNow Operational Technology Discovery downloadable software, Operational Technology Sensor application and Operational Technology Console application, for unlimited installations within Industrial Sites. This is a non-transferable right to utilize with Discovery for Operational Technology application only. Any use outside the purchased Industrial Sites is expressly prohibited. Each Industrial Site may have up to 50 OT Site Users. An OT Site User is defined as an individual who participates in processes or performs tasks within an OT Site. App Engine Starter 50: Customer is granted the right to create or install up to 50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61</text:p>
          </table:table-cell>
          <table:table-cell office:value-type="string" table:style-name="ce1">
            <text:p>Operational Technology Service Management Professional – Unrestricted User v2</text:p>
          </table:table-cell>
          <table:table-cell office:value-type="string" table:style-name="ce1">
            <text:p>Unrestricted User</text:p>
          </table:table-cell>
          <table:table-cell office:value-type="currency" office:value="20.25" table:style-name="ce5">
            <text:p><text:s/>£20.25<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Industrial Process Manager; Cost Management; Walk-Up Experience; Continual Improvement Management; DevOps Change Velocity; Digital Portfolio Management; Mobile Publishing; Universal Request Pro; Predictive Intelligence; Virtual Agent; and Platform Analytics Advanced Usage is limited by the number of purchased Unrestricted Users as defined in the User Type Definitions Section. Platform Analytics Advanced, Virtual Agent, Predictive Intelligence, and Universal Request Pro use rights apply only to Operational Technology Service Management Professional Applications and App Engine Starter 50 Custom Tables. App Engine Starter 50: Customer is granted the right to create or install up to 50 Custom Tables and to grant each Unrestricted User the right to access those Custom Tables and perform the actions granted to that User Type. The following Application(s) became available in the family release indicated below. Quebec - Operational Technology Incident Management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36</text:p>
          </table:table-cell>
          <table:table-cell office:value-type="string" table:style-name="ce1">
            <text:p>Operational Technology Service Management Standard - High Site Value - Industrial Site</text:p>
          </table:table-cell>
          <table:table-cell office:value-type="string" table:style-name="ce1">
            <text:p>Industrial Site</text:p>
          </table:table-cell>
          <table:table-cell office:value-type="currency" office:value="4860" table:style-name="ce5">
            <text:p><text:s/>£4,860.00<text:s/></text:p>
          </table:table-cell>
          <table:table-cell office:value-type="string" table:style-name="ce1">
            <text:p>General Availability</text:p>
          </table:table-cell>
          <table:table-cell office:value-type="string" table:style-name="ce1">
            <text:p>Included Applications: Operational Technology Incident Management; Incident Management; Problem Management; Operational Technology Change Management; Change Management; Asset Management; Request Management; Cost Management; Walk-Up Experience; and Digital Portfolio Management Usage is limited to the number of purchased Industrial Sites. An Industrial Site is defined as a physical location, vessel, building, or part of a building in which manufacturing, processing or other industrial activities take place, and is managed by the Subscription Service. 5,000 OT Devices is the default base within the largest Industrial Site. For the avoidance of doubt, this max fair usage compliance limit is superseded with additional Operational Technology Maximum OT Devices Pack(s). An OT Device is defined as a virtual or physical device that is used to monitor or control industrial equipment and processes within an Industrial Site. An OT Device may only be assigned to one Industrial Site. Exceeding these limitations for any Industrial Site is a material violation of the license may require Customer to procure a separate offering and additional fees. The number of OT Devices will be monitored throughout the subscription period to establish a baseline volume per Industrial Site and identify any subsequent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Any use outside the purchased Industrial Sites is expressly prohibited. Each Industrial Site may have up to 50 OT Site Users. An OT Site User is defined as an individual who participates in processes or performs tasks within an OT Site. App Engine Starter 25: Customer is granted the right to create or install up to 2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42</text:p>
          </table:table-cell>
          <table:table-cell office:value-type="string" table:style-name="ce1">
            <text:p>Operational Technology Service Management Standard – Unrestricted User v2</text:p>
          </table:table-cell>
          <table:table-cell office:value-type="string" table:style-name="ce1">
            <text:p>Unrestricted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Operational Technology Incident Management; Incident Management; Problem Management; Operational Technology Change Management; Change Management; Asset Management; Request Management; Industrial Process Manager; Cost Management; Walk-Up Experience; Digital Portfolio Management; and Universal Request Usage is limited by the number of purchased Unrestricted Users as defined in the User Type Definitions Section. Universal Request use rights apply only to Operational Technology Service Management Standard applications and App Engine Starter 25 Custom Tables App Engine Starter 25: Customer is granted the right to create or install up to 25 Custom Tables and to grant each Unrestricted User the right to access those Custom Tables and perform the actions granted to that User Type. The following Application(s) became available according to the release indicated below. Quebec - Operational Technology Incident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37</text:p>
          </table:table-cell>
          <table:table-cell office:value-type="string" table:style-name="ce1">
            <text:p>OTSM Enterprise Plus - Industrial Site</text:p>
          </table:table-cell>
          <table:table-cell office:value-type="string" table:style-name="ce1">
            <text:p>Industrial Site</text:p>
          </table:table-cell>
          <table:table-cell office:value-type="currency" office:value="5670" table:style-name="ce5">
            <text:p><text:s/>£5,670.00<text:s/></text:p>
          </table:table-cell>
          <table:table-cell office:value-type="string" table:style-name="ce1">
            <text:p>General Availability</text:p>
          </table:table-cell>
          <table:table-cell office:value-type="string" table:style-name="ce1">
            <text:p>Included Applications: Now Assist for OTSM; Now Assist for IT Service Management; Now Assist for CMDB; and entitlement for up to 300,000 Assists annually per Industrial Sit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OTSM Enterprise Plus for the procured number of Industrial Sites and use-cases contractually allowed Operational Technology Service Management. An Industrial Site is defined as a physical location, vessel, building, or part of a building in which manufacturing, processing or other industrial activities take place, and is managed by the Subscription Service. Now Assist for OTSM and Now Assist for IT Service Management (ITSM) and Now Assist for CMDB: Use rights apply only to Operational Technology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32</text:p>
          </table:table-cell>
          <table:table-cell office:value-type="string" table:style-name="ce1">
            <text:p>OTSM Professional Plus - Industrial Site</text:p>
          </table:table-cell>
          <table:table-cell office:value-type="string" table:style-name="ce1">
            <text:p>Industrial Site</text:p>
          </table:table-cell>
          <table:table-cell office:value-type="currency" office:value="5670" table:style-name="ce5">
            <text:p><text:s/>£5,670.00<text:s/></text:p>
          </table:table-cell>
          <table:table-cell office:value-type="string" table:style-name="ce1">
            <text:p>General Availability</text:p>
          </table:table-cell>
          <table:table-cell office:value-type="string" table:style-name="ce1">
            <text:p>Included Applications: Now Assist for OTSM; Now Assist for IT Service Management; Now Assist for CMDB; and entitlement for up to 300,000 Assists annually per Industrial Sit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OTSM Professional Plus for the procured number of Industrial Sites and use-cases contractually allowed Operational Technology Service Management. An Industrial Site is defined as a physical location, vessel, building, or part of a building in which manufacturing, processing or other industrial activities take place, and is managed by the Subscription Service. Now Assist for OTSM and Now Assist for IT Service Management (ITSM) and Now Assist for CMDB: Use rights apply only to Operational Technology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1627</text:p>
          </table:table-cell>
          <table:table-cell office:value-type="string" table:style-name="ce1">
            <text:p>Performance Analytics - Enterprise - Application</text:p>
          </table:table-cell>
          <table:table-cell office:value-type="string" table:style-name="ce1">
            <text:p>Application</text:p>
          </table:table-cell>
          <table:table-cell office:value-type="string" table:style-name="ce1">
            <text:p>VLP to calculate 20% Cummulative ACV (CACV) of all subscription SKUs</text:p>
          </table:table-cell>
          <table:table-cell office:value-type="string" table:style-name="ce1">
            <text:p>General Availability</text:p>
          </table:table-cell>
          <table:table-cell office:value-type="string" table:style-name="ce1">
            <text:p>Performance Analytics - Enterprise. Performance Analytics use rights apply to all Subscription Products. The annual subscription fee for Performance Analytics ("PA Subscription Fee") is based on the total of the annual subscription fees of all Subscription Products subscribed to by Customer. As Customer exceeds capacity of purchased Subscription Products, or if Customer purchases additional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3426</text:p>
          </table:table-cell>
          <table:table-cell office:value-type="string" table:style-name="ce1">
            <text:p>Performance Analytics For IT Service Management - Application</text:p>
          </table:table-cell>
          <table:table-cell office:value-type="string" table:style-name="ce1">
            <text:p>Application</text:p>
          </table:table-cell>
          <table:table-cell office:value-type="string" table:style-name="ce1">
            <text:p>VLP to calculate 20% Cummulative ACV (CACV) of ITSM Standard SKU</text:p>
          </table:table-cell>
          <table:table-cell office:value-type="string" table:style-name="ce1">
            <text:p>General Availability</text:p>
          </table:table-cell>
          <table:table-cell office:value-type="string" table:style-name="ce1">
            <text:p>Performance Analytics For IT Service Management Any User may use Performance Analytics with IT Service Management for which he or she has use rights. The annual subscription fee for Performance Analytics ("PA Subscription Fee") is based on the total of the annual subscription fees of IT Service Management subscribed by Customer. As Customer exceeds capacity of purchased users or purchases additional users of IT Service Management,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91</text:p>
          </table:table-cell>
          <table:table-cell office:value-type="string" table:style-name="ce1">
            <text:p>Technology Transformation Base v2 - Unrestricted User</text:p>
          </table:table-cell>
          <table:table-cell office:value-type="string" table:style-name="ce1">
            <text:p>Unrestricted User</text:p>
          </table:table-cell>
          <table:table-cell office:value-type="currency" office:value="61.56" table:style-name="ce5">
            <text:p><text:s/>£61.56<text:s/></text:p>
          </table:table-cell>
          <table:table-cell office:value-type="string" table:style-name="ce1">
            <text:p>General Availability</text:p>
          </table:table-cell>
          <table:table-cell office:value-type="string" table:style-name="ce1">
            <text:p>Technology Transformation Base Suite v2 includes: IT Service Management Professional v3 applications: Incident Management; Digital Product Release; Problem Management; Change Management; Asset Management; Request Management; Cost Management; Walk-Up Experience; Continual Improvement Management; Financial Modeling; Digital Portfolio Management; DevOps Change Velocity; Universal Request Pro; and Mobile Publishing Strategic Portfolio Management Professional v2 applications: Project Portfolio Management; Collaborative Work Management; Cost Management; Demand Management; Agile Development; Digital Portfolio Management; Test Management; Resource Management; Financial Planning; Investment Funding; and Innovation Management; Portfolio Planning; and Strategic Planning Enterprise Architecture Professional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Integrated Risk Management (IRM) Professional v2 applications: Policy and Compliance Management; Governance, Risk, and Compliance; Compliance Case Management; Risk Management; Audit Management; Use Case Accelerators; Advanced Use Case Accelerators; Advanced Risk Management; Advanced Audit Management; GRC: Metrics; Parallel Review and Feedback, Regulatory Change Management; and Cybersecurity Executive Dashboard An IRM purchase does not include access to Unified Compliance Framework (UCF) which Customer must purchase separately. Third-Party Risk Management applications: Vendor Risk Management; Third-Party Risk Management Additional applications: Predictive Intelligence; Virtual Agent; Platform Analytics Advanced; and Universal Request Pro: Use rights apply only to Technology Transformation Base Suite v2 applications and App Engine Starter Custom Tables. App Engine Starter 70 : Customer is granted the right to create or install up to 70 Custom Tables and to grant each User the right to access those Custom Tables as an Unrestricted User. Usage of Technology Transformation Base Suite v2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94</text:p>
          </table:table-cell>
          <table:table-cell office:value-type="string" table:style-name="ce1">
            <text:p>Technology Transformation Premium v2 - Unrestricted User</text:p>
          </table:table-cell>
          <table:table-cell office:value-type="string" table:style-name="ce1">
            <text:p>Unrestricted User</text:p>
          </table:table-cell>
          <table:table-cell office:value-type="currency" office:value="77.760000000000005" table:style-name="ce5">
            <text:p><text:s/>£77.76<text:s/></text:p>
          </table:table-cell>
          <table:table-cell office:value-type="string" table:style-name="ce1">
            <text:p>General Availability</text:p>
          </table:table-cell>
          <table:table-cell office:value-type="string" table:style-name="ce1">
            <text:p>Technology Transformation Premium Suite v2 includes: IT Service Management Enterprise v3 applications: Incident Management; Digital Product Release; Problem Management; Change Management; Asset Management; Request Management; Cost Management; Walk-Up Experience; Continual Improvement Management; Financial Modeling; Mobile Publishing; Workforce Optimization; Process Mining; Digital Portfolio Management; DevOps Change Velocity; and Universal Request Pro Strategic Portfolio Management Professional applications: Project Portfolio Management; Collaborative Work Management; Cost Management; Demand Management; Agile Development; Digital Portfolio Management, Test Management; Resource Management; Financial Planning; Investment Funding; Innovation Management; Portfolio Planning; and Strategic Planning Enterprise Architecture Professional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Integrated Risk Management (IRM) Enterprise v2 applications: Policy and Compliance Management; Governance, Risk, and Compliance; Compliance Case Management; Risk Management; Audit Management; Use Case Accelerators; Advanced Use Case Accelerators; GRC: Metrics; Advanced Audit Management; Advanced Risk Management; Parallel Review and Feedback; Regulatory Change Management; and Cybersecurity Executive Dashboard An IRM purchase does not include access to Unified Compliance Framework (UCF) which Customer must purchase separately. Third-Party Risk Management applications: Vendor Risk Management; Third-Party Risk Management Additional applications: Predictive Intelligence; Virtual Agent; Platform Analytics Advanced; and Universal Request Pro: Use rights apply only to Technology Transformation Premium Suite v2 applications and App Engine Starter 75 Custom Tables. App Engine Starter 70 : Customer is granted the right to create or install up to 70 Custom Tables and to grant each User the right to access those Custom Tables as an Unrestricted User. Usage of Technology Transformation Premium Suite v2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office:value-type="string" table:style-name="ce2">
            <text:p>Risk</text:p>
          </table:table-cell>
          <table:table-cell office:value-type="string" table:style-name="ce1">
            <text:p>PROD26238</text:p>
          </table:table-cell>
          <table:table-cell office:value-type="string" table:style-name="ce1">
            <text:p>AI Control Tower - Subscription Unit</text:p>
          </table:table-cell>
          <table:table-cell office:value-type="string" table:style-name="ce1">
            <text:p>Subscription Unit</text:p>
          </table:table-cell>
          <table:table-cell office:value-type="currency" office:value="64.800000000000011" table:style-name="ce5">
            <text:p><text:s/>£64.80<text:s/></text:p>
          </table:table-cell>
          <table:table-cell office:value-type="string" table:style-name="ce1">
            <text:p>General Availability</text:p>
          </table:table-cell>
          <table:table-cell office:value-type="string" table:style-name="ce1">
            <text:p>Included Applications: AI Control Tower; AI Risk and Compliance Management; Policy and Compliance Management; Use Case Accelerators; Risk Management; Advanced Risk Management; and AI Case Management Includes entitlement for up to the number of Subscription Units purchased. A Subscription Unit is a unit of measure applied to various types of AI Assets using Defined Ratios. A list of AI Assets, and Defined Ratios for a Subscription Unit, are set forth in the AI Control Tower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Smart Assessment Engine; Policy and Compliance Management; Risk Management; and Advanced Risk Management shall be used only for the purpose of managing Risk and Compliance of AI Assets and not for other types of Governance, Risk and Compliance activiti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8127</text:p>
          </table:table-cell>
          <table:table-cell office:value-type="string" table:style-name="ce1">
            <text:p>Business Continuity Management - BCM Lite Operator</text:p>
          </table:table-cell>
          <table:table-cell office:value-type="string" table:style-name="ce1">
            <text:p>BCM Lite Operato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A BCM Lite Operator is any User that can perform one or more of: respond to Business Impact Analyses (BIA) and update Status of Recovery Task records, approve BIA, Business Continuity Plans (BCP), Exercises, Crisis Events, update Recovery Task Status and Emergency Notification Template records, and read any data (based on the corresponding Operator SKU). Any User that exceeds the above use rights would require a BCM Operator subscription. The purchase of BCM Lite Operator requires the purchase of Operators for at least one of the following - BCM (Standard or Professional) subscription produc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4201</text:p>
          </table:table-cell>
          <table:table-cell office:value-type="string" table:style-name="ce1">
            <text:p>Business Continuity Management Professional v2 - BCM Operator</text:p>
          </table:table-cell>
          <table:table-cell office:value-type="string" table:style-name="ce1">
            <text:p>BCM Operator</text:p>
          </table:table-cell>
          <table:table-cell office:value-type="currency" office:value="243.00000000000003" table:style-name="ce5">
            <text:p><text:s/>£243.00<text:s/></text:p>
          </table:table-cell>
          <table:table-cell office:value-type="string" table:style-name="ce1">
            <text:p>General Availability</text:p>
          </table:table-cell>
          <table:table-cell office:value-type="string" table:style-name="ce1">
            <text:p>Included Applications: Business Impact Analysis; Business Continuity Planning; Crisis Management; Predictive Intelligence; Virtual Agent; BCM mobile app; and Platform Analytics Advanced A Business Continuity Management (BCM) Operator is any User who contributes to, or is part of, any BCM application workflow or process in any way. A BCM Operator may perform any or all functions within the BCM Applications. Virtual Agent includes 1000 Virtual Agent Conversation Transactions per BC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BCM Professional Applications and included Bundled Custom Tables. Bundled Custom Tables: Customer is granted the right to create or install up to 5 Custom Tables and to grant each BC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Business Continuity Planning; Business Impact Analysis; and Crisis Management - Pari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3219</text:p>
          </table:table-cell>
          <table:table-cell office:value-type="string" table:style-name="ce1">
            <text:p>Business Continuity Management Standard - BCM Operator</text:p>
          </table:table-cell>
          <table:table-cell office:value-type="string" table:style-name="ce1">
            <text:p>BCM Operato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Business Impact Analysis; Business Continuity Planning; BCM mobile app; and Crisis Management A Business Continuity Management (BCM) Operator is any User who contributes to, or is part of, any BCM Application workflow or process in any way. A BCM Operator may perform any or all functions within the BCM Applications. Bundled Custom Tables: Customer is granted the right to create or install up to 5 Custom Tables and to grant each BC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Business Continuity Planning and Business Impact Analysis - Pari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124</text:p>
          </table:table-cell>
          <table:table-cell office:value-type="string" table:style-name="ce1">
            <text:p>Environmental, Social, and Governance Management - Metric Definition</text:p>
          </table:table-cell>
          <table:table-cell office:value-type="string" table:style-name="ce1">
            <text:p>ESG Metric Definition</text:p>
          </table:table-cell>
          <table:table-cell office:value-type="currency" office:value="4050.0000000000005" table:style-name="ce5">
            <text:p><text:s/>£4,050.00<text:s/></text:p>
          </table:table-cell>
          <table:table-cell office:value-type="string" table:style-name="ce1">
            <text:p>General Availability</text:p>
          </table:table-cell>
          <table:table-cell office:value-type="string" table:style-name="ce1">
            <text:p>Included Application(s): Environmental, Social, and Governance Management; GRC: Metrics; ESG Framework Content Accelerators; ESG Risk Management and entitlement for up to 100 ESG Metric Definitions monthly. An ESG Metric Definition is any Metric based on a Metric Definition that is directly (or through an aggregation) used in an ESG Goal, ESG Sub-Goal, ESG Target, or ESG Disclosure. Use of GRC: Metrics is limited to Environmental, Social, and Governance (ESG) use cases only. Use for non-ESG use cases will consume license as per the respective SKU purchased. ESG Risk Management: ESG risk assessments are powered by Advanced Risk Assessment. ESG roles performing risk assessments will only have access to ESG-related risk assessments. Access to non-ESG risk assessments will require the appropriate license based on the respective SKU purchased. ESG Risk Management will permit 2 risk assessment methodologies (RAM) - (1) entity-based assessments and (2) material topic (object) assessment. ESG Risk Management supports manual, automated, scripted automated and group factors. It also supports risk hierarchy, defining risk assessment scope, conducting ESG risk assessments, monitoring and risk scores roll up. Use of Sustainable IT: ESG Management requires the license of HAM Professional to access Sustainable IT. Mapping capability within Sustainable IT requires a separate license from Google, which is not bundled within the license fee for ESG. Use of SPM: ESG Management together with SPM gives the ESG roles read-only access to projects and programs objects. App Engine Starter 5: Customer is granted the right to create and install up to 5 custom table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983</text:p>
          </table:table-cell>
          <table:table-cell office:value-type="string" table:style-name="ce1">
            <text:p>ESG Professional Plus - Metric Definition Pack</text:p>
          </table:table-cell>
          <table:table-cell office:value-type="string" table:style-name="ce1">
            <text:p>Metric Definition Pack</text:p>
          </table:table-cell>
          <table:table-cell office:value-type="currency" office:value="2430" table:style-name="ce5">
            <text:p><text:s/>£2,430.00<text:s/></text:p>
          </table:table-cell>
          <table:table-cell office:value-type="string" table:style-name="ce1">
            <text:p>General Availability</text:p>
          </table:table-cell>
          <table:table-cell office:value-type="string" table:style-name="ce1">
            <text:p>Included Applications: Now Assist for ESG; Now Assist for CMDB; and entitlement for up to 100,000 Assists annually per Metric Definition pack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ESG Professional Plus for the procured number of Metric Definition packs and use-cases contractually allowed for ESG. Usage of ESG Professional Plus is limited to the number of Metric Definition packs. A Metric Definition is defined as any Metric based on a Metric Definition that is directly (or through an aggregation) used in an ESG Goal, ESG Sub-Goal, ESG Target within an ESG Goal/Sub-Goal, or ESG Disclosure. Usage is limited to the number of Metric Definition packs. The number of ESG Professional Plus Metric Definition packs must match the number of ESG Metric Definition packs procured by the customer. Now Assist for ESG and Now Assist for CMDB: Use rights apply only to ESG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07</text:p>
          </table:table-cell>
          <table:table-cell office:value-type="string" table:style-name="ce1">
            <text:p>Integrated Risk Management - IRM Lite Operator v2</text:p>
          </table:table-cell>
          <table:table-cell office:value-type="string" table:style-name="ce1">
            <text:p>IRM Lite Operato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rprise product subscription only), risk identification questionnaires, classic risk assessments, risk response tasks, indicator and metric data tasks. Make updates to requested policy exception, logged or reported issues (including the ones from issue triage), and risk events (applicable to customers with IRM Enterprise product subscription only). Request policy exceptions. Report issues, risk events (applicable to customers with IRM Enterprise product subscription only). Create remediation tasks for issues assigned to the logged in User. Review remediation tasks tagged to that issue as well as review and close the issue (if User is the owner of such issue). Approve policy exceptions assigned for business approvals, risk events, advanced risk assessments (applicable to customers with IRM Professional and Enterprise product subscription only), risk response tasks, metric data tasks assigned to them. Perform model risk assessments or approve model risk task Read any data (based on the corresponding Operator SKU) excluding data pertaining to the Audit tables and its related tables. Any User that exceeds the above use rights would require an IRM Operator subscription. The purchase of IRM Lite Operator requires the purchase of Operators for at least one of the following - IRM (Standard, Professional, or Enterprise) subscription product. The following Applications require the release indicated below in order to function: Now Assist for Security – Vancouver Patch 2 or later</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95</text:p>
          </table:table-cell>
          <table:table-cell office:value-type="string" table:style-name="ce1">
            <text:p>Integrated Risk Management Enterprise v2 - IRM Operator</text:p>
          </table:table-cell>
          <table:table-cell office:value-type="string" table:style-name="ce1">
            <text:p>IRM Operator</text:p>
          </table:table-cell>
          <table:table-cell office:value-type="currency" office:value="303.75" table:style-name="ce5">
            <text:p><text:s/>£303.75<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Cybersecurity Executive Dashboard; Predictive Intelligence; Virtual Agent; and Platform Analytics Advanced. Customer is granted use rights for the following Applications as described herein: Predictive Intelligence, Virtual Agent, and Platform Analytics Advanced: Use rights apply only to IRM Enterprise Applications and included App Engine Starter Custom Tables. Virtual Agent includes 10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requests via employee center for new AI assets (including AI systems, AI models, and datasets) to the risk and compliance team to understand the regulatory and risk implication, raise inquiries and requests to Compliance team to get advice or provide feedback on policy improvements, and report policy or compliance violations and update the reported cases.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92</text:p>
          </table:table-cell>
          <table:table-cell office:value-type="string" table:style-name="ce1">
            <text:p>Integrated Risk Management Professional v2 - IRM Operator</text:p>
          </table:table-cell>
          <table:table-cell office:value-type="string" table:style-name="ce1">
            <text:p>IRM Operator</text:p>
          </table:table-cell>
          <table:table-cell office:value-type="currency" office:value="202.5" table:style-name="ce5">
            <text:p><text:s/>£202.50<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Predictive Intelligence; Cybersecurity Executive Dashboard; Platform Analytics Advanced and Virtual Agent. Customer is granted use rights for the following Applications as described herein: Advanced Risk Management: Customer is granted the right to manage advanced risk assessments through manual risk factors, risk-rollups, and risk hierarchies. Predictive Intelligence, Platform Analytics Advanced and Virtual Agent: Use rights apply only to Integrated Risk Management (IRM) Professional Applications and included App Engine Starter Custom Tables. Virtual Agent includes 10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submit and view new models through the employee center for Model Risk Management, raise inquiries and requests to Compliance team to get advice or provide feedback on policy improvements, and report policy or compliance violations and update the reported cases. IRM purchase does not include access to Unified Compliance Framework (UCF) which Customer must purchase separately.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89</text:p>
          </table:table-cell>
          <table:table-cell office:value-type="string" table:style-name="ce1">
            <text:p>Integrated Risk Management Standard v2 - IRM Operator</text:p>
          </table:table-cell>
          <table:table-cell office:value-type="string" table:style-name="ce1">
            <text:p>IRM Operato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Model Risk Management; and Use Case Accelerators.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submit and view new models through the employee center for Model Risk Management, raise inquiries and requests to Compliance team to get advice or provide feedback on policy improvements, and report policy or compliance violations and update the reported cases. IRM purchase does not include access to Unified Compliance Framework (UCF) which Customer must purchase separately.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399</text:p>
          </table:table-cell>
          <table:table-cell office:value-type="string" table:style-name="ce1">
            <text:p>IRM Enterprise Plus - Now Assist User</text:p>
          </table:table-cell>
          <table:table-cell office:value-type="string" table:style-name="ce1">
            <text:p>Now Assist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Now Assist for IRM; Now Assist for CMDB; and entitlement for up to 6,000 Assists annually per Now Assist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RM Enterprise Plus for the procured number of Now Assist Users and use-cases contractually allowed for Integrated Risk Management. A Now Assist User is defined as a User with the right to use and access the application(s) within the applicable purchased product. Now Assist for IRM and Now Assist for CMDB: Use rights apply only to Integrated Risk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394</text:p>
          </table:table-cell>
          <table:table-cell office:value-type="string" table:style-name="ce1">
            <text:p>IRM Professional Plus - Now Assist User</text:p>
          </table:table-cell>
          <table:table-cell office:value-type="string" table:style-name="ce1">
            <text:p>Now Assist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Now Assist for IRM; Now Assist for CMDB; and entitlement for up to 6,000 Assists annually per Now Assist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RM Professional Plus for the procured number of Now Assist Users and use-cases contractually allowed for Integrated Risk Management. A Now Assist User is defined as a User with the right to use and access the application(s) within the applicable purchased product. Now Assist for IRM and Now Assist for CMDB: Use rights apply only to Integrated Risk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03427</text:p>
          </table:table-cell>
          <table:table-cell office:value-type="string" table:style-name="ce1">
            <text:p>Performance Analytics For Governance, Risk and Compliance - Application</text:p>
          </table:table-cell>
          <table:table-cell office:value-type="string" table:style-name="ce1">
            <text:p>Application</text:p>
          </table:table-cell>
          <table:table-cell office:value-type="string" table:style-name="ce1">
            <text:p>VLP to calculate 20% Cummulative ACV (CACV) of GRC Standard SKU</text:p>
          </table:table-cell>
          <table:table-cell office:value-type="string" table:style-name="ce1">
            <text:p>General Availability</text:p>
          </table:table-cell>
          <table:table-cell office:value-type="string" table:style-name="ce1">
            <text:p>Performance Analytics For Governance, Risk and Compliance Any User may use Performance Analytics with Governance, Risk and Compliance application for which he or she has use rights. The annual subscription fee for Performance Analytics ("PA Subscription Fee") is based on the total of the annual subscription fees of Governance, Risk and Compliance subscribed by Customer. As Customer exceeds capacity of purchased users or purchases additional users of Governance, Risk and Compliance, additional PA Subscription Fees shall apply.</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4209</text:p>
          </table:table-cell>
          <table:table-cell office:value-type="string" table:style-name="ce1">
            <text:p>Policy and Compliance Management - IRM Operator</text:p>
          </table:table-cell>
          <table:table-cell office:value-type="string" table:style-name="ce1">
            <text:p>IRM Operato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 Policy and Compliance Management; AI Risk and Compliance Management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25</text:p>
          </table:table-cell>
          <table:table-cell office:value-type="string" table:style-name="ce1">
            <text:p>Privacy Management - Privacy Lite Operator</text:p>
          </table:table-cell>
          <table:table-cell office:value-type="string" table:style-name="ce1">
            <text:p>Privacy Lite Operato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A PRM Lite Operator is any User that can perform one or more of: Respond to privacy assessment tasks, criticality assessment, privacy risk assessments, privacy case tasks, breach assessments, policy acknowledgments, control attestations, personal data request tasks, manual indicator; Update processing activities, issues, remediation tasks, manual indicator tasks; Make updates to requested policy exception, logged or reported issues; Request policy exceptions, Report issues, Privacy cases, create remediation tasks for issues assigned to the logged in User; Review remediation tasks tagged to that issue as well as review and close the issue (if User is the owner of such issue); Approve policy exceptions assigned for business approvals and Read any data (based on the corresponding Operator SKU) excluding data pertaining to the Audit tables and its related tables. Any User that exceeds the above use rights would require an PRM Operator subscription. The purchase of PRM Lite Operator requires the purchase of Privacy Operator subscription product</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10</text:p>
          </table:table-cell>
          <table:table-cell office:value-type="string" table:style-name="ce1">
            <text:p>Privacy Management - Privacy Operator v2</text:p>
          </table:table-cell>
          <table:table-cell office:value-type="string" table:style-name="ce1">
            <text:p>Privacy Operato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rivacy Management; Policy &amp; Compliance Management; Privacy Case Management; Risk Management; Advanced Risk Management; and Personal Data Rights A Privacy Operator is any User who manages privacy screening assessments, privacy impact assessments, processing activity criticality assessments, and privacy risk assessments within the Privacy Management Application. A Privacy Operator is also any User that applies and reviews controls based on assessment responses, maintains a record of all the processing activities, and identifies and reports issues, assigns and reviews breach assessments, manages privacy cases and manages personal data rights. Risk Management: Use limited to Privacy-specific use cases. Advanced Risk Management: Customer may define and manage privacy risk taxonomy, assess privacy risks (limited to 2 active risk assessment methodologies pertaining to Privacy-specific use cases) using manual and automated factors, manage the risk response pertaining to such privacy risks, and aggregate individual privacy risks to monitor and report across the organization. Policy &amp; Compliance Management: Features that utilize spokes within the Policy &amp; Compliance Management application may be used for Privacy-specific use cases only. App Engine Starter 5: Customer is granted the right to create or install up to 5 Custom Tables and to grant each Privacy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8032</text:p>
          </table:table-cell>
          <table:table-cell office:value-type="string" table:style-name="ce1">
            <text:p>PRM Professional Plus - Now Assist User</text:p>
          </table:table-cell>
          <table:table-cell office:value-type="string" table:style-name="ce1">
            <text:p>Now Assist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Now Assist for Privacy Management; Now Assist for CMDB; and entitlement for up to 2,500 Assists annually per Transaction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Privacy Risk Management (PRM) Professional Plus for the procured number of Now Assist Users and use-cases contractually allowed for PRM. A Now Assist User is defined as a User with the right to use and access the application(s) within the applicable purchased product. Now Assist for PRM use rights apply only to PR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917</text:p>
          </table:table-cell>
          <table:table-cell office:value-type="string" table:style-name="ce1">
            <text:p>Third-party Risk Management - Transactions</text:p>
          </table:table-cell>
          <table:table-cell office:value-type="string" table:style-name="ce1">
            <text:p>Transactions</text:p>
          </table:table-cell>
          <table:table-cell office:value-type="currency" office:value="32.400000000000006" table:style-name="ce5">
            <text:p><text:s/>£32.40<text:s/></text:p>
          </table:table-cell>
          <table:table-cell office:value-type="string" table:style-name="ce1">
            <text:p>General Availability</text:p>
          </table:table-cell>
          <table:table-cell office:value-type="string" table:style-name="ce1">
            <text:p>Included Applications: Third-Party Risk Management Entitles Customer to the number of procured Transactions. Transactions are each Actively Managed Third Party or Actively Managed Engagement during any prior 365-day period. Third Parties are entities or individuals that are entered as records in the third party table. An Engagement is any record in the engagement table for any given Third Party. The location of the aforementioned tables will be specified in the then-current Documentation. Actively Managed refers to any activity not included in the Third-Party Risk Management – Base subscription during any prior 365-day period. Third-Party Risk Management Standard requires Third-Party Risk Management Base as a prerequisit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0914</text:p>
          </table:table-cell>
          <table:table-cell office:value-type="string" table:style-name="ce1">
            <text:p>Third-party Risk Management Base - Module</text:p>
          </table:table-cell>
          <table:table-cell office:value-type="string" table:style-name="ce1">
            <text:p>Module</text:p>
          </table:table-cell>
          <table:table-cell office:value-type="currency" office:value="3240" table:style-name="ce5">
            <text:p><text:s/>£3,240.00<text:s/></text:p>
          </table:table-cell>
          <table:table-cell office:value-type="string" table:style-name="ce1">
            <text:p>General Availability</text:p>
          </table:table-cell>
          <table:table-cell office:value-type="string" table:style-name="ce1">
            <text:p>Included Applications: Vendor Risk Management Entitles an unlimited number of Users to manage Onboarding Due Diligence workflow for the First Engagement for an unlimited number of new Third Parties. Third Parties are entities or individuals that are entered as records in the Third Party table. A Third Party record is considered to be new if a record for such Third Party does not already exist in the company table (‘core_company’). An Engagement refers to a relationship that has been established with a third-party entity or individual, and a First Engagement shall be the first record in the Engagement table for any given Third Party. The location of the aforementioned tables will be specified in the then-current Documentation. Onboarding Due Diligence is a defined workflow. App Engine Starter 5: Customer is granted the right to create up to 5 custom tables and to grant each User the right to access those Custom Tables as an Unrestricted User. An Unrestricted User is every User that is assigned a unique username and has a user profile in the Subscription Service designated as “active”. Third-Party Risk Management Base requires a subscription to a Third-Party Risk Management tier.</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8023</text:p>
          </table:table-cell>
          <table:table-cell office:value-type="string" table:style-name="ce1">
            <text:p>TPRM Professional Plus - Transactions</text:p>
          </table:table-cell>
          <table:table-cell office:value-type="string" table:style-name="ce1">
            <text:p>Transactions</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Now Assist for Third-Party Risk Management (TPRM); Now Assist for CMDB; and entitlement for up to 800 Assists annually per Transaction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age of TPRM Professional Plus is limited to the number of Transactions. A Transaction is defined as an Actively Managed Third Party or Actively Managed Engagement during any prior 365-day period. A third-party engagement is any proposed or existing business purpose or relationship with a Third Party regardless of an executed contract. An entity may have one or more third-party engagements within a given Third Party. Actively Managed refers to any activity not included in the TPRM – Base/Module, including but not limited to, information updates, assessments, questionnaires, issues, tasks, internal score or rating updates, and communications that would indicate that the Third-party or the Third-party Relationship is actively managed. Customer is entitled to TPRM Professional Plus for the procured number of Transactions and use-cases contractually allowed for Third-Party Risk Management. Usage is limited to the number of Transactions. The number of TPRM Professional Plus Transactions must match the number of TPRM Transactions procured by the customer. Now Assist for TPRM use rights apply only to TPR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 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5679</text:p>
          </table:table-cell>
          <table:table-cell office:value-type="string" table:style-name="ce1">
            <text:p>Virtual Agent IRM Conversation -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IR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Integrated Risk Management applications. Requires Integrated Risk Management Professional or Integrated Risk Management Enterprise.</text:p>
          </table:table-cell>
          <table:table-cell office:value-type="string" table:style-name="ce1">
            <text:p>Technology Workflow</text:p>
          </table:table-cell>
          <table:table-cell table:number-columns-repeated="16376"/>
        </table:table-row>
        <table:table-row table:style-name="ro1">
          <table:table-cell office:value-type="string" table:style-name="ce2">
            <text:p>Creator App Engine</text:p>
          </table:table-cell>
          <table:table-cell office:value-type="string" table:style-name="ce1">
            <text:p>PROD19351</text:p>
          </table:table-cell>
          <table:table-cell office:value-type="string" table:style-name="ce1">
            <text:p>App Engine Enterprise - Fulfiller User</text:p>
          </table:table-cell>
          <table:table-cell office:value-type="string" table:style-name="ce1">
            <text:p>Fulfiller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App Engine Studio; App Engine Management Center; Creator Studio; Table Builder for App Engine; Workspace Builder; Mobile Publishing; ServiceNow Studio for App Engine; Platform Analytics Advanced; Virtual Agent; Universal Request Pro and Predictive Intelligence App Engine provides the Customer with the right to deploy Custom Tables in a production instance. Each Fulfiller User has the right to access an unlimited number of Custom Tables to perform the actions of a Fulfiller User. Notwithstanding the definition of Fulfiller User above, an External App Engine Requester is defined as Customer’s external contacts, including, but not limited to Customer's accounts, consumers, households, partners or other contacts. Customer may grant External App Engine Requesters the right to access App Engine as Requester Users. External App Engine Requesters are not included in the App Engine Fulfiller User count and are not subject to App Engine Subscription Product fees. Platform Analytics Advanced, Virtual Agent and Predictive Intelligence use rights apply only to App Engin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9231</text:p>
          </table:table-cell>
          <table:table-cell office:value-type="string" table:style-name="ce1">
            <text:p>App Engine Enterprise for ERP – Fulfiller User</text:p>
          </table:table-cell>
          <table:table-cell office:value-type="string" table:style-name="ce1">
            <text:p>Fulfiller User</text:p>
          </table:table-cell>
          <table:table-cell office:value-type="currency" office:value="202.5" table:style-name="ce5">
            <text:p><text:s/>£202.50<text:s/></text:p>
          </table:table-cell>
          <table:table-cell office:value-type="string" table:style-name="ce1">
            <text:p>General Availability</text:p>
          </table:table-cell>
          <table:table-cell office:value-type="string" table:style-name="ce1">
            <text:p>Included Applications: App Engine Studio; App Engine Management Center; Workspace Builder; Mobile Publishing; ServiceNow Studio for App Engine; Platform Analytics Advanced; Virtual Agent; Universal Request Pro; ERP Semantic Mining; Zero Copy Connectors for ERP; Predictive Intelligence; and entitlement to one (1) ERP Systems App Engine provides the Customer with the right to deploy Custom Tables in a production instance. Each Fulfiller User has the right to access an unlimited number of Custom Tables to perform the actions of a Fulfiller User. Customer is granted rights for the entitled number of ERP systems identified by unique System ID connected to the instance via the ERP Customization Mining application. An ERP System is a server running ERP software, external to ServiceNow environment. Notwithstanding the definition of Fulfiller User above, an External App Engine Requester is defined as Customer’s external contacts, including, but not limited to Customer's accounts, consumers, households, partners or other contacts. Customer may grant External App Engine Requesters the right to access App Engine as Requester Users. External App Engine Requesters are not included in the App Engine Fulfiller User count and are not subject to App Engine Subscription Product fees. Customer is wholly responsible for External App Engine Requester compliance with the terms of the Agreement and this ordering document, and all acts of omissions of such user. Such Users will not have the right to take any legal action against ServiceNow under this Agreement or any ordering document. ServiceNow will not be responsible for Customer’s ERP System and disclaims all liability as it relates to Customer’s ERP System. Protocols and spokes that are available in the Subscription Product are set forth in the then-current applicable Product Documentation. Use of protocols and spokes may consume Integration Hub transactions that may require purchase of Integration Hub or Automation Engine subscription at an additional fee. Customer may use the spoke(s) included in Subscription Product for use cases even beyond the Subscription Product. Integration Hub Transactions are not included in the Subscription Product. Platform Analytics Advanced, Virtual Agent and Predictive Intelligence use rights apply only to App Engine. The following Application(s) became available according to the release indicated below: Utah - ERP Semantic Mining</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883</text:p>
          </table:table-cell>
          <table:table-cell office:value-type="string" table:style-name="ce1">
            <text:p>App Engine Enterprise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App Engine; and entitlement for up to 3,600 Assists annually per Fulfiller User (unused Assists expire annually without credit or refund). Entitlements for any Subscription Term shorter than 12 months will be prorated proportional to the number of months in the term. This Subscription Product is not available to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App Engine Enterprise Plus for the procured number of Fulfiller Users and use-cases contractually allowed for App Engine Enterprise. An Fulfiller User is defined as a User with the right to use and access the application(s) within the applicable purchased product. External Users are not included in the Fulfiller User count and are not subject to App Engine Enterprise Plus Product fees. Usage is limited to the number of Fulfiller Users. Now Assist for App Engine: Use rights apply only to App Engine Enterpri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884</text:p>
          </table:table-cell>
          <table:table-cell office:value-type="string" table:style-name="ce1">
            <text:p>App Engine Enterprise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App Engine; and entitlement for up to 480 Assists annually per Unrestricted User (unused Assists expire annually without credit or refund). Entitlements for any Subscription Term shorter than 12 months will be prorated proportional to the number of months in the term. This Subscription Product is not available to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App Engine Enterprise Plus for the procured number of Unrestricted Users and use-cases contractually allowed for App Engine Enterprise. An Unrestricted User is defined as a User with the right to use and access the application(s) within the applicable purchased product.? External Users are not included in the Unrestricted User count and are not subject to App Engine Enterprise Plus Product fees. Usage is limited to the number of Unrestricted Users. Now Assist for App Engine: Use rights apply only to App Engine Enterpri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204</text:p>
          </table:table-cell>
          <table:table-cell office:value-type="string" table:style-name="ce1">
            <text:p>Creator Professional Plus v2 - Module</text:p>
          </table:table-cell>
          <table:table-cell office:value-type="string" table:style-name="ce1">
            <text:p>Module</text:p>
          </table:table-cell>
          <table:table-cell office:value-type="currency" office:value="6075" table:style-name="ce5">
            <text:p><text:s/>£6,075.00<text:s/></text:p>
          </table:table-cell>
          <table:table-cell office:value-type="string" table:style-name="ce1">
            <text:p>General Availability</text:p>
          </table:table-cell>
          <table:table-cell office:value-type="string" table:style-name="ce1">
            <text:p>Included Applications: App Engine Studio; Now Assist for Creator; and entitlement for up to 300,000 Assists annually per Modul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6751</text:p>
          </table:table-cell>
          <table:table-cell office:value-type="string" table:style-name="ce1">
            <text:p>Developer Sandbox - Instance</text:p>
          </table:table-cell>
          <table:table-cell office:value-type="string" table:style-name="ce1">
            <text:p>Instance</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Included Application: Developer Sandbox, includes entitlement for up to 10 sandboxes. A Sandbox is an isolated virtual environment for developers to work in parallel on the same instance without developer conflicts.</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6044</text:p>
          </table:table-cell>
          <table:table-cell office:value-type="string" table:style-name="ce1">
            <text:p>Manufacturing Foundation - Fulfiller User</text:p>
          </table:table-cell>
          <table:table-cell office:value-type="string" table:style-name="ce1">
            <text:p>Fulfiller Use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Industrial Process Manager; App Engine; App Engine Studio; Mobile Publishing; Platform Analytics Advanced; Virtual Agent; Universal Request Pro and Predictive Intelligence Manufacturing Foundation provides the Customer with the right to deploy Custom Tables in a production instance. Each Fulfiller User has the right to access an unlimited number of Custom Tables to perform the actions of a Fulfiller User. App Engine, App Engine Studio, Platform Analytics Advanced, Virtual Agent, Universal Request Pro, and Predictive Intelligence use rights apply only to Manufacturing Foundation. Usage of App Engine is limited to the development and customization of Industral Process Manager only. This development and customization must only utilize the ServiceNow out of box manufacturing roles and any other App Engine usage constitutes unentitled usage for which an additional subscription may be required.</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3079</text:p>
          </table:table-cell>
          <table:table-cell office:value-type="string" table:style-name="ce1">
            <text:p>Now Platform® App Engine for IT Service Management - Module</text:p>
          </table:table-cell>
          <table:table-cell office:value-type="string" table:style-name="ce1">
            <text:p>Module</text:p>
          </table:table-cell>
          <table:table-cell office:value-type="string" table:style-name="ce1">
            <text:p>VLP to calculate 20% of <text:s/>Cummulative ACV (CACV) ITSM (STD, PRO &amp; ENT Fulfiller) ACV. Provides unlimited Custom Tables</text:p>
          </table:table-cell>
          <table:table-cell office:value-type="string" table:style-name="ce1">
            <text:p>General Availability</text:p>
          </table:table-cell>
          <table:table-cell office:value-type="string" table:style-name="ce1">
            <text:p>Bundled Custom Tables: Customer is granted the right to create or install an unlimited number of Custom Tables and to grant each separately subscribed IT Service Management (ITSM) Fulfiller User the right to access those Custom Tables. The annual subscription fee for Now Platform® App Engine for IT Service Management ("App Engine Subscription Fee") is based on the total of the annual subscription fees of ITSM products subscribed to by Customer. As Customer exceeds capacity of purchased ITSM Fulfillers, or if Customer purchases additional ITSM Fulfillers, additional App Engine Subscription Fees shall apply.</text:p>
          </table:table-cell>
          <table:table-cell office:value-type="string" table:style-name="ce1">
            <text:p>AI Platform</text:p>
          </table:table-cell>
          <table:table-cell table:number-columns-repeated="16376"/>
        </table:table-row>
        <table:table-row table:style-name="ro1">
          <table:table-cell office:value-type="string" table:style-name="ce2">
            <text:p>FSM</text:p>
          </table:table-cell>
          <table:table-cell office:value-type="string" table:style-name="ce1">
            <text:p>PROD22114</text:p>
          </table:table-cell>
          <table:table-cell office:value-type="string" table:style-name="ce1">
            <text:p>Contractor Marketplace - Contractor User</text:p>
          </table:table-cell>
          <table:table-cell office:value-type="string" table:style-name="ce1">
            <text:p>Contracto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Contractor Management; Field Service Marketplace Field Service Management Contractor may only view and edit tasks assigned to that Field Service Management Contractor by Customer. Contractor may also bid on tasks in the Field Service Marketplace. The following application(s) became available according to the release indicated below: Washington - Field Service Marketplac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81</text:p>
          </table:table-cell>
          <table:table-cell office:value-type="string" table:style-name="ce1">
            <text:p>EAM Field Service Technician - Fulfiller User</text:p>
          </table:table-cell>
          <table:table-cell office:value-type="string" table:style-name="ce1">
            <text:p>Fulfille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Field Service Management Basic Usage is limited by the number of purchased Fulfiller Users. Requester Users are not included in the Fulfiller User count and are not subject to EAM Field Service Technician Subscription Product fees. The following application(s) became available according to the release indicated below.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3</text:p>
          </table:table-cell>
          <table:table-cell office:value-type="string" table:style-name="ce1">
            <text:p>Field Service Management Enterprise - Fulfiller User</text:p>
          </table:table-cell>
          <table:table-cell office:value-type="string" table:style-name="ce1">
            <text:p>Fulfiller User</text:p>
          </table:table-cell>
          <table:table-cell office:value-type="currency" office:value="222.75000000000003" table:style-name="ce5">
            <text:p><text:s/>£222.75<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Continual Improvement; Contractor Management; Mobile Publishing; Universal Request Pro; Advanced Dispatching; Planned Work Management; Predictive Intelligence; Virtual Agent; Platform Analytics Advanced; Schedule Optimization; Process Mining; &amp; Workforce Optimization Usage is limited by the number of purchased Fulfiller Users. Requester Users and External Users are not included in the Fulfiller User count and are not subjected to Field Service Management Enterprise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50 Custom Tables and to grant each Fulfiller User, Requester User, and External User the right to access those Custom Tables and perform the actions granted to that User Type. Virtual Agent includes 1000 Virtual Agent Conversation Transactions per Fulfiller User per month (unused Virtual Agent Conversation Transactions expire monthly). A Virtual Agent Conversation Transaction is defined as any struct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Field Service Management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Tokyo – Advanced Dispatching, Planned Work Management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2</text:p>
          </table:table-cell>
          <table:table-cell office:value-type="string" table:style-name="ce1">
            <text:p>Field Service Management Professional - Fulfiller User v2</text:p>
          </table:table-cell>
          <table:table-cell office:value-type="string" table:style-name="ce1">
            <text:p>Fulfiller User</text:p>
          </table:table-cell>
          <table:table-cell office:value-type="currency" office:value="141.75" table:style-name="ce5">
            <text:p><text:s/>£141.75<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Continual Improvement; Contractor Management; Mobile Publishing; Universal Request Pro; Advanced Dispatching; Planned Work Management; Predictive Intelligence; Virtual Agent and Platform Analytics Advanced Usage is limited by the number of purchased Fulfiller Users. Requester Users and External Users are not included in the Fulfiller User count and are not subject to Field Service Management Professional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50 Custom Tables and to grant each Fulfiller User, Requester User, and External User the right to access those Custom Tables and perform the actions granted to that User Typ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Field Service Management Professional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Tokyo - Advanced Dispatching; Planned Work Management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1</text:p>
          </table:table-cell>
          <table:table-cell office:value-type="string" table:style-name="ce1">
            <text:p>Field Service Management Standard - Fulfiller User v2</text:p>
          </table:table-cell>
          <table:table-cell office:value-type="string" table:style-name="ce1">
            <text:p>Fulfiller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Universal Request and Contractor Management Usage is limited by the number of purchased Fulfiller Users. Requester Users and External Users are not included in the Fulfiller User count and are not subject to Field Service Management Standard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25 Custom Tables and to grant each Fulfiller User, Requester User and External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571</text:p>
          </table:table-cell>
          <table:table-cell office:value-type="string" table:style-name="ce1">
            <text:p>FSM Enterprise Plus - Fulfiller User</text:p>
          </table:table-cell>
          <table:table-cell office:value-type="string" table:style-name="ce1">
            <text:p>Fulfiller User</text:p>
          </table:table-cell>
          <table:table-cell office:value-type="currency" office:value="85.050000000000011" table:style-name="ce5">
            <text:p><text:s/>£85.05<text:s/></text:p>
          </table:table-cell>
          <table:table-cell office:value-type="string" table:style-name="ce1">
            <text:p>General Availability</text:p>
          </table:table-cell>
          <table:table-cell office:value-type="string" table:style-name="ce1">
            <text:p>Included Applications: Now Assist for Field Service Management (FSM); and entitlement for up to 7,8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FSM Enterprise Plus for the procured number of Fulfiller Users and use-cases contractually allowed for Field Service Management. Usage is limited to the number of Fulfiller Users. Now Assist for Field Service Management (FSM): Use rights apply only to Field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569</text:p>
          </table:table-cell>
          <table:table-cell office:value-type="string" table:style-name="ce1">
            <text:p>FSM Professional Plus - Fulfiller User</text:p>
          </table:table-cell>
          <table:table-cell office:value-type="string" table:style-name="ce1">
            <text:p>Fulfiller User</text:p>
          </table:table-cell>
          <table:table-cell office:value-type="currency" office:value="85.050000000000011" table:style-name="ce5">
            <text:p><text:s/>£85.05<text:s/></text:p>
          </table:table-cell>
          <table:table-cell office:value-type="string" table:style-name="ce1">
            <text:p>General Availability</text:p>
          </table:table-cell>
          <table:table-cell office:value-type="string" table:style-name="ce1">
            <text:p>Included Applications: Now Assist for Field Service Management (FSM); and entitlement for up to 7,8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FSM Professional Plus for the procured number of Fulfiller Users and use-cases contractually allowed for Field Service Management. Usage is limited to the number of Fulfiller Users. Now Assist for Field Service Management (FSM): Use rights apply only to Field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3432</text:p>
          </table:table-cell>
          <table:table-cell office:value-type="string" table:style-name="ce1">
            <text:p>Performance Analytics For Field Service Management - Application</text:p>
          </table:table-cell>
          <table:table-cell office:value-type="string" table:style-name="ce1">
            <text:p>Application</text:p>
          </table:table-cell>
          <table:table-cell office:value-type="string" table:style-name="ce1">
            <text:p>VLP to calculate 20% Cummulative ACV (CACV) of FSM Standard SKU</text:p>
          </table:table-cell>
          <table:table-cell office:value-type="string" table:style-name="ce1">
            <text:p>General Availability</text:p>
          </table:table-cell>
          <table:table-cell office:value-type="string" table:style-name="ce1">
            <text:p>Performance Analytics For Field Service Management Any User may use Performance Analytics with Field Service Management for which he or she has use rights. The annual subscription fee for Performance Analytics ("PA Subscription Fee") is based on the total of the annual subscription fees of Field Service Management subscribed by Customer. As Customer exceeds capacity of purchased users or purchases additional users of Field Service Management, additional PA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82</text:p>
          </table:table-cell>
          <table:table-cell office:value-type="string" table:style-name="ce1">
            <text:p>Schedule Optimization Add-on Fulfiller User - Application</text:p>
          </table:table-cell>
          <table:table-cell office:value-type="string" table:style-name="ce1">
            <text:p>Application</text:p>
          </table:table-cell>
          <table:table-cell office:value-type="string" table:style-name="ce1">
            <text:p>VLP to calculate 30% Cummulative ACV (CACV) of FSm Professional SKU</text:p>
          </table:table-cell>
          <table:table-cell office:value-type="string" table:style-name="ce1">
            <text:p>General Availability</text:p>
          </table:table-cell>
          <table:table-cell office:value-type="string" table:style-name="ce1">
            <text:p>Included Applications: Schedule Optimization Customer is entitled to use Schedule Optimization for the procured number of Fulfiller Users and use-cases contractually allowed for Field Service Management Professional. Field Service Management Professional is required for use of Schedule Optimization Add-on. The annual subscription fee for Schedule Optimization for Field Service Management is based on the total annual subscription fee for all Field Service Management Professional Subscription Products subscribed to by Customer. As Customer exceeds capacity of procured Field Service Management Professional Subscription Products, or if Customer procures additional Field Service Management Professional capacity, additional Schedule Optimization Subscription Fees shall apply. The following application(s) became available according to the release indicated below. Tokyo – Schedule Optimiz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4712</text:p>
          </table:table-cell>
          <table:table-cell office:value-type="string" table:style-name="ce1">
            <text:p>Schedule Optimization for FSMT Professional - Application</text:p>
          </table:table-cell>
          <table:table-cell office:value-type="string" table:style-name="ce1">
            <text:p>Application</text:p>
          </table:table-cell>
          <table:table-cell office:value-type="string" table:style-name="ce1">
            <text:p>VLP to calculate 30% Cummulative ACV (CACV) of FSMT Professional SKU</text:p>
          </table:table-cell>
          <table:table-cell office:value-type="string" table:style-name="ce1">
            <text:p>General Availability</text:p>
          </table:table-cell>
          <table:table-cell office:value-type="string" table:style-name="ce1">
            <text:p>Included Applications: Schedule Optimization The annual subscription fee for Schedule Optimization for Field Service Management for Telecommunications is based on the total annual subscription fee for all Field Service Management for Telecommunications Professional Subscription Products subscribed to by Customer. As Customer exceeds capacity of procured Field Service Management for Telecommunications Professional Subscription Products, or if Customer procures additional Field Service Management for Telecommunications Professional capacity, additional Schedule Optimization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0274</text:p>
          </table:table-cell>
          <table:table-cell office:value-type="string" table:style-name="ce1">
            <text:p>Virtual Agent FSM Conversation -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FS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Field Service Management Professional or Enterprise applications. Requires Field Service Management Professional or Enterpris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7</text:p>
          </table:table-cell>
          <table:table-cell office:value-type="string" table:style-name="ce1">
            <text:p>Workforce Optimization for Field Service Management Professional Fulfiller User - Application</text:p>
          </table:table-cell>
          <table:table-cell office:value-type="string" table:style-name="ce1">
            <text:p>Application</text:p>
          </table:table-cell>
          <table:table-cell office:value-type="string" table:style-name="ce1">
            <text:p>VLP to calculate 30% Cummulative ACV (CACV) of F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Field Service Management Professional. The annual subscription fee for Workforce Optimization for Field Service Management is based on the total annual subscription fee for all Field Service Management Professional Subscription Products subscribed to by Customer. As Customer exceeds capacity of procured Field Service Management Professional Subscription Products, or if Customer procures additional Field Service Management Professional capacity, additional Workforce Optimization Subscription Fees shall apply. Fulfiller User is defined in the User Type Definitions or Subscription Meter Definitions sections,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4703</text:p>
          </table:table-cell>
          <table:table-cell office:value-type="string" table:style-name="ce1">
            <text:p>Workforce Optimization for FSMT Professional - Application</text:p>
          </table:table-cell>
          <table:table-cell office:value-type="string" table:style-name="ce1">
            <text:p>Application</text:p>
          </table:table-cell>
          <table:table-cell office:value-type="string" table:style-name="ce1">
            <text:p>VLP to calculate 30% Cummulative ACV (CACV) of FSMT Professional SKU</text:p>
          </table:table-cell>
          <table:table-cell office:value-type="string" table:style-name="ce1">
            <text:p>General Availability</text:p>
          </table:table-cell>
          <table:table-cell office:value-type="string" table:style-name="ce1">
            <text:p>Included Applications: Workforce Optimization The annual subscription fee for Workforce Optimization for Field Service Management for Telecommunications is based on the total annual subscription fee for all Field Service Management for Telecommunications Professional Subscription Products subscribed to by Customer. As Customer exceeds capacity of procured Field Service Management for Telecommunications Professional Subscription Products, or if Customer procures additional Field Service Management for Telecommunications Professional capacity, additional Workforce Optimization Subscription Fees shall apply.</text:p>
          </table:table-cell>
          <table:table-cell office:value-type="string" table:style-name="ce1">
            <text:p>CRM and Industry</text:p>
          </table:table-cell>
          <table:table-cell table:number-columns-repeated="16376"/>
        </table:table-row>
        <table:table-row table:style-name="ro1">
          <table:table-cell office:value-type="string" table:style-name="ce2">
            <text:p>HR</text:p>
          </table:table-cell>
          <table:table-cell office:value-type="string" table:style-name="ce1">
            <text:p>PROD27881</text:p>
          </table:table-cell>
          <table:table-cell office:value-type="string" table:style-name="ce1">
            <text:p>CBS Enterprise Plus - Unrestricted User</text:p>
          </table:table-cell>
          <table:table-cell office:value-type="string" table:style-name="ce1">
            <text:p>Unrestricted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Workplace Case Management; Workplace Agent for mobile; Workplace Move Management; Workplace Core; Asset Management; Workplace Connectors; Workplace Indoor Mapping; Workplace Lease Administration; Workplace Space Mapping; Workplace Space Management; Workplace Reservation; Workplace Maintenance Management; Workplace Concierge; Workplace Safety Management; Workplace Visitor Management; Workplace Central; Health and Safety Case Management; Health and Safety Contractor Management; Contractor Service Center; Health and Safety Incident Management; Health and Safety Risk Management; Environmental Management; Workplace Core; Health and Safety Core; Critical Event Management; Workplace Case Management; Contract Management Pro; Legal Practice Apps; Legal Matter Management; Legal Request Management; Legal Simple Compliance; Contract Management Pro; Source-to-Pay Operations with Contract Management Pro; Procurement Case Management; Invoice Case Management; ERP Integration Framework; Shopping Hub; Sourcing and Purchasing Automation; Spend and Savings Management; Supplier Lifecycle Operations; Supplier Collaboration Portal; Supplier Relationship and Performance Management; Accounts Payable Invoice Processing; Sourcing Pipeline Management, Supplier Operations, Supplier Payment Optimization, Supplier Case Management, Shopping Hub, Purchase Order Management; Finance Case Management, ERP Integration Framework. Customer may grant applicants and alumni that are outside of their employment start and end date the right to access HR Service Delivery Enterprise as Users and these Users do not require a subscription.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Platform Analytics Advanced, Universal Request Pro, Virtual Agent and Predictive Intelligence: Use rights apply only to Core Business Suite Enterprise Plus Applications and App Engine Starter Custom Tables. App Engine Starter 25: Customer is granted the right to create or install up to 25 Custom Tables and to grant each User the right to access those Custom Tables. Usage of Cor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7676</text:p>
          </table:table-cell>
          <table:table-cell office:value-type="string" table:style-name="ce1">
            <text:p>EC Professional Plus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Now Assist for Employee Center Pro, Employee Center Pro, External Content Connectors, Virtual Agent, Mobile Publishing; and entitlement for up to 350 Assists annually per Unrestricted User (unused Assists expire annually without credit or refund) and entitlement for up to 3 million Data Fabric Credits annually (unused Data Fabric Credi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this Subscription Product for the procured number of Unrestricted Users. An Unrestricted User is every User that is assigned a unique username and has a user profile in the Subscription Service designated as ‘Active’.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Data fabric credits are measured in production instances based on the count of various actions representing usage of External Content Connectors and spokes and protocols in the prior 365 days using defined ratios. The defined ratios are set forth in the ServiceNow Data Fabric Credit Overview on ServiceNow’s Entitlement Supplements located at https://www.servicenow.com/products/entitlements-packages.html Protocols and Spokes that are available in the Subscription Product are set forth in the then-current applicable Product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09</text:p>
          </table:table-cell>
          <table:table-cell office:value-type="string" table:style-name="ce1">
            <text:p>Enterprise Service Management Base Suite v4 - Unrestricted User</text:p>
          </table:table-cell>
          <table:table-cell office:value-type="string" table:style-name="ce1">
            <text:p>Unrestricted User</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Enterprise Service Management Base Suite includes: HR Service Delivery Professional applications: Case and Knowledge Management; Employee Center Pro; Communities; and Continual Improvement Workplace Service Delivery Professional applications: Workplace Case Management; Workplace Reservation Management; Workplace Visitor Management; Workplace Agent for mobile; Workplace Central; Workplace Core; Workplace Space Mapping; Workplace Indoor Mapping; and Mobile Publish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 outbound call originating from Integration Hub, FlowDesigner, Remote Tables and/or Orchestration. This includes any operation, action, orchestration from Integration Hub, Remote Tables or Orchestration resulting in an outbound call. Additional annual Transactions require the purchase of a</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2</text:p>
          </table:table-cell>
          <table:table-cell office:value-type="string" table:style-name="ce1">
            <text:p>Enterprise Service Management Base Suite with App Engine v4 - Unrestricted User</text:p>
          </table:table-cell>
          <table:table-cell office:value-type="string" table:style-name="ce1">
            <text:p>Unrestricted User</text:p>
          </table:table-cell>
          <table:table-cell office:value-type="currency" office:value="52.650000000000006" table:style-name="ce5">
            <text:p><text:s/>£52.65<text:s/></text:p>
          </table:table-cell>
          <table:table-cell office:value-type="string" table:style-name="ce1">
            <text:p>General Availability</text:p>
          </table:table-cell>
          <table:table-cell office:value-type="string" table:style-name="ce1">
            <text:p>Enterprise Service Management Base Suite includes: HR Service Delivery Professional applications: Case and Knowledge Management; Employee Center Pro; Communities; and Continual Improvement Workplace Service Delivery Professional applications: Workplace Case Management; Workplace Reservation Management; Workplace Visitor Management; Workplace Agent for mobile; Workplace Central; Workplace Core; Workplace Space Mapping; Workplace Indoor Mapping; and Mobile Publish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 outbound call originating from Integration Hub, FlowDesigner, Remote Tables and/or Orchestration. This includes any operation, action, orchestration from Integration Hub, Remote Tables or Orchestration resulting in an outbound call. Additional annual Transactions require the purchase of a</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5</text:p>
          </table:table-cell>
          <table:table-cell office:value-type="string" table:style-name="ce1">
            <text:p>Enterprise Service Management Premium Suite v4 - Unrestricted User</text:p>
          </table:table-cell>
          <table:table-cell office:value-type="string" table:style-name="ce1">
            <text:p>Unrestricted User</text:p>
          </table:table-cell>
          <table:table-cell office:value-type="currency" office:value="44.550000000000004" table:style-name="ce5">
            <text:p><text:s/>£44.55<text:s/></text:p>
          </table:table-cell>
          <table:table-cell office:value-type="string" table:style-name="ce1">
            <text:p>General Availability</text:p>
          </table:table-cell>
          <table:table-cell office:value-type="string" table:style-name="ce1">
            <text:p>Enterprise Service Management Premium Suite includes: HR Service Delivery Enterprise applications: Case and Knowledge Management; Employee Center Pro; Employee Journey Management; Communities; Continual Improvement; Universal Request Pro; Mobile Publishing; Predictive Intelligence; Virtual Agent; and Platform Analytics Workplace Service Delivery Enterprise applications: Workplace Case Management; Workplace Reservation Management; Workplace Visitor Management; Workplace Agent for mobile ; Workplace Central; Workplace Space Management; Workplace Move Management; Workplace Lease Administration; Asset Management; Workplace Maintenance Management; Workplace Concierge; Workplace Connectors; Workplace Core; Workplace Space Mapping; Workplace Indoor Mapp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8</text:p>
          </table:table-cell>
          <table:table-cell office:value-type="string" table:style-name="ce1">
            <text:p>Enterprise Service Management Premium Suite with App Engine v4 - Unrestricted User</text:p>
          </table:table-cell>
          <table:table-cell office:value-type="string" table:style-name="ce1">
            <text:p>Unrestricted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Enterprise Service Management Premium with App Engine Suite includes: HR Service Delivery Enterprise applications: Case and Knowledge Management; Employee Center Pro; Employee Journey Management; Communities; Continual Improvement; Universal Request Pro; Mobile Publishing; Predictive Intelligence; Virtual Agent; and Platform Analytics Workplace Service Delivery Enterprise applications: Workplace Case Management; Workplace Reservation Management; Workplace Visitor Management; Workplace Agent for mobile ; Workplace Central; Workplace Space Management; Workplace Move Management; Workplace Lease Administration; Asset Management; Workplace Maintenance Management; Workplace Concierge; Workplace Connectors; Workplace Core; Workplace Space Mapping; Workplace Indoor Mapp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Practice Apps; Legal Simple Compliance;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7</text:p>
          </table:table-cell>
          <table:table-cell office:value-type="string" table:style-name="ce1">
            <text:p>HR Service Delivery Enterprise - HR User v6</text:p>
          </table:table-cell>
          <table:table-cell office:value-type="string" table:style-name="ce1">
            <text:p>HR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Universal Request Pro; Mobile Publishing; Predictive Intelligence; Virtual Agent; and Platform Analytics Advanced. Usage of the HR Service Delivery Enterprise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Platform Analytics Advanced, Virtual Agent and Predictive Intelligence use rights apply only to HR Service Delivery Enterprise Applications and App Engine Starter 25 Custom Tables. App Engine Starter 25: Customer is granted the right to create or install up to 2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9</text:p>
          </table:table-cell>
          <table:table-cell office:value-type="string" table:style-name="ce1">
            <text:p>HR Service Delivery Enterprise - Unrestricted User v4</text:p>
          </table:table-cell>
          <table:table-cell office:value-type="string" table:style-name="ce1">
            <text:p>Unrestricted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Universal Request Pro; Mobile Publishing; Predictive Intelligence; Virtual Agent; and Platform Analytics Advanced. Customer may grant applicants and alumni that are outside of their employment start and end date the right to access HR Service Delivery Enterprise as Users and these Users do not require a subscription. Platform Analytics Advanced, Virtual Agent and Predictive Intelligence: Use rights apply only to HR Service Delivery Enterprise Applications and Bundled Custom Tables. App Engine Starter 25: Customer is granted the right to create or install up to 25 Custom Tables and to grant each User the right to access those Custom Tables. Usage of HR Service Delivery Enterprise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3</text:p>
          </table:table-cell>
          <table:table-cell office:value-type="string" table:style-name="ce1">
            <text:p>HR Service Delivery Professional - HR User v6</text:p>
          </table:table-cell>
          <table:table-cell office:value-type="string" table:style-name="ce1">
            <text:p>HR User</text:p>
          </table:table-cell>
          <table:table-cell office:value-type="currency" office:value="12.96" table:style-name="ce5">
            <text:p><text:s/>£12.96<text:s/></text:p>
          </table:table-cell>
          <table:table-cell office:value-type="string" table:style-name="ce1">
            <text:p>General Availability</text:p>
          </table:table-cell>
          <table:table-cell office:value-type="string" table:style-name="ce1">
            <text:p>Included Applications: Case and Knowledge Management; Employee Center Pro; Talent; Continual Improvement; Mobile Publishing; Platform Analytics Advanced; Communities; Universal Request Pro; Predictive Intelligence; and Virtual Agent. Usage of the HR Service Delivery Professional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Platform Analytics Advanced, Virtual Agent and Predictive Intelligence use rights apply only to HR Service Delivery Professional Applications and App Engine Starter 25 Custom Tables. App Engine Starter 25: Customer is granted the right to create or install up to 2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5</text:p>
          </table:table-cell>
          <table:table-cell office:value-type="string" table:style-name="ce1">
            <text:p>HR Service Delivery Professional - Unrestricted User v4</text:p>
          </table:table-cell>
          <table:table-cell office:value-type="string" table:style-name="ce1">
            <text:p>Unrestricted User</text:p>
          </table:table-cell>
          <table:table-cell office:value-type="currency" office:value="12.96" table:style-name="ce5">
            <text:p><text:s/>£12.96<text:s/></text:p>
          </table:table-cell>
          <table:table-cell office:value-type="string" table:style-name="ce1">
            <text:p>General Availability</text:p>
          </table:table-cell>
          <table:table-cell office:value-type="string" table:style-name="ce1">
            <text:p>Included Applications: Case and Knowledge Management; Employee Center Pro; Talent; Continual Improvement; Mobile Publishing; Platform Analytics Advanced; Communities; Universal Request Pro; Predictive Intelligence; and Virtual Agent. Customer may grant applicants and alumni that are outside of their employment start and end date the right to access HR Service Delivery Professional as Users and these Users do not require a subscription. Virtual Agent and Predictive Intelligence use rights apply only to HR Service Delivery Professional Applications and Bundled Custom Tables. App Engine Starter 25: Customer is granted the right to create or install up to 25 Custom Tables and to grant each User the right to access those Custom Tables. Usage of HR Service Delivery Professional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59</text:p>
          </table:table-cell>
          <table:table-cell office:value-type="string" table:style-name="ce1">
            <text:p>HR Service Delivery Standard - HR User v3</text:p>
          </table:table-cell>
          <table:table-cell office:value-type="string" table:style-name="ce1">
            <text:p>HR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 Case and Knowledge Management, Employee Center Pro and Universal Request. Usage of the HR Service Delivery Standard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App Engine Starter 15: Customer is granted the right to create or install up to 1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1</text:p>
          </table:table-cell>
          <table:table-cell office:value-type="string" table:style-name="ce1">
            <text:p>HR Service Delivery Standard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 Case and Knowledge Management, Employee Center Pro and Universal Request. Customer may grant applicants and alumni that are outside of their employment start and end date the right to access HR Service Delivery Standard as Users and these Users do not require a subscription. App Engine Starter 15: Customer is granted the right to create or install up to 15 Custom Tables and to grant each User the right to access those Custom Tables. Usage of HR Service Delivery Standard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5</text:p>
          </table:table-cell>
          <table:table-cell office:value-type="string" table:style-name="ce1">
            <text:p>HRSD Enterprise Plus - HR User v2</text:p>
          </table:table-cell>
          <table:table-cell office:value-type="string" table:style-name="ce1">
            <text:p>HR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HR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Enterprise Plus for the procured number of HR Users. An HR User is defined as any active User in the ServiceNow HR Profile table that is within their employment start and end date, including full-time employees, part-time employees, contractors, and contingent workers. Usage is limited to the number of HR Users.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Enterprise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7</text:p>
          </table:table-cell>
          <table:table-cell office:value-type="string" table:style-name="ce1">
            <text:p>HRSD Enterprise Plus - Unrestricted User v2</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Unrestricted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Enterprise Plus for the procured number of Unrestricted Users. An Unrestricted User is every User that is assigned a unique username and has a user profile in the Subscription Service designated as ‘Active’.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Enterprise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1</text:p>
          </table:table-cell>
          <table:table-cell office:value-type="string" table:style-name="ce1">
            <text:p>HRSD Professional Plus - HR User v2</text:p>
          </table:table-cell>
          <table:table-cell office:value-type="string" table:style-name="ce1">
            <text:p>HR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HR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Professional Plus for the procured number of HR Users. An HR User is defined as any active User in the ServiceNow HR Profile table that is within their employment start and end date, including full-time employees, part-time employees, contractors, and contingent workers. Usage is limited to the number of HR Users.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Professional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3</text:p>
          </table:table-cell>
          <table:table-cell office:value-type="string" table:style-name="ce1">
            <text:p>HRSD Professional Plus - Unrestricted User v2</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Unrestricted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Professional Plus for the procured number of Unrestricted Users. An Unrestricted User is every User that is assigned a unique username and has a user profile in the Subscription Service designated as ‘Active’.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Professional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01625</text:p>
          </table:table-cell>
          <table:table-cell office:value-type="string" table:style-name="ce1">
            <text:p>Performance Analytics For HR - Application</text:p>
          </table:table-cell>
          <table:table-cell office:value-type="string" table:style-name="ce1">
            <text:p>Application</text:p>
          </table:table-cell>
          <table:table-cell office:value-type="string" table:style-name="ce1">
            <text:p>VLP to calculate 20%Cummulative ACV (CACV) of HRSD Standard SKU</text:p>
          </table:table-cell>
          <table:table-cell office:value-type="string" table:style-name="ce1">
            <text:p>General Availability</text:p>
          </table:table-cell>
          <table:table-cell office:value-type="string" table:style-name="ce1">
            <text:p>Performance Analytics For HR. Any User may use Performance Analytics with an HR application for which he or she has use rights. The annual subscription fee for Performance Analytics ("PA Subscription Fee") is based on the total of the annual subscription fees of HR Subscription Products subscribed to by Customer. As Customer exceeds capacity of purchased HR Users, or if Customer purchases additional HR Users, additional PA Subscription Fees shall apply.</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8682</text:p>
          </table:table-cell>
          <table:table-cell office:value-type="string" table:style-name="ce1">
            <text:p>Talent Development - Application User</text:p>
          </table:table-cell>
          <table:table-cell office:value-type="string" table:style-name="ce1">
            <text:p>Application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arning; Employee Center Pro; Career Conversations; Leader Hub; Talent Development Core; Talent Feedback; Mobile Publishing; Platform Analytics Advanced, Predictive Intelligence; Virtual Agent Usage of the Employee Growth and Development applications is limited to the number of Application Users. An Application User is defined as a User with the right to use and access the application(s) within the applicable purchased product.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8701</text:p>
          </table:table-cell>
          <table:table-cell office:value-type="string" table:style-name="ce1">
            <text:p>Talent Development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arning; Employee Center Pro; Career Conversations; Leader Hub; Talent Development Core; Talent Feedback; Mobile Publishing; Platform Analytics Advanced, Predictive Intelligence; and Virtual Agent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9242</text:p>
          </table:table-cell>
          <table:table-cell office:value-type="string" table:style-name="ce1">
            <text:p>Talent Development (without EC Pro) - Application User</text:p>
          </table:table-cell>
          <table:table-cell office:value-type="string" table:style-name="ce1">
            <text:p>Application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Learning; Mobile Publishing; Career Conversations; Leader Hub; Talent Development Core; Talent Feedback; Platform Analytics Advanced, Predictive Intelligence; Virtual Agent Usage is limited to the number of Application Users. An Application User is defined as a User with the right to use and access the application(s) within the applicable purchased product.?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9243</text:p>
          </table:table-cell>
          <table:table-cell office:value-type="string" table:style-name="ce1">
            <text:p>Talent Development (without EC Pro)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Learning; Mobile Publishing; Career Conversations; Leader Hub; Talent Development Core; Talent Feedback; Platform Analytics Advanced, Predictive Intelligence; and Virtual Agent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office:value-type="string" table:style-name="ce2">
            <text:p>Security</text:p>
          </table:table-cell>
          <table:table-cell office:value-type="string" table:style-name="ce1">
            <text:p>PROD27079</text:p>
          </table:table-cell>
          <table:table-cell office:value-type="string" table:style-name="ce1">
            <text:p>CISO Cyber Risk Enterprise Solution (100 Pack)</text:p>
          </table:table-cell>
          <table:table-cell office:value-type="string" table:style-name="ce1">
            <text:p>Unrestricted User Pack</text:p>
          </table:table-cell>
          <table:table-cell office:value-type="currency" office:value="2693.25" table:style-name="ce5">
            <text:p><text:s/>£2,693.25<text:s/></text:p>
          </table:table-cell>
          <table:table-cell office:value-type="string" table:style-name="ce1">
            <text:p>General Availability</text:p>
          </table:table-cell>
          <table:table-cell office:value-type="string" table:style-name="ce1">
            <text:p>Included Applications: Security Operations Enterprise: Security Incident Response; Threat Intelligence; Event Management for Security Operations; Major Security Incident Management; Threat Intelligence Security Center; Security Incident Response Integration Bundles; Cybersecurity Executive Dashboard; Vulnerability Response; Vulnerability Crisis Management; Vulnerability Solution Management; Application Vulnerability Response; Configuration Compliance; Patch Orchestration; Container Vulnerability Response; Cloud Security (Configuration Compliance); Security Orchestration and Automation; and SBOM Response Integrated Risk Management (IRM) Enterprise: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and Cybersecurity Executive Dashboard Now Assist: Now Assist for Vulnerability Response; Now Assist for Security Incident Response (SIR); Now Assist for CMDB; Now Assist for Service Graph Connectors; and Now Assist for IRM Additional Applications: Predictive Intelligence; Virtual Agent; Platform Analytics Advanced; Entitlement for 1 IRM Operator annually per pack; Entitlement for 4 IRM Lite Operators annually per pack; Entitlement for 5 Now Assist Users annually per pack and Entitlement for up to 70,000 Assists annually per pack (unused Assists expire annually without credit or refund). CISO Solution pack is sold in packs of 100 Unrestricted Users. The quantity necessary to match the total number of Unrestricted Users in Customer’s active profile is required to be purchased, rounded up to the highest increment of 100 Unrestricted Users. Usage of CISO Cyber Risk Enterprise Solution is limited to the number of Unrestricted Users. An Unrestricted User is every User that is assigned a unique username and has a user profile in the Subscription Service designated as “active”. Virtual Agent includes 1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inquiries and requests to Compliance team to get advice or provide feedback on policy improvements, and report policy or compliance violations and update the reported cases. 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rprise product subscription only), risk identific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7215</text:p>
          </table:table-cell>
          <table:table-cell office:value-type="string" table:style-name="ce1">
            <text:p>CISO Cyber Risk Professional Solution (100 Pack)</text:p>
          </table:table-cell>
          <table:table-cell office:value-type="string" table:style-name="ce1">
            <text:p>Unrestricted User Pack</text:p>
          </table:table-cell>
          <table:table-cell office:value-type="currency" office:value="2268" table:style-name="ce5">
            <text:p><text:s/>£2,268.00<text:s/></text:p>
          </table:table-cell>
          <table:table-cell office:value-type="string" table:style-name="ce1">
            <text:p>General Availability</text:p>
          </table:table-cell>
          <table:table-cell office:value-type="string" table:style-name="ce1">
            <text:p>Included Applications: Security Operations Professional: Cybersecurity Executive Dashboard; Vulnerability Response; Vulnerability Crisis Management; Vulnerability Solution Management; Application Vulnerability Response; Patch Orchestration; SBOM Response; Security Incident Response; Threat Intelligence; Event Management for Security Operations; Security Orchestration and Automation; and Major Security Incident Management Integrated Risk Management (IRM) Professional: 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Cybersecurity Executive Dashboard; Now Assist: Now Assist for Vulnerability Response; Now Assist for SIR; Now Assist for CMDB; Now Assist for Service Graph Connectors; and Now Assist for IRM Additional Applications: Predictive Intelligence; Virtual Agent; Platform Analytics Advanced; Entitlement for 1 IRM Operator annually per pack; Entitlement for 4 IRM Lite Operators annually per pack; Entitlement for 5 Now Assist Users annually per pack; and Entitlement for up to 70,000 Assists annually per pack (unused Assists expire annually without credit or refund). CISO Solution pack is sold in packs of 100 Unrestricted Users. The quantity necessary to match the total number of Unrestricted Users in Customer’s active profile is required to be purchased, rounded up to the highest increment of 100 Unrestricted Users. Usage of CISO Cyber Risk Professional Solution is limited to the number of Unrestricted Users. An Unrestricted User is every User that is assigned a unique username and has a user profile in the Subscription Service designated as “active”. Virtual Agent includes 1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inquiries and requests to Compliance team to get advice or provide feedback on policy improvements, and report policy or compliance violations and update the reported cases. 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 product subscription only), risk identification questionnaires, classic risk assessments, risk response tasks, indicator and metric data tasks. Make updates to requested policy exception, logged or reported issues (including the ones from issue triage), an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746</text:p>
          </table:table-cell>
          <table:table-cell office:value-type="string" table:style-name="ce1">
            <text:p>Data Loss Prevention Incident Response - Unrestricted User</text:p>
          </table:table-cell>
          <table:table-cell office:value-type="string" table:style-name="ce1">
            <text:p>Unrestricted User</text:p>
          </table:table-cell>
          <table:table-cell office:value-type="currency" office:value="1.8225000000000002" table:style-name="ce5">
            <text:p><text:s/>£1.82<text:s/></text:p>
          </table:table-cell>
          <table:table-cell office:value-type="string" table:style-name="ce1">
            <text:p>General Availability</text:p>
          </table:table-cell>
          <table:table-cell office:value-type="string" table:style-name="ce1">
            <text:p>Included Applications: Data Loss Prevention Incident Response and Platform Analytics Advanced Usage of Data Loss Prevention Incident Response is limited by the number of purchased Unrestricted Users. An Unrestricted User is every User that is assigned a unique username and has a user profile in the Subscription Service designated as “active”. App Engine Starter 5: Customer is granted the right to create or install up to 5 Custom Tables and to grant each User the right to access those Custom Tables as an Unrestricted User.</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242</text:p>
          </table:table-cell>
          <table:table-cell office:value-type="string" table:style-name="ce1">
            <text:p>Operational Technology Vulnerability Response Enterprise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Vulnerability Response; Vulnerability Response; Industrial Process Manager; Vulnerability Solutions Management; Operational Technology Hardware Vulnerability Assessment; and Process Mining. Usage is limited to the number of purchased Industrial Sites with any number of ‘Intended use’ OT Devices, subject to an Intended Use Protection - Max IT within OT Devices threshold, within the customer's largest Industrial Site.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15: Customer is granted the right to create or install up to 1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239</text:p>
          </table:table-cell>
          <table:table-cell office:value-type="string" table:style-name="ce1">
            <text:p>Operational Technology Vulnerability Response Professional - High Site Value - Industrial Site</text:p>
          </table:table-cell>
          <table:table-cell office:value-type="string" table:style-name="ce1">
            <text:p>Industrial Site</text:p>
          </table:table-cell>
          <table:table-cell office:value-type="currency" office:value="6480" table:style-name="ce5">
            <text:p><text:s/>£6,480.00<text:s/></text:p>
          </table:table-cell>
          <table:table-cell office:value-type="string" table:style-name="ce1">
            <text:p>General Availability</text:p>
          </table:table-cell>
          <table:table-cell office:value-type="string" table:style-name="ce1">
            <text:p>Included Applications: Operational Technology Vulnerability Response; Operational Technology Manager; Vulnerability Response; Industrial Process Manager; Vulnerability Solutions Management; and Operational Technology Hardware Vulnerability Assessment.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10: Customer is granted the right to create or install up to 10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4449</text:p>
          </table:table-cell>
          <table:table-cell office:value-type="string" table:style-name="ce1">
            <text:p>Operational Technology Vulnerability Response Standard - High Site Value - Industrial Site</text:p>
          </table:table-cell>
          <table:table-cell office:value-type="string" table:style-name="ce1">
            <text:p>Industrial Site</text:p>
          </table:table-cell>
          <table:table-cell office:value-type="currency" office:value="4860" table:style-name="ce5">
            <text:p><text:s/>£4,860.00<text:s/></text:p>
          </table:table-cell>
          <table:table-cell office:value-type="string" table:style-name="ce1">
            <text:p>General Availability</text:p>
          </table:table-cell>
          <table:table-cell office:value-type="string" table:style-name="ce1">
            <text:p>Included Applications: Operational Technology Vulnerability Response; Vulnerability Response; Operational Technology Manager; Industrial Process Manager Usage is limited to the number of purchased Industrial Sites with any number of ‘Intended use’ OT Devices, subject to a fair usage maximum limit within the customers largest Industrial Site.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01623</text:p>
          </table:table-cell>
          <table:table-cell office:value-type="string" table:style-name="ce1">
            <text:p>Performance Analytics For Security Operations - Application</text:p>
          </table:table-cell>
          <table:table-cell office:value-type="string" table:style-name="ce1">
            <text:p>Application</text:p>
          </table:table-cell>
          <table:table-cell office:value-type="string" table:style-name="ce1">
            <text:p>VLP to calculate 20% Cummulative ACV (CACV)of SecOps Standard SKU</text:p>
          </table:table-cell>
          <table:table-cell office:value-type="string" table:style-name="ce1">
            <text:p>General Availability</text:p>
          </table:table-cell>
          <table:table-cell office:value-type="string" table:style-name="ce1">
            <text:p>Performance Analytics For Security Operations. Performance Analytics use rights apply to Security Operations, Business Management and Governance, Risk and Compliance applications ("Security Operations Subscription Products"). The annual subscription fee for Performance Analytics ("PA Subscription Fee") is based on the total of the annual subscription fees of Security Operations Subscription Products subscribed to by Customer. As Customer exceeds capacity of purchased Security Operations Subscription Products, or if Customer purchases additional Security Operations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33</text:p>
          </table:table-cell>
          <table:table-cell office:value-type="string" table:style-name="ce1">
            <text:p>SecOps Enterprise Plus - CISO - Unrestricted User</text:p>
          </table:table-cell>
          <table:table-cell office:value-type="string" table:style-name="ce1">
            <text:p>Unrestricted User</text:p>
          </table:table-cell>
          <table:table-cell office:value-type="currency" office:value="4.4550000000000001" table:style-name="ce5">
            <text:p><text:s/>£4.46<text:s/></text:p>
          </table:table-cell>
          <table:table-cell office:value-type="string" table:style-name="ce1">
            <text:p>General Availability</text:p>
          </table:table-cell>
          <table:table-cell office:value-type="string" table:style-name="ce1">
            <text:p>Included Applications: Now Assist Vulnerability Response; Now Assist SIR; Now Assist for CMDB; Now Assist for Security Incident Response (SIR); Now Assist for Service Graph Connectors and entitlement for up to 400 Assists annually per Unrestricted Users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ISO Enterprise Plus for the procured number of Unrestricted Users and use-cases contractually allowed for CISO Enterprise Plus. An Unrestricted User is every User that is assigned a unique username and has a user profile in the Subscription Service designated as “active”.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xternal Users are not included in the User count and are not subject to Healthcare &amp; Life Sciences Service Management Enterprise Subscription Product fees. Customer is wholly responsible for External Users’ compliance with the terms of the Agreement and this ordering document, and all acts and omissions of such External Users. Usage is limited to the number of Unrestricted Users. The number of CISO Enterprise Plus Unrestricted Users must match the number of CISO Enterprise Users procured by the Customer. Now Assist for VR and Now Assist for CMDB and Now Assist for Security Incident Response (SIR) and Now Assist for Service Graph Connectors: Use rights apply only to Vulnerability Response Applications and use cases. Use for other applications and use cases requires purchase of additional licenses. This User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32</text:p>
          </table:table-cell>
          <table:table-cell office:value-type="string" table:style-name="ce1">
            <text:p>SecOps Professional Plus - CISO - Unrestricted User</text:p>
          </table:table-cell>
          <table:table-cell office:value-type="string" table:style-name="ce1">
            <text:p>Unrestricted User</text:p>
          </table:table-cell>
          <table:table-cell office:value-type="currency" office:value="4.4550000000000001" table:style-name="ce5">
            <text:p><text:s/>£4.46<text:s/></text:p>
          </table:table-cell>
          <table:table-cell office:value-type="string" table:style-name="ce1">
            <text:p>General Availability</text:p>
          </table:table-cell>
          <table:table-cell office:value-type="string" table:style-name="ce1">
            <text:p>Included Applications: Now Assist Vulnerability Response; Now Assist SIR; Now Assist for CMDB; Now Assist for Security Incident Response (SIR); Now Assist for Service Graph Connectors and entitlement for up to 4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ISO Professional Plus for the procured number of Unrestricted Users and use-cases contractually allowed for CISO Professional Plus. An Unrestricted User is every User that is assigned a unique username and has a user profile in the Subscription Service designated as “active”.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xternal Users are not included in the User count and are not subject to Healthcare &amp; Life Sciences Service Management Enterprise Subscription Product fees. Customer is wholly responsible for External Users’ compliance with the terms of the Agreement and this ordering document, and all acts and omissions of such External Users. Usage is limited to the number of Unrestricted User. The number of CISO Professional Plus Unrestricted User must match the number of CISO Professional Users procured by the Customer. Now Assist for VR and Now Assist for CMDB and Now Assist for Security Incident Response (SIR) and Now Assist for Service Graph Connectors: Use rights apply only to Vulnerability Response Applications and use cases. Use for other applications and use cases requires purchase of additional licenses. This User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090</text:p>
          </table:table-cell>
          <table:table-cell office:value-type="string" table:style-name="ce1">
            <text:p>Security Operations Enterprise - SIR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Security Incident Response; Threat Intelligence; Event Management for Security Operations; Security Incident Response Integration Bundles; Major Security Incident Management; Threat Intelligence Security Center; Predictive Intelligence; Security Orchestration and Automation; and Platform Analytics Advanced Usage of Security Operations Enterprise is limited to the number of Unrestricted Users. An Unrestricted User is every User that is assigned a unique username and has a user profile in the Subscription Service designated as “active”. Platform Analytics Advanced and Predictive Intelligence: Use rights apply only to Security Operations Enterprise Applications and included App Engine Starter Custom Tables. App Engine Starter 25: Customer is granted the right to create or install up to 25 Custom Tables and to grant each Unrestricted User the right to access those Custom Tables and perform the actions within the granted Unrestricted User rights. The Event Management for Security Operations application may only be used for managing security-related even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263</text:p>
          </table:table-cell>
          <table:table-cell office:value-type="string" table:style-name="ce1">
            <text:p>Security Operations Enterprise - VR - Unrestricted User</text:p>
          </table:table-cell>
          <table:table-cell office:value-type="string" table:style-name="ce1">
            <text:p>Unrestricted User</text:p>
          </table:table-cell>
          <table:table-cell office:value-type="currency" office:value="6.0750000000000002" table:style-name="ce5">
            <text:p><text:s/>£6.08<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 Solution Management; Application Vulnerability Response; Configuration Compliance; Patch Orchestration; Container Vulnerability Response; Cloud Security for Configuration Compliance; Predictive Intelligence; and Platform Analytics Advanced Platform Analytics Advanced and Predictive Intelligence: Use rights apply only to Security Operations Enterprise – VR Applications and included App Engine Starter Custom Tables. Usage is limited by the number of Unrestricted Users. An Unrestricted User is every User that is assigned a unique username and has a user profile in the Subscription Service designated as “active”. App Engine Starter 25: Customer is granted the right to create or install up to 2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6</text:p>
          </table:table-cell>
          <table:table-cell office:value-type="string" table:style-name="ce1">
            <text:p>Security Operations Enterprise - VR v2 - Devices</text:p>
          </table:table-cell>
          <table:table-cell office:value-type="string" table:style-name="ce1">
            <text:p>Devices</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ment; Vulnerability Solution Management; Application Vulnerability Response; Configuration Compliance; Patch Orchestration; Container Vulnerability Response; Cloud Security (Configuration Compliance); Predictive Intelligence; and Platform Analytics Advanced; and SBOM ResponseUsage of Security Operations Enterprise - VR is limited to the number of Devices. A Device is an active IP device or interface that is monitored or scanned as part of Customer's corporate security infrastructure for which ServiceNow may receive and process security events.Platform Analytics Advanced and Predictive Intelligence: Use rights apply only to Security Operations Enterprise - VR Applications and included App Engine Starter Custom Tables.App Engine Starter 25: Customer is granted the right to create or install up to 2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6744</text:p>
          </table:table-cell>
          <table:table-cell office:value-type="string" table:style-name="ce1">
            <text:p>Security Operations Professional - SIR v2 - Unrestricted User</text:p>
          </table:table-cell>
          <table:table-cell office:value-type="string" table:style-name="ce1">
            <text:p>Unrestricted User</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Cybersecurity Executive Dashboard; Security Incident Response; Threat Intelligence; Event Management for Security Operations; Security Incident Response Integration Bundles; Major Security Incident Management; Predictive Intelligence; Security Orchestration and Automation; and Platform Analytics Advanced Usage of Security Operations Professional is limited to the number of Unrestricted Users. An Unrestricted User is every User that is assigned a unique username and has a user profile in the Subscription Service designated as “active”. Platform Analytics Advanced and Predictive Intelligence: Use rights apply only to Security Operations Professional Applications and included App Engine Starter Custom Tables. App Engine Starter 5: Customer is granted the right to create or install up to 5 Custom Tables and to grant each Unrestricted User the right to access those Custom Tables and perform the actions within the granted Unrestricted User rights. The Event Management for Security Operations application may only be used for managing security-related even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276</text:p>
          </table:table-cell>
          <table:table-cell office:value-type="string" table:style-name="ce1">
            <text:p>Security Operations Professional - VR - Unrestricted User</text:p>
          </table:table-cell>
          <table:table-cell office:value-type="string" table:style-name="ce1">
            <text:p>Unrestricted User</text:p>
          </table:table-cell>
          <table:table-cell office:value-type="currency" office:value="4.2525000000000004" table:style-name="ce5">
            <text:p><text:s/>£4.25<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Solution Management; Application Vulnerability Response;?Predictive Intelligence; and Platform Analytics Advanced? Usage is limited by the number of Unrestricted Users. An Unrestricted User is every User that is assigned a unique username and has a user profile in the Subscription Service designated as “active”. Platform Analytics Advanced and Predictive Intelligence: Use rights apply only to Security Operations Professional – VR Applications and included App Engine Starter Custom Tables. 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5</text:p>
          </table:table-cell>
          <table:table-cell office:value-type="string" table:style-name="ce1">
            <text:p>Security Operations Professional - VR v2 - Devices</text:p>
          </table:table-cell>
          <table:table-cell office:value-type="string" table:style-name="ce1">
            <text:p>Devices</text:p>
          </table:table-cell>
          <table:table-cell office:value-type="currency" office:value="1.8225000000000002" table:style-name="ce5">
            <text:p><text:s/>£1.82<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 Solution Management; Application Vulnerability Response; Predictive Intelligence; Platform Analytics Advanced; Patch Orchestration; and SBOM ResponseUsage of Security Operations Professional is limited to the number of Devices. A Device is an active IP device or interface that is monitored or scanned as part of Customer's corporate security infrastructure for which ServiceNow may receive and process security events.Platform Analytics Advanced and Predictive Intelligence: Use rights apply only to Security Operations Professional Applications and included Bundled Custom Tables.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790</text:p>
          </table:table-cell>
          <table:table-cell office:value-type="string" table:style-name="ce1">
            <text:p>Security Operations Standard - SIR v4 - Unrestricted User</text:p>
          </table:table-cell>
          <table:table-cell office:value-type="string" table:style-name="ce1">
            <text:p>Unrestricted User</text:p>
          </table:table-cell>
          <table:table-cell office:value-type="currency" office:value="2.0250000000000004" table:style-name="ce5">
            <text:p><text:s/>£2.03<text:s/></text:p>
          </table:table-cell>
          <table:table-cell office:value-type="string" table:style-name="ce1">
            <text:p>General Availability</text:p>
          </table:table-cell>
          <table:table-cell office:value-type="string" table:style-name="ce1">
            <text:p>Included Applications: Security Incident Response; and Performance Analytics Usage of Security Operations Standard is limited to the number of Unrestricted Users. An Unrestricted User is every User that is assigned a unique username and has a user profile in the Subscription Service designated as “active”. Performance Analytics: Use rights apply only to Security Operations Standard Applications and included Bundled Custom Tables. 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4</text:p>
          </table:table-cell>
          <table:table-cell office:value-type="string" table:style-name="ce1">
            <text:p>Security Operations Standard - VR v2 - Devices</text:p>
          </table:table-cell>
          <table:table-cell office:value-type="string" table:style-name="ce1">
            <text:p>Devices</text:p>
          </table:table-cell>
          <table:table-cell office:value-type="currency" office:value="1.0125000000000002" table:style-name="ce5">
            <text:p><text:s/>£1.01<text:s/></text:p>
          </table:table-cell>
          <table:table-cell office:value-type="string" table:style-name="ce1">
            <text:p>General Availability</text:p>
          </table:table-cell>
          <table:table-cell office:value-type="string" table:style-name="ce1">
            <text:p>Included Application: Vulnerability Response; and Performance Analytics Usage of Security Operations Standard is limited to the number of Devices. A Device is an active IP device or interface that is monitored or scanned as part of Customer's corporate security infrastructure for which ServiceNow may receive and process security events. Performance Analytics: Use rights apply only to Security Operations Professional Applications and included Bundled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60</text:p>
          </table:table-cell>
          <table:table-cell office:value-type="string" table:style-name="ce1">
            <text:p>Security Posture Control - Devices</text:p>
          </table:table-cell>
          <table:table-cell office:value-type="string" table:style-name="ce1">
            <text:p>Devices</text:p>
          </table:table-cell>
          <table:table-cell office:value-type="currency" office:value="1.62" table:style-name="ce5">
            <text:p><text:s/>£1.62<text:s/></text:p>
          </table:table-cell>
          <table:table-cell office:value-type="string" table:style-name="ce1">
            <text:p>General Availability</text:p>
          </table:table-cell>
          <table:table-cell office:value-type="string" table:style-name="ce1">
            <text:p>Included Applications: Asset Security Posture Management; Configuration Compliance; and Performance Analytics Usage of Security Posture Control is limited to the number of Devices. A Device is an active IP device or interface that is monitored or scanned as part of Customer's corporate security infrastructure for which ServiceNow may receive and process security events. Performance Analytics: Use rights apply only?to?Security Posture Control Applications and included App?Engine?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Security Posture Control requires ITOM Discovery or ITOM Visibility as a prerequisit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00</text:p>
          </table:table-cell>
          <table:table-cell office:value-type="string" table:style-name="ce1">
            <text:p>SIR Enterprise Plus - Unrestricted User</text:p>
          </table:table-cell>
          <table:table-cell office:value-type="string" table:style-name="ce1">
            <text:p>Unrestricted User</text:p>
          </table:table-cell>
          <table:table-cell office:value-type="currency" office:value="1.944" table:style-name="ce5">
            <text:p><text:s/>£1.94<text:s/></text:p>
          </table:table-cell>
          <table:table-cell office:value-type="string" table:style-name="ce1">
            <text:p>General Availability</text:p>
          </table:table-cell>
          <table:table-cell office:value-type="string" table:style-name="ce1">
            <text:p>Included Applications: Now Assist for Security Incident Response (SIR); Now Assist for CMDB; and entitlement for up to 1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IR Enterprise Plus for the procured number of Unrestricted Users and use-cases contractually allowed for Security Operations. An Unrestricted User is every User that is assigned a unique username and has a user profile in the Subscription Service designated as ‘Active’. Now Assist for Security Incident Response (SIR): Use rights apply only to Security Operation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697</text:p>
          </table:table-cell>
          <table:table-cell office:value-type="string" table:style-name="ce1">
            <text:p>SIR Professional Plus - Unrestricted User</text:p>
          </table:table-cell>
          <table:table-cell office:value-type="string" table:style-name="ce1">
            <text:p>Unrestricted User</text:p>
          </table:table-cell>
          <table:table-cell office:value-type="currency" office:value="1.944" table:style-name="ce5">
            <text:p><text:s/>£1.94<text:s/></text:p>
          </table:table-cell>
          <table:table-cell office:value-type="string" table:style-name="ce1">
            <text:p>General Availability</text:p>
          </table:table-cell>
          <table:table-cell office:value-type="string" table:style-name="ce1">
            <text:p>Included Applications: Now Assist for Security Incident Response (SIR); Now Assist for CMDB; and entitlement for up to 1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IR Professional Plus for the procured number of Unrestricted Users and use-cases contractually allowed for Security Operations. An Unrestricted User is every User that is assigned a unique username and has a user profile in the Subscription Service designated as ‘Active’. Now Assist for Security Incident Response (SIR) and Now Assist for CMDB: Use rights apply only to Security Incident Respon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290</text:p>
          </table:table-cell>
          <table:table-cell office:value-type="string" table:style-name="ce1">
            <text:p>Threat Intelligence Security Center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Threat Intelligence Security Center and Platform Analytics AdvancedUsage of Threat Intelligence Security Center is limited to the number of Unrestricted Users. An Unrestricted User is every User that is assigned a unique username and has a user profile in the Subscription Service designated as “active”.Platform Analytics Advanced: Use rights apply only to the Threat Intelligence Security Center applications and included App Engine Starter Custom Tables.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50</text:p>
          </table:table-cell>
          <table:table-cell office:value-type="string" table:style-name="ce1">
            <text:p>VR Enterprise Plus - Device</text:p>
          </table:table-cell>
          <table:table-cell office:value-type="string" table:style-name="ce1">
            <text:p>Devices</text:p>
          </table:table-cell>
          <table:table-cell office:value-type="currency" office:value="1.1339999999999999" table:style-name="ce5">
            <text:p><text:s/>£1.13<text:s/></text:p>
          </table:table-cell>
          <table:table-cell office:value-type="string" table:style-name="ce1">
            <text:p>General Availability</text:p>
          </table:table-cell>
          <table:table-cell office:value-type="string" table:style-name="ce1">
            <text:p>Included Applications: Now Assist Vulnerability Response; Now Assist for CMDB; Now Assist for Service Graph Connectors and entitlement for up to 100 Assists annually per Devic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VR Enterprise Plus for the procured number of Devices and use-cases contractually allowed for Vulnerability Response. A Device is an active IP device or interface that is monitored or scanned as part of Customer's corporate security infrastructure for which ServiceNow may receive and process security events. Usage is limited to the number of Devices. The number of VR Enterprise Plus Devices must match the number of VR Enterprise Devices procured by the Customer. Now Assist for VR and Now Assist for CMDB and Now Assist for Service Graph Connectors: Use rights apply only to Vulnerability Response Applications and use cases. Use for other applications and use cases requires purchase of additional licenses. This Devices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49</text:p>
          </table:table-cell>
          <table:table-cell office:value-type="string" table:style-name="ce1">
            <text:p>VR Professional Plus - Device</text:p>
          </table:table-cell>
          <table:table-cell office:value-type="string" table:style-name="ce1">
            <text:p>Devices</text:p>
          </table:table-cell>
          <table:table-cell office:value-type="currency" office:value="1.1339999999999999" table:style-name="ce5">
            <text:p><text:s/>£1.13<text:s/></text:p>
          </table:table-cell>
          <table:table-cell office:value-type="string" table:style-name="ce1">
            <text:p>General Availability</text:p>
          </table:table-cell>
          <table:table-cell office:value-type="string" table:style-name="ce1">
            <text:p>Included Applications: Now Assist Vulnerability Response; Now Assist for CMDB; Now Assist for Service Graph Connectors and entitlement for up to 100 Assists annually per Devic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VR Professional Plus for the procured number of Devices and use-cases contractually allowed for Vulnerability Response. A Device is an active IP device or interface that is monitored or scanned as part of Customer's corporate security infrastructure for which ServiceNow may receive and process security events. Usage is limited to the number of Devices. The number of VR Professional Plus Devices must match the number of VR Professional Devices procured by the Customer. Now Assist for VR and Now Assist for CMDB and Now Assist for Service Graph Connectors: Use rights apply only to Vulnerability Response Applications and use cases. Use for other applications and use cases requires purchase of additional licenses. This Devices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8</text:p>
          </table:table-cell>
          <table:table-cell office:value-type="string" table:style-name="ce1">
            <text:p>XM Cyber Continuous Exposure Management for Enterprise <text:s/>- Tier 4 (1,000 - 4,999 Servers)</text:p>
          </table:table-cell>
          <table:table-cell office:value-type="string" table:style-name="ce1">
            <text:p>Server</text:p>
          </table:table-cell>
          <table:table-cell office:value-type="currency" office:value="10.935" table:style-name="ce5">
            <text:p><text:s/>£10.94<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0</text:p>
          </table:table-cell>
          <table:table-cell office:value-type="string" table:style-name="ce1">
            <text:p>XM Cyber Continuous Exposure Management for Enterprise - Tier 1 (1,000 - 4,999 Workstations)</text:p>
          </table:table-cell>
          <table:table-cell office:value-type="string" table:style-name="ce1">
            <text:p>Workstation</text:p>
          </table:table-cell>
          <table:table-cell office:value-type="currency" office:value="2.6973000000000003" table:style-name="ce5">
            <text:p><text:s/>£2.70<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5</text:p>
          </table:table-cell>
          <table:table-cell office:value-type="string" table:style-name="ce1">
            <text:p>XM Cyber Continuous Exposure Management for Enterprise - Tier 1 (100 - 249 Servers)</text:p>
          </table:table-cell>
          <table:table-cell office:value-type="string" table:style-name="ce1">
            <text:p>Server</text:p>
          </table:table-cell>
          <table:table-cell office:value-type="currency" office:value="19.172700000000003" table:style-name="ce5">
            <text:p><text:s/>£19.1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6</text:p>
          </table:table-cell>
          <table:table-cell office:value-type="string" table:style-name="ce1">
            <text:p>XM Cyber Continuous Exposure Management for Enterprise - Tier 2 (250 - 499 Servers)</text:p>
          </table:table-cell>
          <table:table-cell office:value-type="string" table:style-name="ce1">
            <text:p>Server</text:p>
          </table:table-cell>
          <table:table-cell office:value-type="currency" office:value="16.467299999999998" table:style-name="ce5">
            <text:p><text:s/>£16.4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1</text:p>
          </table:table-cell>
          <table:table-cell office:value-type="string" table:style-name="ce1">
            <text:p>XM Cyber Continuous Exposure Management for Enterprise - Tier 2 (5,000 - 9,999 Workstations)</text:p>
          </table:table-cell>
          <table:table-cell office:value-type="string" table:style-name="ce1">
            <text:p>Workstation</text:p>
          </table:table-cell>
          <table:table-cell office:value-type="currency" office:value="2.3652000000000002" table:style-name="ce5">
            <text:p><text:s/>£2.3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2</text:p>
          </table:table-cell>
          <table:table-cell office:value-type="string" table:style-name="ce1">
            <text:p>XM Cyber Continuous Exposure Management for Enterprise - Tier 3 (10,000 - 49,999 Workstations)</text:p>
          </table:table-cell>
          <table:table-cell office:value-type="string" table:style-name="ce1">
            <text:p>Workstation</text:p>
          </table:table-cell>
          <table:table-cell office:value-type="currency" office:value="2.0250000000000004" table:style-name="ce5">
            <text:p><text:s/>£2.03<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7</text:p>
          </table:table-cell>
          <table:table-cell office:value-type="string" table:style-name="ce1">
            <text:p>XM Cyber Continuous Exposure Management for Enterprise - Tier 3 (500 - 999 Servers)</text:p>
          </table:table-cell>
          <table:table-cell office:value-type="string" table:style-name="ce1">
            <text:p>Server</text:p>
          </table:table-cell>
          <table:table-cell office:value-type="currency" office:value="13.632299999999999" table:style-name="ce5">
            <text:p><text:s/>£13.63<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3</text:p>
          </table:table-cell>
          <table:table-cell office:value-type="string" table:style-name="ce1">
            <text:p>XM Cyber Continuous Exposure Management for Enterprise - Tier 4 (50,000 - 99,999 Workstations)</text:p>
          </table:table-cell>
          <table:table-cell office:value-type="string" table:style-name="ce1">
            <text:p>Workstation</text:p>
          </table:table-cell>
          <table:table-cell office:value-type="currency" office:value="1.6848000000000001" table:style-name="ce5">
            <text:p><text:s/>£1.68<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4</text:p>
          </table:table-cell>
          <table:table-cell office:value-type="string" table:style-name="ce1">
            <text:p>XM Cyber Continuous Exposure Management for Enterprise - Tier 5 (100,000 Workstations and above)</text:p>
          </table:table-cell>
          <table:table-cell office:value-type="string" table:style-name="ce1">
            <text:p>Workstation</text:p>
          </table:table-cell>
          <table:table-cell office:value-type="currency" office:value="1.2150000000000001" table:style-name="ce5">
            <text:p><text:s/>£1.22<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9</text:p>
          </table:table-cell>
          <table:table-cell office:value-type="string" table:style-name="ce1">
            <text:p>XM Cyber Continuous Exposure Management for Enterprise - Tier 5 (5,000 Servers and above)</text:p>
          </table:table-cell>
          <table:table-cell office:value-type="string" table:style-name="ce1">
            <text:p>Server</text:p>
          </table:table-cell>
          <table:table-cell office:value-type="currency" office:value="8.2377000000000002" table:style-name="ce5">
            <text:p><text:s/>£8.24<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5</text:p>
          </table:table-cell>
          <table:table-cell office:value-type="string" table:style-name="ce1">
            <text:p>XM Cyber Continuous Exposure Management for Public Cloud Networks - Tier 1 (100 - 249 Workloads)</text:p>
          </table:table-cell>
          <table:table-cell office:value-type="string" table:style-name="ce1">
            <text:p>Cloud Workloads</text:p>
          </table:table-cell>
          <table:table-cell office:value-type="currency" office:value="19.172700000000003" table:style-name="ce5">
            <text:p><text:s/>£19.17<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6</text:p>
          </table:table-cell>
          <table:table-cell office:value-type="string" table:style-name="ce1">
            <text:p>XM Cyber Continuous Exposure Management for Public Cloud Networks - Tier 2 (250 - 499 Workloads)</text:p>
          </table:table-cell>
          <table:table-cell office:value-type="string" table:style-name="ce1">
            <text:p>Cloud Workloads</text:p>
          </table:table-cell>
          <table:table-cell office:value-type="currency" office:value="16.467299999999998" table:style-name="ce5">
            <text:p><text:s/>£16.47<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7</text:p>
          </table:table-cell>
          <table:table-cell office:value-type="string" table:style-name="ce1">
            <text:p>XM Cyber Continuous Exposure Management for Public Cloud Networks - Tier 3 (500 - 999 Workloads)</text:p>
          </table:table-cell>
          <table:table-cell office:value-type="string" table:style-name="ce1">
            <text:p>Cloud Workloads</text:p>
          </table:table-cell>
          <table:table-cell office:value-type="currency" office:value="13.632299999999999" table:style-name="ce5">
            <text:p><text:s/>£13.63<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8</text:p>
          </table:table-cell>
          <table:table-cell office:value-type="string" table:style-name="ce1">
            <text:p>XM Cyber Continuous Exposure Management for Public Cloud Networks - Tier 4 (1,000 - 4,999 Workloads)</text:p>
          </table:table-cell>
          <table:table-cell office:value-type="string" table:style-name="ce1">
            <text:p>Cloud Workloads</text:p>
          </table:table-cell>
          <table:table-cell office:value-type="currency" office:value="10.935" table:style-name="ce5">
            <text:p><text:s/>£10.94<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9</text:p>
          </table:table-cell>
          <table:table-cell office:value-type="string" table:style-name="ce1">
            <text:p>XM Cyber Continuous Exposure Management for Public Cloud Networks - Tier 5 (5,000 Workloads)</text:p>
          </table:table-cell>
          <table:table-cell office:value-type="string" table:style-name="ce1">
            <text:p>Cloud Workloads</text:p>
          </table:table-cell>
          <table:table-cell office:value-type="currency" office:value="8.2377000000000002" table:style-name="ce5">
            <text:p><text:s/>£8.24<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office:value-type="string" table:style-name="ce2">
            <text:p>Asset Management</text:p>
          </table:table-cell>
          <table:table-cell office:value-type="string" table:style-name="ce1">
            <text:p>PROD24727</text:p>
          </table:table-cell>
          <table:table-cell office:value-type="string" table:style-name="ce1">
            <text:p>Cloud Cost Management - Subscription Unit v2</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Cloud Cost Management, Platform Analytics Advanced, and Predictive Intelligence Includes entitlement for up to the number of Subscription Units purchased. Entitlement to Cloud Cost Management is for the Subscription Term only and may not be extended or renewed. Performance Analytics and Predictive Intelligence: Use rights apply only to Cloud Cost Management Applications and included App Engine Starter. App Engine Starter 5: Customer is granted the right to create or install up to 5 Custom Tables and to grant each Application User the right to access those Custom Tables.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MetricBase: Cloud Cost Management includes entitlement for unlimited MetricBase Series,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Cloud Cost Management Application only.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Notwithstanding the foregoing, Customer Data hosted on an instance in the U.S. Government Community Cloud (“GCC”) shall not be transferred outside the GCC boundar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93</text:p>
          </table:table-cell>
          <table:table-cell office:value-type="string" table:style-name="ce1">
            <text:p>Enterprise Asset Management Professional - Subscription Unit v3</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Enterprise Asset Management; Asset Management; Planned Maintenance; and Platform Analytics Advanced A Subscription Unit is a unit of measure applied to Managed Enterprise Asset Management (EAM) Resource Types using Defined Ratios. A list of Managed EAM Resource Types and Defined Ratios for a Subscription Unit are set forth in the Enterprise Asset Management (EA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Enterprise Asset Management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247</text:p>
          </table:table-cell>
          <table:table-cell office:value-type="string" table:style-name="ce1">
            <text:p>HAM Professional Plus - Subscription Unit</text:p>
          </table:table-cell>
          <table:table-cell office:value-type="string" table:style-name="ce1">
            <text:p>Subscription Unit</text:p>
          </table:table-cell>
          <table:table-cell office:value-type="currency" office:value="2.9160000000000004" table:style-name="ce5">
            <text:p><text:s/>£2.92<text:s/></text:p>
          </table:table-cell>
          <table:table-cell office:value-type="string" table:style-name="ce1">
            <text:p>General Availability</text:p>
          </table:table-cell>
          <table:table-cell office:value-type="string" table:style-name="ce1">
            <text:p>Included Applications: Now Assist for Hardware Asset Management; Now Assist for CMDB; Now Assist for SGC; Document Intelligence and entitlement for up to 2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AM Professional Plus for the procured number of Subscription Unit and use-cases contractually allowed for Hardware Asset Management. A Subscription Unit is a unit of measure applied to Managed IT Resources using Defined Ratios. A list of Managed IT Resources, and Defined Ratios for a Subscription Unit are set forth in the Hard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 The number of HAM Professional Plus Subscription Unit must match the number of HAM Professional Subscription Unit procured by the Customer. Now Assist for Hardware Asset Management; Now Assist for CMDB; and Now Assist for SGC: Use rights apply only to Hard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841</text:p>
          </table:table-cell>
          <table:table-cell office:value-type="string" table:style-name="ce1">
            <text:p>Hardware Asset Management Professional - Subscription Unit v6</text:p>
          </table:table-cell>
          <table:table-cell office:value-type="string" table:style-name="ce1">
            <text:p>Subscription Unit</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Hardware Asset Management; Asset Management; HAM for DaaS;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Hardware Asset Management (HAM) - ServiceNow Subscription Unit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Hardware Asset Management Professional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855</text:p>
          </table:table-cell>
          <table:table-cell office:value-type="string" table:style-name="ce1">
            <text:p>ITAM for Financial Services - Subscription Unit</text:p>
          </table:table-cell>
          <table:table-cell office:value-type="string" table:style-name="ce1">
            <text:p>Subscription Unit</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Asset Audit Response; Policy and Compliance Management; Audit Management;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ITAM for Financial Services - ServiceNow Subscription Unit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Hardware Asset Management Professional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05</text:p>
          </table:table-cell>
          <table:table-cell office:value-type="string" table:style-name="ce1">
            <text:p>Operational Technology Asset Management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Asset Management; Asset Management; Hardware Asset Management; OT Obsolescence Management; Planned Maintenance; Predictive Intelligence; and Platform Analytics Advance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Platform Analytics Advanced and Predictive Intelligence: Use rights apply only to Operational Technology Asset Management Applications and included App Engine Starter Custom Tables. Hardware Asset Management functionality is limited only to normalization of hardware models and more specifically, hardware models that are mapped to hardware OT entity assets. Additional hardware asset management functionality including normalization of all hardware models as well as hardware asset lifecycle workflows will require licensing of Hardware Asset Management Professional. Any use outside the purchased Industrial Sites is expressly prohibited. App Engine Starter 5: Customer is granted the right to create or install up to 5 Custom Tables and to grant each User the right to access those Custom Tables as an Unrestricted User. An Unrestricte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07</text:p>
          </table:table-cell>
          <table:table-cell office:value-type="string" table:style-name="ce1">
            <text:p>Operational Technology Asset Management - High Site Value - Industrial Site RM Lvl 3</text:p>
          </table:table-cell>
          <table:table-cell office:value-type="string" table:style-name="ce1">
            <text:p>Industrial Site</text:p>
          </table:table-cell>
          <table:table-cell office:value-type="currency" office:value="10530" table:style-name="ce5">
            <text:p><text:s/>£10,530.00<text:s/></text:p>
          </table:table-cell>
          <table:table-cell office:value-type="string" table:style-name="ce1">
            <text:p>General Availability</text:p>
          </table:table-cell>
          <table:table-cell office:value-type="string" table:style-name="ce1">
            <text:p>Included Applications: Operational Technology Asset Management; Asset Management; Hardware Asset Management; OT Obsolescence Management; Planned Maintenance; Predictive Intelligence; and Platform Analytics Advance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Platform Analytics Advanced and Predictive Intelligence: Use rights apply only to Operational Technology Asset Management Applications and included App Engine Starter Custom Tables. Hardware Asset Management functionality is limited only to normalization of hardware models and more specifically, hardware models that are mapped to hardware OT entity assets. Additional hardware asset management functionality including normalization of all hardware models as well as hardware asset lifecycle workflows will require licensing of Hardware Asset Management Professional. Any use outside the purchased Industrial Sites is expressly prohibited. App Engine Starter 5: Customer is granted the right to create or install up to 5 Custom Tables and to grant each User the right to access those Custom Tables as an Unrestricted User. An Unrestricte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50</text:p>
          </table:table-cell>
          <table:table-cell office:value-type="string" table:style-name="ce1">
            <text:p>SAM Enterprise Plus - Subscription Unit</text:p>
          </table:table-cell>
          <table:table-cell office:value-type="string" table:style-name="ce1">
            <text:p>Subscription Unit</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Software Asset Management; Now Assist for CMDB; Now Assist for Service Graph Connectors and entitlement for up to 3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AM Enterprise Plus for the procured number of Subscription Units and use-cases contractually allowed for Software Asset Management.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s. The number of SAM Professional Plus Subscription Units must match the number of SAM Professional Subscription Units procured by the Customer. Now Assist for Software Asset Management and Now Assist for CMDB and Now Assist for Service Graph Connectors: Use rights apply only to Soft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49</text:p>
          </table:table-cell>
          <table:table-cell office:value-type="string" table:style-name="ce1">
            <text:p>SAM Professional Plus - Subscription Unit</text:p>
          </table:table-cell>
          <table:table-cell office:value-type="string" table:style-name="ce1">
            <text:p>Subscription Unit</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Software Asset Management; Now Assist for CMDB; Now Assist for Service Graph Connectors and entitlement for up to 3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AM Professional Plus for the procured number of Subscription Units and use-cases contractually allowed for Software Asset Management.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s. The number of SAM Professional Plus Subscription Units must match the number of SAM Professional Subscription Units procured by the Customer. Now Assist for Software Asset Management and Now Assist for CMDB and Now Assist for Service Graph Connectors: Use rights apply only to Soft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723</text:p>
          </table:table-cell>
          <table:table-cell office:value-type="string" table:style-name="ce1">
            <text:p>Software Asset Management Enterprise - Subscription Unit v3</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Software Asset Management; Asset Management; Software Spend Detection; Cloud Cost Management; Platform Analytics Advanced; Client Software Distribution; ML Normalization;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erformance Analytics and Predictive Intelligence: Use rights apply only to Software Asset Management Enterprise Applications and included App Engine Starter. MetricBase: Cloud Cost Management includes entitlement for unlimited MetricBase Series,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Cloud Cost Management Application only. Client Software Distribution for limited use of uninstalling software through the Software Asset Management Application for license harvesting. Spend Detection Language: Use of Software Spend Detection is governed by additional terms contained in the Software Spend Detection and Software Asset Management Content Service Addendum located here: https://www.servicenow.com/upgrade-schedules.html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Notwithstanding the foregoing, Customer Data hosted on an instance in the U.S. Government Community Cloud (“GCC”) shall not be transferred outside the GCC boundary.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5033</text:p>
          </table:table-cell>
          <table:table-cell office:value-type="string" table:style-name="ce1">
            <text:p>Software Asset Management Professional - Subscription Unit v2</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Software Asset Management; Asset Management; Software Spend Detection; Platform Analytics Advanced; Client Software Distribution;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Software Asset Management Professional Applications and included Bundled Custom Tables. Client Software Distribution for limited use of uninstalling software through the Software Asset Management Application for license harvesting. Use of Software Spend Detection is governed by additional terms contained in the Software Spend Detection and Software Asset Management Content Service Addendum located here: https://www.servicenow.com/upgrade-schedules.html Bundled Custom Tables: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246</text:p>
          </table:table-cell>
          <table:table-cell office:value-type="string" table:style-name="ce1">
            <text:p>Telecommunications Network Inventory Professional - Subscription Unit v2</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Network Inventory Core; Network Inventory Advance; Hardware Asset Management for TNI; Predictive Intelligence; and Platform Analytics Advanced Includes entitlement for up to the number of Subscription Units purchased. Platform Analytics Advanced and Predictive Intelligence use rights apply only to Telecommunications Network Inventory Professional Applications. A Subscription Unit is a unit of measure applied to Managed Telecommunications Resources using Defined Ratios. A list of Managed Telecommunications Resources and Defined Ratios for a Subscription Unit set forth in the Telecommunications Network Inventory (TNI)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text:p>
          </table:table-cell>
          <table:table-cell office:value-type="string" table:style-name="ce1">
            <text:p>Technology Workflow</text:p>
          </table:table-cell>
          <table:table-cell table:number-columns-repeated="16376"/>
        </table:table-row>
        <table:table-row table:style-name="ro1">
          <table:table-cell office:value-type="string" table:style-name="ce2">
            <text:p>ITOM</text:p>
          </table:table-cell>
          <table:table-cell office:value-type="string" table:style-name="ce1">
            <text:p>PROD26035</text:p>
          </table:table-cell>
          <table:table-cell office:value-type="string" table:style-name="ce1">
            <text:p>Cloud Governance Suite - Module</text:p>
          </table:table-cell>
          <table:table-cell office:value-type="string" table:style-name="ce1">
            <text:p>Module</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Included Application: Cloud Workspace Entitles an unlimited number of Users to access Cloud Workspace as a prerequisite for accessing Cloud Solutions capabiliti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64</text:p>
          </table:table-cell>
          <table:table-cell office:value-type="string" table:style-name="ce1">
            <text:p>Health Log Analytics add-on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Health Log Analytics Includes entitlement for up to the number of Subscription Units purchased. Health Log Analytics requires ITOM Health as a prerequisite. Health Log Analytics Subscription Units must be equal to or less than ITOM Health Subscription Units. A Subscription Unit is a unit of measure applied to Managed IT Resources using Defined Ratios. A list of Managed IT Resources and Defined Ratios for a Subscription Unit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73</text:p>
          </table:table-cell>
          <table:table-cell office:value-type="string" table:style-name="ce1">
            <text:p>Industrial Footprint - Industrial Site</text:p>
          </table:table-cell>
          <table:table-cell office:value-type="string" table:style-name="ce1">
            <text:p>Industrial Site</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Industrial Core Usage is limited to the number of purchased Industrial Sites. An Industrial Site is defined as a physical location, vessel, building, or part of a building in which manufacturing, processing or other industrial activities take place, and is managed by the Subscription Service. Each Industrial Site may have a number of devices as defined by the Max Device Limit. An OT Device is defined as a virtual or physical device that is used to monitor or control industrial equipment and processes within an Industrial Site. An OT Device may only be assigned to one Industrial Site. OT Devices require the purchase of a separate Maximum OT Devices pack. Exceeding these limitations for any Industrial Site is a material violation of the license may require Customer to procure a separate offering and additional fe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7741</text:p>
          </table:table-cell>
          <table:table-cell office:value-type="string" table:style-name="ce1">
            <text:p>Intended Use Protection Limit Pack - Max IT within OT Devices</text:p>
          </table:table-cell>
          <table:table-cell office:value-type="string" table:style-name="ce1">
            <text:p>OT Devices</text:p>
          </table:table-cell>
          <table:table-cell office:value-type="currency" office:value="405" table:style-name="ce5">
            <text:p><text:s/>£405.00<text:s/></text:p>
          </table:table-cell>
          <table:table-cell office:value-type="string" table:style-name="ce1">
            <text:p>General Availability</text:p>
          </table:table-cell>
          <table:table-cell office:value-type="string" table:style-name="ce1">
            <text:p>Each Intended Use Protection Limit Pack increases the intended usage compliance limit for an additional 1000 IT within OT Devices within the largest Industrial Site. The Intended Use Protection Limit OT Devices Pack(s) supersedes any default base limit. For the avoidance of doubt, the Intended Use Protection limit is monitored against the largest Industrial Site only, all other Industrial sites are not directly subject to this limit. An OT Device is defined as a virtual or physical device that is used to monitor or control industrial equipment and processes within an Industrial Site. An OT Device may only be assigned to one Industrial Site. OT Devices will be measured on entries associated with the applicable Industrial Site, as specified in the then-current Documentation. An Industrial Site is defined as a physical location, vessel, building, or part of a building in which manufacturing, processing or other industrial activities take place and is managed by the Subscription Servi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4997</text:p>
          </table:table-cell>
          <table:table-cell office:value-type="string" table:style-name="ce1">
            <text:p>IT Operations Management Visibility v2 - Subscription Unit</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ITOM Visibility Includes entitlement for up to the number of Subscription Units purchased. A Subscription Unit is a unit of measure applied to Managed IT Resources using Defined Ratios. A list of Managed IT Resources and Defined Ratios for a Subscription Unit are set forth in the IT Operations Management (ITO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Bundled Custom Tables: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58</text:p>
          </table:table-cell>
          <table:table-cell office:value-type="string" table:style-name="ce1">
            <text:p>ITOM AIOps Enterprise v3 - Subscription Unit</text:p>
          </table:table-cell>
          <table:table-cell office:value-type="string" table:style-name="ce1">
            <text:p>Subscription Unit</text:p>
          </table:table-cell>
          <table:table-cell office:value-type="currency" office:value="34.020000000000003" table:style-name="ce5">
            <text:p><text:s/>£34.02<text:s/></text:p>
          </table:table-cell>
          <table:table-cell office:value-type="string" table:style-name="ce1">
            <text:p>General Availability</text:p>
          </table:table-cell>
          <table:table-cell office:value-type="string" table:style-name="ce1">
            <text:p>Included Applications: ITOM Visibility; ITOM Health; Health Log Analytics; ITOM Cloud Accelerate; Service Observability; Synthetic Monitors; Platform Analytics Advanced; Predictive Intelligence Includes entitlement for up to the number of Subscription Units purchased. IntegrationHub and App Engine entitlements included in ITOM Cloud Accelerate are solely restricted to use by ITOM Cloud Accelerate features. All other use requires the applicable purchase of additional IntegrationHub and App Engine entitlement.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Protocols and Spokes require IntegrationHub Transactions which are not included in the ITOM AIOps Enterprise Subscription Product.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Enterprise Applications and App Engine Starter 5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 Use of ITOM capabilities restricted to Information Technology (IT) use cases only and cannot be used for any manufacturing, processing, or industrial sites or resources.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Cloud Account Management included Feature requires a subscription to Cloud Governance Suite or any subscription entitled to Cloud Workspa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771</text:p>
          </table:table-cell>
          <table:table-cell office:value-type="string" table:style-name="ce1">
            <text:p>ITOM AIOps Professional - IoT - Subscription Unit</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ITOM Visibility; ITOM Health;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IT Operations Management Io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Professional Applications and App Engine Starter 5 Custom Tables. App Engine Starter: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4995</text:p>
          </table:table-cell>
          <table:table-cell office:value-type="string" table:style-name="ce1">
            <text:p>ITOM AIOps Professional v2 - Subscription Unit</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ITOM Visibility; ITOM Health; Platform Analytics Advanced; and Predictive Intelligence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rotocols and Spokes require IntegrationHub Transactions which are not included in the ITOM AIOps Professional Subscription Product.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Professional Applications and App Engine Starter 5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60</text:p>
          </table:table-cell>
          <table:table-cell office:value-type="string" table:style-name="ce1">
            <text:p>ITOM Cloud Accelerate - Subscription Unit</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ITOM Cloud Accelerate Includes entitlement for up to the number of Subscription Units purchased. ITOM Cloud Accelerate requires ITOM Visibility as a prerequisite. ITOM Cloud Accelerate Subscription Units must be equal to or less than ITOM Visibility Subscription Units. IntegrationHub and App Engine entitlements included in ITOM Cloud Accelerate are solely restricted to use by ITOM Cloud Accelerate features. All other use requires the applicable purchase of additional IntegrationHub and App Engine entitlement.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loud Account Management included Feature requires a subscription to Cloud Governance Suite or any subscription entitled to Cloud Workspa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524</text:p>
          </table:table-cell>
          <table:table-cell office:value-type="string" table:style-name="ce1">
            <text:p>ITOM Enterprise Plus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Now Assist for IT Operations Management (ITOM); Now Assist for CMDB; Now Assist for Service Graph Connectors and entitlement for up to 1,000 Assists annually per procured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ustomer is entitled to use ITOM Enterprise Plus for the procured number of Subscription Units and use-cases contractually allowed for IT Operations Management. Usage is limited to the number of Subscription Units. The number of ITOM Enterprise Plus Subscription Units must match the number of ITOM Enterprise Subscription Units procured by the Customer. Now Assist for IT Operations Management (ITOM) and Now Assist for CMDB and Now Assist for Service Graph Connectors: Use rights apply only to IT Operations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521</text:p>
          </table:table-cell>
          <table:table-cell office:value-type="string" table:style-name="ce1">
            <text:p>ITOM Professional Plus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Now Assist for IT Operations Management (ITOM); Now Assist for CMDB; Now Assist for Service Graph Connectors and entitlement for up to 1,000 Assists annually per procured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ustomer is entitled to use ITOM Professional Plus for the procured number of Subscription Units and use-cases contractually allowed for IT Operations Management. Usage is limited to the number of Subscription Units. The number of ITOM Professional Plus Subscription Units must match the number of ITOM Professional Subscription Units procured by the Customer. Now Assist for IT Operations Management (ITOM) and Now Assist for CMDB and Now Assist for Service Graph Connectors: Use rights apply only to IT Operations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8265</text:p>
          </table:table-cell>
          <table:table-cell office:value-type="string" table:style-name="ce1">
            <text:p>Operational Technology Visibility - High Site Value v2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Manager; Discovery for Operational Technology, OT Obsolescence Management; Service Graph Connector for ServiceNow OT Discovery; Industrial Process Manager; ITOM Visiblity; Now Assist for OTM; Now Assist for CMDB; and entitlement for up to 52,000 Assists annually per Site (unused Assists expire annually without credit or refun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Includes entitlement of ServiceNow Operational Technology Discovery downloadable software, Operational Technology Sensor application and Operational Technology Console application, for unlimited installations within Industrial Sites. This is a non-transferable right to utilize with Discovery for Operational Technology only.Any use outside the purchased Industrial Sites is expressly prohibited.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2788</text:p>
          </table:table-cell>
          <table:table-cell office:value-type="string" table:style-name="ce1">
            <text:p>Performance Analytics For IT Operations Management (Current) - Application</text:p>
          </table:table-cell>
          <table:table-cell office:value-type="string" table:style-name="ce1">
            <text:p>Application</text:p>
          </table:table-cell>
          <table:table-cell office:value-type="string" table:style-name="ce1">
            <text:p>VLP to calculate 20% Cummulative ACV (CACV) of ITOM Standard SKU</text:p>
          </table:table-cell>
          <table:table-cell office:value-type="string" table:style-name="ce1">
            <text:p>General Availability</text:p>
          </table:table-cell>
          <table:table-cell office:value-type="string" table:style-name="ce1">
            <text:p>Performance Analytics For IT Operations Management. Performance Analytics use rights apply to ITOM Visibility, ITOM Health, and ITOM Optimization ("ITOM Subscription Products"). The annual subscription fee for Performance Analytics ("PA Subscription Fee") is based on the total of the annual subscription fees of ITOM Subscription Products subscribed to by Customer. As Customer exceeds capacity of purchased ITOM Subscription Products, or if Customer purchases additional ITOM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office:value-type="string" table:style-name="ce2">
            <text:p>Source to Pay Operations</text:p>
          </table:table-cell>
          <table:table-cell office:value-type="string" table:style-name="ce1">
            <text:p>PROD26838</text:p>
          </table:table-cell>
          <table:table-cell office:value-type="string" table:style-name="ce1">
            <text:p>CM Pro Plus for S2PO - Application User</text:p>
          </table:table-cell>
          <table:table-cell office:value-type="string" table:style-name="ce1">
            <text:p>Application User</text:p>
          </table:table-cell>
          <table:table-cell office:value-type="currency" office:value="24.3" table:style-name="ce5">
            <text:p><text:s/>£24.30<text:s/></text:p>
          </table:table-cell>
          <table:table-cell office:value-type="string" table:style-name="ce1">
            <text:p>General Availability</text:p>
          </table:table-cell>
          <table:table-cell office:value-type="string" table:style-name="ce1">
            <text:p>Included Applications: Now Assist in Contract Management; entitlement for up to 1,000 Assists annually per Application User (unused Assists expire annually without credit or refund).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M Pro Plus for S2PO the procured number of Application Users and use-cases contractually allowed for CM Pro Plus for S2PO. An Application User is defined as a User with the right to use and access the application(s) within the applicable purchased product. External Users are not included in the Application User count and are not subject to CM Pro Plus for S2PO Product fees. Now Assist in Contract Management : Use rights apply only to CM Pro Plus for S2PO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48</text:p>
          </table:table-cell>
          <table:table-cell office:value-type="string" table:style-name="ce1">
            <text:p>CM Pro Plus for S2PO - Unrestricted User</text:p>
          </table:table-cell>
          <table:table-cell office:value-type="string" table:style-name="ce1">
            <text:p>Unrestricted User</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Now Assist in Contract Management; entitlement for up to 140 Assists annually per Unrestricted User (unused Assists expire annually without credit or refund).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M Pro Plus for S2PO for the procured number of Unrestricted Users and use-cases contractually allowed for CM Pro Plus for S2PO. An Unrestricted User is defined as a User with the right to use and access the application(s) within the applicable purchased product.? External Users are not included in the Unrestricted User count and are not subject to CM Pro Plus for S2PO Product fees. Now Assist in Contract Management : Use rights apply only to CM Pro Plus for S2PO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37</text:p>
          </table:table-cell>
          <table:table-cell office:value-type="string" table:style-name="ce1">
            <text:p>Contract Management Pro for Source To Pay Operations - Application User</text:p>
          </table:table-cell>
          <table:table-cell office:value-type="string" table:style-name="ce1">
            <text:p>Application Use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s: Contract Management Pro; Source-to-Pay Operations with Contract Management Pro Usage is limited to the number of Application Users. An Application User is defined as a User with the right to use and access the application(s) within the applicable procured product. Contract Management Pro: Use rights apply only to Source-to-Pay Operations applications and use cases. Use for other applications and use cases require purchase of additional license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41</text:p>
          </table:table-cell>
          <table:table-cell office:value-type="string" table:style-name="ce1">
            <text:p>Contract Management Pro for Source To Pay Operation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Contract Management Pro; Source-to-Pay Operations with Contract Management Pro Usage is limited by the number of procured Unrestricted Users. An Unrestricted User is every User that is assigned a unique username and has a user profile in the Subscription Service designated as “active”. Contract Management Pro: Use rights apply only to Source-to-Pay Operations applications and use cases. Use for other applications and use cases require purchase of additional license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47</text:p>
          </table:table-cell>
          <table:table-cell office:value-type="string" table:style-name="ce1">
            <text:p>S2P Professional Plus - Application User</text:p>
          </table:table-cell>
          <table:table-cell office:value-type="string" table:style-name="ce1">
            <text:p>Application User</text:p>
          </table:table-cell>
          <table:table-cell office:value-type="currency" office:value="43.74" table:style-name="ce5">
            <text:p><text:s/>£43.74<text:s/></text:p>
          </table:table-cell>
          <table:table-cell office:value-type="string" table:style-name="ce1">
            <text:p>General Availability</text:p>
          </table:table-cell>
          <table:table-cell office:value-type="string" table:style-name="ce1">
            <text:p>Included Applications: Now Assist for Sourcing and Procurement Operations; Now Assist for Supplier Lifecycle Operations; Now Assist for Accounts Payable Operations, Now Assist for FSC Common; and entitlement for up to 1,800 Assists annually per Application User (unused Assists expire annually without credit or refund). Entitlements for any Subscription Term shorter than 12 months will be prorated proportional to the number of months in the term. Customer is entitled to use S2P Professional Plus for the procured number of Application Users and use-cases contractually allowed for Source To Pay Operations. An Application User is defined as a User with the right to use and access the application(s) within the applicable purchased product. External Users are not included in the Application User count and are not subject to S2P Professional Plus Product fees. Usage is limited to the number of Application Users. Now Assist for Sourcing and Procurement Operations (SPO): Use rights apply only to Source to Pay Operations Applications and use cases. Use for other applications and use cases requires purchase of additional licenses. Now Assist for Supplier Lifecycle Operations: Use rights apply only to Source to Pay Operations Applications and use cases. Use for other applications and use cases require purchase of additional licenses. Now Assist for Accounts Payable Operations: Use rights apply only to Source to Pay Operations Applications and use cases. Use for other applications and use cases require purchase of additional licenses. Now Assist for FSC Common: Use rights apply only to Source to Pay Operations Applications and use cases. Use for other applications and use cases requires purchase of additional licenses. This Subscription Product is not available for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The following Applications require the release indicated below in order to function: Now Assist for Sourcing and Procurement Operations (SPO) – Vancouver Patch 2 or later</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46</text:p>
          </table:table-cell>
          <table:table-cell office:value-type="string" table:style-name="ce1">
            <text:p>S2P Professional Plus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Now Assist for Sourcing and Procurement Operations; Now Assist for Supplier Lifecycle Operations; Now Assist for Accounts Payable Operations, Now Assist for FSC Common; and entitlement for up to 270 Assists annually per Unrestricted User (unused Assists expire annually without credit or refund). Entitlements for any Subscription Term shorter than 12 months will be prorated proportional to the number of months in the term. Customer is entitled to use S2P Professional Plus for the procured number of Application Users and use-cases contractually allowed for Source to Pay Operations. An Unrestricted User is defined as a User with the right to use and access the application(s) within the applicable purchased product.? External Users are not included in the Unrestricted User count and are not subject to S2P Professional Plus Product fees. Usage is limited to the number of Unrestricted Users. Now Assist for Sourcing and Procurement Operations (SPO): Use rights apply only to Source to Pay Operations Applications and use cases. Use for other applications and use cases requires purchase of additional licenses. Now Assist for Supplier Lifecycle Operations: Use rights apply only to Source to Pay Operations Applications and use cases. Use for other applications and use cases require purchase of additional licenses. Now Assist for Accounts Payable Operations: Use rights apply only to Source to Pay Operations Applications and use cases. Use for other applications and use cases require purchase of additional licenses. Now Assist for FSC Common: Use rights apply only to Source to Pay Operations Applications and use cases. Use for other applications and use cases requires purchase of additional licenses. This Subscription Product is not available for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The following Applications require the release indicated below in order to function: Now Assist for Sourcing and Procurement Operations (SPO) – Vancouver Patch 2 or later</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4</text:p>
          </table:table-cell>
          <table:table-cell office:value-type="string" table:style-name="ce1">
            <text:p>Source To Pay Operations Professional - Application User</text:p>
          </table:table-cell>
          <table:table-cell office:value-type="string" table:style-name="ce1">
            <text:p>Application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Accounts Payable Invoice Processing; ERP Integration Framework; Invoice Case Management; Procurement Case Management; Purchase Order Management; Shopping Hub; Sourcing and Purchasing Automation; Sourcing Pipeline Management; Spend and Savings Management; Supplier Case Management; Supplier Collaboration Portal; Supplier Operations; Supplier Payment Optimization; Supplier Relationship &amp; Performance Management; Platform Analytics Advanced; Virtual Agent Usage of the Source To Pay Operations applications is limited to the number of Application Users. An Application User is defined as a User with the right to use and access the application(s) within the applicable purchased product.? External Users are not included in the Application User count and are not subject to Source To Pay Operations Subscription Product fees.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Notwithstanding the above, any Requester User may, with respect to the records such Requester User has submitted or is assigned, approve procurement and invoicing requests, and complete tasks, which arise from Source-to-Pay Operations. Virtual Agent and Platform Analytics Advanced: Use rights apply only to Source-to-Pay Operations Applications and included App Engine Starter Custom Tables. App Engine Starter 20: Customer is granted the right to create or install up to 20 Custom Tables and to grant each Application Users, Requester User, and External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1</text:p>
          </table:table-cell>
          <table:table-cell office:value-type="string" table:style-name="ce1">
            <text:p>Source To Pay Operations Professional - Unrestricted User</text:p>
          </table:table-cell>
          <table:table-cell office:value-type="string" table:style-name="ce1">
            <text:p>Unrestricted User</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Accounts Payable Invoice Processing; ERP Integration Framework; Invoice Case Management; Procurement Case Management; Purchase Order Management; Shopping Hub; Sourcing and Purchasing Automation; Sourcing Pipeline Management; Spend and Savings Management; Supplier Case Management; Supplier Collaboration Portal; Supplier Operations; Supplier Payment Optimization; Supplier Relationship &amp; Performance Management; Platform Analytics Advanced; Virtual Agent Usage is limited to the number of Unrestricted Users. An Unrestricted User is every user that is assigned a unique username and has a user profile in the Subscription Service designated as "active". An Unrestricted User may perform any or all functions within the Source-to-Pay Operations Applications. External Users are not counted as an Unrestricted User.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Virtual Agent and Platform Analytics Advanced: Use rights apply only to Source-to-Pay Operations Applications and included App Engine Starter Custom Tables. App Engine Starter 20: Customer is granted the right to create or install up to 2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6</text:p>
          </table:table-cell>
          <table:table-cell office:value-type="string" table:style-name="ce1">
            <text:p>Source To Pay Operations Standard - Application User</text:p>
          </table:table-cell>
          <table:table-cell office:value-type="string" table:style-name="ce1">
            <text:p>Application Use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s: ERP Integration Framework; Invoice Case Management; Procurement Case Management; Supplier Case Management; Supplier Collaboration Portal Usage of the Source To Pay Operations applications is limited to the number of Application Users. An Application User is defined as a User with the right to use and access the application(s) within the applicable purchased product.? External Users are not included in the Application User count and are not subject to Source To Pay Operations Subscription Product fees.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Notwithstanding the above, any Requester User may, with respect to the records such Requester User has submitted or is assigned, approve procurement and invoicing requests, and complete tasks, which arise from Source-to-Pay Operations. App Engine Starter 10: Customer is granted the right to create or install up to 10 Custom Tables and to grant each Application Users, Requester User, and External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59</text:p>
          </table:table-cell>
          <table:table-cell office:value-type="string" table:style-name="ce1">
            <text:p>Source To Pay Operations Standard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ERP Integration Framework; Invoice Case Management; Procurement Case Management; Supplier Case Management; Supplier Collaboration Portal Usage is limited to the number of Unrestricted Users. An Unrestricted User is every user that is assigned a unique username and has a user profile in the Subscription Service designated as "active". An Unrestricted User may perform any or all functions within the Source-to-Pay Operations Applications. External Users are not counted as an Unrestricted User.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App Engine Starter 10: Customer is granted the right to create or install up to 1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office:value-type="string" table:style-name="ce2">
            <text:p>Portfolio Management</text:p>
          </table:table-cell>
          <table:table-cell office:value-type="string" table:style-name="ce1">
            <text:p>PROD22188</text:p>
          </table:table-cell>
          <table:table-cell office:value-type="string" table:style-name="ce1">
            <text:p>Collaborative Work Management - CWM User</text:p>
          </table:table-cell>
          <table:table-cell office:value-type="string" table:style-name="ce1">
            <text:p>CWM User</text:p>
          </table:table-cell>
          <table:table-cell office:value-type="currency" office:value="20.25" table:style-name="ce5">
            <text:p><text:s/>£20.25<text:s/></text:p>
          </table:table-cell>
          <table:table-cell office:value-type="string" table:style-name="ce1">
            <text:p>General Availability</text:p>
          </table:table-cell>
          <table:table-cell office:value-type="string" table:style-name="ce1">
            <text:p>Included Applications: Collaborative Work Management Usage is limited to the number of CWM Users. A CWM User is defined as any user with the right to access one or more of the Collaborative Work Management applications above and may perform any or all functions within the Collaborative Work Management application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25</text:p>
          </table:table-cell>
          <table:table-cell office:value-type="string" table:style-name="ce1">
            <text:p>Collaborative Work Management Promo - CWM User</text:p>
          </table:table-cell>
          <table:table-cell office:value-type="string" table:style-name="ce1">
            <text:p>CWM User</text:p>
          </table:table-cell>
          <table:table-cell office:value-type="currency" office:value="0" table:style-name="ce5">
            <text:p><text:s/>£-<text:s text:c="3"/></text:p>
          </table:table-cell>
          <table:table-cell office:value-type="string" table:style-name="ce1">
            <text:p>General Availability</text:p>
          </table:table-cell>
          <table:table-cell office:value-type="string" table:style-name="ce1">
            <text:p>Included Applications: Collaborative Work Management Usage is limited to the number of CWM Users. A CWM User is defined as any user with the right to access one or more of the Collaborative Work Management applications above and may perform any or all functions within the Collaborative Work Management applications. This is a one-time promotion offering with a limit of one per contract and maximum entitlement of 25 CWM Users. Entitlement to Collaborative Work Management is for the Subscription Term only and may not be extended or renewed. At the end of the Subscription Term, Customer must purchase the paid Collaborative Work Management offering to maintain its entitlement to Collaborative Work Management. Additional CWM Users may be purchased for an additional fee through the paid Collaborative Work Management offering.</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256</text:p>
          </table:table-cell>
          <table:table-cell office:value-type="string" table:style-name="ce1">
            <text:p>CWM Professional Plus - CWM User</text:p>
          </table:table-cell>
          <table:table-cell office:value-type="string" table:style-name="ce1">
            <text:p>CWM User</text:p>
          </table:table-cell>
          <table:table-cell office:value-type="currency" office:value="12.15" table:style-name="ce5">
            <text:p><text:s/>£12.15<text:s/></text:p>
          </table:table-cell>
          <table:table-cell office:value-type="string" table:style-name="ce1">
            <text:p>General Availability</text:p>
          </table:table-cell>
          <table:table-cell office:value-type="string" table:style-name="ce1">
            <text:p>Included Applications: Now Assist for Collaborative Work Management; Now Assist for CMDB; Document Intelligence and entitlement for up to 900 Assists annually per CWM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WM Professional Plus for the procured number of CWM Users and use-cases contractually allowed for Collaborative Work Management. A CWM User is defined as any user with the right to access one or more of the Collaborative Work Management applications(s) within the applicable procured product Usage is limited to the number of CWM User. Now Assist for Collaborative Work Management; Now Assist for CMDB: Use rights apply only to Collaborative Work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26</text:p>
          </table:table-cell>
          <table:table-cell office:value-type="string" table:style-name="ce1">
            <text:p>EA Professional Plus - Business Application</text:p>
          </table:table-cell>
          <table:table-cell office:value-type="string" table:style-name="ce1">
            <text:p>Business Application</text:p>
          </table:table-cell>
          <table:table-cell office:value-type="currency" office:value="34.020000000000003" table:style-name="ce5">
            <text:p><text:s/>£34.02<text:s/></text:p>
          </table:table-cell>
          <table:table-cell office:value-type="string" table:style-name="ce1">
            <text:p>General Availability</text:p>
          </table:table-cell>
          <table:table-cell office:value-type="string" table:style-name="ce1">
            <text:p>Included Applications: Now Assist for Enterprise Architecture (EA); Now Assist for CMDB; and entitlement for up to 1,800 Assists annually per Business Application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EA Professional Plus for the procured number of Business Applications and use-cases contractually allowed Enterprise Architecture. A Business Application is a record in the ServiceNow Business Application table, including records in any table that extends it. Retired Business Applications will not be counted in the license. Now Assist for Enterprise Architecture (EA) and Now Assist for CMDB: Use rights apply only to Enterprise Architectur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27</text:p>
          </table:table-cell>
          <table:table-cell office:value-type="string" table:style-name="ce1">
            <text:p>Enterprise Architecture Professional - Business Application</text:p>
          </table:table-cell>
          <table:table-cell office:value-type="string" table:style-name="ce1">
            <text:p>Business Application</text:p>
          </table:table-cell>
          <table:table-cell office:value-type="currency" office:value="56.7" table:style-name="ce5">
            <text:p><text:s/>£56.70<text:s/></text:p>
          </table:table-cell>
          <table:table-cell office:value-type="string" table:style-name="ce1">
            <text:p>General Availability</text:p>
          </table:table-cell>
          <table:table-cell office:value-type="string" table:style-name="ce1">
            <text:p>Included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Platform Analytics Advanced and Predictive Intelligence: Use rights apply only to Enterprise Architecture Professional and included App Engine Starter Custom Tables. A Business Application is a record in the ServiceNow Business Application table, including records in any table that extends it. Retired Business Application will not be counted in the license.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24</text:p>
          </table:table-cell>
          <table:table-cell office:value-type="string" table:style-name="ce1">
            <text:p>Enterprise Architecture Standard - Business Application</text:p>
          </table:table-cell>
          <table:table-cell office:value-type="string" table:style-name="ce1">
            <text:p>Business Application</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Included Applications: Application Rationalization, Digital Integration Management, Application Total Cost of Ownership, Digital Portfolio Management. A Business Application is a record in the ServiceNow Business Application table, including records in any table that extends it. Retired Business Application will not be counted in the license.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2229</text:p>
          </table:table-cell>
          <table:table-cell office:value-type="string" table:style-name="ce1">
            <text:p>Performance Analytics For IT Business Management - Application</text:p>
          </table:table-cell>
          <table:table-cell office:value-type="string" table:style-name="ce1">
            <text:p>Application</text:p>
          </table:table-cell>
          <table:table-cell office:value-type="string" table:style-name="ce1">
            <text:p>VLP to calculate 20% Cummulative ACV (CACV) of ITBM SKU</text:p>
          </table:table-cell>
          <table:table-cell office:value-type="string" table:style-name="ce1">
            <text:p>General Availability</text:p>
          </table:table-cell>
          <table:table-cell office:value-type="string" table:style-name="ce1">
            <text:p>Performance Analytics For IT Business Management. Any User may use Performance Analytics with an IT Business Management application for which he or she has use rights. The annual subscription fee for Performance Analytics ("PA Subscription Fee") is based on the total of the annual subscription fees of IT Business Management Subscription Products subscribed to by Customer. As Customer exceeds capacity of purchased IT Business Management Users, or if Customer purchases additional IT Business Management Users,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894</text:p>
          </table:table-cell>
          <table:table-cell office:value-type="string" table:style-name="ce1">
            <text:p>SPM Professional Plus - SPM User</text:p>
          </table:table-cell>
          <table:table-cell office:value-type="string" table:style-name="ce1">
            <text:p>SPM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Now Assist for Strategic Portfolio Management (SPM); Now Assist for CMDB; Now Assist for Collaborative Work Management; and entitlement for up to 4,500 Assists annually per procured SPM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age of Strategic Portfolio Management (SPM) Professional Plus is limited to the number of SPM Users. An SPM User is defined as any User with the right to access one or more of the SPM Applications above and may perform any or all functions within the SPM Applications. Customer is entitled to use SPM Professional Plus for the procured number of SPM Users and use-cases contractually allowed for Strategic Portfolio Management. Usage is limited to the number of SPM Users. Now Assist for Strategic Portfolio Management (SPM), Now Assist for Collaborative Work Management, and Now Assist for CMDB: Use rights apply only to SP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895</text:p>
          </table:table-cell>
          <table:table-cell office:value-type="string" table:style-name="ce1">
            <text:p>SPM Professional Plus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Now Assist for Strategic Portfolio Management (SPM); Now Assist for CMDB; Now Assist for Collaborative Work Management; and entitlement for up to 5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trategic Portfolio Management (SPM) Professional Plus for the procured number of Unrestricted Users and use-cases contractually allowed for Strategic Portfolio Management. An Unrestricted User is every User that is assigned a unique username and has a user profile in the Subscription Service designated as ‘Active’. Usage is limited to the number of Unrestricted Users. Now Assist for Strategic Portfolio Management (SPM), Now Assist for Collaborative Work Management, and Now Assist for CMDB: Use rights apply only to SP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774</text:p>
          </table:table-cell>
          <table:table-cell office:value-type="string" table:style-name="ce1">
            <text:p>Strategic Portfolio Management Professional v2 - SPM User</text:p>
          </table:table-cell>
          <table:table-cell office:value-type="string" table:style-name="ce1">
            <text:p>SPM Use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roject Portfolio Management; Collaborative Work Management; Collaborative Work Management; Cost Management; Demand Management; Agile Development; Digital Portfolio Management; Test Management; Resource Management; Financial Planning; Investment Funding; Innovation Management; Portfolio Planning; Strategic Planning; Predictive Intelligence; Virtual Agent; and Platform Analytics Advanced Usage of Strategic Portfolio Management (SPM) Professional is limited to the number of SPM Users. An SPM User is defined as any User with the right to access one or more of the SPM Applications above and may perform any or all functions within the SPM Applications. Alignment Planner Workspace: Customer is granted the right to build and maintain roadmaps of projects, demands, scrum epics and programs. Virtual Agent includes 1000 Virtual Agent Conversation Transactions per SPM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SPM Professional Applications and included App Engine Starter 5 Custom Tables. App Engine Starter 5: Customer is granted the right to create or install up to 5 Custom Tables and to grant each SPM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51</text:p>
          </table:table-cell>
          <table:table-cell office:value-type="string" table:style-name="ce1">
            <text:p>Strategic Portfolio Management Standard - SPM User</text:p>
          </table:table-cell>
          <table:table-cell office:value-type="string" table:style-name="ce1">
            <text:p>SPM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Collaborative Work Management; Cost Management; Project Portfolio Management; Demand Management; Resource Management; Financial Planning; Digital Portfolio Management; Innovation Management; Portfolio Planning and Performance Analytics Usage is limited to the number of SPM Users. An SPM User is defined as any User with the right to access one or more of the Strategic Portfolio Management Applications above and may perform any or all functions within the Strategic Portfolio Management Applications. Performance Analytics use rights apply only to Strategic Portfolio Management Standard Applications and included App Engine Starter Custom Tables. App Engine Starter 5: Customer is granted the right to create or install up to 5 Custom Tables and to grant each SPM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2014</text:p>
          </table:table-cell>
          <table:table-cell office:value-type="string" table:style-name="ce1">
            <text:p>Time Card User v2 - Time Card User</text:p>
          </table:table-cell>
          <table:table-cell office:value-type="string" table:style-name="ce1">
            <text:p>Time Card User</text:p>
          </table:table-cell>
          <table:table-cell office:value-type="currency" office:value="12.15" table:style-name="ce5">
            <text:p><text:s/>£12.15<text:s/></text:p>
          </table:table-cell>
          <table:table-cell office:value-type="string" table:style-name="ce1">
            <text:p>General Availability</text:p>
          </table:table-cell>
          <table:table-cell office:value-type="string" table:style-name="ce1">
            <text:p>Included Applications: Time Card Management and Platform Analytics Advanced Usage is limited by the number of purchased Time Card Users. A Time Card User may only update and submit one's own time card(s). Platform Analytics Advanced use rights apply only to the Time Card Management Application.</text:p>
          </table:table-cell>
          <table:table-cell office:value-type="string" table:style-name="ce1">
            <text:p>Technology Workflow</text:p>
          </table:table-cell>
          <table:table-cell table:number-columns-repeated="16376"/>
        </table:table-row>
        <table:table-row table:style-name="ro1">
          <table:table-cell office:value-type="string" table:style-name="ce2">
            <text:p>Customer Service</text:p>
          </table:table-cell>
          <table:table-cell office:value-type="string" table:style-name="ce1">
            <text:p>PROD21204</text:p>
          </table:table-cell>
          <table:table-cell office:value-type="string" table:style-name="ce1">
            <text:p>CSM Enterprise Plus - Fulfiller User</text:p>
          </table:table-cell>
          <table:table-cell office:value-type="string" table:style-name="ce1">
            <text:p>Fulfiller User</text:p>
          </table:table-cell>
          <table:table-cell office:value-type="currency" office:value="109.35000000000001" table:style-name="ce5">
            <text:p><text:s/>£109.35<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and entitlement for up to 10,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CSM Enterprise Plus for the procured number of Fulfiller Users and use-cases contractually allowed for Customer Service Management. Usage is limited to the number of Fulfiller Users. Now Assist for Customer Service Management (CSM) and Now Assist for IT Service Management (ITSM) and Now Assist for CMDB: Use rights apply only to Customer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02</text:p>
          </table:table-cell>
          <table:table-cell office:value-type="string" table:style-name="ce1">
            <text:p>CSM Professional Plus - Fulfiller User</text:p>
          </table:table-cell>
          <table:table-cell office:value-type="string" table:style-name="ce1">
            <text:p>Fulfiller User</text:p>
          </table:table-cell>
          <table:table-cell office:value-type="currency" office:value="109.35000000000001" table:style-name="ce5">
            <text:p><text:s/>£109.35<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and entitlement for up to 10,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CSM Professional Plus for the procured number of Fulfiller Users and use-cases contractually allowed for Customer Service Management. Usage is limited to the number of Fulfiller Users. Now Assist for Customer Service Management (CSM) and Now Assist for IT Service Management (ITSM) and Now Assist for CMDB: Use rights apply only to Customer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0246</text:p>
          </table:table-cell>
          <table:table-cell office:value-type="string" table:style-name="ce1">
            <text:p>Customer Service Management (1,000 Additional Portal Visits) - 1,000 Visit Pack</text:p>
          </table:table-cell>
          <table:table-cell office:value-type="string" table:style-name="ce1">
            <text:p>1,000 Visit Pack</text:p>
          </table:table-cell>
          <table:table-cell office:value-type="currency" office:value="48.6" table:style-name="ce5">
            <text:p><text:s/>£48.60<text:s/></text:p>
          </table:table-cell>
          <table:table-cell office:value-type="string" table:style-name="ce1">
            <text:p>General Availability</text:p>
          </table:table-cell>
          <table:table-cell office:value-type="string" table:style-name="ce1">
            <text:p>The Customer Portal is a web interface that external requesters can use to access the Customer Service Management functionality. Access to the Customer Portal is measured by Visits. A Visit is a period of activity on the Customer Portal, including a Community visit. A new Visit is generated if an anonymous, unauthenticated, or External Requester User accesses, logs out, times out, or a Visit lasts beyond midnight in the Data Center Region indicated abov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80</text:p>
          </table:table-cell>
          <table:table-cell office:value-type="string" table:style-name="ce1">
            <text:p>Customer Service Management Enterprise <text:s/>- Fulfiller User v7</text:p>
          </table:table-cell>
          <table:table-cell office:value-type="string" table:style-name="ce1">
            <text:p>Fulfiller User</text:p>
          </table:table-cell>
          <table:table-cell office:value-type="currency" office:value="263.25" table:style-name="ce5">
            <text:p><text:s/>£263.25<text:s/></text:p>
          </table:table-cell>
          <table:table-cell office:value-type="string" table:style-name="ce1">
            <text:p>General Availability</text:p>
          </table:table-cell>
          <table:table-cell office:value-type="string" table:style-name="ce1">
            <text:p>Included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Workforce Optimization; Process Mining;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Customer Service Management Enterprise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4,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Customer Service Management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and DevOps Change Velocity (Formerly: DevOps and DevOps Insights)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79</text:p>
          </table:table-cell>
          <table:table-cell office:value-type="string" table:style-name="ce1">
            <text:p>Customer Service Management Professional - Fulfiller User v7</text:p>
          </table:table-cell>
          <table:table-cell office:value-type="string" table:style-name="ce1">
            <text:p>Fulfiller User</text:p>
          </table:table-cell>
          <table:table-cell office:value-type="currency" office:value="182.25" table:style-name="ce5">
            <text:p><text:s/>£182.25<text:s/></text:p>
          </table:table-cell>
          <table:table-cell office:value-type="string" table:style-name="ce1">
            <text:p>General Availability</text:p>
          </table:table-cell>
          <table:table-cell office:value-type="string" table:style-name="ce1">
            <text:p>Included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Customer Service Management Professional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2,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Customer Service Management Professional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and DevOps Change Velocity (Formerly: DevOps and DevOps Insights)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78</text:p>
          </table:table-cell>
          <table:table-cell office:value-type="string" table:style-name="ce1">
            <text:p>Customer Service Management Standard - Fulfiller User v7</text:p>
          </table:table-cell>
          <table:table-cell office:value-type="string" table:style-name="ce1">
            <text:p>Fulfiller Use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Customer Service Management; Engagement Messenger; Communities; Walk-Up Experience; Incident Management; Problem Management; Change Management; Asset Management; Request Management; Cost Management; Digital Portfolio Management and Universal Request Usage is limited by the number of purchased Fulfiller Users. Requester Users and External Users are not included in the Fulfiller User count and are not subject to Customer Service Management Standard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1,000 Customer Portal Visits per month (unused Portal Visits expire monthly without credit or refund). Additional Customer Portal Visits may be purchased in increments of 1,000. A Visit is a period of activity on the Customer Portal, including a community visit. A new Visit is generated if an anonymous, unauthenticated, External User or Requester User accesses, logs out, times out, or a Visit lasts beyond midnight in the Data Center Region indicated above. Customer is granted the right to create or install up to 25 Custom Tables and to grant each Fulfiller User, External User and Requester User the right to access those Custom Tables and perform the actions granted to that User Type. Extensions to the case table are exempt from the custom table count. Universal Request use rights apply only to Customer Service Management Standard applications and 25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1624</text:p>
          </table:table-cell>
          <table:table-cell office:value-type="string" table:style-name="ce1">
            <text:p>Performance Analytics For Customer Service Management - Application</text:p>
          </table:table-cell>
          <table:table-cell office:value-type="string" table:style-name="ce1">
            <text:p>Application</text:p>
          </table:table-cell>
          <table:table-cell office:value-type="string" table:style-name="ce1">
            <text:p>VLP to Calculate 20% Cummulative ACV (CACV)of CSM Standard SKU</text:p>
          </table:table-cell>
          <table:table-cell office:value-type="string" table:style-name="ce1">
            <text:p>General Availability</text:p>
          </table:table-cell>
          <table:table-cell office:value-type="string" table:style-name="ce1">
            <text:p>Performance Analytics For Customer Service Management. Any User may use Performance Analytics with a Customer Service Management application for which he or she has use rights. The annual subscription fee for Performance Analytics ("PA Subscription Fee") is based on the total of the annual subscription fees of Customer Service Management offers subscribed to by Customer. As Customer exceeds capacity of purchased Customer Service Management Users, or if Customer purchases additional Customer Service Management Users, additional PA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40</text:p>
          </table:table-cell>
          <table:table-cell office:value-type="string" table:style-name="ce1">
            <text:p>PSDS Enterprise Plus - Fulfiller User</text:p>
          </table:table-cell>
          <table:table-cell office:value-type="string" table:style-name="ce1">
            <text:p>Fulfiller User</text:p>
          </table:table-cell>
          <table:table-cell office:value-type="currency" office:value="145.80000000000001" table:style-name="ce5">
            <text:p><text:s/>£145.80<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Now Assist for PSDS; and entitlement for up to 13,3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PSDS Enterprise Plus for the procured number of Fulfiller Users and use-cases contractually allowed for Public Sector Digital Services. Usage is limited to the number of Fulfiller Users. Now Assist for Customer Service Management (CSM), Now Assist for IT Service Management (ITSM) , Now Assist for PSDS and Now Assist for CMDB: Use rights apply only to Public Sector Digital Service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38</text:p>
          </table:table-cell>
          <table:table-cell office:value-type="string" table:style-name="ce1">
            <text:p>PSDS Professional Plus - Fulfiller User</text:p>
          </table:table-cell>
          <table:table-cell office:value-type="string" table:style-name="ce1">
            <text:p>Fulfiller User</text:p>
          </table:table-cell>
          <table:table-cell office:value-type="currency" office:value="145.80000000000001" table:style-name="ce5">
            <text:p><text:s/>£145.80<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Now Assist for PSDS; and entitlement for up to 13,3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PSDS Professional Plus for the procured number of Fulfiller Users and use-cases contractually allowed for Public Sector Digital Services. Usage is limited to the number of Fulfiller Users. Now Assist for Customer Service Management (CSM), Now Assist for IT Service Management (ITSM) , Now Assist for PSDS and Now Assist for CMDB: Use rights apply only to Public Sector Digital Service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92</text:p>
          </table:table-cell>
          <table:table-cell office:value-type="string" table:style-name="ce1">
            <text:p>Public Sector Digital Services Enterprise <text:s/>- Fulfiller User v2</text:p>
          </table:table-cell>
          <table:table-cell office:value-type="string" table:style-name="ce1">
            <text:p>Fulfiller User</text:p>
          </table:table-cell>
          <table:table-cell office:value-type="currency" office:value="324" table:style-name="ce5">
            <text:p><text:s/>£324.00<text:s/></text:p>
          </table:table-cell>
          <table:table-cell office:value-type="string" table:style-name="ce1">
            <text:p>General Availability</text:p>
          </table:table-cell>
          <table:table-cell office:value-type="string" table:style-name="ce1">
            <text:p>Included Applications: Public Sector Digital Services Core; Public Sector Digital Services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Workforce Optimization; Process Mining;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Public Sector Digital Services Enterprise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ach Fulfiller User purchased includes 4,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Public Sector Digital Services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Entitlement to Public Sector Digital Services Enterprise is for the Subscription Term only and may not be extended or renewed. The following Application(s) became available in the family release indicated:San Diego - Digital Portfolio Management and DevOps Change Velocity (Formerly: DevOps and DevOps Insights); Public Sector Digital Services Core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90</text:p>
          </table:table-cell>
          <table:table-cell office:value-type="string" table:style-name="ce1">
            <text:p>Public Sector Digital Services Professional - Fulfiller User v2</text:p>
          </table:table-cell>
          <table:table-cell office:value-type="string" table:style-name="ce1">
            <text:p>Fulfiller User</text:p>
          </table:table-cell>
          <table:table-cell office:value-type="currency" office:value="243.00000000000003" table:style-name="ce5">
            <text:p><text:s/>£243.00<text:s/></text:p>
          </table:table-cell>
          <table:table-cell office:value-type="string" table:style-name="ce1">
            <text:p>General Availability</text:p>
          </table:table-cell>
          <table:table-cell office:value-type="string" table:style-name="ce1">
            <text:p>Included Applications: Public Sector Digital Services Core; Public Sector Digital Services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Public Sector Digital Services Professional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2,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Public Sector Digital Services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San Diego - Digital Portfolio Management and DevOps Change Velocity (Formerly: DevOps and DevOps Insights); Public Sector Digital Services Core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88</text:p>
          </table:table-cell>
          <table:table-cell office:value-type="string" table:style-name="ce1">
            <text:p>Public Sector Digital Services Standard - Fulfiller User v2</text:p>
          </table:table-cell>
          <table:table-cell office:value-type="string" table:style-name="ce1">
            <text:p>Fulfiller Use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Public Sector Digital Services Core; Customer Service Management; Engagement Messenger; Communities; Walk-Up Experience; Incident Management; Problem Management; Change Management; Asset Management; Request Management; Cost Management; Digital Portfolio Management and Universal Request Usage is limited by the number of purchased Fulfiller Users. Requester Users and External Users are not included in the Fulfiller User count and are not subject to Public Sector Digital Services Standard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1,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Customer is granted the right to create or install up to 25 Custom Tables and to grant each Fulfiller User, External User and Requester User the right to access those Custom Tables and perform the actions granted to that User Type. Extensions to the case table are exempt from the custom table count. Universal Request use rights apply only to Public Sector Digital Services Standard applications and 25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Public Sector Digital Services Cor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9274</text:p>
          </table:table-cell>
          <table:table-cell office:value-type="string" table:style-name="ce1">
            <text:p>Virtual Agent CSM Conversation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CS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Customer Service Management Professional applications. Requires Customer Service Management Professional or Enterpris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11</text:p>
          </table:table-cell>
          <table:table-cell office:value-type="string" table:style-name="ce1">
            <text:p>Workforce Optimization for Customer Service Management Professional Fulfiller User - Application</text:p>
          </table:table-cell>
          <table:table-cell office:value-type="string" table:style-name="ce1">
            <text:p>Application</text:p>
          </table:table-cell>
          <table:table-cell office:value-type="string" table:style-name="ce1">
            <text:p>VLP to calculate 30% of Cummulative ACV (CACV) of C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Customer Service Management Professional. The annual subscription fee for Workforce Optimization is based on the annual subscription fee for the Customer Service Management Professional product subscribed to by Customer. As Customer exceeds capacity of procured Customer Service Management Professional, or purchases additional Customer Service Management Professional capacity, additional Workforce Optimization Subscription Fees shall apply. Fulfiller User is defined in the User Type Definitions or Subscription Meter Definitions sections, as specified in the applicable ordering document or Entitlements shee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12</text:p>
          </table:table-cell>
          <table:table-cell office:value-type="string" table:style-name="ce1">
            <text:p>Workforce Optimization for Customer Service Management Professional Unrestricted User - Application</text:p>
          </table:table-cell>
          <table:table-cell office:value-type="string" table:style-name="ce1">
            <text:p>Application</text:p>
          </table:table-cell>
          <table:table-cell office:value-type="string" table:style-name="ce1">
            <text:p>VLP to calculate 30% of Cummulative ACV (CACV) of C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Unrestricted Users and use-cases contractually allowed for Customer Service Management Professional. The annual subscription fee for Workforce Optimization is based on the annual subscription fee for the Customer Service Management Professional product subscribed to by Customer. As Customer exceeds capacity of procured Customer Service Management Professional, or purchases additional Customer Service Management Professional capacity, additional Workforce Optimization Subscription Fees shall apply. Unrestricted User is defined in the User Type Definitions or Subscription Meter Definitions section s , as specified in the applicable ordering document or Entitlements shee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25</text:p>
          </table:table-cell>
          <table:table-cell office:value-type="string" table:style-name="ce1">
            <text:p>Workforce Optimization for Public Sector Digital Services Professional Fulfiller User - Application</text:p>
          </table:table-cell>
          <table:table-cell office:value-type="string" table:style-name="ce1">
            <text:p>Application</text:p>
          </table:table-cell>
          <table:table-cell office:value-type="string" table:style-name="ce1">
            <text:p>VLP to calculate <text:s/>30% of Cummulative ACV (CACV) of PSDS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Public Sector Digital Services Professional. The annual subscription fee for Workforce Optimization is based on the annual subscription fee for the Public Sector Digital Services Professional product subscribed to by Customer. As Customer exceeds capacity of procured Public Sector Digital Services Professional, or purchases additional Public Sector Digital Services Professional capacity, additional Workforce Optimization Subscription Fees shall apply. Fulfiller User is defined in the User Type Definitions or Subscription Meter Definitions section s ,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27</text:p>
          </table:table-cell>
          <table:table-cell office:value-type="string" table:style-name="ce1">
            <text:p>Workforce Optimization for Public Sector Digital Services Professional Unrestricted User - App</text:p>
          </table:table-cell>
          <table:table-cell office:value-type="string" table:style-name="ce1">
            <text:p>Application</text:p>
          </table:table-cell>
          <table:table-cell office:value-type="string" table:style-name="ce1">
            <text:p>VLP to calculate <text:s/>30% of Cummulative ACV (CACV) of PSDS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Unrestricted Users and use-cases contractually allowed for Public Sector Digital Services Professional. The annual subscription fee for Workforce Optimization is based on the annual subscription fee for the Public Sector Digital Services Professional product subscribed to by Customer. As Customer exceeds capacity of procured Public Sector Digital Services Professional, or purchases additional Public Sector Digital Services Professional capacity, additional Workforce Optimization Subscription Fees shall apply. Unrestricted User is defined in the User Type Definitions or Subscription Meter Definitions section s ,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office:value-type="string" table:style-name="ce2">
            <text:p>Impact</text:p>
          </table:table-cell>
          <table:table-cell office:value-type="string" table:style-name="ce1">
            <text:p>PROD24404</text:p>
          </table:table-cell>
          <table:table-cell office:value-type="string" table:style-name="ce1">
            <text:p>Impact Guided v3 - Package</text:p>
          </table:table-cell>
          <table:table-cell office:value-type="string" table:style-name="ce1">
            <text:p>Success</text:p>
          </table:table-cell>
          <table:table-cell office:value-type="string" table:style-name="ce1">
            <text:p>Impact Guided v3 - Package - 10% CACV</text:p>
          </table:table-cell>
          <table:table-cell office:value-type="string" table:style-name="ce1">
            <text:p>General Availability</text:p>
          </table:table-cell>
          <table:table-cell office:value-type="string" table:style-name="ce1">
            <text:p>The Impact Guided v3 Package is subject to the Impact Guided v3 Package Description.? If not attached to this Order Form, the Impact Guided v3 Package Description i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4407</text:p>
          </table:table-cell>
          <table:table-cell office:value-type="string" table:style-name="ce1">
            <text:p>Impact Total v3 - Package</text:p>
          </table:table-cell>
          <table:table-cell office:value-type="string" table:style-name="ce1">
            <text:p>Success</text:p>
          </table:table-cell>
          <table:table-cell office:value-type="string" table:style-name="ce1">
            <text:p>Impact Total v3 - Package - <text:s/>30% CACV<text:s/></text:p>
          </table:table-cell>
          <table:table-cell office:value-type="string" table:style-name="ce1">
            <text:p>General Availability</text:p>
          </table:table-cell>
          <table:table-cell office:value-type="string" table:style-name="ce1">
            <text:p>The Impact Total v3 Package is subject to the Impact Total v3.? If not attached to this Order Form, the Impact Total v3 Package Description i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4</text:p>
          </table:table-cell>
          <table:table-cell office:value-type="string" table:style-name="ce1">
            <text:p>Managed Support</text:p>
          </table:table-cell>
          <table:table-cell office:value-type="string" table:style-name="ce1">
            <text:p>Success</text:p>
          </table:table-cell>
          <table:table-cell office:value-type="currency" office:value="10125" table:style-name="ce5">
            <text:p><text:s/>£10,125.00<text:s/></text:p>
          </table:table-cell>
          <table:table-cell office:value-type="string" table:style-name="ce1">
            <text:p>General Availability</text:p>
          </table:table-cell>
          <table:table-cell office:value-type="string" table:style-name="ce1">
            <text:p>Managed Support is subject to the Managed Support Package Description. If not attached to the ordering document, the Managed Support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3</text:p>
          </table:table-cell>
          <table:table-cell office:value-type="string" table:style-name="ce1">
            <text:p>Platform Governance</text:p>
          </table:table-cell>
          <table:table-cell office:value-type="string" table:style-name="ce1">
            <text:p>Success</text:p>
          </table:table-cell>
          <table:table-cell office:value-type="currency" office:value="16875.005400000002" table:style-name="ce5">
            <text:p><text:s/>£16,875.01<text:s/></text:p>
          </table:table-cell>
          <table:table-cell office:value-type="string" table:style-name="ce1">
            <text:p>General Availability</text:p>
          </table:table-cell>
          <table:table-cell office:value-type="string" table:style-name="ce1">
            <text:p>Platform Governance is subject to the Platform Governance Package Description. If not attached to the ordering document, the Platform Governance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7418</text:p>
          </table:table-cell>
          <table:table-cell office:value-type="string" table:style-name="ce1">
            <text:p>Platform Health</text:p>
          </table:table-cell>
          <table:table-cell office:value-type="string" table:style-name="ce1">
            <text:p>Success</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Platform Health is subject to the Platform Health Package Description. If not attached to the ordering document, the Platform Health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6598</text:p>
          </table:table-cell>
          <table:table-cell office:value-type="string" table:style-name="ce1">
            <text:p>Preventive Care v2</text:p>
          </table:table-cell>
          <table:table-cell office:value-type="string" table:style-name="ce1">
            <text:p>Success</text:p>
          </table:table-cell>
          <table:table-cell office:value-type="currency" office:value="13500.002699999999" table:style-name="ce5">
            <text:p><text:s/>£13,500.00<text:s/></text:p>
          </table:table-cell>
          <table:table-cell office:value-type="string" table:style-name="ce1">
            <text:p>General Availability</text:p>
          </table:table-cell>
          <table:table-cell office:value-type="string" table:style-name="ce1">
            <text:p>Preventive Care v2 is subject to the Preventive Care v2 Package Description. If not attached to the ordering document, the Preventive Care v2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2</text:p>
          </table:table-cell>
          <table:table-cell office:value-type="string" table:style-name="ce1">
            <text:p>Strategic Value</text:p>
          </table:table-cell>
          <table:table-cell office:value-type="string" table:style-name="ce1">
            <text:p>Success</text:p>
          </table:table-cell>
          <table:table-cell office:value-type="currency" office:value="16875.005400000002" table:style-name="ce5">
            <text:p><text:s/>£16,875.01<text:s/></text:p>
          </table:table-cell>
          <table:table-cell office:value-type="string" table:style-name="ce1">
            <text:p>General Availability</text:p>
          </table:table-cell>
          <table:table-cell office:value-type="string" table:style-name="ce1">
            <text:p>Strategic Value is subject to the Strategic Value Package Description. If not attached to the ordering document, the Strategic Value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office:value-type="string" table:style-name="ce2">
            <text:p>Workplace</text:p>
          </table:table-cell>
          <table:table-cell office:value-type="string" table:style-name="ce1">
            <text:p>PROD26939</text:p>
          </table:table-cell>
          <table:table-cell office:value-type="string" table:style-name="ce1">
            <text:p>Health &amp; Safety Enterprise - Application User</text:p>
          </table:table-cell>
          <table:table-cell office:value-type="string" table:style-name="ce1">
            <text:p>Application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Contractor Service Center, Health and Safety Incident Management; Health and Safety Risk Management; Workplace Core; Health and Safety Core; Critical Event Management; Workplace Case Management; Universal Request Pro; Predictive Intelligence, Mobile Publishing, Virtual Agent; Platform Analytics Advanced; Environmental Management Usage is limited to the number of Application Users. An Application User is defined as a User with the right to use and access the application(s) within the applicable procured product. Users receiving services supported within the Health and Safety Applications will be counted as Application Users. Visitors that do not meet the definition of “User” are not included in the Application User count and are not subject to Subscription Product fees. Virtual Agent and Platform Analytics Advanced: Use rights apply only to Health and Safety Applications and included App Engine Starter Custom Tables. App Engine Starter 20: Customer is granted the right to create or install up to 2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41</text:p>
          </table:table-cell>
          <table:table-cell office:value-type="string" table:style-name="ce1">
            <text:p>Health &amp; Safety Enterprise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Contractor Service Center, Health and Safety Incident Management; Health and Safety Risk Management; Workplace Core; Health and Safety Core; Critical Event Management; Workplace Case Management; Universal Request Pro; Predictive Intelligence, Mobile Publishing, Virtual Agent; Platform Analytics Advanced; Environmental Management Usage of Health &amp; Safety is limited by the number of purchased Unrestricted Users. An Unrestricted User is every User that is assigned a unique username and has a user profile in the Subscription Service designated as “active”. Virtual Agent and Performance Analytics: Use rights apply only to Health and Safety Applications and included App Engine Starter Custom Tables. App Engine Starter 20: Customer is granted the right to create or install up to 2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63</text:p>
          </table:table-cell>
          <table:table-cell office:value-type="string" table:style-name="ce1">
            <text:p>Health &amp; Safety Enterprise Plus - Application User</text:p>
          </table:table-cell>
          <table:table-cell office:value-type="string" table:style-name="ce1">
            <text:p>Application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nd Safety; and entitlement for up to 1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Enterprise Plus for the procured number of Application Users and use-cases contractually allowed for Health &amp; Safety. An Application User is defined as a User with the right to use and access the application(s) within the applicable procured product Usage is limited to the number of Application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54</text:p>
          </table:table-cell>
          <table:table-cell office:value-type="string" table:style-name="ce1">
            <text:p>Health &amp; Safety Enterprise Plus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mp; Safety; and entitlement for up to 1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Enterprise Plus for the procured number of Unrestricted Users and use-cases contractually allowed for Health &amp; Safety. An Unrestricted User is every User that is assigned a unique username and has a user profile in the Subscription Service designated as ‘Active’. Usage is limited to the number of Unrestricted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35</text:p>
          </table:table-cell>
          <table:table-cell office:value-type="string" table:style-name="ce1">
            <text:p>Health &amp; Safety Professional - Application User</text:p>
          </table:table-cell>
          <table:table-cell office:value-type="string" table:style-name="ce1">
            <text:p>Application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Health and Safety Incident Management; Health and Safety Risk Management; Workplace Core; Health and Safety Core; Critical Event Management; Workplace Case Management; Universal Request Pro; Predictive Intelligence, Mobile Publishing, Virtual Agent; Platform Analytics Advanced Usage is limited to the number of Application Users. An Application User is defined as a User with the right to use and access the application(s) within the applicable procured product. Users receiving services supported within the Health and Safety Applications will be counted as Application Users. Visitors that do not meet the definition of “User” are not included in the Application User count and are not subject to Subscription Product fees. Virtual Agent and Platform Analytics Advanced: Use rights apply only to Health and Safety Applications and included App Engine Starter Custom Tables. App Engine Starter 10: Customer is granted the right to create or install up to 1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37</text:p>
          </table:table-cell>
          <table:table-cell office:value-type="string" table:style-name="ce1">
            <text:p>Health &amp; Safety Professional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Health and Safety Incident Management; Health and Safety Risk Management; Workplace Core; Health and Safety Core; Critical Event Management; Workplace Case Management; Universal Request Pro; Predictive Intelligence, Mobile Publishing, Virtual Agent; Platform Analytics Advanced Usage of Health &amp; Safety is limited by the number of purchased Unrestricted Users. An Unrestricted User is every User that is assigned a unique username and has a user profile in the Subscription Service designated as “active”. Virtual Agent and Platform Analytics Advanced: Use rights apply only to Health and Safety Applications and included App Engine Starter Custom Tables.? App Engine Starter 10: Customer is granted the right to create or install up to 1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63</text:p>
          </table:table-cell>
          <table:table-cell office:value-type="string" table:style-name="ce1">
            <text:p>Health &amp; Safety Professional Plus - Application User</text:p>
          </table:table-cell>
          <table:table-cell office:value-type="string" table:style-name="ce1">
            <text:p>Application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nd Safety; and entitlement for up to 1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Professional Plus for the procured number of Application Users and use-cases contractually allowed for Health &amp; Safety. An Application User is defined as a User with the right to use and access the application(s) within the applicable procured product Usage is limited to the number of Application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62</text:p>
          </table:table-cell>
          <table:table-cell office:value-type="string" table:style-name="ce1">
            <text:p>Health &amp; Safety Professional Plus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mp; Safety; and entitlement for up to 1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Professional Plus for the procured number of Unrestricted Users and use-cases contractually allowed for Health &amp; Safety. An Unrestricted User is every User that is assigned a unique username and has a user profile in the Subscription Service designated as ‘Active’. Usage is limited to the number of Unrestricted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2878</text:p>
          </table:table-cell>
          <table:table-cell office:value-type="string" table:style-name="ce1">
            <text:p>Indoor Mapping Service - Floor</text:p>
          </table:table-cell>
          <table:table-cell office:value-type="string" table:style-name="ce1">
            <text:p>Floo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Indoor Mapping Service Usage is limited to the number of purchased Floors. A Floor is any floor in a building with an associated file (or files) or campus with an associated file (or files). Indoor Mapping Service Customer acknowledges that, to the extent it activates and uses??Indoor?Mapping Service,?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Indoor Mapping Service on its infrastructure, subject to Customer’s Agreement and the applicabl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15</text:p>
          </table:table-cell>
          <table:table-cell office:value-type="string" table:style-name="ce1">
            <text:p>Workplace Service Delivery Enterprise - Unrestricted User v2</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Workplace Case Management; Workplace Agent for mobile; Workplace Move Management; Workplace Core; Asset Management; Workplace Connectors; Workplace Indoor Mapping; Workplace Lease Administration; Workplace Space Mapping; Workplace Space Management; Workplace Reservation; Workplace Maintenance Management; Workplace Concierge; Workplace Safety Management; Workplace Visitor Management; Mobile Publishing; Universal Request Pro; Workplace Central; Predictive Intelligence; Virtual Agent; and Platform Analytics Advanced Usage of Workplace Service Delivery is limited by the number of purchased Unrestricted Users. An Unrestricted User is every User that is assigned a unique username and has a user profile in the Subscription Service designated as “active”.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Universal Request Pro; and Platform Analytics Advanced: Use rights apply only to Workplace Service Delivery Enterprise Applications and included App Engine Starter 15 Custom Tables. App Engine Starter 15: Customer is granted the right to create or install up to 1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16</text:p>
          </table:table-cell>
          <table:table-cell office:value-type="string" table:style-name="ce1">
            <text:p>Workplace Service Delivery Professional v3 - Application User</text:p>
          </table:table-cell>
          <table:table-cell office:value-type="string" table:style-name="ce1">
            <text:p>Application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Workplace Concierge, Workplace Connectors, Workplace Agent for mobile; Workplace Case Management; Workplace Central; Workplace Indoor Mapping; Workplace Space Mapping; Workplace Reservation; Workplace Core; Workplace Visitor Management; Mobile Publishing; Universal Request Pro; Predictive Intelligence; Virtual Agent; and Platform Analytics Advanced Usage is limited to the number of Application Users. An Application User is defined as a User with the right to use and access the application(s) within the applicable procured product.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and Platform Analytics Advanced: Use rights apply only to Workplace Service Delivery Professional Applications and included App Engine Starter 10 Custom Tables. App Engine Starter 10: Customer is granted the right to create or install up to 1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18</text:p>
          </table:table-cell>
          <table:table-cell office:value-type="string" table:style-name="ce1">
            <text:p>Workplace Service Delivery Professional v3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Workplace Concierge, Workplace Connectors, Workplace Agent for mobile; Workplace Case Management; Workplace Central; Workplace Indoor Mapping; Workplace Space Mapping; Workplace Reservation; Workplace Core; Workplace Visitor Management; Mobile Publishing; Universal Request Pro; Predictive Intelligence; Virtual Agent; and Platform Analytics Advanced Usage of Workplace Service Delivery is limited by the number of purchased Unrestricted Users. An Unrestricted User is every User that is assigned a unique username and has a user profile in the Subscription Service designated as “active”.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Universal Request Pro; and Platform Analytics Advanced: Use rights apply only to Workplace Service Delivery Enterprise Applications and included App Engine Starter 15 Custom Tables. App Engine Starter 15: Customer is granted the right to create or install up to 1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40</text:p>
          </table:table-cell>
          <table:table-cell office:value-type="string" table:style-name="ce1">
            <text:p>WSD Enterprise Plus - Application User</text:p>
          </table:table-cell>
          <table:table-cell office:value-type="string" table:style-name="ce1">
            <text:p>Application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Enterprise Plus for the procured number of Application Users and use-cases contractually allowed for Workplace Service Delivery. An Application User is defined as a User with the right to use and access the application(s) within the applicable procured product Usage is limited to the number of Application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41</text:p>
          </table:table-cell>
          <table:table-cell office:value-type="string" table:style-name="ce1">
            <text:p>WSD Enterprise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Enterprise Plus for the procured number of Unrestricted Users and use-cases contractually allowed for Workplace Service Delivery. An Unrestricted User is every User that is assigned a unique username and has a user profile in the Subscription Service designated as ‘Active’. Usage is limited to the number of Unrestricted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38</text:p>
          </table:table-cell>
          <table:table-cell office:value-type="string" table:style-name="ce1">
            <text:p>WSD Professional Plus - Application User</text:p>
          </table:table-cell>
          <table:table-cell office:value-type="string" table:style-name="ce1">
            <text:p>Application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Professional Plus for the procured number of Application Users and use-cases contractually allowed for Workplace Service Delivery. An Application User is defined as a User with the right to use and access the application(s) within the applicable procured product Usage is limited to the number of Application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39</text:p>
          </table:table-cell>
          <table:table-cell office:value-type="string" table:style-name="ce1">
            <text:p>WSD Professional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Professional Plus for the procured number of Unrestricted Users and use-cases contractually allowed for Workplace Service Delivery. An Unrestricted User is every User that is assigned a unique username and has a user profile in the Subscription Service designated as ‘Active’. Usage is limited to the number of Unrestricted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office:value-type="string" table:style-name="ce2">
            <text:p>Legal and Contract Operations</text:p>
          </table:table-cell>
          <table:table-cell office:value-type="string" table:style-name="ce1">
            <text:p>PROD25463</text:p>
          </table:table-cell>
          <table:table-cell office:value-type="string" table:style-name="ce1">
            <text:p>LCO Professional Plus - Application User</text:p>
          </table:table-cell>
          <table:table-cell office:value-type="string" table:style-name="ce1">
            <text:p>Application User</text:p>
          </table:table-cell>
          <table:table-cell office:value-type="currency" office:value="48.6" table:style-name="ce5">
            <text:p><text:s/>£48.60<text:s/></text:p>
          </table:table-cell>
          <table:table-cell office:value-type="string" table:style-name="ce1">
            <text:p>General Availability</text:p>
          </table:table-cell>
          <table:table-cell office:value-type="string" table:style-name="ce1">
            <text:p>Included Applications: Document Intelligence; Now Assist for Legal Service Delivery; Now Assist for Contract Management. Entitlement for up to 2,000 Assists annually per Application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CO Professional Plus for the procured number of Application Users and use-cases contractually allowed for Legal and Contract Operations. An Application User is defined as a User with the right to use and access the application(s) within the applicable purchased product. External Users are not included in the Application User count and are not subject to Legal and Contract Operations Product fees. Now Assist for Legal Service Delivery: Use rights apply only to Legal and Contract Operations Applications and use cases. Use for other applications and use cases requires purchase of additional licenses. Now Assist for Contract Management: Use rights apply only to Legal and Contract Operations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462</text:p>
          </table:table-cell>
          <table:table-cell office:value-type="string" table:style-name="ce1">
            <text:p>LCO Professional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Legal Service Delivery; Now Assist for Contract Management.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CO Professional Plus for the procured number of Unrestricted Users and use-cases contractually allowed for Legal and Contract Operations. An Unrestricted User is defined as a User with the right to use and access the application(s) within the applicable purchased product. External Users are not included in the Unrestricted User count and are not subject to Legal and Contract Operations Product fees. Now Assist for Legal Service Delivery: Use rights apply only to Legal and Contract Operations Applications and use cases. Use for other applications and use cases requires purchase of additional licenses. Now Assist for Contract Management: Use rights apply only to Legal and Contract Operations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727</text:p>
          </table:table-cell>
          <table:table-cell office:value-type="string" table:style-name="ce1">
            <text:p>Legal and Contract Operations - Application User</text:p>
          </table:table-cell>
          <table:table-cell office:value-type="string" table:style-name="ce1">
            <text:p>Application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 Contract Management Pro, Legal Practice Apps; Legal Matter Management; Legal Request Management, Legal Simple Compliance, Virtual Agent, Platform Analytics Advanced, Predictive Intelligence Usage is limited to the number of Application Users. An Application User is defined as a User with the right to use and access the application(s) within the applicable procured product. Virtual Agent includes 1000 Virtual Agent Conversation Transactions per Application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the Legal and Contract Operation Application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733</text:p>
          </table:table-cell>
          <table:table-cell office:value-type="string" table:style-name="ce1">
            <text:p>Legal and Contract Operations - Unrestricted User</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 Contract Management Pro, Legal Practice Apps; Legal Matter Management; Legal Request Management, Legal Simple Compliance, Virtual Agent, Platform Analytics Advanced, Predictive Intelligence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the Legal and Contract Operation Application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497</text:p>
          </table:table-cell>
          <table:table-cell office:value-type="string" table:style-name="ce1">
            <text:p>Legal Service Delivery - Application User</text:p>
          </table:table-cell>
          <table:table-cell office:value-type="string" table:style-name="ce1">
            <text:p>Application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Legal Request Management; Legal Matter Management; Legal Practice Apps; Legal Simple Compliance; Virtual Agent; Predictive Intelligence; and Platform Analytics Advanced Usage is limited to the number of Application Users. An Application User is defined as any User with the right to access the application(s) within Legal Service Delivery. Virtual Agent includes 1000 Virtual Agent Conversation Transactions per Application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the Legal Service Delivery Application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5269</text:p>
          </table:table-cell>
          <table:table-cell office:value-type="string" table:style-name="ce1">
            <text:p>Legal Service Delivery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gal Request Management; Legal Matter Management; Legal Practice Apps; Legal Simple Compliance; Virtual Agent; Predictive Intelligence; and Platform Analytics Advanced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the Legal Service Delivery Applications. App Engine Starter 5: Customer is granted the right to create or install up to 5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6</text:p>
          </table:table-cell>
          <table:table-cell office:value-type="string" table:style-name="ce1">
            <text:p>LSD Professional Plus - Application User</text:p>
          </table:table-cell>
          <table:table-cell office:value-type="string" table:style-name="ce1">
            <text:p>Application User</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Included Applications: Now Assist for Legal Service Delivery. Entitlement for up to 1,500 Assists annually per Application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Application Users and use-cases contractually allowed for Legal Service Delivery Pro. An Application User is defined as a User with the right to use and access the application(s) within the applicable purchased product. External Users are not included in the Application User count and are not subject to LSD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4</text:p>
          </table:table-cell>
          <table:table-cell office:value-type="string" table:style-name="ce1">
            <text:p>LSD Professional Plus - Fulfiller User</text:p>
          </table:table-cell>
          <table:table-cell office:value-type="string" table:style-name="ce1">
            <text:p>Fulfiller User</text:p>
          </table:table-cell>
          <table:table-cell office:value-type="currency" office:value="206.55" table:style-name="ce5">
            <text:p><text:s/>£206.55<text:s/></text:p>
          </table:table-cell>
          <table:table-cell office:value-type="string" table:style-name="ce1">
            <text:p>General Availability</text:p>
          </table:table-cell>
          <table:table-cell office:value-type="string" table:style-name="ce1">
            <text:p>Included Applications: Now Assist for Legal Service Delivery. Entitlement for up to 8,500 Assists annually per Fulfiller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Fulfiller Users and use-cases contractually allowed for Legal Service Delivery Pro. A Fulfiller User is defined as a User with the right to use and access the application(s) within the applicable purchased product. External Users are not included in the Fulfiller User count and are not subject to Legal Service Delivery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5</text:p>
          </table:table-cell>
          <table:table-cell office:value-type="string" table:style-name="ce1">
            <text:p>LSD Professional Plus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Legal Service Delivery. entitlement for up to 170 Assists annually per Unrestricted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Unrestricted Users and use-cases contractually allowed for Legal Service Delivery Pro. An Unrestricted User is defined as a User with the right to use and access the application(s) within the applicable purchased product. External Users are not included in the Unrestricted User count and are not subject to LSD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office:value-type="string" table:style-name="ce2">
            <text:p>RaptorDB</text:p>
          </table:table-cell>
          <table:table-cell office:value-type="string" table:style-name="ce1">
            <text:p>PROD23494</text:p>
          </table:table-cell>
          <table:table-cell office:value-type="string" table:style-name="ce1">
            <text:p>RaptorDB Professional - Application</text:p>
          </table:table-cell>
          <table:table-cell office:value-type="string" table:style-name="ce1">
            <text:p>Application</text:p>
          </table:table-cell>
          <table:table-cell office:value-type="string" table:style-name="ce1">
            <text:p>VLP to calculate 20% of ACV for all ACV. RaptorDB is the new, modern DB that ServiceNow is migrating customers to from MariaDB</text:p>
          </table:table-cell>
          <table:table-cell office:value-type="string" table:style-name="ce1">
            <text:p>General Availability</text:p>
          </table:table-cell>
          <table:table-cell office:value-type="string" table:style-name="ce1">
            <text:p>RaptorDB Professional is a performance optimized version of RaptorDB, the instance primary relational database. The annual subscription fee for RaptorDB Professional ("RaptorDB Professional Fee") is based on the total of the annual subscription fees of all products subscribed by Customer. As Customer exceeds entitled capacity of Subscription Products, or if Customer procures additional Subscriptions, additional RaptorDB Professional Fees may apply.</text:p>
          </table:table-cell>
          <table:table-cell office:value-type="string" table:style-name="ce1">
            <text:p>Data &amp; Analytics</text:p>
          </table:table-cell>
          <table:table-cell table:number-columns-repeated="16376"/>
        </table:table-row>
        <table:table-row table:number-rows-repeated="104834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number:currency-style style:name="N36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6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6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
    <dc:description/>
    <dc:subject/>
    <meta:initial-creator>Jon Gubbins</meta:initial-creator>
    <dc:creator>Charles Harrison</dc:creator>
    <meta:creation-date>2026-01-28T12:06:16Z</meta:creation-date>
    <dc:date>2026-01-29T19:11:02Z</dc:date>
  </office:meta>
</office:document-meta>
</file>