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P2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P3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P4" style:parent-style-name="Normal" style:family="paragraph">
      <style:paragraph-properties>
        <style:tab-stops>
          <style:tab-stop style:type="left" style:position="5.4583in"/>
        </style:tab-stops>
      </style:paragraph-properties>
    </style:style>
  </office:automatic-styles>
  <office:body>
    <office:text text:use-soft-page-breaks="true">
      <text:p text:style-name="P1">For an overview of<text:s/>Thales's Imperva Cloud Web Application Firewall (cWAF)<text:s/>please see -<text:s/><text:a xlink:href="https://cpl.thalesgroup.com/ppc/application-security?utm_source=google&amp;utm_medium=cpc&amp;utm_campaign=&amp;utm_content=&amp;utm_term=imperva%20application%20security&amp;utm_source=google&amp;utm_medium=cpc&amp;utm_campaign=&amp;utm_content=&amp;utm_term=imperva%20application%20security&amp;gad_source=1&amp;gad_campaignid=22446323720&amp;gbraid=0AAAAAD_tGUSwrrkYse6B5vHez4Js9wmme&amp;gclid=EAIaIQobChMIleavveOpkgMVCYxQBh1-HSE4EAAYASAAEgKkL_D_BwE" office:target-frame-name="_top" xlink:show="replace"><text:span text:style-name="Hyperlink">https://cpl.thalesgroup.com/ppc/application-security?utm_source=google&amp;utm_medium=cpc&amp;utm_campaign=&amp;utm_content=&amp;utm_term=imperva%20application%20security&amp;utm_source=google&amp;utm_medium=cpc&amp;utm_campaign=&amp;utm_content=&amp;utm_term=imperva%20application%20security&amp;gad_source=1&amp;gad_campaignid=22446323720&amp;gbraid=0AAAAAD_tGUSwrrkYse6B5vHez4Js9wmme&amp;gclid=EAIaIQobChMIleavveOpkgMVCYxQBh1-HSE4EAAYASAAEgKkL_D_BwE</text:span></text:a><text:s/></text:p>
      <text:p text:style-name="P2"/>
      <text:p text:style-name="P3">For Thale’s terms please see -<text:s/><text:a xlink:href="https://cpl.thalesgroup.com/legal" office:target-frame-name="_top" xlink:show="replace"><text:span text:style-name="Hyperlink">https://cpl.thalesgroup.com/legal</text:span></text:a><text:s/>&amp;<text:s/><text:a xlink:href="https://www.imperva.com/trust-center/privacy/" office:target-frame-name="_top" xlink:show="replace"><text:span text:style-name="Hyperlink">https://www.imperva.com/trust-center/privacy/</text:span></text:a><text:s/></text:p>
      <text:p text:style-name="P4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style:font-name="Avenir Next LT Pro" style:use-window-font-color="true" fo:font-size="11pt" style:font-size-asian="11pt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style:style style:name="FollowedHyperlink" style:display-name="FollowedHyperlink" style:family="text" style:parent-style-name="DefaultParagraphFont">
      <style:text-properties style:font-name="Avenir Next LT Pro" fo:color="#000000" fo:font-size="11pt" style:font-size-asian="11pt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6T17:57:00Z</meta:creation-date>
    <dc:date>2026-01-26T17:58:00Z</dc:date>
    <meta:template xlink:href="ja4kaeks" xlink:type="simple"/>
    <meta:editing-cycles>1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371150485256667474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4" meta:word-count="38" meta:character-count="1125" meta:row-count="20" meta:non-whitespace-character-count="1091"/>
  </office:meta>
</office:document-meta>
</file>