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P2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3" style:parent-style-name="Hyperlink" style:family="text">
      <style:text-properties fo:color="#00B0F0"/>
    </style:style>
    <style:style style:name="T4" style:parent-style-name="DefaultParagraphFont" style:family="text">
      <style:text-properties fo:color="#00B0F0"/>
    </style:style>
    <style:style style:name="P5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6" style:parent-style-name="Hyperlink" style:family="text">
      <style:text-properties fo:color="#00B0F0"/>
    </style:style>
    <style:style style:name="P7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8" style:parent-style-name="Hyperlink" style:family="text">
      <style:text-properties fo:color="#00B0F0"/>
    </style:style>
    <style:style style:name="T9" style:parent-style-name="DefaultParagraphFont" style:family="text">
      <style:text-properties fo:color="#00B0F0"/>
    </style:style>
    <style:style style:name="P10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P11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12" style:parent-style-name="Hyperlink" style:family="text">
      <style:text-properties fo:color="#00B0F0"/>
    </style:style>
    <style:style style:name="T13" style:parent-style-name="DefaultParagraphFont" style:family="text">
      <style:text-properties fo:color="#00B0F0"/>
    </style:style>
    <style:style style:name="P14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15" style:parent-style-name="DefaultParagraphFont" style:family="text">
      <style:text-properties fo:color="#00B0F0"/>
    </style:style>
    <style:style style:name="T16" style:parent-style-name="Hyperlink" style:family="text">
      <style:text-properties fo:color="#00B0F0"/>
    </style:style>
    <style:style style:name="P17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18" style:parent-style-name="DefaultParagraphFont" style:family="text">
      <style:text-properties fo:color="#00B0F0"/>
    </style:style>
    <style:style style:name="T19" style:parent-style-name="Hyperlink" style:family="text">
      <style:text-properties fo:color="#00B0F0"/>
    </style:style>
    <style:style style:name="P20" style:parent-style-name="Normal" style:family="paragraph">
      <style:paragraph-properties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For terms and conditions Please see<text:s/></text:p>
      <text:p text:style-name="P2">-<text:s/><text:a xlink:href="https://azure.microsoft.com/en-gb/support/legal/" office:target-frame-name="_top" xlink:show="replace"><text:span text:style-name="T3">https://azure.microsoft.com/en-gb/support/legal/</text:span></text:a><text:span text:style-name="T4"><text:s/></text:span></text:p>
      <text:p text:style-name="P5"><text:a xlink:href="https://www.microsoft.com/en-gb/servicesagreement" office:target-frame-name="_top" xlink:show="replace"><text:span text:style-name="T6">https://www.microsoft.com/en-gb/servicesagreement</text:span></text:a></text:p>
      <text:p text:style-name="P7"><text:a xlink:href="https://www.microsoft.com/en-gb/servicesagreement" office:target-frame-name="_top" xlink:show="replace"><text:span text:style-name="T8">https://www.microsoft.com/en-gb/servicesagreement</text:span></text:a><text:span text:style-name="T9"><text:s/></text:span></text:p>
      <text:p text:style-name="P10">For Service Definitions Please see:</text:p>
      <text:p text:style-name="P11">Azure:<text:s/><text:a xlink:href="https://www.microsoft.com/licensing/docs/view/Service-Level-Agreements-SLA-for-Online-Services?lang=1" office:target-frame-name="_top" xlink:show="replace"><text:span text:style-name="T12">https://www.microsoft.com/licensing/docs/view/Service-Level-Agreements-SLA-for-Online-Services?lang=1</text:span></text:a><text:span text:style-name="T13"><text:s/></text:span></text:p>
      <text:p text:style-name="P14">Dynamics:<text:span text:style-name="T15"><text:s/></text:span><text:a xlink:href="https://www.microsoft.com/en-us/dynamics-365#solutions" office:target-frame-name="_top" xlink:show="replace"><text:span text:style-name="T16">https://www.microsoft.com/en-us/dynamics-365#solutions</text:span></text:a></text:p>
      <text:p text:style-name="P17">Microsoft 365<text:span text:style-name="T18">:<text:s/></text:span><text:a xlink:href="https://www.microsoft.com/en-gb/microsoft-365/products-apps-services" office:target-frame-name="_top" xlink:show="replace"><text:span text:style-name="T19">https://www.microsoft.com/en-gb/microsoft-365/products-apps-services</text:span></text:a></text:p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list-style style:name="WW_OutlineListStyle" style:display-name="WW_OutlineListStyle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 style:text-underline-color="font-color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>
      <style:paragraph-properties fo:break-before="page" fo:margin-top="0.0833in" fo:margin-bottom="0.3333in" fo:line-height="90%"/>
      <style:text-properties style:font-name-asian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style:style style:name="SoWL4Heading" style:display-name="SoW L4 Heading" style:family="paragraph" style:parent-style-name="Heading4" style:next-style-name="BodyTextIndent3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list-style style:name="__ListHeadings" style:display-name="__List Headings">
      <text:list-level-style-number text:level="1" style:num-suffix="." style:num-list-format-name="NLF1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0" style:display-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 style:display-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3T17:07:00Z</meta:creation-date>
    <dc:date>2026-01-28T13:17:00Z</dc:date>
    <meta:template xlink:href="wnkdoien" xlink:type="simple"/>
    <meta:editing-cycles>4</meta:editing-cycles>
    <meta:editing-duration>PT180S</meta:editing-duration>
    <meta:user-defined meta:name="ContentTypeId">0x01010098BFBBB7828D0341B10B5FDE7E3D98EF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6" meta:word-count="58" meta:character-count="937" meta:row-count="18" meta:non-whitespace-character-count="895"/>
  </office:meta>
</office:document-meta>
</file>