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P2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P3" style:parent-style-name="Normal" style:family="paragraph">
      <style:paragraph-properties>
        <style:tab-stops>
          <style:tab-stop style:type="left" style:position="5.4583in"/>
        </style:tab-stops>
      </style:paragraph-properties>
    </style:style>
  </office:automatic-styles>
  <office:body>
    <office:text text:use-soft-page-breaks="true">
      <text:p text:style-name="P1">MSA: https://prod2-sprcdn-assets.sprinklr.com/50400/4bc45afa-62f1-4606-9f34-690a67d4d7a3-1025653679/GBR_Sprinklr_MSA_Online_(V2.6_.pdf</text:p>
      <text:p text:style-name="P2">Order Form Terms: https://www.sprinklr.com/ofterms/</text:p>
      <text:p text:style-name="P3">SLA: https://prod2-sprcdn-assets.sprinklr.com/50400/7cc23194-7bcd-468f-8451-5d342f18f4c9-630596604/USA_Service_Level_Agreement_(V.pdf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3T10:27:00Z</meta:creation-date>
    <dc:date>2026-01-13T10:28:00Z</dc:date>
    <meta:template xlink:href="lpsodfhj" xlink:type="simple"/>
    <meta:editing-cycles>1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2" meta:word-count="41" meta:character-count="319" meta:row-count="7" meta:non-whitespace-character-count="280"/>
  </office:meta>
</office:document-meta>
</file>