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Please see terms and conditions -<text:s/><text:a xlink:href="https://www.proofpoint.com/uk/legal/license" office:target-frame-name="_top" xlink:show="replace"><text:span text:style-name="Hyperlink">https://www.proofpoint.com/uk/legal/license</text:span></text:a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DefaultParagraphFont">
      <style:text-properties fo:color="#467886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6T17:21:00Z</meta:creation-date>
    <dc:date>2026-01-16T17:23:00Z</dc:date>
    <meta:template xlink:href="Normal" xlink:type="simple"/>
    <meta:editing-cycles>1</meta:editing-cycles>
    <meta:editing-duration>PT120S</meta:editing-duration>
    <meta:document-statistic meta:page-count="1" meta:paragraph-count="1" meta:word-count="16" meta:character-count="136" meta:row-count="2" meta:non-whitespace-character-count="121"/>
  </office:meta>
</office:document-meta>
</file>