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B0F0"/>
    </style:style>
    <style:style style:name="T3" style:parent-style-name="DefaultParagraphFont" style:family="text">
      <style:text-properties fo:color="#00B0F0"/>
    </style:style>
  </office:automatic-styles>
  <office:body>
    <office:text text:use-soft-page-breaks="true">
      <text:p text:style-name="P1"><text:a xlink:href="https://www.sailpoint.com/legal/framework-customer-agreement" office:target-frame-name="_top" xlink:show="replace"><text:span text:style-name="T2">https://www.sailpoint.com/legal/framework-customer-agreement</text:span></text:a><text:span text:style-name="T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9T17:28:00Z</meta:creation-date>
    <dc:date>2026-01-19T17:28:00Z</dc:date>
    <meta:print-date>2026-01-19T17:07:00Z</meta:print-date>
    <meta:template xlink:href="yznusney" xlink:type="simple"/>
    <meta:editing-cycles>2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20" meta:character-count="137" meta:row-count="2" meta:non-whitespace-character-count="118"/>
  </office:meta>
</office:document-meta>
</file>