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oWL3Statement" style:master-page-name="MP0" style:family="paragraph">
      <style:paragraph-properties fo:break-before="page"/>
    </style:style>
  </office:automatic-styles>
  <office:body>
    <office:text text:use-soft-page-breaks="true">
      <text:p text:style-name="P1">Please refer to<text:s/><text:a xlink:href="https://www.commvault.com/legal/master-terms-and-conditions" office:target-frame-name="_top" xlink:show="replace"><text:span text:style-name="Hyperlink">https://www.commvault.com/legal/master-terms-and-conditions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fo:color="#2C7F93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3Statement" style:display-name="SoW L3 Statement" style:family="paragraph" style:parent-style-name="Normal">
      <style:text-properties fo:hyphenate="false"/>
    </style:style>
    <style:style style:name="SoWL3StatementChar" style:display-name="SoW L3 Statement Char" style:family="text" style:parent-style-name="DefaultParagraphFont"/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B8218E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8T20:34:00Z</meta:creation-date>
    <dc:date>2026-01-28T20:34:00Z</dc:date>
    <meta:template xlink:href="mvwdbxpw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5687431696417822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5" meta:word-count="21" meta:character-count="146" meta:row-count="7" meta:non-whitespace-character-count="130"/>
  </office:meta>
</office:document-meta>
</file>