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ackground-color="#000000"/>
      <style:text-properties fo:color="#FFFFFF" style:font-name="Calibri" style:font-name-asian="Calibri" style:font-name-complex="Calibri" fo:font-weight="bold" style:font-weight-asian="bold" style:font-weight-complex="bold"/>
    </style:style>
    <style:style style:name="ce3" style:family="table-cell" style:parent-style-name="Default" style:data-style-name="N0"/>
    <style:style style:name="co1" style:family="table-column">
      <style:table-column-properties fo:break-before="auto" style:column-width="3.84527777777778cm"/>
    </style:style>
    <style:style style:name="co2" style:family="table-column">
      <style:table-column-properties fo:break-before="auto" style:column-width="1.69333333333333cm"/>
    </style:style>
    <style:style style:name="co3" style:family="table-column">
      <style:table-column-properties fo:break-before="auto" style:column-width="1.74625cm" style:use-optimal-column-width="true"/>
    </style:style>
    <style:style style:name="co4" style:family="table-column">
      <style:table-column-properties fo:break-before="auto" style:column-width="1.71097222222222cm" style:use-optimal-column-width="true"/>
    </style:style>
    <style:style style:name="co5" style:family="table-column">
      <style:table-column-properties fo:break-before="auto" style:column-width="1.35819444444444cm" style:use-optimal-column-width="true"/>
    </style:style>
    <style:style style:name="co6" style:family="table-column">
      <style:table-column-properties fo:break-before="auto" style:column-width="1.55222222222222cm" style:use-optimal-column-width="true"/>
    </style:style>
    <style:style style:name="co7" style:family="table-column">
      <style:table-column-properties fo:break-before="auto" style:column-width="2.82222222222222cm" style:use-optimal-column-width="true"/>
    </style:style>
    <style:style style:name="co8" style:family="table-column">
      <style:table-column-properties fo:break-before="auto" style:column-width="3.73944444444444cm" style:use-optimal-column-width="true"/>
    </style:style>
    <style:style style:name="co9" style:family="table-column">
      <style:table-column-properties fo:break-before="auto" style:column-width="3.98638888888889cm" style:use-optimal-column-width="true"/>
    </style:style>
    <style:style style:name="co10" style:family="table-column">
      <style:table-column-properties fo:break-before="auto" style:column-width="1.21708333333333cm" style:use-optimal-column-width="true"/>
    </style:style>
    <style:style style:name="co11" style:family="table-column">
      <style:table-column-properties fo:break-before="auto" style:column-width="8.50194444444445cm" style:use-optimal-column-width="true"/>
    </style:style>
    <style:style style:name="co12" style:family="table-column">
      <style:table-column-properties fo:break-before="auto" style:column-width="3.54541666666667cm" style:use-optimal-column-width="true"/>
    </style:style>
    <style:style style:name="co13" style:family="table-column">
      <style:table-column-properties fo:break-before="auto" style:column-width="3.05152777777778cm" style:use-optimal-column-width="true"/>
    </style:style>
    <style:style style:name="ro1" style:family="table-row">
      <style:table-row-properties style:row-height="1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8" table:default-cell-style-name="ce1"/>
        <table:table-column table:style-name="co12" table:default-cell-style-name="ce1"/>
        <table:table-column table:style-name="co13" table:default-cell-style-name="ce1"/>
        <table:table-column table:style-name="co2" table:number-columns-repeated="16369" table:default-cell-style-name="ce1"/>
        <table:table-row table:style-name="ro1">
          <table:table-cell office:value-type="string" table:style-name="ce2">
            <text:p>SKU</text:p>
          </table:table-cell>
          <table:table-cell office:value-type="string" table:style-name="ce2">
            <text:p>ShortName</text:p>
          </table:table-cell>
          <table:table-cell office:value-type="string" table:style-name="ce2">
            <text:p>ShortDescription</text:p>
          </table:table-cell>
          <table:table-cell office:value-type="string" table:style-name="ce2">
            <text:p>Price</text:p>
          </table:table-cell>
          <table:table-cell office:value-type="string" table:style-name="ce2">
            <text:p>Currency</text:p>
          </table:table-cell>
          <table:table-cell office:value-type="string" table:style-name="ce2">
            <text:p>SoldBy</text:p>
          </table:table-cell>
          <table:table-cell office:value-type="string" table:style-name="ce2">
            <text:p>Country</text:p>
          </table:table-cell>
          <table:table-cell office:value-type="string" table:style-name="ce2">
            <text:p>VersionLabel</text:p>
          </table:table-cell>
          <table:table-cell office:value-type="string" table:style-name="ce2">
            <text:p>VersionDependency</text:p>
          </table:table-cell>
          <table:table-cell office:value-type="string" table:style-name="ce2">
            <text:p>Metric</text:p>
          </table:table-cell>
          <table:table-cell office:value-type="string" table:style-name="ce2">
            <text:p>Count</text:p>
          </table:table-cell>
          <table:table-cell office:value-type="string" table:style-name="ce2">
            <text:p>Program</text:p>
          </table:table-cell>
          <table:table-cell office:value-type="string" table:style-name="ce2">
            <text:p>LicenseType</text:p>
          </table:table-cell>
          <table:table-cell office:value-type="string" table:style-name="ce2">
            <text:p>SubscriptionLength</text:p>
          </table:table-cell>
          <table:table-cell office:value-type="string" table:style-name="ce2">
            <text:p>PaymentType</text:p>
          </table:table-cell>
          <table:table-cell table:number-columns-repeated="16369"/>
        </table:table-row>
        <table:table-row table:style-name="ro1">
          <table:table-cell office:value-type="string" table:style-name="ce1">
            <text:p>CV-ADE-USR</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Perpetual</text:p>
          </table:table-cell>
          <table:table-cell office:value-type="float" office:value="24.59" table:style-name="ce1">
            <text:p>24.5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ADE-USR-11</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List Price is Monthly Rate, Upfront Payment, Subscription - 1 Year</text:p>
          </table:table-cell>
          <table:table-cell office:value-type="float" office:value="0.96" table:style-name="ce1">
            <text:p>0.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DE-USR-21</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List Price is Monthly Rate, Upfront Payment, Subscription - 2 Year</text:p>
          </table:table-cell>
          <table:table-cell office:value-type="float" office:value="0.9" table:style-name="ce1">
            <text:p>0.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ADE-USR-22</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List Price is Monthly Rate, Annual Payment, Subscription - 2 Year</text:p>
          </table:table-cell>
          <table:table-cell office:value-type="float" office:value="0.94" table:style-name="ce1">
            <text:p>0.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ADE-USR-31</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List Price is Monthly Rate, Upfront Payment, Subscription - 3 Year</text:p>
          </table:table-cell>
          <table:table-cell office:value-type="float" office:value="0.8" table:style-name="ce1">
            <text:p>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ADE-USR-33</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List Price is Monthly Rate, Annual Payment, Subscription - 3 Year</text:p>
          </table:table-cell>
          <table:table-cell office:value-type="float" office:value="0.84" table:style-name="ce1">
            <text:p>0.8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ADE-USR-41</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List Price is Monthly Rate, Upfront Payment, Subscription - 4 Year</text:p>
          </table:table-cell>
          <table:table-cell office:value-type="float" office:value="0.78" table:style-name="ce1">
            <text:p>0.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ADE-USR-44</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List Price is Monthly Rate, Annual Payment, Subscription - 4 Year</text:p>
          </table:table-cell>
          <table:table-cell office:value-type="float" office:value="0.82" table:style-name="ce1">
            <text:p>0.8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ADE-USR-51</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List Price is Monthly Rate, Upfront Payment, Subscription - 5 Year</text:p>
          </table:table-cell>
          <table:table-cell office:value-type="float" office:value="0.76" table:style-name="ce1">
            <text:p>0.7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ADE-USR-55</text:p>
          </table:table-cell>
          <table:table-cell office:value-type="string" table:style-name="ce1">
            <text:p>Commvault Cloud Backup &amp; Recovery Software for Active Directory Enterprise, Per User</text:p>
          </table:table-cell>
          <table:table-cell office:value-type="string" table:style-name="ce1">
            <text:p>Commvault Cloud Backup &amp; Recovery Software for Active Directory Enterprise, Per User, List Price is Monthly Rate, Annual Payment, Subscription - 5 Year</text:p>
          </table:table-cell>
          <table:table-cell office:value-type="float" office:value="0.8" table:style-name="ce1">
            <text:p>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AD-USR</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Perpetual</text:p>
          </table:table-cell>
          <table:table-cell office:value-type="float" office:value="14.76" table:style-name="ce1">
            <text:p>14.7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AD-USR-11</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List Price is Monthly Rate, Upfront Payment, Subscription - 1 Year</text:p>
          </table:table-cell>
          <table:table-cell office:value-type="float" office:value="0.57999999999999996" table:style-name="ce1">
            <text:p>0.5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D-USR-21</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List Price is Monthly Rate, Upfront Payment, Subscription - 2 Year</text:p>
          </table:table-cell>
          <table:table-cell office:value-type="float" office:value="0.54" table:style-name="ce1">
            <text:p>0.5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AD-USR-22</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List Price is Monthly Rate, Annual Payment, Subscription - 2 Year</text:p>
          </table:table-cell>
          <table:table-cell office:value-type="float" office:value="0.56999999999999995" table:style-name="ce1">
            <text:p>0.5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AD-USR-31</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List Price is Monthly Rate, Upfront Payment, Subscription - 3 Year</text:p>
          </table:table-cell>
          <table:table-cell office:value-type="float" office:value="0.48" table:style-name="ce1">
            <text:p>0.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AD-USR-33</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List Price is Monthly Rate, Annual Payment, Subscription - 3 Year</text:p>
          </table:table-cell>
          <table:table-cell office:value-type="float" office:value="0.5" table:style-name="ce1">
            <text:p>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AD-USR-41</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List Price is Monthly Rate, Upfront Payment, Subscription - 4 Year</text:p>
          </table:table-cell>
          <table:table-cell office:value-type="float" office:value="0.47" table:style-name="ce1">
            <text:p>0.4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AD-USR-44</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List Price is Monthly Rate, Annual Payment, Subscription - 4 Year</text:p>
          </table:table-cell>
          <table:table-cell office:value-type="float" office:value="0.49" table:style-name="ce1">
            <text:p>0.4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AD-USR-51</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List Price is Monthly Rate, Upfront Payment, Subscription - 5 Year</text:p>
          </table:table-cell>
          <table:table-cell office:value-type="float" office:value="0.45" table:style-name="ce1">
            <text:p>0.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AD-USR-55</text:p>
          </table:table-cell>
          <table:table-cell office:value-type="string" table:style-name="ce1">
            <text:p>Commvault Cloud Backup &amp; Recovery Software for Active Directory Standard, Per User</text:p>
          </table:table-cell>
          <table:table-cell office:value-type="string" table:style-name="ce1">
            <text:p>Commvault Cloud Backup &amp; Recovery Software for Active Directory Standard, Per User, List Price is Monthly Rate, Annual Payment, Subscription - 5 Year</text:p>
          </table:table-cell>
          <table:table-cell office:value-type="float" office:value="0.48" table:style-name="ce1">
            <text:p>0.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DEVOPS-USR</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Perpetual</text:p>
          </table:table-cell>
          <table:table-cell office:value-type="float" office:value="70.819999999999993" table:style-name="ce1">
            <text:p>70.8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DEVOPS-USR-11</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List Price is Monthly Rate, Upfront Payment, Subscription - 1 Year</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DEVOPS-USR-21</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List Price is Monthly Rate, Upfront Payment, Subscription - 2 Year</text:p>
          </table:table-cell>
          <table:table-cell office:value-type="float" office:value="2.6" table:style-name="ce1">
            <text:p>2.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DEVOPS-USR-22</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List Price is Monthly Rate, Annual Payment, Subscription - 2 Year</text:p>
          </table:table-cell>
          <table:table-cell office:value-type="float" office:value="2.71" table:style-name="ce1">
            <text:p>2.7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DEVOPS-USR-31</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List Price is Monthly Rate, Upfront Payment, Subscription - 3 Year</text:p>
          </table:table-cell>
          <table:table-cell office:value-type="float" office:value="2.2999999999999998" table:style-name="ce1">
            <text:p>2.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DEVOPS-USR-33</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List Price is Monthly Rate, Annual Payment, Subscription - 3 Year</text:p>
          </table:table-cell>
          <table:table-cell office:value-type="float" office:value="2.42" table:style-name="ce1">
            <text:p>2.4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DEVOPS-USR-41</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List Price is Monthly Rate, Upfront Payment, Subscription - 4 Year</text:p>
          </table:table-cell>
          <table:table-cell office:value-type="float" office:value="2.2400000000000002" table:style-name="ce1">
            <text:p>2.2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DEVOPS-USR-44</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List Price is Monthly Rate, Annual Payment, Subscription - 4 Year</text:p>
          </table:table-cell>
          <table:table-cell office:value-type="float" office:value="2.36" table:style-name="ce1">
            <text:p>2.3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DEVOPS-USR-51</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List Price is Monthly Rate, Upfront Payment, Subscription - 5 Year</text:p>
          </table:table-cell>
          <table:table-cell office:value-type="float" office:value="2.1800000000000002" table:style-name="ce1">
            <text:p>2.1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DEVOPS-USR-55</text:p>
          </table:table-cell>
          <table:table-cell office:value-type="string" table:style-name="ce1">
            <text:p>Commvault Cloud Backup &amp; Recovery Software for DevOps, Per User</text:p>
          </table:table-cell>
          <table:table-cell office:value-type="string" table:style-name="ce1">
            <text:p>Commvault Cloud Backup &amp; Recovery Software for DevOps, Per User, List Price is Monthly Rate, Annual Payment, Subscription - 5 Year</text:p>
          </table:table-cell>
          <table:table-cell office:value-type="float" office:value="2.2999999999999998" table:style-name="ce1">
            <text:p>2.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Workload Licensing - User</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BKRC-VM10</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Perpetual</text:p>
          </table:table-cell>
          <table:table-cell office:value-type="float" office:value="2157.4" table:style-name="ce1">
            <text:p>2157.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BKRC-VM10-11</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List Price is Monthly Rate, Upfront Payment, Subscription - 1 Year</text:p>
          </table:table-cell>
          <table:table-cell office:value-type="float" office:value="75.510000000000005" table:style-name="ce1">
            <text:p>75.5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BKRC-VM10-21</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List Price is Monthly Rate, Upfront Payment, Subscription - 2 Year</text:p>
          </table:table-cell>
          <table:table-cell office:value-type="float" office:value="68.319999999999993" table:style-name="ce1">
            <text:p>68.3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BKRC-VM10-22</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List Price is Monthly Rate, Annual Payment, Subscription - 2 Year</text:p>
          </table:table-cell>
          <table:table-cell office:value-type="float" office:value="71.91" table:style-name="ce1">
            <text:p>71.9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BKRC-VM10-31</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List Price is Monthly Rate, Upfront Payment, Subscription - 3 Year</text:p>
          </table:table-cell>
          <table:table-cell office:value-type="float" office:value="61.13" table:style-name="ce1">
            <text:p>61.1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BKRC-VM10-33</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List Price is Monthly Rate, Annual Payment, Subscription - 3 Year</text:p>
          </table:table-cell>
          <table:table-cell office:value-type="float" office:value="64.72" table:style-name="ce1">
            <text:p>64.7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BKRC-VM10-41</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List Price is Monthly Rate, Upfront Payment, Subscription - 4 Year</text:p>
          </table:table-cell>
          <table:table-cell office:value-type="float" office:value="59.33" table:style-name="ce1">
            <text:p>59.3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BKRC-VM10-44</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List Price is Monthly Rate, Annual Payment, Subscription - 4 Year</text:p>
          </table:table-cell>
          <table:table-cell office:value-type="float" office:value="62.92" table:style-name="ce1">
            <text:p>62.9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BKRC-VM10-51</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List Price is Monthly Rate, Upfront Payment, Subscription - 5 Year</text:p>
          </table:table-cell>
          <table:table-cell office:value-type="float" office:value="57.53" table:style-name="ce1">
            <text:p>57.5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BKRC-VM10-55</text:p>
          </table:table-cell>
          <table:table-cell office:value-type="string" table:style-name="ce1">
            <text:p>Commvault Cloud Backup &amp; Recovery Software for Virtual Machines, Per VM (10-Pack)</text:p>
          </table:table-cell>
          <table:table-cell office:value-type="string" table:style-name="ce1">
            <text:p>Commvault Cloud Backup &amp; Recovery Software for Virtual Machines, Per VM (10-Pack), List Price is Monthly Rate, Annual Payment, Subscription - 5 Year</text:p>
          </table:table-cell>
          <table:table-cell office:value-type="float" office:value="61.13" table:style-name="ce1">
            <text:p>61.1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DPP-FT</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Perpetual</text:p>
          </table:table-cell>
          <table:table-cell office:value-type="float" office:value="7201.42" table:style-name="ce1">
            <text:p>7201.4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DPP-FT-11</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List Price is Monthly Rate, Upfront Payment, Subscription - 1 Year</text:p>
          </table:table-cell>
          <table:table-cell office:value-type="float" office:value="204.04" table:style-name="ce1">
            <text:p>204.0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DPP-FT-21</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List Price is Monthly Rate, Upfront Payment, Subscription - 2 Year</text:p>
          </table:table-cell>
          <table:table-cell office:value-type="float" office:value="192.04" table:style-name="ce1">
            <text:p>192.0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DPP-FT-22</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List Price is Monthly Rate, Annual Payment, Subscription - 2 Year</text:p>
          </table:table-cell>
          <table:table-cell office:value-type="float" office:value="198.04" table:style-name="ce1">
            <text:p>198.0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DPP-FT-31</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List Price is Monthly Rate, Upfront Payment, Subscription - 3 Year</text:p>
          </table:table-cell>
          <table:table-cell office:value-type="float" office:value="168.03" table:style-name="ce1">
            <text:p>168.0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DPP-FT-33</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List Price is Monthly Rate, Annual Payment, Subscription - 3 Year</text:p>
          </table:table-cell>
          <table:table-cell office:value-type="float" office:value="180.04" table:style-name="ce1">
            <text:p>180.0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DPP-FT-41</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List Price is Monthly Rate, Upfront Payment, Subscription - 4 Year</text:p>
          </table:table-cell>
          <table:table-cell office:value-type="float" office:value="162.03" table:style-name="ce1">
            <text:p>162.0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DPP-FT-44</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List Price is Monthly Rate, Annual Payment, Subscription - 4 Year</text:p>
          </table:table-cell>
          <table:table-cell office:value-type="float" office:value="174.03" table:style-name="ce1">
            <text:p>174.0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DPP-FT-51</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List Price is Monthly Rate, Upfront Payment, Subscription - 5 Year</text:p>
          </table:table-cell>
          <table:table-cell office:value-type="float" office:value="156.03" table:style-name="ce1">
            <text:p>156.0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DPP-FT-55</text:p>
          </table:table-cell>
          <table:table-cell office:value-type="string" table:style-name="ce1">
            <text:p>Commvault Cloud Cyber Recovery Software, Per Front-End Terabyte</text:p>
          </table:table-cell>
          <table:table-cell office:value-type="string" table:style-name="ce1">
            <text:p>Commvault Cloud Cyber Recovery Software, Per Front-End Terabyte, List Price is Monthly Rate, Annual Payment, Subscription - 5 Year</text:p>
          </table:table-cell>
          <table:table-cell office:value-type="float" office:value="168.03" table:style-name="ce1">
            <text:p>168.0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DPP-VM10</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Perpetual</text:p>
          </table:table-cell>
          <table:table-cell office:value-type="float" office:value="3817.28" table:style-name="ce1">
            <text:p>3817.2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DPP-VM10-11</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List Price is Monthly Rate, Upfront Payment, Subscription - 1 Year</text:p>
          </table:table-cell>
          <table:table-cell office:value-type="float" office:value="133.6" table:style-name="ce1">
            <text:p>133.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DPP-VM10-21</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List Price is Monthly Rate, Upfront Payment, Subscription - 2 Year</text:p>
          </table:table-cell>
          <table:table-cell office:value-type="float" office:value="120.88" table:style-name="ce1">
            <text:p>120.8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DPP-VM10-22</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List Price is Monthly Rate, Annual Payment, Subscription - 2 Year</text:p>
          </table:table-cell>
          <table:table-cell office:value-type="float" office:value="127.24" table:style-name="ce1">
            <text:p>127.2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DPP-VM10-31</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List Price is Monthly Rate, Upfront Payment, Subscription - 3 Year</text:p>
          </table:table-cell>
          <table:table-cell office:value-type="float" office:value="108.16" table:style-name="ce1">
            <text:p>108.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DPP-VM10-33</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List Price is Monthly Rate, Annual Payment, Subscription - 3 Year</text:p>
          </table:table-cell>
          <table:table-cell office:value-type="float" office:value="114.52" table:style-name="ce1">
            <text:p>114.5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DPP-VM10-41</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List Price is Monthly Rate, Upfront Payment, Subscription - 4 Year</text:p>
          </table:table-cell>
          <table:table-cell office:value-type="float" office:value="104.98" table:style-name="ce1">
            <text:p>104.9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DPP-VM10-44</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List Price is Monthly Rate, Annual Payment, Subscription - 4 Year</text:p>
          </table:table-cell>
          <table:table-cell office:value-type="float" office:value="111.34" table:style-name="ce1">
            <text:p>111.3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DPP-VM10-51</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List Price is Monthly Rate, Upfront Payment, Subscription - 5 Year</text:p>
          </table:table-cell>
          <table:table-cell office:value-type="float" office:value="101.79" table:style-name="ce1">
            <text:p>101.7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DPP-VM10-55</text:p>
          </table:table-cell>
          <table:table-cell office:value-type="string" table:style-name="ce1">
            <text:p>Commvault Cloud Cyber Recovery Software for Virtual Machines, Per VM (10-Pack)</text:p>
          </table:table-cell>
          <table:table-cell office:value-type="string" table:style-name="ce1">
            <text:p>Commvault Cloud Cyber Recovery Software for Virtual Machines, Per VM (10-Pack), List Price is Monthly Rate, Annual Payment, Subscription - 5 Year</text:p>
          </table:table-cell>
          <table:table-cell office:value-type="float" office:value="108.16" table:style-name="ce1">
            <text:p>108.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DP-VM10</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Perpetual</text:p>
          </table:table-cell>
          <table:table-cell office:value-type="float" office:value="3236.1" table:style-name="ce1">
            <text:p>3236.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DP-VM10-11</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List Price is Monthly Rate, Upfront Payment, Subscription - 1 Year</text:p>
          </table:table-cell>
          <table:table-cell office:value-type="float" office:value="113.26" table:style-name="ce1">
            <text:p>113.2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DP-VM10-21</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List Price is Monthly Rate, Upfront Payment, Subscription - 2 Year</text:p>
          </table:table-cell>
          <table:table-cell office:value-type="float" office:value="102.48" table:style-name="ce1">
            <text:p>102.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DP-VM10-22</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List Price is Monthly Rate, Annual Payment, Subscription - 2 Year</text:p>
          </table:table-cell>
          <table:table-cell office:value-type="float" office:value="107.87" table:style-name="ce1">
            <text:p>107.8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DP-VM10-31</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List Price is Monthly Rate, Upfront Payment, Subscription - 3 Year</text:p>
          </table:table-cell>
          <table:table-cell office:value-type="float" office:value="91.69" table:style-name="ce1">
            <text:p>91.6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DP-VM10-33</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List Price is Monthly Rate, Annual Payment, Subscription - 3 Year</text:p>
          </table:table-cell>
          <table:table-cell office:value-type="float" office:value="97.08" table:style-name="ce1">
            <text:p>97.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DP-VM10-41</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List Price is Monthly Rate, Upfront Payment, Subscription - 4 Year</text:p>
          </table:table-cell>
          <table:table-cell office:value-type="float" office:value="88.99" table:style-name="ce1">
            <text:p>88.9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DP-VM10-44</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List Price is Monthly Rate, Annual Payment, Subscription - 4 Year</text:p>
          </table:table-cell>
          <table:table-cell office:value-type="float" office:value="94.39" table:style-name="ce1">
            <text:p>94.3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DP-VM10-51</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List Price is Monthly Rate, Upfront Payment, Subscription - 5 Year</text:p>
          </table:table-cell>
          <table:table-cell office:value-type="float" office:value="86.3" table:style-name="ce1">
            <text:p>86.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DP-VM10-55</text:p>
          </table:table-cell>
          <table:table-cell office:value-type="string" table:style-name="ce1">
            <text:p>Commvault Cloud Autonomous Recovery Software for Virtual Machines, Per VM (10-Pack)</text:p>
          </table:table-cell>
          <table:table-cell office:value-type="string" table:style-name="ce1">
            <text:p>Commvault Cloud Autonomous Recovery Software for Virtual Machines, Per VM (10-Pack), List Price is Monthly Rate, Annual Payment, Subscription - 5 Year</text:p>
          </table:table-cell>
          <table:table-cell office:value-type="float" office:value="91.69" table:style-name="ce1">
            <text:p>91.6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DR-FT</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Perpetual</text:p>
          </table:table-cell>
          <table:table-cell office:value-type="float" office:value="3561.21" table:style-name="ce1">
            <text:p>3561.2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DR-FT-11</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List Price is Monthly Rate, Upfront Payment, Subscription - 1 Year</text:p>
          </table:table-cell>
          <table:table-cell office:value-type="float" office:value="100.9" table:style-name="ce1">
            <text:p>100.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DR-FT-21</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List Price is Monthly Rate, Upfront Payment, Subscription - 2 Year</text:p>
          </table:table-cell>
          <table:table-cell office:value-type="float" office:value="94.97" table:style-name="ce1">
            <text:p>94.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DR-FT-22</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List Price is Monthly Rate, Annual Payment, Subscription - 2 Year</text:p>
          </table:table-cell>
          <table:table-cell office:value-type="float" office:value="97.93" table:style-name="ce1">
            <text:p>97.9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DR-FT-31</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List Price is Monthly Rate, Upfront Payment, Subscription - 3 Year</text:p>
          </table:table-cell>
          <table:table-cell office:value-type="float" office:value="83.09" table:style-name="ce1">
            <text:p>83.0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DR-FT-33</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List Price is Monthly Rate, Annual Payment, Subscription - 3 Year</text:p>
          </table:table-cell>
          <table:table-cell office:value-type="float" office:value="89.03" table:style-name="ce1">
            <text:p>89.0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DR-FT-41</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List Price is Monthly Rate, Upfront Payment, Subscription - 4 Year</text:p>
          </table:table-cell>
          <table:table-cell office:value-type="float" office:value="80.13" table:style-name="ce1">
            <text:p>80.1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DR-FT-44</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List Price is Monthly Rate, Annual Payment, Subscription - 4 Year</text:p>
          </table:table-cell>
          <table:table-cell office:value-type="float" office:value="86.06" table:style-name="ce1">
            <text:p>86.0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DR-FT-51</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List Price is Monthly Rate, Upfront Payment, Subscription - 5 Year</text:p>
          </table:table-cell>
          <table:table-cell office:value-type="float" office:value="77.16" table:style-name="ce1">
            <text:p>77.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DR-FT-55</text:p>
          </table:table-cell>
          <table:table-cell office:value-type="string" table:style-name="ce1">
            <text:p>Commvault Cloud Auto Recovery Software, Per Front-End Terabyte</text:p>
          </table:table-cell>
          <table:table-cell office:value-type="string" table:style-name="ce1">
            <text:p>Commvault Cloud Auto Recovery Software, Per Front-End Terabyte, List Price is Monthly Rate, Annual Payment, Subscription - 5 Year</text:p>
          </table:table-cell>
          <table:table-cell office:value-type="float" office:value="83.09" table:style-name="ce1">
            <text:p>83.0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DR-VM10</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Perpetual</text:p>
          </table:table-cell>
          <table:table-cell office:value-type="float" office:value="1887.73" table:style-name="ce1">
            <text:p>1887.7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DR-VM10-11</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List Price is Monthly Rate, Upfront Payment, Subscription - 1 Year</text:p>
          </table:table-cell>
          <table:table-cell office:value-type="float" office:value="66.069999999999993" table:style-name="ce1">
            <text:p>66.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DR-VM10-21</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List Price is Monthly Rate, Upfront Payment, Subscription - 2 Year</text:p>
          </table:table-cell>
          <table:table-cell office:value-type="float" office:value="59.78" table:style-name="ce1">
            <text:p>59.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DR-VM10-22</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List Price is Monthly Rate, Annual Payment, Subscription - 2 Year</text:p>
          </table:table-cell>
          <table:table-cell office:value-type="float" office:value="62.92" table:style-name="ce1">
            <text:p>62.9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DR-VM10-31</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List Price is Monthly Rate, Upfront Payment, Subscription - 3 Year</text:p>
          </table:table-cell>
          <table:table-cell office:value-type="float" office:value="53.49" table:style-name="ce1">
            <text:p>53.4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DR-VM10-33</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List Price is Monthly Rate, Annual Payment, Subscription - 3 Year</text:p>
          </table:table-cell>
          <table:table-cell office:value-type="float" office:value="56.63" table:style-name="ce1">
            <text:p>56.6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DR-VM10-41</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List Price is Monthly Rate, Upfront Payment, Subscription - 4 Year</text:p>
          </table:table-cell>
          <table:table-cell office:value-type="float" office:value="51.91" table:style-name="ce1">
            <text:p>51.9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DR-VM10-44</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List Price is Monthly Rate, Annual Payment, Subscription - 4 Year</text:p>
          </table:table-cell>
          <table:table-cell office:value-type="float" office:value="55.06" table:style-name="ce1">
            <text:p>55.0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DR-VM10-51</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List Price is Monthly Rate, Upfront Payment, Subscription - 5 Year</text:p>
          </table:table-cell>
          <table:table-cell office:value-type="float" office:value="50.34" table:style-name="ce1">
            <text:p>50.3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DR-VM10-55</text:p>
          </table:table-cell>
          <table:table-cell office:value-type="string" table:style-name="ce1">
            <text:p>Commvault Cloud Auto Recovery Software for Virtual Machines, Per VM (10-Pack)</text:p>
          </table:table-cell>
          <table:table-cell office:value-type="string" table:style-name="ce1">
            <text:p>Commvault Cloud Auto Recovery Software for Virtual Machines, Per VM (10-Pack), List Price is Monthly Rate, Annual Payment, Subscription - 5 Year</text:p>
          </table:table-cell>
          <table:table-cell office:value-type="float" office:value="53.49" table:style-name="ce1">
            <text:p>53.4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ED-FT</text:p>
          </table:table-cell>
          <table:table-cell office:value-type="string" table:style-name="ce1">
            <text:p>Commvault Cloud Compliance Software, Per Front-End Terabyte</text:p>
          </table:table-cell>
          <table:table-cell office:value-type="string" table:style-name="ce1">
            <text:p>Commvault Cloud Compliance Software, Per Front-End Terabyte, Perpetual</text:p>
          </table:table-cell>
          <table:table-cell office:value-type="float" office:value="2349.0700000000002" table:style-name="ce1">
            <text:p>2349.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ED-FT-11</text:p>
          </table:table-cell>
          <table:table-cell office:value-type="string" table:style-name="ce1">
            <text:p>Commvault Cloud Compliance Software, Per Front-End Terabyte</text:p>
          </table:table-cell>
          <table:table-cell office:value-type="string" table:style-name="ce1">
            <text:p>Commvault Cloud Compliance Software, Per Front-End Terabyte, List Price is Monthly Rate, Upfront Payment, Subscription - 1 Year</text:p>
          </table:table-cell>
          <table:table-cell office:value-type="float" office:value="66.56" table:style-name="ce1">
            <text:p>66.5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ED-FT-21</text:p>
          </table:table-cell>
          <table:table-cell office:value-type="string" table:style-name="ce1">
            <text:p>Commvault Cloud Compliance Software, Per Front-End Terabyte</text:p>
          </table:table-cell>
          <table:table-cell office:value-type="string" table:style-name="ce1">
            <text:p>Commvault Cloud Compliance Software, Per Front-End Terabyte, List Price is Monthly Rate, Upfront Payment, Subscription - 2 Year</text:p>
          </table:table-cell>
          <table:table-cell office:value-type="float" office:value="62.64" table:style-name="ce1">
            <text:p>62.6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ED-FT-22</text:p>
          </table:table-cell>
          <table:table-cell office:value-type="string" table:style-name="ce1">
            <text:p>Commvault Cloud Compliance Software, Per Front-End Terabyte</text:p>
          </table:table-cell>
          <table:table-cell office:value-type="string" table:style-name="ce1">
            <text:p>Commvault Cloud Compliance Software, Per Front-End Terabyte, List Price is Monthly Rate, Annual Payment, Subscription - 2 Year</text:p>
          </table:table-cell>
          <table:table-cell office:value-type="float" office:value="64.599999999999994" table:style-name="ce1">
            <text:p>64.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ED-FT-31</text:p>
          </table:table-cell>
          <table:table-cell office:value-type="string" table:style-name="ce1">
            <text:p>Commvault Cloud Compliance Software, Per Front-End Terabyte</text:p>
          </table:table-cell>
          <table:table-cell office:value-type="string" table:style-name="ce1">
            <text:p>Commvault Cloud Compliance Software, Per Front-End Terabyte, List Price is Monthly Rate, Upfront Payment, Subscription - 3 Year</text:p>
          </table:table-cell>
          <table:table-cell office:value-type="float" office:value="54.81" table:style-name="ce1">
            <text:p>54.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ED-FT-33</text:p>
          </table:table-cell>
          <table:table-cell office:value-type="string" table:style-name="ce1">
            <text:p>Commvault Cloud Compliance Software, Per Front-End Terabyte</text:p>
          </table:table-cell>
          <table:table-cell office:value-type="string" table:style-name="ce1">
            <text:p>Commvault Cloud Compliance Software, Per Front-End Terabyte, List Price is Monthly Rate, Annual Payment, Subscription - 3 Year</text:p>
          </table:table-cell>
          <table:table-cell office:value-type="float" office:value="58.73" table:style-name="ce1">
            <text:p>58.7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ED-FT-41</text:p>
          </table:table-cell>
          <table:table-cell office:value-type="string" table:style-name="ce1">
            <text:p>Commvault Cloud Compliance Software, Per Front-End Terabyte</text:p>
          </table:table-cell>
          <table:table-cell office:value-type="string" table:style-name="ce1">
            <text:p>Commvault Cloud Compliance Software, Per Front-End Terabyte, List Price is Monthly Rate, Upfront Payment, Subscription - 4 Year</text:p>
          </table:table-cell>
          <table:table-cell office:value-type="float" office:value="52.85" table:style-name="ce1">
            <text:p>52.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ED-FT-44</text:p>
          </table:table-cell>
          <table:table-cell office:value-type="string" table:style-name="ce1">
            <text:p>Commvault Cloud Compliance Software, Per Front-End Terabyte</text:p>
          </table:table-cell>
          <table:table-cell office:value-type="string" table:style-name="ce1">
            <text:p>Commvault Cloud Compliance Software, Per Front-End Terabyte, List Price is Monthly Rate, Annual Payment, Subscription - 4 Year</text:p>
          </table:table-cell>
          <table:table-cell office:value-type="float" office:value="56.77" table:style-name="ce1">
            <text:p>56.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ED-FT-51</text:p>
          </table:table-cell>
          <table:table-cell office:value-type="string" table:style-name="ce1">
            <text:p>Commvault Cloud Compliance Software, Per Front-End Terabyte</text:p>
          </table:table-cell>
          <table:table-cell office:value-type="string" table:style-name="ce1">
            <text:p>Commvault Cloud Compliance Software, Per Front-End Terabyte, List Price is Monthly Rate, Upfront Payment, Subscription - 5 Year</text:p>
          </table:table-cell>
          <table:table-cell office:value-type="float" office:value="50.9" table:style-name="ce1">
            <text:p>50.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ED-FT-55</text:p>
          </table:table-cell>
          <table:table-cell office:value-type="string" table:style-name="ce1">
            <text:p>Commvault Cloud Compliance Software, Per Front-End Terabyte</text:p>
          </table:table-cell>
          <table:table-cell office:value-type="string" table:style-name="ce1">
            <text:p>Commvault Cloud Compliance Software, Per Front-End Terabyte, List Price is Monthly Rate, Annual Payment, Subscription - 5 Year</text:p>
          </table:table-cell>
          <table:table-cell office:value-type="float" office:value="54.81" table:style-name="ce1">
            <text:p>54.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ED-VM10</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Perpetual</text:p>
          </table:table-cell>
          <table:table-cell office:value-type="float" office:value="810.47" table:style-name="ce1">
            <text:p>810.4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ED-VM10-11</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List Price is Monthly Rate, Upfront Payment, Subscription - 1 Year</text:p>
          </table:table-cell>
          <table:table-cell office:value-type="float" office:value="28.37" table:style-name="ce1">
            <text:p>28.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ED-VM10-21</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List Price is Monthly Rate, Upfront Payment, Subscription - 2 Year</text:p>
          </table:table-cell>
          <table:table-cell office:value-type="float" office:value="25.67" table:style-name="ce1">
            <text:p>25.6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ED-VM10-22</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List Price is Monthly Rate, Annual Payment, Subscription - 2 Year</text:p>
          </table:table-cell>
          <table:table-cell office:value-type="float" office:value="27.02" table:style-name="ce1">
            <text:p>27.0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ED-VM10-31</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List Price is Monthly Rate, Upfront Payment, Subscription - 3 Year</text:p>
          </table:table-cell>
          <table:table-cell office:value-type="float" office:value="22.96" table:style-name="ce1">
            <text:p>22.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ED-VM10-33</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List Price is Monthly Rate, Annual Payment, Subscription - 3 Year</text:p>
          </table:table-cell>
          <table:table-cell office:value-type="float" office:value="24.31" table:style-name="ce1">
            <text:p>24.3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ED-VM10-41</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List Price is Monthly Rate, Upfront Payment, Subscription - 4 Year</text:p>
          </table:table-cell>
          <table:table-cell office:value-type="float" office:value="22.29" table:style-name="ce1">
            <text:p>22.2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ED-VM10-44</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List Price is Monthly Rate, Annual Payment, Subscription - 4 Year</text:p>
          </table:table-cell>
          <table:table-cell office:value-type="float" office:value="23.64" table:style-name="ce1">
            <text:p>23.6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ED-VM10-51</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List Price is Monthly Rate, Upfront Payment, Subscription - 5 Year</text:p>
          </table:table-cell>
          <table:table-cell office:value-type="float" office:value="21.61" table:style-name="ce1">
            <text:p>21.6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ED-VM10-55</text:p>
          </table:table-cell>
          <table:table-cell office:value-type="string" table:style-name="ce1">
            <text:p>Commvault Cloud Compliance Software for Virtual Machines, Per VM (10-Pack)</text:p>
          </table:table-cell>
          <table:table-cell office:value-type="string" table:style-name="ce1">
            <text:p>Commvault Cloud Compliance Software for Virtual Machines, Per VM (10-Pack), List Price is Monthly Rate, Annual Payment, Subscription - 5 Year</text:p>
          </table:table-cell>
          <table:table-cell office:value-type="float" office:value="22.96" table:style-name="ce1">
            <text:p>22.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RSK-FT</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Perpetual</text:p>
          </table:table-cell>
          <table:table-cell office:value-type="float" office:value="1767.62" table:style-name="ce1">
            <text:p>1767.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RSK-FT-11</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List Price is Monthly Rate, Upfront Payment, Subscription - 1 Year</text:p>
          </table:table-cell>
          <table:table-cell office:value-type="float" office:value="50.08" table:style-name="ce1">
            <text:p>50.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RSK-FT-21</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List Price is Monthly Rate, Upfront Payment, Subscription - 2 Year</text:p>
          </table:table-cell>
          <table:table-cell office:value-type="float" office:value="47.14" table:style-name="ce1">
            <text:p>47.1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RSK-FT-22</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List Price is Monthly Rate, Annual Payment, Subscription - 2 Year</text:p>
          </table:table-cell>
          <table:table-cell office:value-type="float" office:value="48.61" table:style-name="ce1">
            <text:p>48.6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RSK-FT-31</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List Price is Monthly Rate, Upfront Payment, Subscription - 3 Year</text:p>
          </table:table-cell>
          <table:table-cell office:value-type="float" office:value="41.24" table:style-name="ce1">
            <text:p>41.2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RSK-FT-33</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List Price is Monthly Rate, Annual Payment, Subscription - 3 Year</text:p>
          </table:table-cell>
          <table:table-cell office:value-type="float" office:value="44.19" table:style-name="ce1">
            <text:p>44.1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RSK-FT-41</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List Price is Monthly Rate, Upfront Payment, Subscription - 4 Year</text:p>
          </table:table-cell>
          <table:table-cell office:value-type="float" office:value="39.770000000000003" table:style-name="ce1">
            <text:p>39.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RSK-FT-44</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List Price is Monthly Rate, Annual Payment, Subscription - 4 Year</text:p>
          </table:table-cell>
          <table:table-cell office:value-type="float" office:value="42.72" table:style-name="ce1">
            <text:p>42.7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RSK-FT-51</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List Price is Monthly Rate, Upfront Payment, Subscription - 5 Year</text:p>
          </table:table-cell>
          <table:table-cell office:value-type="float" office:value="38.299999999999997" table:style-name="ce1">
            <text:p>38.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RSK-FT-55</text:p>
          </table:table-cell>
          <table:table-cell office:value-type="string" table:style-name="ce1">
            <text:p>Commvault Cloud Risk Analysis Software, Per Front-End Terabyte</text:p>
          </table:table-cell>
          <table:table-cell office:value-type="string" table:style-name="ce1">
            <text:p>Commvault Cloud Risk Analysis Software, Per Front-End Terabyte, List Price is Monthly Rate, Annual Payment, Subscription - 5 Year</text:p>
          </table:table-cell>
          <table:table-cell office:value-type="float" office:value="41.24" table:style-name="ce1">
            <text:p>41.2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SEC-FT</text:p>
          </table:table-cell>
          <table:table-cell office:value-type="string" table:style-name="ce1">
            <text:p>Commvault Cloud Security Bundle, Per Front-End Terabyte</text:p>
          </table:table-cell>
          <table:table-cell office:value-type="string" table:style-name="ce1">
            <text:p>Commvault Cloud Security Bundle, Per Front-End Terabyte, Requires Backup &amp; Recovery as a pre-requisite</text:p>
          </table:table-cell>
          <table:table-cell office:value-type="float" office:value="2125.2600000000002" table:style-name="ce1">
            <text:p>2125.2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SEC-FT-11</text:p>
          </table:table-cell>
          <table:table-cell office:value-type="string" table:style-name="ce1">
            <text:p>Commvault Cloud Security Software Bundle, Per Front-End Terabyte</text:p>
          </table:table-cell>
          <table:table-cell office:value-type="string" table:style-name="ce1">
            <text:p>Commvault Cloud Security Software Bundle, Per Front-End Terabyte, Requires Backup &amp; Recovery as a pre-requisite, List Price is Monthly Rate, Upfront Payment, Subscription - 1 Year</text:p>
          </table:table-cell>
          <table:table-cell office:value-type="float" office:value="60.22" table:style-name="ce1">
            <text:p>60.2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SEC-FT-21</text:p>
          </table:table-cell>
          <table:table-cell office:value-type="string" table:style-name="ce1">
            <text:p>Commvault Cloud Security Software Bundle, Per Front-End Terabyte</text:p>
          </table:table-cell>
          <table:table-cell office:value-type="string" table:style-name="ce1">
            <text:p>Commvault Cloud Security Software Bundle, Per Front-End Terabyte, Requires Backup &amp; Recovery as a pre-requisite, List Price is Monthly Rate, Upfront Payment, Subscription - 2 Year</text:p>
          </table:table-cell>
          <table:table-cell office:value-type="float" office:value="56.67" table:style-name="ce1">
            <text:p>56.6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SEC-FT-22</text:p>
          </table:table-cell>
          <table:table-cell office:value-type="string" table:style-name="ce1">
            <text:p>Commvault Cloud Security Software Bundle, Per Front-End Terabyte</text:p>
          </table:table-cell>
          <table:table-cell office:value-type="string" table:style-name="ce1">
            <text:p>Commvault Cloud Security Software Bundle, Per Front-End Terabyte, Requires Backup &amp; Recovery as a pre-requisite, List Price is Monthly Rate, Annual Payment, Subscription - 2 Year</text:p>
          </table:table-cell>
          <table:table-cell office:value-type="float" office:value="58.44" table:style-name="ce1">
            <text:p>58.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SEC-FT-31</text:p>
          </table:table-cell>
          <table:table-cell office:value-type="string" table:style-name="ce1">
            <text:p>Commvault Cloud Security Software Bundle, Per Front-End Terabyte</text:p>
          </table:table-cell>
          <table:table-cell office:value-type="string" table:style-name="ce1">
            <text:p>Commvault Cloud Security Software Bundle, Per Front-End Terabyte, Requires Backup &amp; Recovery as a pre-requisite, List Price is Monthly Rate, Upfront Payment, Subscription - 3 Year</text:p>
          </table:table-cell>
          <table:table-cell office:value-type="float" office:value="49.59" table:style-name="ce1">
            <text:p>49.5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SEC-FT-33</text:p>
          </table:table-cell>
          <table:table-cell office:value-type="string" table:style-name="ce1">
            <text:p>Commvault Cloud Security Software Bundle, Per Front-End Terabyte</text:p>
          </table:table-cell>
          <table:table-cell office:value-type="string" table:style-name="ce1">
            <text:p>Commvault Cloud Security Software Bundle, Per Front-End Terabyte, Requires Backup &amp; Recovery as a pre-requisite, List Price is Monthly Rate, Annual Payment, Subscription - 3 Year</text:p>
          </table:table-cell>
          <table:table-cell office:value-type="float" office:value="53.13" table:style-name="ce1">
            <text:p>53.1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SEC-FT-41</text:p>
          </table:table-cell>
          <table:table-cell office:value-type="string" table:style-name="ce1">
            <text:p>Commvault Cloud Security Software Bundle, Per Front-End Terabyte</text:p>
          </table:table-cell>
          <table:table-cell office:value-type="string" table:style-name="ce1">
            <text:p>Commvault Cloud Security Software Bundle, Per Front-End Terabyte, Requires Backup &amp; Recovery as a pre-requisite, List Price is Monthly Rate, Upfront Payment, Subscription - 4 Year</text:p>
          </table:table-cell>
          <table:table-cell office:value-type="float" office:value="47.82" table:style-name="ce1">
            <text:p>47.8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SEC-FT-44</text:p>
          </table:table-cell>
          <table:table-cell office:value-type="string" table:style-name="ce1">
            <text:p>Commvault Cloud Security Software Bundle, Per Front-End Terabyte</text:p>
          </table:table-cell>
          <table:table-cell office:value-type="string" table:style-name="ce1">
            <text:p>Commvault Cloud Security Software Bundle, Per Front-End Terabyte, Requires Backup &amp; Recovery as a pre-requisite, List Price is Monthly Rate, Annual Payment, Subscription - 4 Year</text:p>
          </table:table-cell>
          <table:table-cell office:value-type="float" office:value="51.36" table:style-name="ce1">
            <text:p>51.3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SEC-FT-51</text:p>
          </table:table-cell>
          <table:table-cell office:value-type="string" table:style-name="ce1">
            <text:p>Commvault Cloud Security Software Bundle, Per Front-End Terabyte</text:p>
          </table:table-cell>
          <table:table-cell office:value-type="string" table:style-name="ce1">
            <text:p>Commvault Cloud Security Software Bundle, Per Front-End Terabyte, Requires Backup &amp; Recovery as a pre-requisite, List Price is Monthly Rate, Upfront Payment, Subscription - 5 Year</text:p>
          </table:table-cell>
          <table:table-cell office:value-type="float" office:value="46.05" table:style-name="ce1">
            <text:p>46.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SEC-FT-55</text:p>
          </table:table-cell>
          <table:table-cell office:value-type="string" table:style-name="ce1">
            <text:p>Commvault Cloud Security Software Bundle, Per Front-End Terabyte</text:p>
          </table:table-cell>
          <table:table-cell office:value-type="string" table:style-name="ce1">
            <text:p>Commvault Cloud Security Software Bundle, Per Front-End Terabyte, Requires Backup &amp; Recovery as a pre-requisite, List Price is Monthly Rate, Annual Payment, Subscription - 5 Year</text:p>
          </table:table-cell>
          <table:table-cell office:value-type="float" office:value="49.59" table:style-name="ce1">
            <text:p>49.5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TS-FT</text:p>
          </table:table-cell>
          <table:table-cell office:value-type="string" table:style-name="ce1">
            <text:p>Commvault Cloud Threat Scan Software, Per Front-End Terabyte</text:p>
          </table:table-cell>
          <table:table-cell office:value-type="string" table:style-name="ce1">
            <text:p>Commvault Cloud Threat Scan Software, Per Front-End Terabyte, Perpetual</text:p>
          </table:table-cell>
          <table:table-cell office:value-type="float" office:value="889.04" table:style-name="ce1">
            <text:p>889.0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TS-FT-11</text:p>
          </table:table-cell>
          <table:table-cell office:value-type="string" table:style-name="ce1">
            <text:p>Commvault Cloud Threat Scan Software, Per Front-End Terabyte</text:p>
          </table:table-cell>
          <table:table-cell office:value-type="string" table:style-name="ce1">
            <text:p>Commvault Cloud Threat Scan Software, Per Front-End Terabyte, List Price is Monthly Rate, Upfront Payment, Subscription - 1 Year</text:p>
          </table:table-cell>
          <table:table-cell office:value-type="float" office:value="25.19" table:style-name="ce1">
            <text:p>25.1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TS-FT-21</text:p>
          </table:table-cell>
          <table:table-cell office:value-type="string" table:style-name="ce1">
            <text:p>Commvault Cloud Threat Scan Software, Per Front-End Terabyte</text:p>
          </table:table-cell>
          <table:table-cell office:value-type="string" table:style-name="ce1">
            <text:p>Commvault Cloud Threat Scan Software, Per Front-End Terabyte, List Price is Monthly Rate, Upfront Payment, Subscription - 2 Year</text:p>
          </table:table-cell>
          <table:table-cell office:value-type="float" office:value="23.71" table:style-name="ce1">
            <text:p>23.7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TS-FT-22</text:p>
          </table:table-cell>
          <table:table-cell office:value-type="string" table:style-name="ce1">
            <text:p>Commvault Cloud Threat Scan Software, Per Front-End Terabyte</text:p>
          </table:table-cell>
          <table:table-cell office:value-type="string" table:style-name="ce1">
            <text:p>Commvault Cloud Threat Scan Software, Per Front-End Terabyte, List Price is Monthly Rate, Annual Payment, Subscription - 2 Year</text:p>
          </table:table-cell>
          <table:table-cell office:value-type="float" office:value="24.45" table:style-name="ce1">
            <text:p>24.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TS-FT-31</text:p>
          </table:table-cell>
          <table:table-cell office:value-type="string" table:style-name="ce1">
            <text:p>Commvault Cloud Threat Scan Software, Per Front-End Terabyte</text:p>
          </table:table-cell>
          <table:table-cell office:value-type="string" table:style-name="ce1">
            <text:p>Commvault Cloud Threat Scan Software, Per Front-End Terabyte, List Price is Monthly Rate, Upfront Payment, Subscription - 3 Year</text:p>
          </table:table-cell>
          <table:table-cell office:value-type="float" office:value="20.74" table:style-name="ce1">
            <text:p>20.7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TS-FT-33</text:p>
          </table:table-cell>
          <table:table-cell office:value-type="string" table:style-name="ce1">
            <text:p>Commvault Cloud Threat Scan Software, Per Front-End Terabyte</text:p>
          </table:table-cell>
          <table:table-cell office:value-type="string" table:style-name="ce1">
            <text:p>Commvault Cloud Threat Scan Software, Per Front-End Terabyte, List Price is Monthly Rate, Annual Payment, Subscription - 3 Year</text:p>
          </table:table-cell>
          <table:table-cell office:value-type="float" office:value="22.23" table:style-name="ce1">
            <text:p>22.2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TS-FT-41</text:p>
          </table:table-cell>
          <table:table-cell office:value-type="string" table:style-name="ce1">
            <text:p>Commvault Cloud Threat Scan Software, Per Front-End Terabyte</text:p>
          </table:table-cell>
          <table:table-cell office:value-type="string" table:style-name="ce1">
            <text:p>Commvault Cloud Threat Scan Software, Per Front-End Terabyte, List Price is Monthly Rate, Upfront Payment, Subscription - 4 Year</text:p>
          </table:table-cell>
          <table:table-cell office:value-type="float" office:value="20" table:style-name="ce1">
            <text:p>2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TS-FT-44</text:p>
          </table:table-cell>
          <table:table-cell office:value-type="string" table:style-name="ce1">
            <text:p>Commvault Cloud Threat Scan Software, Per Front-End Terabyte</text:p>
          </table:table-cell>
          <table:table-cell office:value-type="string" table:style-name="ce1">
            <text:p>Commvault Cloud Threat Scan Software, Per Front-End Terabyte, List Price is Monthly Rate, Annual Payment, Subscription - 4 Year</text:p>
          </table:table-cell>
          <table:table-cell office:value-type="float" office:value="21.49" table:style-name="ce1">
            <text:p>21.4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TS-FT-51</text:p>
          </table:table-cell>
          <table:table-cell office:value-type="string" table:style-name="ce1">
            <text:p>Commvault Cloud Threat Scan Software, Per Front-End Terabyte</text:p>
          </table:table-cell>
          <table:table-cell office:value-type="string" table:style-name="ce1">
            <text:p>Commvault Cloud Threat Scan Software, Per Front-End Terabyte, List Price is Monthly Rate, Upfront Payment, Subscription - 5 Year</text:p>
          </table:table-cell>
          <table:table-cell office:value-type="float" office:value="19.260000000000002" table:style-name="ce1">
            <text:p>19.2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TS-FT-55</text:p>
          </table:table-cell>
          <table:table-cell office:value-type="string" table:style-name="ce1">
            <text:p>Commvault Cloud Threat Scan Software, Per Front-End Terabyte</text:p>
          </table:table-cell>
          <table:table-cell office:value-type="string" table:style-name="ce1">
            <text:p>Commvault Cloud Threat Scan Software, Per Front-End Terabyte, List Price is Monthly Rate, Annual Payment, Subscription - 5 Year</text:p>
          </table:table-cell>
          <table:table-cell office:value-type="float" office:value="20.74" table:style-name="ce1">
            <text:p>20.7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UDPP-FT</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Perpetual</text:p>
          </table:table-cell>
          <table:table-cell office:value-type="float" office:value="3914.99" table:style-name="ce1">
            <text:p>3914.9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UDPP-FT-11</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List Price is Monthly Rate, Upfront Payment, Subscription - 1 Year</text:p>
          </table:table-cell>
          <table:table-cell office:value-type="float" office:value="110.92" table:style-name="ce1">
            <text:p>110.9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UDPP-FT-21</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List Price is Monthly Rate, Upfront Payment, Subscription - 2 Year</text:p>
          </table:table-cell>
          <table:table-cell office:value-type="float" office:value="104.4" table:style-name="ce1">
            <text:p>10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UDPP-FT-22</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List Price is Monthly Rate, Annual Payment, Subscription - 2 Year</text:p>
          </table:table-cell>
          <table:table-cell office:value-type="float" office:value="107.66" table:style-name="ce1">
            <text:p>107.6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UDPP-FT-31</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List Price is Monthly Rate, Upfront Payment, Subscription - 3 Year</text:p>
          </table:table-cell>
          <table:table-cell office:value-type="float" office:value="91.35" table:style-name="ce1">
            <text:p>91.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UDPP-FT-33</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List Price is Monthly Rate, Annual Payment, Subscription - 3 Year</text:p>
          </table:table-cell>
          <table:table-cell office:value-type="float" office:value="97.87" table:style-name="ce1">
            <text:p>97.8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UDPP-FT-41</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List Price is Monthly Rate, Upfront Payment, Subscription - 4 Year</text:p>
          </table:table-cell>
          <table:table-cell office:value-type="float" office:value="88.09" table:style-name="ce1">
            <text:p>88.0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UDPP-FT-44</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List Price is Monthly Rate, Annual Payment, Subscription - 4 Year</text:p>
          </table:table-cell>
          <table:table-cell office:value-type="float" office:value="94.61" table:style-name="ce1">
            <text:p>94.6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UDPP-FT-51</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List Price is Monthly Rate, Upfront Payment, Subscription - 5 Year</text:p>
          </table:table-cell>
          <table:table-cell office:value-type="float" office:value="84.82" table:style-name="ce1">
            <text:p>84.8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UDPP-FT-55</text:p>
          </table:table-cell>
          <table:table-cell office:value-type="string" table:style-name="ce1">
            <text:p>Commvault Cloud Cyber Recovery Software for Unstructured Data, Per Front-End Terabyte</text:p>
          </table:table-cell>
          <table:table-cell office:value-type="string" table:style-name="ce1">
            <text:p>Commvault Cloud Cyber Recovery Software for Unstructured Data, Per Front-End Terabyte, List Price is Monthly Rate, Annual Payment, Subscription - 5 Year</text:p>
          </table:table-cell>
          <table:table-cell office:value-type="float" office:value="91.35" table:style-name="ce1">
            <text:p>91.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ZRTARE-OL-VM-11</text:p>
          </table:table-cell>
          <table:table-cell office:value-type="string" table:style-name="ce1">
            <text:p>HPE Zerto Software from Commvault Advanced Resilience Edition for 1VM Offline, Per VM</text:p>
          </table:table-cell>
          <table:table-cell office:value-type="string" table:style-name="ce1">
            <text:p>HPE Zerto Software from Commvault Advanced Resilience Edition for 1VM Offline, Per VM, List Price is Monthly Rate, Subscription - 1 Year</text:p>
          </table:table-cell>
          <table:table-cell office:value-type="float" office:value="59.45" table:style-name="ce1">
            <text:p>59.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ZRTARE-OL-VM-31</text:p>
          </table:table-cell>
          <table:table-cell office:value-type="string" table:style-name="ce1">
            <text:p>HPE Zerto Software from Commvault Advanced Resilience Edition for 1VM Offline, Per VM</text:p>
          </table:table-cell>
          <table:table-cell office:value-type="string" table:style-name="ce1">
            <text:p>HPE Zerto Software from Commvault Advanced Resilience Edition for 1VM Offline, Per VM, List Price is Monthly Rate, Subscription - 1 Year</text:p>
          </table:table-cell>
          <table:table-cell office:value-type="float" office:value="59.45" table:style-name="ce1">
            <text:p>59.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ZRTARE-OL-VM-51</text:p>
          </table:table-cell>
          <table:table-cell office:value-type="string" table:style-name="ce1">
            <text:p>HPE Zerto Software from Commvault Advanced Resilience Edition for 1VM Offline, Per VM</text:p>
          </table:table-cell>
          <table:table-cell office:value-type="string" table:style-name="ce1">
            <text:p>HPE Zerto Software from Commvault Advanced Resilience Edition for 1VM Offline, Per VM, List Price is Monthly Rate, Subscription - 1 Year</text:p>
          </table:table-cell>
          <table:table-cell office:value-type="float" office:value="59.45" table:style-name="ce1">
            <text:p>59.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ZRTARE-VM-11</text:p>
          </table:table-cell>
          <table:table-cell office:value-type="string" table:style-name="ce1">
            <text:p>HPE Zerto Software from Commvault Advanced Resilience Edition for 1VM, Per VM</text:p>
          </table:table-cell>
          <table:table-cell office:value-type="string" table:style-name="ce1">
            <text:p>HPE Zerto Software from Commvault Advanced Resilience Edition for 1VM, Per VM, List Price is Monthly Rate, Subscription - 1 Year</text:p>
          </table:table-cell>
          <table:table-cell office:value-type="float" office:value="59.45" table:style-name="ce1">
            <text:p>59.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ZRTARE-VM-31</text:p>
          </table:table-cell>
          <table:table-cell office:value-type="string" table:style-name="ce1">
            <text:p>HPE Zerto Software from Commvault Advanced Resilience Edition for 1VM, Per VM</text:p>
          </table:table-cell>
          <table:table-cell office:value-type="string" table:style-name="ce1">
            <text:p>HPE Zerto Software from Commvault Advanced Resilience Edition for 1VM, Per VM, List Price is Monthly Rate, Subscription - 1 Year</text:p>
          </table:table-cell>
          <table:table-cell office:value-type="float" office:value="59.45" table:style-name="ce1">
            <text:p>59.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ZRTARE-VM-51</text:p>
          </table:table-cell>
          <table:table-cell office:value-type="string" table:style-name="ce1">
            <text:p>HPE Zerto Software from Commvault Advanced Resilience Edition for 1VM, Per VM</text:p>
          </table:table-cell>
          <table:table-cell office:value-type="string" table:style-name="ce1">
            <text:p>HPE Zerto Software from Commvault Advanced Resilience Edition for 1VM, Per VM, List Price is Monthly Rate, Subscription - 1 Year</text:p>
          </table:table-cell>
          <table:table-cell office:value-type="float" office:value="59.45" table:style-name="ce1">
            <text:p>59.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ZRT-OL-VM-11</text:p>
          </table:table-cell>
          <table:table-cell office:value-type="string" table:style-name="ce1">
            <text:p>HPE Zerto Software from Commvault Enterprise Replication for 1 VM Offline</text:p>
          </table:table-cell>
          <table:table-cell office:value-type="string" table:style-name="ce1">
            <text:p>HPE Zerto Software from Commvault Enterprise Replication for 1 VM Offline, Per VM, List Price is Monthly Rate Upfront Payment, Subscription - 1 Year</text:p>
          </table:table-cell>
          <table:table-cell office:value-type="float" office:value="46.12" table:style-name="ce1">
            <text:p>46.1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ZRT-OL-VM-31</text:p>
          </table:table-cell>
          <table:table-cell office:value-type="string" table:style-name="ce1">
            <text:p>HPE Zerto Software from Commvault Enterprise Replication for 1 VM Offline</text:p>
          </table:table-cell>
          <table:table-cell office:value-type="string" table:style-name="ce1">
            <text:p>HPE Zerto Software from Commvault Enterprise Replication for 1 VM Offline, Per VM, List Price is Monthly Rate Upfront Payment, Subscription - 3 Year</text:p>
          </table:table-cell>
          <table:table-cell office:value-type="float" office:value="46.12" table:style-name="ce1">
            <text:p>46.1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ZRT-OL-VM-51</text:p>
          </table:table-cell>
          <table:table-cell office:value-type="string" table:style-name="ce1">
            <text:p>HPE Zerto Software from Commvault Enterprise Replication for 1 VM Offline</text:p>
          </table:table-cell>
          <table:table-cell office:value-type="string" table:style-name="ce1">
            <text:p>HPE Zerto Software from Commvault Enterprise Replication for 1 VM Offline, Per VM, List Price is Monthly Rate Upfront Payment, Subscription - 5 Year</text:p>
          </table:table-cell>
          <table:table-cell office:value-type="float" office:value="46.12" table:style-name="ce1">
            <text:p>46.1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ZRTUP-VM-11</text:p>
          </table:table-cell>
          <table:table-cell office:value-type="string" table:style-name="ce1">
            <text:p>HPE Zerto Software from Commvault Ent Cloud/Adv Res Upgrade for 1VM</text:p>
          </table:table-cell>
          <table:table-cell office:value-type="string" table:style-name="ce1">
            <text:p>HPE Zerto Software from Commvault Ent Cloud/Adv Res Upgrade for 1VM - 1 Year Subscription E-LTU</text:p>
          </table:table-cell>
          <table:table-cell office:value-type="float" office:value="21.18" table:style-name="ce1">
            <text:p>21.1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ZRTUP-VM-31</text:p>
          </table:table-cell>
          <table:table-cell office:value-type="string" table:style-name="ce1">
            <text:p>HPE Zerto Software from Commvault Ent Cloud/Adv Res Upgrade for 1VM</text:p>
          </table:table-cell>
          <table:table-cell office:value-type="string" table:style-name="ce1">
            <text:p>HPE Zerto Software from Commvault Ent Cloud/Adv Res Upgrade for 1VM - 1 Year Subscription E-LTU</text:p>
          </table:table-cell>
          <table:table-cell office:value-type="float" office:value="21.18" table:style-name="ce1">
            <text:p>21.1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ZRTUP-VM-51</text:p>
          </table:table-cell>
          <table:table-cell office:value-type="string" table:style-name="ce1">
            <text:p>HPE Zerto Software from Commvault Ent Cloud/Adv Res Upgrade for 1VM</text:p>
          </table:table-cell>
          <table:table-cell office:value-type="string" table:style-name="ce1">
            <text:p>HPE Zerto Software from Commvault Ent Cloud/Adv Res Upgrade for 1VM - 1 Year Subscription E-LTU</text:p>
          </table:table-cell>
          <table:table-cell office:value-type="float" office:value="21.18" table:style-name="ce1">
            <text:p>21.1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ZRT-VM-11</text:p>
          </table:table-cell>
          <table:table-cell office:value-type="string" table:style-name="ce1">
            <text:p>HPE Zerto Software from Commvault Enterprise Replication for 1 VM</text:p>
          </table:table-cell>
          <table:table-cell office:value-type="string" table:style-name="ce1">
            <text:p>HPE Zerto Software from Commvault Enterprise Replication for 1 VM, Per VM, List Price is Monthly Rate Upfront Payment, Subscription - 1 Year</text:p>
          </table:table-cell>
          <table:table-cell office:value-type="float" office:value="46.12" table:style-name="ce1">
            <text:p>46.1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ZRT-VM-31</text:p>
          </table:table-cell>
          <table:table-cell office:value-type="string" table:style-name="ce1">
            <text:p>HPE Zerto Software from Commvault Enterprise Replication for 1 VM</text:p>
          </table:table-cell>
          <table:table-cell office:value-type="string" table:style-name="ce1">
            <text:p>HPE Zerto Software from Commvault Enterprise Replication for 1 VM, Per VM, List Price is Monthly Rate Upfront Payment, Subscription - 3 Year</text:p>
          </table:table-cell>
          <table:table-cell office:value-type="float" office:value="46.12" table:style-name="ce1">
            <text:p>46.1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ZRT-VM-51</text:p>
          </table:table-cell>
          <table:table-cell office:value-type="string" table:style-name="ce1">
            <text:p>HPE Zerto Software from Commvault Enterprise Replication for 1 VM</text:p>
          </table:table-cell>
          <table:table-cell office:value-type="string" table:style-name="ce1">
            <text:p>HPE Zerto Software from Commvault Enterprise Replication for 1 VM, Per VM, List Price is Monthly Rate Upfront Payment, Subscription - 5 Year</text:p>
          </table:table-cell>
          <table:table-cell office:value-type="float" office:value="46.12" table:style-name="ce1">
            <text:p>46.1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Workload Licensing - Universal</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BKRC-C-OI</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Perpetual</text:p>
          </table:table-cell>
          <table:table-cell office:value-type="float" office:value="2722.46" table:style-name="ce1">
            <text:p>2722.4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BKRC-C-OI-11</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List Price is Monthly Rate, Upfront Payment, Subscription - 1 Year</text:p>
          </table:table-cell>
          <table:table-cell office:value-type="float" office:value="77.14" table:style-name="ce1">
            <text:p>77.1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BKRC-C-OI-21</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List Price is Monthly Rate, Upfront Payment, Subscription - 2 Year</text:p>
          </table:table-cell>
          <table:table-cell office:value-type="float" office:value="72.599999999999994" table:style-name="ce1">
            <text:p>72.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BKRC-C-OI-22</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List Price is Monthly Rate, Annual Payment, Subscription - 2 Year</text:p>
          </table:table-cell>
          <table:table-cell office:value-type="float" office:value="74.87" table:style-name="ce1">
            <text:p>74.8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BKRC-C-OI-31</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List Price is Monthly Rate, Upfront Payment, Subscription - 3 Year</text:p>
          </table:table-cell>
          <table:table-cell office:value-type="float" office:value="63.52" table:style-name="ce1">
            <text:p>63.5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BKRC-C-OI-33</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List Price is Monthly Rate, Annual Payment, Subscription - 3 Year</text:p>
          </table:table-cell>
          <table:table-cell office:value-type="float" office:value="68.06" table:style-name="ce1">
            <text:p>68.0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BKRC-C-OI-41</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List Price is Monthly Rate, Upfront Payment, Subscription - 4 Year</text:p>
          </table:table-cell>
          <table:table-cell office:value-type="float" office:value="61.26" table:style-name="ce1">
            <text:p>61.2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BKRC-C-OI-44</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List Price is Monthly Rate, Annual Payment, Subscription - 4 Year</text:p>
          </table:table-cell>
          <table:table-cell office:value-type="float" office:value="65.790000000000006" table:style-name="ce1">
            <text:p>65.7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BKRC-C-OI-51</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List Price is Monthly Rate, Upfront Payment, Subscription - 5 Year</text:p>
          </table:table-cell>
          <table:table-cell office:value-type="float" office:value="58.99" table:style-name="ce1">
            <text:p>58.9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BKRC-C-OI-55</text:p>
          </table:table-cell>
          <table:table-cell office:value-type="string" table:style-name="ce1">
            <text:p>Commvault Cloud Backup &amp; Recovery Software (500GB Capped Operating Instance), Per Operating Instance</text:p>
          </table:table-cell>
          <table:table-cell office:value-type="string" table:style-name="ce1">
            <text:p>Commvault Cloud Backup &amp; Recovery Software (500GB Capped Operating Instance), Per Operating Instance, List Price is Monthly Rate, Annual Payment, Subscription - 5 Year</text:p>
          </table:table-cell>
          <table:table-cell office:value-type="float" office:value="63.52" table:style-name="ce1">
            <text:p>63.5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Workload Licensing - Instance</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BKRC-FT</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Perpetual</text:p>
          </table:table-cell>
          <table:table-cell office:value-type="float" office:value="4069.95" table:style-name="ce1">
            <text:p>4069.9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BKRC-FT-11</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List Price is Monthly Rate, Upfront Payment, Subscription - 1 Year</text:p>
          </table:table-cell>
          <table:table-cell office:value-type="float" office:value="115.32" table:style-name="ce1">
            <text:p>115.3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BKRC-FT-21</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List Price is Monthly Rate, Upfront Payment, Subscription - 2 Year</text:p>
          </table:table-cell>
          <table:table-cell office:value-type="float" office:value="108.53" table:style-name="ce1">
            <text:p>108.5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BKRC-FT-22</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List Price is Monthly Rate, Annual Payment, Subscription - 2 Year</text:p>
          </table:table-cell>
          <table:table-cell office:value-type="float" office:value="111.92" table:style-name="ce1">
            <text:p>111.9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BKRC-FT-31</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List Price is Monthly Rate, Upfront Payment, Subscription - 3 Year</text:p>
          </table:table-cell>
          <table:table-cell office:value-type="float" office:value="94.97" table:style-name="ce1">
            <text:p>94.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BKRC-FT-33</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List Price is Monthly Rate, Annual Payment, Subscription - 3 Year</text:p>
          </table:table-cell>
          <table:table-cell office:value-type="float" office:value="101.75" table:style-name="ce1">
            <text:p>101.7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BKRC-FT-41</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List Price is Monthly Rate, Upfront Payment, Subscription - 4 Year</text:p>
          </table:table-cell>
          <table:table-cell office:value-type="float" office:value="91.57" table:style-name="ce1">
            <text:p>91.5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BKRC-FT-44</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List Price is Monthly Rate, Annual Payment, Subscription - 4 Year</text:p>
          </table:table-cell>
          <table:table-cell office:value-type="float" office:value="98.36" table:style-name="ce1">
            <text:p>98.3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BKRC-FT-51</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List Price is Monthly Rate, Upfront Payment, Subscription - 5 Year</text:p>
          </table:table-cell>
          <table:table-cell office:value-type="float" office:value="88.18" table:style-name="ce1">
            <text:p>88.1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BKRC-FT-55</text:p>
          </table:table-cell>
          <table:table-cell office:value-type="string" table:style-name="ce1">
            <text:p>Commvault Cloud Backup &amp; Recovery Software, Per Front-End Terabyte</text:p>
          </table:table-cell>
          <table:table-cell office:value-type="string" table:style-name="ce1">
            <text:p>Commvault Cloud Backup &amp; Recovery Software, Per Front-End Terabyte, List Price is Monthly Rate, Annual Payment, Subscription - 5 Year</text:p>
          </table:table-cell>
          <table:table-cell office:value-type="float" office:value="94.97" table:style-name="ce1">
            <text:p>94.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DP-FT</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Perpetual</text:p>
          </table:table-cell>
          <table:table-cell office:value-type="float" office:value="6104.92" table:style-name="ce1">
            <text:p>6104.9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DP-FT-11</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List Price is Monthly Rate, Upfront Payment, Subscription - 1 Year</text:p>
          </table:table-cell>
          <table:table-cell office:value-type="float" office:value="172.97" table:style-name="ce1">
            <text:p>172.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DP-FT-21</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List Price is Monthly Rate, Upfront Payment, Subscription - 2 Year</text:p>
          </table:table-cell>
          <table:table-cell office:value-type="float" office:value="162.80000000000001" table:style-name="ce1">
            <text:p>162.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DP-FT-22</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List Price is Monthly Rate, Annual Payment, Subscription - 2 Year</text:p>
          </table:table-cell>
          <table:table-cell office:value-type="float" office:value="167.89" table:style-name="ce1">
            <text:p>167.8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DP-FT-31</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List Price is Monthly Rate, Upfront Payment, Subscription - 3 Year</text:p>
          </table:table-cell>
          <table:table-cell office:value-type="float" office:value="142.44999999999999" table:style-name="ce1">
            <text:p>142.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DP-FT-33</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List Price is Monthly Rate, Annual Payment, Subscription - 3 Year</text:p>
          </table:table-cell>
          <table:table-cell office:value-type="float" office:value="152.62" table:style-name="ce1">
            <text:p>152.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DP-FT-41</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List Price is Monthly Rate, Upfront Payment, Subscription - 4 Year</text:p>
          </table:table-cell>
          <table:table-cell office:value-type="float" office:value="137.36000000000001" table:style-name="ce1">
            <text:p>137.3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DP-FT-44</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List Price is Monthly Rate, Annual Payment, Subscription - 4 Year</text:p>
          </table:table-cell>
          <table:table-cell office:value-type="float" office:value="147.54" table:style-name="ce1">
            <text:p>147.5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DP-FT-51</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List Price is Monthly Rate, Upfront Payment, Subscription - 5 Year</text:p>
          </table:table-cell>
          <table:table-cell office:value-type="float" office:value="132.27000000000001" table:style-name="ce1">
            <text:p>132.2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DP-FT-55</text:p>
          </table:table-cell>
          <table:table-cell office:value-type="string" table:style-name="ce1">
            <text:p>Commvault Cloud Autonomous Recovery Software, Per Front-End Terabyte</text:p>
          </table:table-cell>
          <table:table-cell office:value-type="string" table:style-name="ce1">
            <text:p>Commvault Cloud Autonomous Recovery Software, Per Front-End Terabyte, List Price is Monthly Rate, Annual Payment, Subscription - 5 Year</text:p>
          </table:table-cell>
          <table:table-cell office:value-type="float" office:value="142.44999999999999" table:style-name="ce1">
            <text:p>142.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UBKRC-FT</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Perpetual</text:p>
          </table:table-cell>
          <table:table-cell office:value-type="float" office:value="2212.44" table:style-name="ce1">
            <text:p>2212.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UBKRC-FT-11</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List Price is Monthly Rate, Subscription 1 - Year, Upfront Payment</text:p>
          </table:table-cell>
          <table:table-cell office:value-type="float" office:value="62.69" table:style-name="ce1">
            <text:p>62.6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UBKRC-FT-21</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List Price is Monthly Rate, Subscription 2 - Year, Upfront Payment</text:p>
          </table:table-cell>
          <table:table-cell office:value-type="float" office:value="59" table:style-name="ce1">
            <text:p>5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UBKRC-FT-22</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List Price is Monthly Rate, Subscription 2 - Year, Annual Payment</text:p>
          </table:table-cell>
          <table:table-cell office:value-type="float" office:value="60.84" table:style-name="ce1">
            <text:p>60.8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UBKRC-FT-31</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List Price is Monthly Rate, Subscription 3 - Year, Upfront Payment</text:p>
          </table:table-cell>
          <table:table-cell office:value-type="float" office:value="51.62" table:style-name="ce1">
            <text:p>51.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UBKRC-FT-33</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List Price is Monthly Rate, Subscription 3 - Year, Annual Payment</text:p>
          </table:table-cell>
          <table:table-cell office:value-type="float" office:value="55.31" table:style-name="ce1">
            <text:p>55.3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UBKRC-FT-41</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List Price is Monthly Rate, Subscription 4 - Year, Upfront Payment</text:p>
          </table:table-cell>
          <table:table-cell office:value-type="float" office:value="49.78" table:style-name="ce1">
            <text:p>49.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UBKRC-FT-44</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List Price is Monthly Rate, Subscription 4 - Year, Annual Payment</text:p>
          </table:table-cell>
          <table:table-cell office:value-type="float" office:value="53.47" table:style-name="ce1">
            <text:p>53.4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UBKRC-FT-51</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List Price is Monthly Rate, Subscription 5 - Year, Upfront Payment</text:p>
          </table:table-cell>
          <table:table-cell office:value-type="float" office:value="47.94" table:style-name="ce1">
            <text:p>47.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UBKRC-FT-55</text:p>
          </table:table-cell>
          <table:table-cell office:value-type="string" table:style-name="ce1">
            <text:p>Commvault Cloud Backup &amp; Recovery Software for Unstructured Data, Per Front-End Terabyte</text:p>
          </table:table-cell>
          <table:table-cell office:value-type="string" table:style-name="ce1">
            <text:p>Commvault Cloud Backup &amp; Recovery Software for Unstructured Data, Per Front-End Terabyte, List Price is Monthly Rate, Subscription 5 - Year, Annual Payment</text:p>
          </table:table-cell>
          <table:table-cell office:value-type="float" office:value="51.62" table:style-name="ce1">
            <text:p>51.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UDP-FT</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Perpetual</text:p>
          </table:table-cell>
          <table:table-cell office:value-type="float" office:value="3318.78" table:style-name="ce1">
            <text:p>3318.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UDP-FT-11</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List Price is Monthly Rate, Upfront Payment, Subscription - 1 Year</text:p>
          </table:table-cell>
          <table:table-cell office:value-type="float" office:value="94.03" table:style-name="ce1">
            <text:p>94.0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UDP-FT-21</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List Price is Monthly Rate, Upfront Payment, Subscription - 2 Year</text:p>
          </table:table-cell>
          <table:table-cell office:value-type="float" office:value="88.5" table:style-name="ce1">
            <text:p>8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UDP-FT-22</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List Price is Monthly Rate, Annual Payment, Subscription - 2 Year</text:p>
          </table:table-cell>
          <table:table-cell office:value-type="float" office:value="91.27" table:style-name="ce1">
            <text:p>91.2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UDP-FT-31</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List Price is Monthly Rate, Upfront Payment, Subscription - 3 Year</text:p>
          </table:table-cell>
          <table:table-cell office:value-type="float" office:value="77.44" table:style-name="ce1">
            <text:p>77.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UDP-FT-33</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List Price is Monthly Rate, Annual Payment, Subscription - 3 Year</text:p>
          </table:table-cell>
          <table:table-cell office:value-type="float" office:value="82.97" table:style-name="ce1">
            <text:p>82.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UDP-FT-41</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List Price is Monthly Rate, Upfront Payment, Subscription - 4 Year</text:p>
          </table:table-cell>
          <table:table-cell office:value-type="float" office:value="74.67" table:style-name="ce1">
            <text:p>74.6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UDP-FT-44</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List Price is Monthly Rate, Annual Payment, Subscription - 4 Year</text:p>
          </table:table-cell>
          <table:table-cell office:value-type="float" office:value="80.2" table:style-name="ce1">
            <text:p>80.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UDP-FT-51</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List Price is Monthly Rate, Upfront Payment, Subscription - 5 Year</text:p>
          </table:table-cell>
          <table:table-cell office:value-type="float" office:value="71.91" table:style-name="ce1">
            <text:p>71.9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UDP-FT-55</text:p>
          </table:table-cell>
          <table:table-cell office:value-type="string" table:style-name="ce1">
            <text:p>Commvault Cloud Autonomous Recovery Software for Unstructured Data, Per Front-End Terabyte</text:p>
          </table:table-cell>
          <table:table-cell office:value-type="string" table:style-name="ce1">
            <text:p>Commvault Cloud Autonomous Recovery Software for Unstructured Data, Per Front-End Terabyte, List Price is Monthly Rate, Annual Payment, Subscription - 5 Year</text:p>
          </table:table-cell>
          <table:table-cell office:value-type="float" office:value="77.44" table:style-name="ce1">
            <text:p>77.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Workload Licensing - Capacity</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FXTRVL-CONS</text:p>
          </table:table-cell>
          <table:table-cell office:value-type="string" table:style-name="ce1">
            <text:p>CVLT Fixed Price Travel Expenses</text:p>
          </table:table-cell>
          <table:table-cell office:value-type="string" table:style-name="ce1">
            <text:p>Commvault Travel Expenses</text:p>
          </table:table-cell>
          <table:table-cell office:value-type="float" office:value="385" table:style-name="ce1">
            <text:p>3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DAY</text:p>
          </table:table-cell>
          <table:table-cell office:value-type="float" office:value="1" table:style-name="ce1">
            <text:p>1</text:p>
          </table:table-cell>
          <table:table-cell office:value-type="string" table:style-name="ce1">
            <text:p>TRAVEL EXPENSE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TRVL-CONSLT</text:p>
          </table:table-cell>
          <table:table-cell office:value-type="string" table:style-name="ce1">
            <text:p>Travel Expenses</text:p>
          </table:table-cell>
          <table:table-cell office:value-type="string" table:style-name="ce1">
            <text:p>Travel Expenses - price per consultant</text:p>
          </table:table-cell>
          <table:table-cell office:value-type="float" office:value="0" table:style-name="ce1">
            <text:p>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CONSULTANT</text:p>
          </table:table-cell>
          <table:table-cell office:value-type="float" office:value="1" table:style-name="ce1">
            <text:p>1</text:p>
          </table:table-cell>
          <table:table-cell office:value-type="string" table:style-name="ce1">
            <text:p>TRAVEL EXPENSE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TRVL-CONS-NTE</text:p>
          </table:table-cell>
          <table:table-cell office:value-type="string" table:style-name="ce1">
            <text:p>Not to Exceed Travel Expenses</text:p>
          </table:table-cell>
          <table:table-cell office:value-type="string" table:style-name="ce1">
            <text:p>Not to Exceed Travel Expenses - price per consultant per day. Not to exceed average of list price per day per engagement.</text:p>
          </table:table-cell>
          <table:table-cell office:value-type="float" office:value="240" table:style-name="ce1">
            <text:p>24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CONSULTANT</text:p>
          </table:table-cell>
          <table:table-cell office:value-type="float" office:value="1" table:style-name="ce1">
            <text:p>1</text:p>
          </table:table-cell>
          <table:table-cell office:value-type="string" table:style-name="ce1">
            <text:p>TRAVEL EXPENSE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D-ADVANTAGE-TR-1</text:p>
          </table:table-cell>
          <table:table-cell office:value-type="string" table:style-name="ce1">
            <text:p>Partner Advantage Training Unit</text:p>
          </table:table-cell>
          <table:table-cell office:value-type="string" table:style-name="ce1">
            <text:p>PARTNER EMPLOYEE TRAINING. Unit of Training to be used toward any ILT, vILT, or WBT courses or offerings as prescribed by the Commvault Service Advantage program or customer focused courses or offerings.</text:p>
          </table:table-cell>
          <table:table-cell office:value-type="float" office:value="86.8" table:style-name="ce1">
            <text:p>86.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
          </table:table-cell>
          <table:table-cell table:style-name="ce1"/>
          <table:table-cell office:value-type="string" table:style-name="ce1">
            <text:p>TRAIN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D-TR-UNIT</text:p>
          </table:table-cell>
          <table:table-cell office:value-type="string" table:style-name="ce1">
            <text:p>CVLT Training Unit</text:p>
          </table:table-cell>
          <table:table-cell office:value-type="string" table:style-name="ce1">
            <text:p>Commvault Training Unit. Use toward any Education Services ILT, vILT, or WBT courses or offerings, including onsites (24 per day, up to 12 students, minimum 2 days).</text:p>
          </table:table-cell>
          <table:table-cell office:value-type="float" office:value="155" table:style-name="ce1">
            <text:p>15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
          </table:table-cell>
          <table:table-cell office:value-type="float" office:value="1" table:style-name="ce1">
            <text:p>1</text:p>
          </table:table-cell>
          <table:table-cell office:value-type="string" table:style-name="ce1">
            <text:p>TRAIN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CLNRM-10TB</text:p>
          </table:table-cell>
          <table:table-cell office:value-type="string" table:style-name="ce1">
            <text:p>Commvault Cloud Clean Room Recovery</text:p>
          </table:table-cell>
          <table:table-cell office:value-type="string" table:style-name="ce1">
            <text:p>Commvault Cloud Clean Room Recovery, Includes Control Plane Recovery and Entitlement to use Recovery Group functionality, Per 10TB Increments, List Price is Monthly Rate, Upfront Payment,Subscription - 1 Year</text:p>
          </table:table-cell>
          <table:table-cell office:value-type="float" office:value="1225.0999999999999" table:style-name="ce1">
            <text:p>1225.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OFTWARE AS A SERVIC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A-AP-TB</text:p>
          </table:table-cell>
          <table:table-cell office:value-type="string" table:style-name="ce1">
            <text:p>Commvault Cloud Air Gap Protect for Commvault, US &amp; Canada, AWS Frequent Tier</text:p>
          </table:table-cell>
          <table:table-cell office:value-type="string" table:style-name="ce1">
            <text:p>Commvault Cloud Air Gap Protect for Commvault, US &amp; Canada, AWS Frequent Tier, Per TB, List Price is Monthly Rate, Upfront Payment</text:p>
          </table:table-cell>
          <table:table-cell office:value-type="float" office:value="42.11" table:style-name="ce1">
            <text:p>42.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A-AS-TB</text:p>
          </table:table-cell>
          <table:table-cell office:value-type="string" table:style-name="ce1">
            <text:p>Commvault Cloud Air Gap Protect for Commvault, US &amp; Canada, AWS Infrequent Tier</text:p>
          </table:table-cell>
          <table:table-cell office:value-type="string" table:style-name="ce1">
            <text:p>Commvault Cloud Air Gap Protect for Commvault, US &amp; Canada, AWS Infrequent Tier, Per TB, List Price is Monthly Rate, Upfront Payment</text:p>
          </table:table-cell>
          <table:table-cell office:value-type="float" office:value="12.52" table:style-name="ce1">
            <text:p>12.5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A-EP-TB</text:p>
          </table:table-cell>
          <table:table-cell office:value-type="string" table:style-name="ce1">
            <text:p>Commvault Cloud Air Gap Protect for Commvault, EMEA, AWS Frequent Tier</text:p>
          </table:table-cell>
          <table:table-cell office:value-type="string" table:style-name="ce1">
            <text:p>Commvault Cloud Air Gap Protect for Commvault, EMEA, AWS Frequent Tier, Per TB, List Price is Monthly Rate, Upfront Payment</text:p>
          </table:table-cell>
          <table:table-cell office:value-type="float" office:value="42.11" table:style-name="ce1">
            <text:p>42.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A-ES-TB</text:p>
          </table:table-cell>
          <table:table-cell office:value-type="string" table:style-name="ce1">
            <text:p>Commvault Cloud Air Gap Protect for Commvault, EMEA, AWS Infrequent Tier</text:p>
          </table:table-cell>
          <table:table-cell office:value-type="string" table:style-name="ce1">
            <text:p>Commvault Cloud Air Gap Protect for Commvault, EMEA, AWS Infrequent Tier, Per TB, List Price is Monthly Rate, Upfront Payment</text:p>
          </table:table-cell>
          <table:table-cell office:value-type="float" office:value="13.48" table:style-name="ce1">
            <text:p>13.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A-PP-TB</text:p>
          </table:table-cell>
          <table:table-cell office:value-type="string" table:style-name="ce1">
            <text:p>Commvault Cloud Air Gap Protect for Commvault, APJ, AWS Frequent Tier</text:p>
          </table:table-cell>
          <table:table-cell office:value-type="string" table:style-name="ce1">
            <text:p>Commvault Cloud Air Gap Protect for Commvault, APJ, AWS Frequent Tier, Per TB, List Price is Monthly Rate, Upfront Payment</text:p>
          </table:table-cell>
          <table:table-cell office:value-type="float" office:value="47.96" table:style-name="ce1">
            <text:p>47.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A-PS-TB</text:p>
          </table:table-cell>
          <table:table-cell office:value-type="string" table:style-name="ce1">
            <text:p>Commvault Cloud Air Gap Protect for Commvault, APJ, AWS Infrequent Tier</text:p>
          </table:table-cell>
          <table:table-cell office:value-type="string" table:style-name="ce1">
            <text:p>Commvault Cloud Air Gap Protect for Commvault, APJ, AWS Infrequent Tier, Per TB, List Price is Monthly Rate, Upfront Payment</text:p>
          </table:table-cell>
          <table:table-cell office:value-type="float" office:value="15.37" table:style-name="ce1">
            <text:p>15.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G-AP-TB</text:p>
          </table:table-cell>
          <table:table-cell office:value-type="string" table:style-name="ce1">
            <text:p>Commvault Cloud Air Gap Protect for Commvault, US &amp; Canada, GCP Frequent Tier</text:p>
          </table:table-cell>
          <table:table-cell office:value-type="string" table:style-name="ce1">
            <text:p>Commvault Cloud Air Gap Protect for Commvault, US &amp; Canada, GCP Frequent Tier, Per TB, List Price is Monthly Rate, Upfront Payment, Subscription - 1 Year</text:p>
          </table:table-cell>
          <table:table-cell office:value-type="float" office:value="42.11" table:style-name="ce1">
            <text:p>42.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G-AS-TB</text:p>
          </table:table-cell>
          <table:table-cell office:value-type="string" table:style-name="ce1">
            <text:p>Commvault Cloud Air Gap Protect for Commvault, US &amp; Canada, GCP Infrequent Tier</text:p>
          </table:table-cell>
          <table:table-cell office:value-type="string" table:style-name="ce1">
            <text:p>Commvault Cloud Air Gap Protect for Commvault, US &amp; Canada, GCP Infrequent Tier, Per TB, List Price is Monthly Rate, Upfront Payment, Subscription - 1 Year</text:p>
          </table:table-cell>
          <table:table-cell office:value-type="float" office:value="18.11" table:style-name="ce1">
            <text:p>18.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G-EP-TB</text:p>
          </table:table-cell>
          <table:table-cell office:value-type="string" table:style-name="ce1">
            <text:p>Commvault Cloud Air Gap Protect for Commvault, EMEA, GCP Frequent Tier</text:p>
          </table:table-cell>
          <table:table-cell office:value-type="string" table:style-name="ce1">
            <text:p>Commvault Cloud Air Gap Protect for Commvault, EMEA, GCP Frequent Tier, Per TB, List Price is Monthly Rate, Upfront Payment, Subscription - 1 Year</text:p>
          </table:table-cell>
          <table:table-cell office:value-type="float" office:value="47.96" table:style-name="ce1">
            <text:p>47.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G-ES-TB</text:p>
          </table:table-cell>
          <table:table-cell office:value-type="string" table:style-name="ce1">
            <text:p>Commvault Cloud Air Gap Protect for Commvault, EMEA, GCP Infrequent Tier</text:p>
          </table:table-cell>
          <table:table-cell office:value-type="string" table:style-name="ce1">
            <text:p>Commvault Cloud Air Gap Protect for Commvault, EMEA, GCP Infrequent Tier, Per TB, List Price is Monthly Rate, Upfront Payment, Subscription - 1 Year</text:p>
          </table:table-cell>
          <table:table-cell office:value-type="float" office:value="18.88" table:style-name="ce1">
            <text:p>18.8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G-PP-TB</text:p>
          </table:table-cell>
          <table:table-cell office:value-type="string" table:style-name="ce1">
            <text:p>Commvault Cloud Air Gap Protect for Commvault, APJ, GCP Frequent Tier</text:p>
          </table:table-cell>
          <table:table-cell office:value-type="string" table:style-name="ce1">
            <text:p>Commvault Cloud Air Gap Protect for Commvault, APJ, GCP Frequent Tier, Per TB, List Price is Monthly Rate, Upfront Payment, Subscription - 1 Year</text:p>
          </table:table-cell>
          <table:table-cell office:value-type="float" office:value="47.96" table:style-name="ce1">
            <text:p>47.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AGPG-PS-TB</text:p>
          </table:table-cell>
          <table:table-cell office:value-type="string" table:style-name="ce1">
            <text:p>Commvault Cloud Air Gap Protect for Commvault, APJ, GCP Infrequent Tier</text:p>
          </table:table-cell>
          <table:table-cell office:value-type="string" table:style-name="ce1">
            <text:p>Commvault Cloud Air Gap Protect for Commvault, APJ, GCP Infrequent Tier, Per TB, List Price is Monthly Rate, Upfront Payment, Subscription - 1 Year</text:p>
          </table:table-cell>
          <table:table-cell office:value-type="float" office:value="19.649999999999999" table:style-name="ce1">
            <text:p>19.6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MCS-AC-TB</text:p>
          </table:table-cell>
          <table:table-cell office:value-type="string" table:style-name="ce1">
            <text:p>Commvault Cloud Air Gap Protect for Commvault, US &amp; Canada, Azure Cool Tier</text:p>
          </table:table-cell>
          <table:table-cell office:value-type="string" table:style-name="ce1">
            <text:p>Commvault Cloud Air Gap Protect for Commvault Cloud, US &amp; Canada, Azure Cool Tier, Per TB, Per Month, Upfront Payment, Subscription - 1 Year</text:p>
          </table:table-cell>
          <table:table-cell office:value-type="float" office:value="13.81" table:style-name="ce1">
            <text:p>13.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MCS-AH-TB</text:p>
          </table:table-cell>
          <table:table-cell office:value-type="string" table:style-name="ce1">
            <text:p>Commvault Cloud Air Gap Protect for Commvault, US &amp; Canada, Azure Hot Tier</text:p>
          </table:table-cell>
          <table:table-cell office:value-type="string" table:style-name="ce1">
            <text:p>Commvault Cloud Air Gap Protect for Commvault Cloud, US &amp; Canada, Azure Hot Tier, Per TB, Per Month, Upfront Payment, Subscription - 1 Year</text:p>
          </table:table-cell>
          <table:table-cell office:value-type="float" office:value="45.77" table:style-name="ce1">
            <text:p>45.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MCS-EC-TB</text:p>
          </table:table-cell>
          <table:table-cell office:value-type="string" table:style-name="ce1">
            <text:p>Commvault Cloud Air Gap Protect for Commvault, EMEA, Azure Cool Tier</text:p>
          </table:table-cell>
          <table:table-cell office:value-type="string" table:style-name="ce1">
            <text:p>Commvault Cloud Air Gap Protect for Commvault Cloud, EMEA, Azure Cool Tier, Per TB, Per Month, Upfront Payment, Subscription - 1 Year</text:p>
          </table:table-cell>
          <table:table-cell office:value-type="float" office:value="13.81" table:style-name="ce1">
            <text:p>13.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MCS-EH-TB</text:p>
          </table:table-cell>
          <table:table-cell office:value-type="string" table:style-name="ce1">
            <text:p>Commvault Cloud Air Gap Protect for Commvault, EMEA, Azure Hot Tier</text:p>
          </table:table-cell>
          <table:table-cell office:value-type="string" table:style-name="ce1">
            <text:p>Commvault Cloud Air Gap Protect for Commvault Cloud, EMEA, Azure Hot Tier, Per TB, Per Month, Upfront Payment, Subscription - 1 Year</text:p>
          </table:table-cell>
          <table:table-cell office:value-type="float" office:value="45.77" table:style-name="ce1">
            <text:p>45.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MCS-PC-TB</text:p>
          </table:table-cell>
          <table:table-cell office:value-type="string" table:style-name="ce1">
            <text:p>Commvault Cloud Air Gap Protect for Commvault, APJ, Azure Cool Tier</text:p>
          </table:table-cell>
          <table:table-cell office:value-type="string" table:style-name="ce1">
            <text:p>Commvault Cloud Air Gap Protect for Commvault Cloud, APJ, Azure Cool Tier, Per TB, Per Month, Upfront Payment, Subscription - 1 Year</text:p>
          </table:table-cell>
          <table:table-cell office:value-type="float" office:value="16.89" table:style-name="ce1">
            <text:p>16.8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MCS-PH-TB</text:p>
          </table:table-cell>
          <table:table-cell office:value-type="string" table:style-name="ce1">
            <text:p>Commvault Cloud Air Gap Protect for Commvault, APJ, Azure Hot Tier</text:p>
          </table:table-cell>
          <table:table-cell office:value-type="string" table:style-name="ce1">
            <text:p>Commvault Cloud Air Gap Protect for Commvault Cloud, APJ, Azure Hot Tier, Per TB, Per Month, Upfront Payment, Subscription - 1 Year</text:p>
          </table:table-cell>
          <table:table-cell office:value-type="float" office:value="57.09" table:style-name="ce1">
            <text:p>57.0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RRO-AC-TB</text:p>
          </table:table-cell>
          <table:table-cell office:value-type="string" table:style-name="ce1">
            <text:p>Commvault Cloud Air Gap Protect, US &amp; Canada, OCI Infrequent Access Tier</text:p>
          </table:table-cell>
          <table:table-cell office:value-type="string" table:style-name="ce1">
            <text:p>Commvault Cloud Air Gap Protect, US &amp; Canada, OCI Infrequent Access Tier, Per TB, Per Month, Upfront Payment, Subscription - 1 Year</text:p>
          </table:table-cell>
          <table:table-cell office:value-type="float" office:value="13.81" table:style-name="ce1">
            <text:p>13.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RRO-EC-TB</text:p>
          </table:table-cell>
          <table:table-cell office:value-type="string" table:style-name="ce1">
            <text:p>Commvault Cloud Air Gap Protect, EMEA, OCI Infrequent Access Tier</text:p>
          </table:table-cell>
          <table:table-cell office:value-type="string" table:style-name="ce1">
            <text:p>Commvault Cloud Air Gap Protect, EMEA, OCI Infrequent Access Tier, Per TB, Per Month, Upfront Payment, Subscription - 1 Year</text:p>
          </table:table-cell>
          <table:table-cell office:value-type="float" office:value="13.81" table:style-name="ce1">
            <text:p>13.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RRO-PC-TB</text:p>
          </table:table-cell>
          <table:table-cell office:value-type="string" table:style-name="ce1">
            <text:p>Commvault Cloud Air Gap Protect, APJ, OCI Infrequent Access Tier</text:p>
          </table:table-cell>
          <table:table-cell office:value-type="string" table:style-name="ce1">
            <text:p>Commvault Cloud Air Gap Protect, APJ, OCI Infrequent Access Tier, Subscription, Per TB, Per Month, Upfront Payment, Subscription - 1 Year</text:p>
          </table:table-cell>
          <table:table-cell office:value-type="float" office:value="16.89" table:style-name="ce1">
            <text:p>16.8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AP-TB</text:p>
          </table:table-cell>
          <table:table-cell office:value-type="string" table:style-name="ce1">
            <text:p>Commvault Cloud Air Gap Protect, US &amp; Canada, AWS Frequent Tier</text:p>
          </table:table-cell>
          <table:table-cell office:value-type="string" table:style-name="ce1">
            <text:p>Commvault Cloud Air Gap Protect, US &amp; Canada, AWS Frequent Tier, Per TB, List Price is Monthly Rate, Upfront Payment</text:p>
          </table:table-cell>
          <table:table-cell office:value-type="float" office:value="42.11" table:style-name="ce1">
            <text:p>42.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AP-TBO-NC</text:p>
          </table:table-cell>
          <table:table-cell office:value-type="string" table:style-name="ce1">
            <text:p>Commvault Cloud Air Gap Protect, US &amp; Canada, AWS Frequent Tier</text:p>
          </table:table-cell>
          <table:table-cell office:value-type="string" table:style-name="ce1">
            <text:p>Commvault Cloud Air Gap Protect, US &amp; Canada, AWS Frequent Tier, Per TB, List Price is Monthly Rate, Upfront Payment, Non Commit</text:p>
          </table:table-cell>
          <table:table-cell office:value-type="float" office:value="46.78" table:style-name="ce1">
            <text:p>46.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AS-TB</text:p>
          </table:table-cell>
          <table:table-cell office:value-type="string" table:style-name="ce1">
            <text:p>Commvault Cloud Air Gap Protect, US &amp; Canada, AWS Infrequent Tier</text:p>
          </table:table-cell>
          <table:table-cell office:value-type="string" table:style-name="ce1">
            <text:p>Commvault Cloud Air Gap Protect, US &amp; Canada, AWS Infrequent Tier, Per TB, List Price is Monthly Rate, Upfront Payment</text:p>
          </table:table-cell>
          <table:table-cell office:value-type="float" office:value="12.52" table:style-name="ce1">
            <text:p>12.5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AS-TBO-NC</text:p>
          </table:table-cell>
          <table:table-cell office:value-type="string" table:style-name="ce1">
            <text:p>Commvault Cloud Air Gap Protect, US &amp; Canada, AWS Infrequent Tier</text:p>
          </table:table-cell>
          <table:table-cell office:value-type="string" table:style-name="ce1">
            <text:p>Commvault Cloud Air Gap Protect, US &amp; Canada, AWS Infrequent Tier, Per TB, List Price is Monthly Rate, Upfront Payment, Non Commit</text:p>
          </table:table-cell>
          <table:table-cell office:value-type="float" office:value="13.92" table:style-name="ce1">
            <text:p>13.9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EP-TB</text:p>
          </table:table-cell>
          <table:table-cell office:value-type="string" table:style-name="ce1">
            <text:p>Commvault Cloud Air Gap Protect, EMEA, AWS Frequent Tier</text:p>
          </table:table-cell>
          <table:table-cell office:value-type="string" table:style-name="ce1">
            <text:p>Commvault Cloud Air Gap Protect, EMEA, AWS Frequent Tier, Per TB, List Price is Monthly Rate, Upfront Payment</text:p>
          </table:table-cell>
          <table:table-cell office:value-type="float" office:value="42.11" table:style-name="ce1">
            <text:p>42.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EP-TBO-NC</text:p>
          </table:table-cell>
          <table:table-cell office:value-type="string" table:style-name="ce1">
            <text:p>Commvault Cloud Air Gap Protect, EMEA, AWS Frequent Tier</text:p>
          </table:table-cell>
          <table:table-cell office:value-type="string" table:style-name="ce1">
            <text:p>Commvault Cloud Air Gap Protect, EMEA, AWS Frequent Tier, Per TB, List Price is Monthly Rate, Upfront Payment, Non Commit</text:p>
          </table:table-cell>
          <table:table-cell office:value-type="float" office:value="46.78" table:style-name="ce1">
            <text:p>46.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ES-TB</text:p>
          </table:table-cell>
          <table:table-cell office:value-type="string" table:style-name="ce1">
            <text:p>Commvault Cloud Air Gap Protect, EMEA, AWS Infrequent Tier</text:p>
          </table:table-cell>
          <table:table-cell office:value-type="string" table:style-name="ce1">
            <text:p>Commvault Cloud Air Gap Protect, EMEA, AWS Infrequent Tier, Per TB, List Price is Monthly Rate, Upfront Payment</text:p>
          </table:table-cell>
          <table:table-cell office:value-type="float" office:value="13.48" table:style-name="ce1">
            <text:p>13.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ES-TBO-NC</text:p>
          </table:table-cell>
          <table:table-cell office:value-type="string" table:style-name="ce1">
            <text:p>Commvault Cloud Air Gap Protect, EMEA, AWS Infrequent Tier</text:p>
          </table:table-cell>
          <table:table-cell office:value-type="string" table:style-name="ce1">
            <text:p>Commvault Cloud Air Gap Protect, EMEA, AWS Infrequent Tier, Per TB, List Price is Monthly Rate, Upfront Payment, Non Commit</text:p>
          </table:table-cell>
          <table:table-cell office:value-type="float" office:value="14.98" table:style-name="ce1">
            <text:p>14.9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PP-TB</text:p>
          </table:table-cell>
          <table:table-cell office:value-type="string" table:style-name="ce1">
            <text:p>Commvault Cloud Air Gap Protect, APJ, AWS Frequent Tier</text:p>
          </table:table-cell>
          <table:table-cell office:value-type="string" table:style-name="ce1">
            <text:p>Commvault Cloud Air Gap Protect, APJ, AWS Frequent Tier, Per TB, List Price is Monthly Rate, Upfront Payment</text:p>
          </table:table-cell>
          <table:table-cell office:value-type="float" office:value="47.96" table:style-name="ce1">
            <text:p>47.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PP-TBO-NC</text:p>
          </table:table-cell>
          <table:table-cell office:value-type="string" table:style-name="ce1">
            <text:p>Commvault Cloud Air Gap Protect, APJ, AWS Frequent Tier</text:p>
          </table:table-cell>
          <table:table-cell office:value-type="string" table:style-name="ce1">
            <text:p>Commvault Cloud Air Gap Protect, APJ, AWS Frequent Tier, Per TB, List Price is Monthly Rate, Upfront Payment, Non Commit</text:p>
          </table:table-cell>
          <table:table-cell office:value-type="float" office:value="53.3" table:style-name="ce1">
            <text:p>53.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PS-TB</text:p>
          </table:table-cell>
          <table:table-cell office:value-type="string" table:style-name="ce1">
            <text:p>Commvault Cloud Air Gap Protect, APJ, AWS Infrequent Tier</text:p>
          </table:table-cell>
          <table:table-cell office:value-type="string" table:style-name="ce1">
            <text:p>Commvault Cloud Air Gap Protect, APJ, AWS Infrequent Tier, Per TB, List Price is Monthly Rate, Upfront Payment</text:p>
          </table:table-cell>
          <table:table-cell office:value-type="float" office:value="15.37" table:style-name="ce1">
            <text:p>15.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A-PS-TBO-NC</text:p>
          </table:table-cell>
          <table:table-cell office:value-type="string" table:style-name="ce1">
            <text:p>Commvault Cloud Air Gap Protect, APJ, AWS Infrequent Tier</text:p>
          </table:table-cell>
          <table:table-cell office:value-type="string" table:style-name="ce1">
            <text:p>Commvault Cloud Air Gap Protect, APJ, AWS Infrequent Tier, Per TB, List Price is Monthly Rate, Upfront Payment, Non Commit</text:p>
          </table:table-cell>
          <table:table-cell office:value-type="float" office:value="17.079999999999998" table:style-name="ce1">
            <text:p>17.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AP-TB</text:p>
          </table:table-cell>
          <table:table-cell office:value-type="string" table:style-name="ce1">
            <text:p>Commvault Cloud Air Gap Protect, US &amp; Canada, GCP Frequent Tier</text:p>
          </table:table-cell>
          <table:table-cell office:value-type="string" table:style-name="ce1">
            <text:p>Commvault Cloud Air Gap Protect, US &amp; Canada, GCP Frequent Tier, Per TB, List Price is Monthly Rate, Upfront Payment, Subscription - 1 Year</text:p>
          </table:table-cell>
          <table:table-cell office:value-type="float" office:value="42.11" table:style-name="ce1">
            <text:p>42.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AP-TBO-NC</text:p>
          </table:table-cell>
          <table:table-cell office:value-type="string" table:style-name="ce1">
            <text:p>Commvault Cloud Air Gap Protect, US &amp; Canada, GCP Frequent Tier</text:p>
          </table:table-cell>
          <table:table-cell office:value-type="string" table:style-name="ce1">
            <text:p>Commvault Cloud Air Gap Protect, US &amp; Canada, GCP Frequent Tier, Per TB, List Price is Monthly Rate, Non Commit</text:p>
          </table:table-cell>
          <table:table-cell office:value-type="float" office:value="46.78" table:style-name="ce1">
            <text:p>46.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AS-TB</text:p>
          </table:table-cell>
          <table:table-cell office:value-type="string" table:style-name="ce1">
            <text:p>Commvault Cloud Air Gap Protect, US &amp; Canada, GCP Infrequent Tier</text:p>
          </table:table-cell>
          <table:table-cell office:value-type="string" table:style-name="ce1">
            <text:p>Commvault Cloud Air Gap Protect, US &amp; Canada, GCP Infrequent Tier, Per TB, List Price is Monthly Rate, Upfront Payment, Subscription - 1 Year</text:p>
          </table:table-cell>
          <table:table-cell office:value-type="float" office:value="18.11" table:style-name="ce1">
            <text:p>18.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AS-TBO-NC</text:p>
          </table:table-cell>
          <table:table-cell office:value-type="string" table:style-name="ce1">
            <text:p>Commvault Cloud Air Gap Protect, US &amp; Canada, GCP Infrequent Tier</text:p>
          </table:table-cell>
          <table:table-cell office:value-type="string" table:style-name="ce1">
            <text:p>Commvault Cloud Air Gap Protect, US &amp; Canada, GCP Infrequent Tier, Per TB, List Price is Monthly Rate, Non Commit</text:p>
          </table:table-cell>
          <table:table-cell office:value-type="float" office:value="20.12" table:style-name="ce1">
            <text:p>20.1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EP-TB</text:p>
          </table:table-cell>
          <table:table-cell office:value-type="string" table:style-name="ce1">
            <text:p>Commvault Cloud Air Gap Protect, EMEA, GCP Frequent Tier</text:p>
          </table:table-cell>
          <table:table-cell office:value-type="string" table:style-name="ce1">
            <text:p>Commvault Cloud Air Gap Protect, EMEA, GCP Frequent Tier, Per TB, List Price is Monthly Rate, Upfront Payment, Subscription - 1 Year</text:p>
          </table:table-cell>
          <table:table-cell office:value-type="float" office:value="47.96" table:style-name="ce1">
            <text:p>47.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EP-TBO-NC</text:p>
          </table:table-cell>
          <table:table-cell office:value-type="string" table:style-name="ce1">
            <text:p>Commvault Cloud Air Gap Protect, EMEA, GCP Frequent Tier</text:p>
          </table:table-cell>
          <table:table-cell office:value-type="string" table:style-name="ce1">
            <text:p>Commvault Cloud Air Gap Protect, EMEA, GCP Frequent Tier, Per TB, List Price is Monthly Rate, Non Commit</text:p>
          </table:table-cell>
          <table:table-cell office:value-type="float" office:value="53.3" table:style-name="ce1">
            <text:p>53.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ES-TB</text:p>
          </table:table-cell>
          <table:table-cell office:value-type="string" table:style-name="ce1">
            <text:p>Commvault Cloud Air Gap Protect, EMEA, GCP Infrequent Tier</text:p>
          </table:table-cell>
          <table:table-cell office:value-type="string" table:style-name="ce1">
            <text:p>Commvault Cloud Air Gap Protect, EMEA, GCP Infrequent Tier, Per TB, List Price is Monthly Rate, Upfront Payment, Subscription - 1 Year</text:p>
          </table:table-cell>
          <table:table-cell office:value-type="float" office:value="18.88" table:style-name="ce1">
            <text:p>18.8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ES-TBO-NC</text:p>
          </table:table-cell>
          <table:table-cell office:value-type="string" table:style-name="ce1">
            <text:p>Commvault Cloud Air Gap Protect, EMEA, GCP Infrequent Tier</text:p>
          </table:table-cell>
          <table:table-cell office:value-type="string" table:style-name="ce1">
            <text:p>Commvault Cloud Air Gap Protect, EMEA, GCP Infrequent Tier, Per TB, List Price is Monthly Rate, Non Commit</text:p>
          </table:table-cell>
          <table:table-cell office:value-type="float" office:value="20.97" table:style-name="ce1">
            <text:p>20.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PP-TB</text:p>
          </table:table-cell>
          <table:table-cell office:value-type="string" table:style-name="ce1">
            <text:p>Commvault Cloud Air Gap Protect, APJ, GCP Frequent Tier</text:p>
          </table:table-cell>
          <table:table-cell office:value-type="string" table:style-name="ce1">
            <text:p>Commvault Cloud Air Gap Protect, APJ, GCP Frequent Tier, Per TB, List Price is Monthly Rate, Upfront Payment, Subscription - 1 Year</text:p>
          </table:table-cell>
          <table:table-cell office:value-type="float" office:value="47.96" table:style-name="ce1">
            <text:p>47.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PP-TBO-NC</text:p>
          </table:table-cell>
          <table:table-cell office:value-type="string" table:style-name="ce1">
            <text:p>Commvault Cloud Air Gap Protect, APJ, GCP Frequent Tier</text:p>
          </table:table-cell>
          <table:table-cell office:value-type="string" table:style-name="ce1">
            <text:p>Commvault Cloud Air Gap Protect, APJ, GCP Frequent Tier, Per TB, List Price is Monthly Rate, Non Commit</text:p>
          </table:table-cell>
          <table:table-cell office:value-type="float" office:value="53.3" table:style-name="ce1">
            <text:p>53.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PS-TB</text:p>
          </table:table-cell>
          <table:table-cell office:value-type="string" table:style-name="ce1">
            <text:p>Commvault Cloud Air Gap Protect, APJ, GCP Infrequent Tier</text:p>
          </table:table-cell>
          <table:table-cell office:value-type="string" table:style-name="ce1">
            <text:p>Commvault Cloud Air Gap Protect, APJ, GCP Infrequent Tier, Per TB, List Price is Monthly Rate, Upfront Payment, Subscription - 1 Year</text:p>
          </table:table-cell>
          <table:table-cell office:value-type="float" office:value="19.649999999999999" table:style-name="ce1">
            <text:p>19.6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GPG-PS-TBO-NC</text:p>
          </table:table-cell>
          <table:table-cell office:value-type="string" table:style-name="ce1">
            <text:p>Commvault Cloud Air Gap Protect, APJ, GCP Infrequent Tier</text:p>
          </table:table-cell>
          <table:table-cell office:value-type="string" table:style-name="ce1">
            <text:p>Commvault Cloud Air Gap Protect, APJ, GCP Infrequent Tier, Per TB, List Price is Monthly Rate, Non Commit</text:p>
          </table:table-cell>
          <table:table-cell office:value-type="float" office:value="21.83" table:style-name="ce1">
            <text:p>21.8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BSI-TB</text:p>
          </table:table-cell>
          <table:table-cell office:value-type="string" table:style-name="ce1">
            <text:p>Commvault Cloud Integration with Microsoft 365 Backup Storage</text:p>
          </table:table-cell>
          <table:table-cell office:value-type="string" table:style-name="ce1">
            <text:p>Commvault Cloud Integration with Microsoft 365 Backup Storage, Per Terabyte, List Price is Monthly Rate, Upfront Payment : Subscription - 1 Year</text:p>
          </table:table-cell>
          <table:table-cell office:value-type="float" office:value="118.35" table:style-name="ce1">
            <text:p>118.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BSI-TBO</text:p>
          </table:table-cell>
          <table:table-cell office:value-type="string" table:style-name="ce1">
            <text:p>Commvault Cloud Integration with Microsoft 365 Backup Storage</text:p>
          </table:table-cell>
          <table:table-cell office:value-type="string" table:style-name="ce1">
            <text:p>Commvault Cloud Integration with Microsoft 365 Backup Storage, Per Terabyte, List Price is Monthly Rate, Upfront Payment, Overage</text:p>
          </table:table-cell>
          <table:table-cell office:value-type="float" office:value="118.35" table:style-name="ce1">
            <text:p>118.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BSI-TBO-NC</text:p>
          </table:table-cell>
          <table:table-cell office:value-type="string" table:style-name="ce1">
            <text:p>Commvault Cloud Integration with Microsoft 365 Backup Storage</text:p>
          </table:table-cell>
          <table:table-cell office:value-type="string" table:style-name="ce1">
            <text:p>Commvault Cloud Integration with Microsoft 365 Backup Storage, Per Terabyte, List Price is Monthly Rate, Upfront Payment, Non-Commit</text:p>
          </table:table-cell>
          <table:table-cell office:value-type="float" office:value="131.5" table:style-name="ce1">
            <text:p>131.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AC-TB</text:p>
          </table:table-cell>
          <table:table-cell office:value-type="string" table:style-name="ce1">
            <text:p>Commvault Cloud Air Gap Protect, US &amp; Canada, Azure Cool Tier</text:p>
          </table:table-cell>
          <table:table-cell office:value-type="string" table:style-name="ce1">
            <text:p>Commvault Cloud Air Gap Protect, US &amp; Canada, Azure Cool Tier, Per TB, Per Month, Upfront Payment, Subscription - 1 Year</text:p>
          </table:table-cell>
          <table:table-cell office:value-type="float" office:value="13.81" table:style-name="ce1">
            <text:p>13.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AC-TBO-NC</text:p>
          </table:table-cell>
          <table:table-cell office:value-type="string" table:style-name="ce1">
            <text:p>Commvault Cloud Air Gap Protect, US &amp; Canada, Azure Cool Tier</text:p>
          </table:table-cell>
          <table:table-cell office:value-type="string" table:style-name="ce1">
            <text:p>Commvault Cloud Air Gap Protect, US &amp; Canada, Azure Cool Tier, Non-Commit, Monthly Rate</text:p>
          </table:table-cell>
          <table:table-cell office:value-type="float" office:value="14" table:style-name="ce1">
            <text:p>1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AH-TB</text:p>
          </table:table-cell>
          <table:table-cell office:value-type="string" table:style-name="ce1">
            <text:p>Commvault Cloud Air Gap Protect, US &amp; Canada, Azure Hot Tier</text:p>
          </table:table-cell>
          <table:table-cell office:value-type="string" table:style-name="ce1">
            <text:p>Commvault Cloud Air Gap Protect, US &amp; Canada, Azure Hot Tier, Per TB, Per Month, Upfront Payment, Subscription - 1 Year</text:p>
          </table:table-cell>
          <table:table-cell office:value-type="float" office:value="45.77" table:style-name="ce1">
            <text:p>45.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AH-TBO-NC</text:p>
          </table:table-cell>
          <table:table-cell office:value-type="string" table:style-name="ce1">
            <text:p>Commvault Cloud Air Gap Protect, US &amp; Canada, Azure Hot Tier</text:p>
          </table:table-cell>
          <table:table-cell office:value-type="string" table:style-name="ce1">
            <text:p>Commvault Cloud Air Gap Protect, US &amp; Canada, Azure Hot Tier, Non-Commit, Monthly Rate</text:p>
          </table:table-cell>
          <table:table-cell office:value-type="float" office:value="50.85" table:style-name="ce1">
            <text:p>50.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EC-TB</text:p>
          </table:table-cell>
          <table:table-cell office:value-type="string" table:style-name="ce1">
            <text:p>Commvault Cloud Air Gap Protect, EMEA, Azure Cool Tier</text:p>
          </table:table-cell>
          <table:table-cell office:value-type="string" table:style-name="ce1">
            <text:p>Commvault Cloud Air Gap Protect, EMEA, Azure Cool Tier, Per TB, Per Month, Upfront Payment, Subscription - 1 Year</text:p>
          </table:table-cell>
          <table:table-cell office:value-type="float" office:value="13.81" table:style-name="ce1">
            <text:p>13.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EC-TBO-NC</text:p>
          </table:table-cell>
          <table:table-cell office:value-type="string" table:style-name="ce1">
            <text:p>Commvault Cloud Air Gap Protect, EMEA, Azure Cool Tier</text:p>
          </table:table-cell>
          <table:table-cell office:value-type="string" table:style-name="ce1">
            <text:p>Commvault Cloud Air Gap Protect, EMEA, Azure Cool Tier, Non-Commit, Monthly Rate</text:p>
          </table:table-cell>
          <table:table-cell office:value-type="float" office:value="15.35" table:style-name="ce1">
            <text:p>15.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TERABYTE</text:p>
          </table:table-cell>
          <table:table-cell table:style-name="ce1"/>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EH-TB</text:p>
          </table:table-cell>
          <table:table-cell office:value-type="string" table:style-name="ce1">
            <text:p>Commvault Cloud Air Gap Protect, EMEA, Azure Hot Tier</text:p>
          </table:table-cell>
          <table:table-cell office:value-type="string" table:style-name="ce1">
            <text:p>Commvault Cloud Air Gap Protect, EMEA, Azure Hot Tier, Per TB, Per Month, Upfront Payment, Subscription - 1 Year</text:p>
          </table:table-cell>
          <table:table-cell office:value-type="float" office:value="45.77" table:style-name="ce1">
            <text:p>45.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EH-TBO-NC</text:p>
          </table:table-cell>
          <table:table-cell office:value-type="string" table:style-name="ce1">
            <text:p>Commvault Cloud Air Gap Protect, EMEA, Azure Hot Tier</text:p>
          </table:table-cell>
          <table:table-cell office:value-type="string" table:style-name="ce1">
            <text:p>Commvault Cloud Air Gap Protect, EMEA, Azure Hot Tier, Non-Commit, Monthly Rate</text:p>
          </table:table-cell>
          <table:table-cell office:value-type="float" office:value="50.85" table:style-name="ce1">
            <text:p>50.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PC-TB</text:p>
          </table:table-cell>
          <table:table-cell office:value-type="string" table:style-name="ce1">
            <text:p>Commvault Cloud Air Gap Protect, APJ, Azure Cool Tier</text:p>
          </table:table-cell>
          <table:table-cell office:value-type="string" table:style-name="ce1">
            <text:p>Commvault Cloud Air Gap Protect, APJ, Azure Cool Tier, Per TB, Per Month, Upfront Payment, Subscription - 1 Year</text:p>
          </table:table-cell>
          <table:table-cell office:value-type="float" office:value="16.89" table:style-name="ce1">
            <text:p>16.8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PC-TBO-NC</text:p>
          </table:table-cell>
          <table:table-cell office:value-type="string" table:style-name="ce1">
            <text:p>Commvault Cloud Air Gap Protect, APJ, Azure Cool Tier</text:p>
          </table:table-cell>
          <table:table-cell office:value-type="string" table:style-name="ce1">
            <text:p>Commvault Cloud Air Gap Protect, APJ, Azure Cool Tier, Non-Commit, Monthly Rate</text:p>
          </table:table-cell>
          <table:table-cell office:value-type="float" office:value="18.75" table:style-name="ce1">
            <text:p>18.7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PH-TB</text:p>
          </table:table-cell>
          <table:table-cell office:value-type="string" table:style-name="ce1">
            <text:p>Commvault Cloud Air Gap Protect, APJ, Azure Hot Tier</text:p>
          </table:table-cell>
          <table:table-cell office:value-type="string" table:style-name="ce1">
            <text:p>Commvault Cloud Air Gap Protect, APJ, Azure Hot Tier, Per TB, Per Month, Upfront Payment, Subscription - 1 Year</text:p>
          </table:table-cell>
          <table:table-cell office:value-type="float" office:value="57.09" table:style-name="ce1">
            <text:p>57.0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CS-PH-TBO-NC</text:p>
          </table:table-cell>
          <table:table-cell office:value-type="string" table:style-name="ce1">
            <text:p>Commvault Cloud Air Gap Protect, APJ, Azure Hot Tier</text:p>
          </table:table-cell>
          <table:table-cell office:value-type="string" table:style-name="ce1">
            <text:p>Commvault Cloud Air Gap Protect, APJ, Azure Hot Tier, Non-Commit, Monthly Rate</text:p>
          </table:table-cell>
          <table:table-cell office:value-type="float" office:value="66.569999999999993" table:style-name="ce1">
            <text:p>66.5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AC-TB</text:p>
          </table:table-cell>
          <table:table-cell office:value-type="string" table:style-name="ce1">
            <text:p>Commvault Cloud Air Gap Protect, US &amp; Canada, OCI Infrequent Access Tier</text:p>
          </table:table-cell>
          <table:table-cell office:value-type="string" table:style-name="ce1">
            <text:p>Commvault Cloud Air Gap Protect, US &amp; Canada, OCI Infrequent Access Tier, Per TB, Per Month, Upfront Payment, Subscription - 1 Year</text:p>
          </table:table-cell>
          <table:table-cell office:value-type="float" office:value="13.81" table:style-name="ce1">
            <text:p>13.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AC-TBO-NC</text:p>
          </table:table-cell>
          <table:table-cell office:value-type="string" table:style-name="ce1">
            <text:p>Commvault Cloud Air Gap Protect, US &amp; Canada, OCI Infrequent Access Tier</text:p>
          </table:table-cell>
          <table:table-cell office:value-type="string" table:style-name="ce1">
            <text:p>Commvault Cloud Air Gap Protect, US &amp; Canada, OCI Infrequent Access Tier, Non-Commit, Monthly Rate</text:p>
          </table:table-cell>
          <table:table-cell office:value-type="float" office:value="14" table:style-name="ce1">
            <text:p>1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AH-TB</text:p>
          </table:table-cell>
          <table:table-cell office:value-type="string" table:style-name="ce1">
            <text:p>Commvault Cloud Air Gap Protect, US &amp; Canada, OCI Standard Tier</text:p>
          </table:table-cell>
          <table:table-cell office:value-type="string" table:style-name="ce1">
            <text:p>Commvault Cloud Air Gap Protect, US &amp; Canada, OCI Standard Tier, Per TB, Per Month, Upfront Payment, Subscription - 1 Year</text:p>
          </table:table-cell>
          <table:table-cell office:value-type="float" office:value="45.77" table:style-name="ce1">
            <text:p>45.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AH-TBO-NC</text:p>
          </table:table-cell>
          <table:table-cell office:value-type="string" table:style-name="ce1">
            <text:p>Commvault Cloud Air Gap Protect, US &amp; Canada, OCI Standard Tier</text:p>
          </table:table-cell>
          <table:table-cell office:value-type="string" table:style-name="ce1">
            <text:p>Commvault Cloud Air Gap Protect, US &amp; Canada, OCI Standard Tier, Non-Commit, Monthly Rate</text:p>
          </table:table-cell>
          <table:table-cell office:value-type="float" office:value="50.85" table:style-name="ce1">
            <text:p>50.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EC-TB</text:p>
          </table:table-cell>
          <table:table-cell office:value-type="string" table:style-name="ce1">
            <text:p>Commvault Cloud Air Gap Protect, EMEA, OCI Infrequent Access Tier</text:p>
          </table:table-cell>
          <table:table-cell office:value-type="string" table:style-name="ce1">
            <text:p>Commvault Cloud Air Gap Protect, EMEA, OCI Infrequent Access Tier, Subscription, per TB, Per Month, Upfront Payment, Subscription - 1 Year</text:p>
          </table:table-cell>
          <table:table-cell office:value-type="float" office:value="13.81" table:style-name="ce1">
            <text:p>13.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EC-TBO-NC</text:p>
          </table:table-cell>
          <table:table-cell office:value-type="string" table:style-name="ce1">
            <text:p>Commvault Cloud Air Gap Protect, EMEA, OCI Infrequent Access Tier</text:p>
          </table:table-cell>
          <table:table-cell office:value-type="string" table:style-name="ce1">
            <text:p>Commvault Cloud Air Gap Protect, EMEA, OCI Infrequent Access Tier, Non-Commit, Monthly Rate</text:p>
          </table:table-cell>
          <table:table-cell office:value-type="float" office:value="15.35" table:style-name="ce1">
            <text:p>15.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EH-TB</text:p>
          </table:table-cell>
          <table:table-cell office:value-type="string" table:style-name="ce1">
            <text:p>Commvault Cloud Air Gap Protect, EMEA, OCI Standard Tier</text:p>
          </table:table-cell>
          <table:table-cell office:value-type="string" table:style-name="ce1">
            <text:p>Commvault Cloud Air Gap Protect, EMEA, OCI Standard Tier, Subscription, Per TB, Per Month, Upfront Payment, Subscription - 1 Year</text:p>
          </table:table-cell>
          <table:table-cell office:value-type="float" office:value="45.77" table:style-name="ce1">
            <text:p>45.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EH-TBO-NC</text:p>
          </table:table-cell>
          <table:table-cell office:value-type="string" table:style-name="ce1">
            <text:p>Commvault Cloud Air Gap Protect, EMEA, OCI Standard Tier</text:p>
          </table:table-cell>
          <table:table-cell office:value-type="string" table:style-name="ce1">
            <text:p>Commvault Cloud Air Gap Protect, EMEA, OCI Standard Tier, Non-Commit, Monthly Rate</text:p>
          </table:table-cell>
          <table:table-cell office:value-type="float" office:value="50.85" table:style-name="ce1">
            <text:p>50.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PC-TB</text:p>
          </table:table-cell>
          <table:table-cell office:value-type="string" table:style-name="ce1">
            <text:p>Commvault Cloud Air Gap Protect, APJ, OCI Infrequent Access Tier</text:p>
          </table:table-cell>
          <table:table-cell office:value-type="string" table:style-name="ce1">
            <text:p>Commvault Cloud Air Gap Protect, APJ, OCI Infrequent Access Tier, Subscription, Per TB, Per Month, Upfront Payment, Subscription - 1 Year</text:p>
          </table:table-cell>
          <table:table-cell office:value-type="float" office:value="16.89" table:style-name="ce1">
            <text:p>16.8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PC-TBO-NC</text:p>
          </table:table-cell>
          <table:table-cell office:value-type="string" table:style-name="ce1">
            <text:p>Commvault Cloud Air Gap Protect, APJ, OCI Infrequent Access Tier</text:p>
          </table:table-cell>
          <table:table-cell office:value-type="string" table:style-name="ce1">
            <text:p>Commvault Cloud Air Gap Protect, APJ, OCI Infrequent Access Tier, Non-Commit, Monthly Rate</text:p>
          </table:table-cell>
          <table:table-cell office:value-type="float" office:value="18.75" table:style-name="ce1">
            <text:p>18.7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PH-TB</text:p>
          </table:table-cell>
          <table:table-cell office:value-type="string" table:style-name="ce1">
            <text:p>Commvault Cloud Air Gap Protect, APJ, OCI Standard Tier</text:p>
          </table:table-cell>
          <table:table-cell office:value-type="string" table:style-name="ce1">
            <text:p>Commvault Cloud Air Gap Protect, APJ, OCI Standard Tier, Subscription, Per TB, Per Month, Upfront Payment, Subscription - 1 Year</text:p>
          </table:table-cell>
          <table:table-cell office:value-type="float" office:value="57.09" table:style-name="ce1">
            <text:p>57.0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RRO-PH-TBO-NC</text:p>
          </table:table-cell>
          <table:table-cell office:value-type="string" table:style-name="ce1">
            <text:p>Commvault Cloud Air Gap Protect, APJ, OCI Standard Tier</text:p>
          </table:table-cell>
          <table:table-cell office:value-type="string" table:style-name="ce1">
            <text:p>Commvault Cloud Air Gap Protect, APJ, OCI Standard Tier, Non-Commit, Monthly Rate</text:p>
          </table:table-cell>
          <table:table-cell office:value-type="float" office:value="66.569999999999993" table:style-name="ce1">
            <text:p>66.5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STREXP-TB</text:p>
          </table:table-cell>
          <table:table-cell office:value-type="string" table:style-name="ce1">
            <text:p>Commvault Cloud Storage for SaaS Apps</text:p>
          </table:table-cell>
          <table:table-cell office:value-type="string" table:style-name="ce1">
            <text:p>Commvault Cloud Storage for SaaS Apps, Per Terabyte Upfront Payment : Subscription - 1 Year</text:p>
          </table:table-cell>
          <table:table-cell office:value-type="float" office:value="31.55" table:style-name="ce1">
            <text:p>31.5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 table:style-name="ce1">
            <text:p>1</text:p>
          </table:table-cell>
          <table:table-cell office:value-type="string" table:style-name="ce1">
            <text:p>SaaS STORAG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DE-USR</text:p>
          </table:table-cell>
          <table:table-cell office:value-type="string" table:style-name="ce1">
            <text:p>Commvault Cloud Backup &amp; Recovery SaaS for Active Directory Enterprise, Per User</text:p>
          </table:table-cell>
          <table:table-cell office:value-type="string" table:style-name="ce1">
            <text:p>Commvault Cloud Backup &amp; Recovery SaaS for Active Directory Enterprise, Per User, List Price is Monthly Rate, Upfront Payment</text:p>
          </table:table-cell>
          <table:table-cell office:value-type="float" office:value="0.96" table:style-name="ce1">
            <text:p>0.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DE-USRO</text:p>
          </table:table-cell>
          <table:table-cell office:value-type="string" table:style-name="ce1">
            <text:p>Commvault Cloud Backup &amp; Recovery SaaS for Active Directory Enterprise, Per User</text:p>
          </table:table-cell>
          <table:table-cell office:value-type="string" table:style-name="ce1">
            <text:p>Commvault Cloud Backup &amp; Recovery SaaS for Active Directory Enterprise, Per User, List Price is Monthly Rate, Overage</text:p>
          </table:table-cell>
          <table:table-cell office:value-type="float" office:value="0.96" table:style-name="ce1">
            <text:p>0.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DE-USRO-NC</text:p>
          </table:table-cell>
          <table:table-cell office:value-type="string" table:style-name="ce1">
            <text:p>Commvault Cloud Backup &amp; Recovery SaaS for Active Directory Enterprise, Per User</text:p>
          </table:table-cell>
          <table:table-cell office:value-type="string" table:style-name="ce1">
            <text:p>Commvault Cloud Backup &amp; Recovery SaaS for Active Directory Enterprise, Per User, List Price is Monthly Rate, Non Commit</text:p>
          </table:table-cell>
          <table:table-cell office:value-type="float" office:value="1.07" table:style-name="ce1">
            <text:p>1.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D-USR</text:p>
          </table:table-cell>
          <table:table-cell office:value-type="string" table:style-name="ce1">
            <text:p>Commvault Cloud Backup &amp; Recovery SaaS for Active Directory</text:p>
          </table:table-cell>
          <table:table-cell office:value-type="string" table:style-name="ce1">
            <text:p>Commvault Cloud Backup &amp; Recovery SaaS for Active Directory, Per User, List Price is Monthly Rate Upfront Payment : Subscription - 1 Year</text:p>
          </table:table-cell>
          <table:table-cell office:value-type="float" office:value="0.57999999999999996" table:style-name="ce1">
            <text:p>0.5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D-USRO</text:p>
          </table:table-cell>
          <table:table-cell office:value-type="string" table:style-name="ce1">
            <text:p>Commvault Cloud Backup &amp; Recovery SaaS for Active Directory</text:p>
          </table:table-cell>
          <table:table-cell office:value-type="string" table:style-name="ce1">
            <text:p>Commvault Cloud Backup &amp; Recovery SaaS for Active Directory, Per User, List Price is Monthly Rate, Overage</text:p>
          </table:table-cell>
          <table:table-cell office:value-type="float" office:value="0.57999999999999996" table:style-name="ce1">
            <text:p>0.5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AD-USRO-NC</text:p>
          </table:table-cell>
          <table:table-cell office:value-type="string" table:style-name="ce1">
            <text:p>Commvault Cloud Backup &amp; Recovery SaaS for Active Directory</text:p>
          </table:table-cell>
          <table:table-cell office:value-type="string" table:style-name="ce1">
            <text:p>Commvault Cloud Backup &amp; Recovery SaaS for Active Directory, Per User, List Price is Monthly Rate, Non Commit</text:p>
          </table:table-cell>
          <table:table-cell office:value-type="float" office:value="0.65" table:style-name="ce1">
            <text:p>0.6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BKRC-VM10</text:p>
          </table:table-cell>
          <table:table-cell office:value-type="string" table:style-name="ce1">
            <text:p>Commvault Cloud Backup &amp; Recovery SaaS for VM</text:p>
          </table:table-cell>
          <table:table-cell office:value-type="string" table:style-name="ce1">
            <text:p>Commvault Cloud Backup &amp; Recovery SaaS for VM, Per VM 10 Pack, List Price is Monthly Rate, Upfront Payment : Subscription - 1 Year</text:p>
          </table:table-cell>
          <table:table-cell office:value-type="float" office:value="78.97" table:style-name="ce1">
            <text:p>78.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BKRC-VM10O</text:p>
          </table:table-cell>
          <table:table-cell office:value-type="string" table:style-name="ce1">
            <text:p>Commvault Cloud Backup &amp; Recovery SaaS for VM</text:p>
          </table:table-cell>
          <table:table-cell office:value-type="string" table:style-name="ce1">
            <text:p>Commvault Cloud Backup &amp; Recovery SaaS for VM, Per VM 10 Pack, List Price is Monthly Rate, Overage</text:p>
          </table:table-cell>
          <table:table-cell office:value-type="float" office:value="78.97" table:style-name="ce1">
            <text:p>78.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BKRC-VM10O-NC</text:p>
          </table:table-cell>
          <table:table-cell office:value-type="string" table:style-name="ce1">
            <text:p>Commvault Cloud Backup &amp; Recovery SaaS for VM</text:p>
          </table:table-cell>
          <table:table-cell office:value-type="string" table:style-name="ce1">
            <text:p>Commvault Cloud Backup &amp; Recovery SaaS for VM, Per VM 10 Pack, List Price is Monthly Rate, Non Commit</text:p>
          </table:table-cell>
          <table:table-cell office:value-type="float" office:value="87.74" table:style-name="ce1">
            <text:p>87.7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0" table:style-name="ce1">
            <text:p>10</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CAS-INS</text:p>
          </table:table-cell>
          <table:table-cell office:value-type="string" table:style-name="ce1">
            <text:p>Commvault Cloud Rewind SaaS, Per Instance</text:p>
          </table:table-cell>
          <table:table-cell office:value-type="string" table:style-name="ce1">
            <text:p>Commvault Cloud Rewind SaaS, Per Instance, List Price is Monthly Rate Upfront Payment : Subscription - 1 Year</text:p>
          </table:table-cell>
          <table:table-cell office:value-type="float" office:value="26.97" table:style-name="ce1">
            <text:p>26.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CAS-INS-1D</text:p>
          </table:table-cell>
          <table:table-cell office:value-type="string" table:style-name="ce1">
            <text:p>Commvault Cloud Rewind SaaS, Per Instance</text:p>
          </table:table-cell>
          <table:table-cell office:value-type="string" table:style-name="ce1">
            <text:p>Commvault Cloud Rewind SaaS, Per Instance, List Price is Daily Rate, Utility</text:p>
          </table:table-cell>
          <table:table-cell office:value-type="float" office:value="0.93" table:style-name="ce1">
            <text:p>0.9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CAS-INS-NC</text:p>
          </table:table-cell>
          <table:table-cell office:value-type="string" table:style-name="ce1">
            <text:p>Commvault Cloud Rewind SaaS, Per Instance</text:p>
          </table:table-cell>
          <table:table-cell office:value-type="string" table:style-name="ce1">
            <text:p>Commvault Cloud Rewind SaaS, Per Instance, List Price is Monthly Rate, Utility - 1 Month</text:p>
          </table:table-cell>
          <table:table-cell office:value-type="float" office:value="29.96" table:style-name="ce1">
            <text:p>29.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OPERATING INSTANC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CLNRM-10TB</text:p>
          </table:table-cell>
          <table:table-cell office:value-type="string" table:style-name="ce1">
            <text:p>Commvault Cloud Clean Room Recovery SaaS</text:p>
          </table:table-cell>
          <table:table-cell office:value-type="string" table:style-name="ce1">
            <text:p>Commvault Cloud Clean Room Recovery SaaS, Includes Control Plane Recovery and Entitlement to use Recovery Group functionality, Per 10TB Increments, List Price is Monthly Rate, Upfront Payment : Subscription - 1 Year</text:p>
          </table:table-cell>
          <table:table-cell office:value-type="float" office:value="1225.0999999999999" table:style-name="ce1">
            <text:p>1225.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0" table:style-name="ce1">
            <text:p>10</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CLNRM-10TBO</text:p>
          </table:table-cell>
          <table:table-cell office:value-type="string" table:style-name="ce1">
            <text:p>Commvault Cloud Clean Room Recovery SaaS</text:p>
          </table:table-cell>
          <table:table-cell office:value-type="string" table:style-name="ce1">
            <text:p>Commvault Cloud Clean Room Recovery SaaS, Includes Control Plane Recovery and Entitlement to use Recovery Group functionality, Per 10TB Increments, List Price is Monthly Rate, Overage</text:p>
          </table:table-cell>
          <table:table-cell office:value-type="float" office:value="1225.0999999999999" table:style-name="ce1">
            <text:p>1225.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0" table:style-name="ce1">
            <text:p>10</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CLNRM-10TBO-NC</text:p>
          </table:table-cell>
          <table:table-cell office:value-type="string" table:style-name="ce1">
            <text:p>Commvault Cloud Clean Room Recovery SaaS</text:p>
          </table:table-cell>
          <table:table-cell office:value-type="string" table:style-name="ce1">
            <text:p>Commvault Cloud Clean Room Recovery SaaS, Includes Control Plane Recovery and Entitlement to use Recovery Group functionality, Per 10TB Increments, List Price is Monthly Rate, Non-Commit</text:p>
          </table:table-cell>
          <table:table-cell office:value-type="float" office:value="1361.24" table:style-name="ce1">
            <text:p>1361.2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TERABYTE</text:p>
          </table:table-cell>
          <table:table-cell office:value-type="float" office:value="10" table:style-name="ce1">
            <text:p>10</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365-USR</text:p>
          </table:table-cell>
          <table:table-cell office:value-type="string" table:style-name="ce1">
            <text:p>Commvault Cloud Backup &amp; Recovery SaaS for Microsoft Dynamics 365</text:p>
          </table:table-cell>
          <table:table-cell office:value-type="string" table:style-name="ce1">
            <text:p>Commvault Cloud Backup &amp; Recovery SaaS for Microsoft Dynamics 365, Prepaid Subscription - 1 Year, Monthly Rate</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365-USRO</text:p>
          </table:table-cell>
          <table:table-cell office:value-type="string" table:style-name="ce1">
            <text:p>Commvault Cloud Backup &amp; Recovery SaaS for Microsoft Dynamics 365</text:p>
          </table:table-cell>
          <table:table-cell office:value-type="string" table:style-name="ce1">
            <text:p>Commvault Cloud Backup &amp; Recovery SaaS for Microsoft Dynamics 365, Overage, Monthly Rate</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365-USRO-NC</text:p>
          </table:table-cell>
          <table:table-cell office:value-type="string" table:style-name="ce1">
            <text:p>Commvault Cloud Backup &amp; Recovery SaaS for Microsoft Dynamics 365</text:p>
          </table:table-cell>
          <table:table-cell office:value-type="string" table:style-name="ce1">
            <text:p>Commvault Cloud Backup &amp; Recovery SaaS for Microsoft Dynamics 365, Per User, Non Commit, Monthly Rate</text:p>
          </table:table-cell>
          <table:table-cell office:value-type="float" office:value="3.08" table:style-name="ce1">
            <text:p>3.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BBDR-FT</text:p>
          </table:table-cell>
          <table:table-cell office:value-type="string" table:style-name="ce1">
            <text:p>Commvault Cloud Auto Recovery SaaS for Databases</text:p>
          </table:table-cell>
          <table:table-cell office:value-type="string" table:style-name="ce1">
            <text:p>Commvault Cloud Auto Recovery SaaS for Databases, Per Front-End Terabyte, List price is monthly rate Upfront Payment : Subscription - 1 Year</text:p>
          </table:table-cell>
          <table:table-cell office:value-type="float" office:value="60.87" table:style-name="ce1">
            <text:p>60.8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BBDR-FTO</text:p>
          </table:table-cell>
          <table:table-cell office:value-type="string" table:style-name="ce1">
            <text:p>Commvault Cloud Auto Recovery SaaS for Databases</text:p>
          </table:table-cell>
          <table:table-cell office:value-type="string" table:style-name="ce1">
            <text:p>Commvault Cloud Auto Recovery SaaS for Databases, Per Front-End Terabyte, List price is monthly rate, Overage</text:p>
          </table:table-cell>
          <table:table-cell office:value-type="float" office:value="60.87" table:style-name="ce1">
            <text:p>60.8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BBDR-FTO-NC</text:p>
          </table:table-cell>
          <table:table-cell office:value-type="string" table:style-name="ce1">
            <text:p>Commvault Cloud Auto Recovery SaaS for Databases</text:p>
          </table:table-cell>
          <table:table-cell office:value-type="string" table:style-name="ce1">
            <text:p>Commvault Cloud Auto Recovery SaaS for Databases, Per Front-End Terabyte, List price is monthly rate, Non-Commit</text:p>
          </table:table-cell>
          <table:table-cell office:value-type="float" office:value="67.63" table:style-name="ce1">
            <text:p>67.6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BB-FT</text:p>
          </table:table-cell>
          <table:table-cell office:value-type="string" table:style-name="ce1">
            <text:p>Commvault Cloud Backup &amp; Recovery SaaS for Databases</text:p>
          </table:table-cell>
          <table:table-cell office:value-type="string" table:style-name="ce1">
            <text:p>Commvault Cloud Backup &amp; Recovery SaaS for Databases, Per Front End Terabyte Upfront Payment : Subscription - 1 Year</text:p>
          </table:table-cell>
          <table:table-cell office:value-type="float" office:value="69.349999999999994" table:style-name="ce1">
            <text:p>69.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BB-FTO</text:p>
          </table:table-cell>
          <table:table-cell office:value-type="string" table:style-name="ce1">
            <text:p>Commvault Cloud Backup &amp; Recovery SaaS for Databases</text:p>
          </table:table-cell>
          <table:table-cell office:value-type="string" table:style-name="ce1">
            <text:p>Commvault Cloud Backup &amp; Recovery SaaS for Databases, Per Front End Terabyte, Overage, Monthly Rate</text:p>
          </table:table-cell>
          <table:table-cell office:value-type="float" office:value="69.349999999999994" table:style-name="ce1">
            <text:p>69.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BB-FTO-NC</text:p>
          </table:table-cell>
          <table:table-cell office:value-type="string" table:style-name="ce1">
            <text:p>Commvault Cloud Backup &amp; Recovery SaaS for Databases</text:p>
          </table:table-cell>
          <table:table-cell office:value-type="string" table:style-name="ce1">
            <text:p>Commvault Cloud Backup &amp; Recovery SaaS for Databases, Per Front End Terabyte, Non-Commit, Monthly Rate</text:p>
          </table:table-cell>
          <table:table-cell office:value-type="float" office:value="77.05" table:style-name="ce1">
            <text:p>77.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EVOPS-USR</text:p>
          </table:table-cell>
          <table:table-cell office:value-type="string" table:style-name="ce1">
            <text:p>Commvault Cloud Backup &amp; Recovery SaaS for DevOps</text:p>
          </table:table-cell>
          <table:table-cell office:value-type="string" table:style-name="ce1">
            <text:p>Commvault Cloud Backup &amp; Recovery SaaS for DevOps, Per User, List Price is Monthly Rate, Upfront Payment : Subscription - 1 Year</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EVOPS-USRO</text:p>
          </table:table-cell>
          <table:table-cell office:value-type="string" table:style-name="ce1">
            <text:p>Commvault Cloud Backup &amp; Recovery SaaS for DevOps</text:p>
          </table:table-cell>
          <table:table-cell office:value-type="string" table:style-name="ce1">
            <text:p>Commvault Cloud Backup &amp; Recovery SaaS for DevOps, Per User, List Price is Monthly Rate, Overage</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EVOPS-USRO-NC</text:p>
          </table:table-cell>
          <table:table-cell office:value-type="string" table:style-name="ce1">
            <text:p>Commvault Cloud Backup &amp; Recovery SaaS for DevOps</text:p>
          </table:table-cell>
          <table:table-cell office:value-type="string" table:style-name="ce1">
            <text:p>Commvault Cloud Backup &amp; Recovery SaaS for DevOps, Per User, List Price is Monthly Rate, Non-Commit</text:p>
          </table:table-cell>
          <table:table-cell office:value-type="float" office:value="3.08" table:style-name="ce1">
            <text:p>3.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R-VM10</text:p>
          </table:table-cell>
          <table:table-cell office:value-type="string" table:style-name="ce1">
            <text:p>Commvault Cloud Auto Recovery SaaS</text:p>
          </table:table-cell>
          <table:table-cell office:value-type="string" table:style-name="ce1">
            <text:p>Commvault Cloud Auto Recovery SaaS, Per VM 10 Pack, List Price is Monthly Rate Upfront Payment : Subscription - 1 Year</text:p>
          </table:table-cell>
          <table:table-cell office:value-type="float" office:value="60.62" table:style-name="ce1">
            <text:p>60.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R-VM10O</text:p>
          </table:table-cell>
          <table:table-cell office:value-type="string" table:style-name="ce1">
            <text:p>Commvault Cloud Auto Recovery SaaS</text:p>
          </table:table-cell>
          <table:table-cell office:value-type="string" table:style-name="ce1">
            <text:p>Commvault Cloud Auto Recovery SaaS, Per VM 10 Pack, List Price is Monthly Rate, Overage</text:p>
          </table:table-cell>
          <table:table-cell office:value-type="float" office:value="60.62" table:style-name="ce1">
            <text:p>60.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DR-VM10O-NC</text:p>
          </table:table-cell>
          <table:table-cell office:value-type="string" table:style-name="ce1">
            <text:p>Commvault Cloud Auto Recovery SaaS</text:p>
          </table:table-cell>
          <table:table-cell office:value-type="string" table:style-name="ce1">
            <text:p>Commvault Cloud Auto Recovery SaaS, Per VM 10 Pack, List Price is Monthly Rate, Non Commit</text:p>
          </table:table-cell>
          <table:table-cell office:value-type="float" office:value="67.349999999999994" table:style-name="ce1">
            <text:p>67.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VIRTUAL MACHIN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EPED-USR</text:p>
          </table:table-cell>
          <table:table-cell office:value-type="string" table:style-name="ce1">
            <text:p>Commvault Cloud Backup &amp; Recovery SaaS for Endpoints with Compliance</text:p>
          </table:table-cell>
          <table:table-cell office:value-type="string" table:style-name="ce1">
            <text:p>Commvault Cloud Backup &amp; Recovery SaaS for Endpoints with Compliance, Per User Upfront Payment : Subscription - 1 Year</text:p>
          </table:table-cell>
          <table:table-cell office:value-type="float" office:value="7.2" table:style-name="ce1">
            <text:p>7.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EPED-USRO</text:p>
          </table:table-cell>
          <table:table-cell office:value-type="string" table:style-name="ce1">
            <text:p>Commvault Cloud Backup &amp; Recovery SaaS for Endpoints with Compliance</text:p>
          </table:table-cell>
          <table:table-cell office:value-type="string" table:style-name="ce1">
            <text:p>Commvault Cloud Backup &amp; Recovery SaaS for Endpoints with Compliance, Per User, Overage - 1 Year, Monthly Rate</text:p>
          </table:table-cell>
          <table:table-cell office:value-type="float" office:value="7.2" table:style-name="ce1">
            <text:p>7.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EPED-USRO-NC</text:p>
          </table:table-cell>
          <table:table-cell office:value-type="string" table:style-name="ce1">
            <text:p>Commvault Cloud Backup &amp; Recovery SaaS for Endpoints with Compliance</text:p>
          </table:table-cell>
          <table:table-cell office:value-type="string" table:style-name="ce1">
            <text:p>Commvault Cloud Backup &amp; Recovery SaaS for Endpoints with Compliance, Per User, Non-Commit, Monthly Rate</text:p>
          </table:table-cell>
          <table:table-cell office:value-type="float" office:value="8.01" table:style-name="ce1">
            <text:p>8.0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EP-USR</text:p>
          </table:table-cell>
          <table:table-cell office:value-type="string" table:style-name="ce1">
            <text:p>Commvault Cloud Backup &amp; Recovery SaaS for Endpoints</text:p>
          </table:table-cell>
          <table:table-cell office:value-type="string" table:style-name="ce1">
            <text:p>Commvault Cloud Backup &amp; Recovery SaaS for Endpoints, Per User Upfront Payment : Subscription - 1 Year</text:p>
          </table:table-cell>
          <table:table-cell office:value-type="float" office:value="5.78" table:style-name="ce1">
            <text:p>5.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EP-USRO</text:p>
          </table:table-cell>
          <table:table-cell office:value-type="string" table:style-name="ce1">
            <text:p>Commvault Cloud Backup &amp; Recovery SaaS for Endpoints</text:p>
          </table:table-cell>
          <table:table-cell office:value-type="string" table:style-name="ce1">
            <text:p>Commvault Cloud Backup &amp; Recovery SaaS for Endpoints, Per User, Overage, Monthly Rate</text:p>
          </table:table-cell>
          <table:table-cell office:value-type="float" office:value="5.78" table:style-name="ce1">
            <text:p>5.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EP-USRO-NC</text:p>
          </table:table-cell>
          <table:table-cell office:value-type="string" table:style-name="ce1">
            <text:p>Commvault Cloud Backup &amp; Recovery SaaS for Endpoints</text:p>
          </table:table-cell>
          <table:table-cell office:value-type="string" table:style-name="ce1">
            <text:p>Commvault Cloud Backup &amp; Recovery SaaS for Endpoints, Per User, Non-Commit, Monthly Rate</text:p>
          </table:table-cell>
          <table:table-cell office:value-type="float" office:value="6.43" table:style-name="ce1">
            <text:p>6.4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FOBDR-FT</text:p>
          </table:table-cell>
          <table:table-cell office:value-type="string" table:style-name="ce1">
            <text:p>Commvault Cloud Auto Recovery SaaS for File &amp; Object</text:p>
          </table:table-cell>
          <table:table-cell office:value-type="string" table:style-name="ce1">
            <text:p>Commvault Cloud Auto Recovery SaaS for File &amp; Object, Per Front-End Terabyte, List price is monthly rate Upfront Payment : Subscription - 1 Year</text:p>
          </table:table-cell>
          <table:table-cell office:value-type="float" office:value="39.299999999999997" table:style-name="ce1">
            <text:p>39.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FOBDR-FTO</text:p>
          </table:table-cell>
          <table:table-cell office:value-type="string" table:style-name="ce1">
            <text:p>Commvault Cloud Auto Recovery SaaS for File &amp; Object</text:p>
          </table:table-cell>
          <table:table-cell office:value-type="string" table:style-name="ce1">
            <text:p>Commvault Cloud Auto Recovery SaaS for File &amp; Object, Per Front-End Terabyte, List price is monthly rate, Overage</text:p>
          </table:table-cell>
          <table:table-cell office:value-type="float" office:value="39.299999999999997" table:style-name="ce1">
            <text:p>39.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FOBDR-FTO-NC</text:p>
          </table:table-cell>
          <table:table-cell office:value-type="string" table:style-name="ce1">
            <text:p>Commvault Cloud Auto Recovery SaaS for File &amp; Object</text:p>
          </table:table-cell>
          <table:table-cell office:value-type="string" table:style-name="ce1">
            <text:p>Commvault Cloud Auto Recovery SaaS for File &amp; Object, Per Front-End Terabyte, List price is monthly rate, Non-Commit</text:p>
          </table:table-cell>
          <table:table-cell office:value-type="float" office:value="43.66" table:style-name="ce1">
            <text:p>43.6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FOB-FT</text:p>
          </table:table-cell>
          <table:table-cell office:value-type="string" table:style-name="ce1">
            <text:p>Commvault Cloud Backup &amp; Recovery SaaS for Files &amp; Objects</text:p>
          </table:table-cell>
          <table:table-cell office:value-type="string" table:style-name="ce1">
            <text:p>Commvault Cloud Backup &amp; Recovery SaaS for Files &amp; Objects, Per Front End Terabyte Upfront Payment : Subscription - 1 Year</text:p>
          </table:table-cell>
          <table:table-cell office:value-type="float" office:value="45.07" table:style-name="ce1">
            <text:p>45.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FOB-FTO</text:p>
          </table:table-cell>
          <table:table-cell office:value-type="string" table:style-name="ce1">
            <text:p>Commvault Cloud Backup &amp; Recovery SaaS for Files &amp; Objects</text:p>
          </table:table-cell>
          <table:table-cell office:value-type="string" table:style-name="ce1">
            <text:p>Commvault Cloud Backup &amp; Recovery SaaS for Files &amp; Objects, Per Front End Terabyte, Overage, Monthly Rate</text:p>
          </table:table-cell>
          <table:table-cell office:value-type="float" office:value="45.07" table:style-name="ce1">
            <text:p>45.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FOB-FTO-NC</text:p>
          </table:table-cell>
          <table:table-cell office:value-type="string" table:style-name="ce1">
            <text:p>Commvault Cloud Backup &amp; Recovery SaaS for Files &amp; Objects</text:p>
          </table:table-cell>
          <table:table-cell office:value-type="string" table:style-name="ce1">
            <text:p>Commvault Cloud Backup &amp; Recovery SaaS for Files &amp; Objects, Per Front End Terabyte, Non-Commit, Monthly Rate</text:p>
          </table:table-cell>
          <table:table-cell office:value-type="float" office:value="50.08" table:style-name="ce1">
            <text:p>50.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FOBTS-FT</text:p>
          </table:table-cell>
          <table:table-cell office:value-type="string" table:style-name="ce1">
            <text:p>Commvault Cloud Threat Scan SaaS</text:p>
          </table:table-cell>
          <table:table-cell office:value-type="string" table:style-name="ce1">
            <text:p>Commvault Cloud Threat Scan SaaS, Per Front-End Terabyte, List Price is Monthly Rate, Upfront Payment, Subscription - 1 Year</text:p>
          </table:table-cell>
          <table:table-cell office:value-type="float" office:value="53.16" table:style-name="ce1">
            <text:p>53.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FOBTS-FTO</text:p>
          </table:table-cell>
          <table:table-cell office:value-type="string" table:style-name="ce1">
            <text:p>Commvault Cloud Threat Scan SaaS</text:p>
          </table:table-cell>
          <table:table-cell office:value-type="string" table:style-name="ce1">
            <text:p>Commvault Cloud Threat Scan SaaS, Per Front-End Terabyte, List price is monthly rate, Overage</text:p>
          </table:table-cell>
          <table:table-cell office:value-type="float" office:value="53.16" table:style-name="ce1">
            <text:p>53.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FOBTS-FTO-NC</text:p>
          </table:table-cell>
          <table:table-cell office:value-type="string" table:style-name="ce1">
            <text:p>Commvault Cloud Threat Scan SaaS</text:p>
          </table:table-cell>
          <table:table-cell office:value-type="string" table:style-name="ce1">
            <text:p>Commvault Cloud Threat Scan SaaS, Per Front-End Terabyte, List price is monthly rate, Non-Commit</text:p>
          </table:table-cell>
          <table:table-cell office:value-type="float" office:value="59.07" table:style-name="ce1">
            <text:p>59.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GWSE-USR</text:p>
          </table:table-cell>
          <table:table-cell office:value-type="string" table:style-name="ce1">
            <text:p>Commvault Cloud Backup &amp; Recovery SaaS for Google Workspace Enterprise (Incl. 50GB)</text:p>
          </table:table-cell>
          <table:table-cell office:value-type="string" table:style-name="ce1">
            <text:p>Commvault Cloud Backup &amp; Recovery SaaS for Google Workspace Enterprise (Incl. 50GB), Per User, List Price is Monthly Rate, Upfront Payment : Subscription - 1 Year</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GWSE-USRO</text:p>
          </table:table-cell>
          <table:table-cell office:value-type="string" table:style-name="ce1">
            <text:p>Commvault Cloud Backup &amp; Recovery SaaS for Google Workspace Enterprise (Incl. 50GB)</text:p>
          </table:table-cell>
          <table:table-cell office:value-type="string" table:style-name="ce1">
            <text:p>Commvault Cloud Backup &amp; Recovery SaaS for Google Workspace Enterprise (Incl. 50GB), Per User, List Price is Monthly Rate, Overage</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GWSE-USRO-NC</text:p>
          </table:table-cell>
          <table:table-cell office:value-type="string" table:style-name="ce1">
            <text:p>Commvault Cloud Backup &amp; Recovery SaaS for Google Workspace Enterprise (Incl. 50GB)</text:p>
          </table:table-cell>
          <table:table-cell office:value-type="string" table:style-name="ce1">
            <text:p>Commvault Cloud Backup &amp; Recovery SaaS for Google Workspace Enterprise (Incl. 50GB), Per User, List Price is Monthly Rate, Non-Commit</text:p>
          </table:table-cell>
          <table:table-cell office:value-type="float" office:value="3.08" table:style-name="ce1">
            <text:p>3.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GWSS-USR</text:p>
          </table:table-cell>
          <table:table-cell office:value-type="string" table:style-name="ce1">
            <text:p>Commvault Cloud Backup &amp; Recovery SaaS for Google Workspace Standard (Incl. 5GB)</text:p>
          </table:table-cell>
          <table:table-cell office:value-type="string" table:style-name="ce1">
            <text:p>Commvault Cloud Backup &amp; Recovery SaaS for Google Workspace Standard (Incl. 5GB), Per User, List Price is Monthly Rate, Upfront Payment : Subscription - 1 Year</text:p>
          </table:table-cell>
          <table:table-cell office:value-type="float" office:value="1.31" table:style-name="ce1">
            <text:p>1.3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GWSS-USRO</text:p>
          </table:table-cell>
          <table:table-cell office:value-type="string" table:style-name="ce1">
            <text:p>Commvault Cloud Backup &amp; Recovery SaaS for Google Workspace Standard (Incl. 5GB)</text:p>
          </table:table-cell>
          <table:table-cell office:value-type="string" table:style-name="ce1">
            <text:p>Commvault Cloud Backup &amp; Recovery SaaS for Google Workspace Standard (Incl. 5GB), Per User, List Price is Monthly Rate, Overage</text:p>
          </table:table-cell>
          <table:table-cell office:value-type="float" office:value="1.31" table:style-name="ce1">
            <text:p>1.3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GWSS-USRO-NC</text:p>
          </table:table-cell>
          <table:table-cell office:value-type="string" table:style-name="ce1">
            <text:p>Commvault Cloud Backup &amp; Recovery SaaS for Google Workspace Standard (Incl. 5GB)</text:p>
          </table:table-cell>
          <table:table-cell office:value-type="string" table:style-name="ce1">
            <text:p>Commvault Cloud Backup &amp; Recovery SaaS for Google Workspace Standard (Incl. 5GB), Per User, List Price is Monthly Rate, Non-Commit</text:p>
          </table:table-cell>
          <table:table-cell office:value-type="float" office:value="1.46" table:style-name="ce1">
            <text:p>1.4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GWSU-USR</text:p>
          </table:table-cell>
          <table:table-cell office:value-type="string" table:style-name="ce1">
            <text:p>Commvault Cloud Backup &amp; Recovery SaaS for Google Workspace Enterprise (Unlimited Storage)</text:p>
          </table:table-cell>
          <table:table-cell office:value-type="string" table:style-name="ce1">
            <text:p>Commvault Cloud Backup &amp; Recovery SaaS for Google Workspace Enterprise (Unlimited Storage), Per User, List Price is Monthly Rate, Upfront Payment : Subscription - 1 Year</text:p>
          </table:table-cell>
          <table:table-cell office:value-type="float" office:value="4.62" table:style-name="ce1">
            <text:p>4.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GWSU-USRO</text:p>
          </table:table-cell>
          <table:table-cell office:value-type="string" table:style-name="ce1">
            <text:p>Commvault Cloud Backup &amp; Recovery SaaS for Google Workspace Enterprise (Unlimited Storage)</text:p>
          </table:table-cell>
          <table:table-cell office:value-type="string" table:style-name="ce1">
            <text:p>Commvault Cloud Backup &amp; Recovery SaaS for Google Workspace Enterprise (Unlimited Storage), Per User, List Price is Monthly Rate, Upfront Payment, Overage</text:p>
          </table:table-cell>
          <table:table-cell office:value-type="float" office:value="4.62" table:style-name="ce1">
            <text:p>4.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GWSU-USRO-NC</text:p>
          </table:table-cell>
          <table:table-cell office:value-type="string" table:style-name="ce1">
            <text:p>Commvault Cloud Backup &amp; Recovery SaaS for Google Workspace Enterprise (Unlimited Storage)</text:p>
          </table:table-cell>
          <table:table-cell office:value-type="string" table:style-name="ce1">
            <text:p>Commvault Cloud Backup &amp; Recovery SaaS for Google Workspace Enterprise (Unlimited Storage), Per User, List Price is Monthly Rate, Non-Commit</text:p>
          </table:table-cell>
          <table:table-cell office:value-type="float" office:value="5.14" table:style-name="ce1">
            <text:p>5.1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KUB-FT</text:p>
          </table:table-cell>
          <table:table-cell office:value-type="string" table:style-name="ce1">
            <text:p>Commvault Cloud Backup &amp; Recovery SaaS for Kubernetes</text:p>
          </table:table-cell>
          <table:table-cell office:value-type="string" table:style-name="ce1">
            <text:p>Commvault Cloud Backup &amp; Recovery SaaS for Kubernetes, Per Front End Terabyte, List Price is Monthly Rate, Upfront Payment : Subscription - 1 Year</text:p>
          </table:table-cell>
          <table:table-cell office:value-type="float" office:value="69.349999999999994" table:style-name="ce1">
            <text:p>69.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KUB-FTO</text:p>
          </table:table-cell>
          <table:table-cell office:value-type="string" table:style-name="ce1">
            <text:p>Commvault Cloud Backup &amp; Recovery SaaS for Kubernetes</text:p>
          </table:table-cell>
          <table:table-cell office:value-type="string" table:style-name="ce1">
            <text:p>Commvault Cloud Backup &amp; Recovery SaaS for Kubernetes, Per Front End Terabyte, List Price is Monthly Rate, Overage</text:p>
          </table:table-cell>
          <table:table-cell office:value-type="float" office:value="69.349999999999994" table:style-name="ce1">
            <text:p>69.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KUB-FTO-NC</text:p>
          </table:table-cell>
          <table:table-cell office:value-type="string" table:style-name="ce1">
            <text:p>Commvault Cloud Backup &amp; Recovery SaaS for Kubernetes</text:p>
          </table:table-cell>
          <table:table-cell office:value-type="string" table:style-name="ce1">
            <text:p>Commvault Cloud Backup &amp; Recovery SaaS for Kubernetes, Per Front End Terabyte, List Price is Monthly Rate, Non Commit</text:p>
          </table:table-cell>
          <table:table-cell office:value-type="float" office:value="77.05" table:style-name="ce1">
            <text:p>77.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FRONT-END TERABYTE</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EED-USR</text:p>
          </table:table-cell>
          <table:table-cell office:value-type="string" table:style-name="ce1">
            <text:p>Commvault Cloud Backup &amp; Recovery SaaS for Microsoft 365 Enterprise with Compliance (Incl. 50GB)</text:p>
          </table:table-cell>
          <table:table-cell office:value-type="string" table:style-name="ce1">
            <text:p>Commvault Cloud Backup &amp; Recovery SaaS for Microsoft 365 Enterprise with Compliance with 50GB storage, Per User, Prepaid Subscription - 1 Year, Monthly Rate</text:p>
          </table:table-cell>
          <table:table-cell office:value-type="float" office:value="3.47" table:style-name="ce1">
            <text:p>3.4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EED-USRO</text:p>
          </table:table-cell>
          <table:table-cell office:value-type="string" table:style-name="ce1">
            <text:p>Commvault Cloud Backup &amp; Recovery SaaS for Microsoft 365 Enterprise with Compliance (Incl. 50GB)</text:p>
          </table:table-cell>
          <table:table-cell office:value-type="string" table:style-name="ce1">
            <text:p>Commvault Cloud Backup &amp; Recovery SaaS for Microsoft 365 Enterprise with Compliance with 50GB storage, Per User, Overage, Monthly Rate</text:p>
          </table:table-cell>
          <table:table-cell office:value-type="float" office:value="3.47" table:style-name="ce1">
            <text:p>3.4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SER</text:p>
          </table:table-cell>
          <table:table-cell table:style-name="ce1"/>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EED-USRO-NC</text:p>
          </table:table-cell>
          <table:table-cell office:value-type="string" table:style-name="ce1">
            <text:p>Commvault Cloud Backup &amp; Recovery SaaS for Microsoft 365 Enterprise with Compliance (Incl. 50GB)</text:p>
          </table:table-cell>
          <table:table-cell office:value-type="string" table:style-name="ce1">
            <text:p>Commvault Cloud Backup &amp; Recovery SaaS for Microsoft 365 Enterprise with Compliance with 50GB storage, Per User, Non-Commit, Monthly Rate</text:p>
          </table:table-cell>
          <table:table-cell office:value-type="float" office:value="3.85" table:style-name="ce1">
            <text:p>3.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E-USR</text:p>
          </table:table-cell>
          <table:table-cell office:value-type="string" table:style-name="ce1">
            <text:p>Commvault Cloud Backup &amp; Recovery SaaS for Microsoft 365 Enterprise (Incl. 50GB)</text:p>
          </table:table-cell>
          <table:table-cell office:value-type="string" table:style-name="ce1">
            <text:p>Commvault Cloud Backup &amp; Recovery SaaS for Microsoft 365 Enterprise with 50GB storage, Per User Upfront Payment : Subscription - 1 Year</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E-USRO</text:p>
          </table:table-cell>
          <table:table-cell office:value-type="string" table:style-name="ce1">
            <text:p>Commvault Cloud Backup &amp; Recovery SaaS for Microsoft 365 Enterprise (Incl. 50GB)</text:p>
          </table:table-cell>
          <table:table-cell office:value-type="string" table:style-name="ce1">
            <text:p>Commvault Cloud Backup &amp; Recovery SaaS for Microsoft 365 Enterprise with 50GB storage, Per User, Overage, Monthly Rate</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E-USRO-NC</text:p>
          </table:table-cell>
          <table:table-cell office:value-type="string" table:style-name="ce1">
            <text:p>Commvault Cloud Backup &amp; Recovery SaaS for Microsoft 365 Enterprise (Incl. 50GB)</text:p>
          </table:table-cell>
          <table:table-cell office:value-type="string" table:style-name="ce1">
            <text:p>Commvault Cloud Backup &amp; Recovery SaaS for Microsoft 365 Enterprise with 50GB storage, Per User, Non-Commit, Monthly Rate</text:p>
          </table:table-cell>
          <table:table-cell office:value-type="float" office:value="3.08" table:style-name="ce1">
            <text:p>3.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RSK-USR</text:p>
          </table:table-cell>
          <table:table-cell office:value-type="string" table:style-name="ce1">
            <text:p>Commvault Cloud Risk Analysis SaaS for Microsoft 365</text:p>
          </table:table-cell>
          <table:table-cell office:value-type="string" table:style-name="ce1">
            <text:p>Commvault Cloud Risk Analysis SaaS for Microsoft 365, Per User, List price is monthly rate Upfront Payment : Subscription - 1 Year</text:p>
          </table:table-cell>
          <table:table-cell office:value-type="float" office:value="1.32" table:style-name="ce1">
            <text:p>1.3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RSK-USRO</text:p>
          </table:table-cell>
          <table:table-cell office:value-type="string" table:style-name="ce1">
            <text:p>Commvault Cloud Risk Analysis SaaS for Microsoft 365</text:p>
          </table:table-cell>
          <table:table-cell office:value-type="string" table:style-name="ce1">
            <text:p>Commvault Cloud Risk Analysis SaaS for Microsoft 365, Per User, List price is monthly rate, Overage</text:p>
          </table:table-cell>
          <table:table-cell office:value-type="float" office:value="1.32" table:style-name="ce1">
            <text:p>1.3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RSK-USRO-NC</text:p>
          </table:table-cell>
          <table:table-cell office:value-type="string" table:style-name="ce1">
            <text:p>Commvault Cloud Risk Analysis SaaS for Microsoft 365</text:p>
          </table:table-cell>
          <table:table-cell office:value-type="string" table:style-name="ce1">
            <text:p>Commvault Cloud Risk Analysis SaaS for Microsoft 365, Per User, List price is monthly rate, Non-Commit</text:p>
          </table:table-cell>
          <table:table-cell office:value-type="float" office:value="1.46" table:style-name="ce1">
            <text:p>1.4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S-USR</text:p>
          </table:table-cell>
          <table:table-cell office:value-type="string" table:style-name="ce1">
            <text:p>Commvault Cloud Backup &amp; Recovery SaaS for Microsoft 365 Standard (Incl. 5GB)</text:p>
          </table:table-cell>
          <table:table-cell office:value-type="string" table:style-name="ce1">
            <text:p>Commvault Cloud Backup &amp; Recovery SaaS for Microsoft 365 Standard (Incl. 5GB), Per User Upfront Payment : Subscription - 1 Year</text:p>
          </table:table-cell>
          <table:table-cell office:value-type="float" office:value="1.31" table:style-name="ce1">
            <text:p>1.3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S-USRO</text:p>
          </table:table-cell>
          <table:table-cell office:value-type="string" table:style-name="ce1">
            <text:p>Commvault Cloud Backup &amp; Recovery SaaS for Microsoft 365 Standard (Incl. 5GB)</text:p>
          </table:table-cell>
          <table:table-cell office:value-type="string" table:style-name="ce1">
            <text:p>Commvault Cloud Backup &amp; Recovery SaaS for Microsoft 365 Standard (Incl. 5GB), Per User, Overage, Monthly Rate</text:p>
          </table:table-cell>
          <table:table-cell office:value-type="float" office:value="1.31" table:style-name="ce1">
            <text:p>1.3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S-USRO-NC</text:p>
          </table:table-cell>
          <table:table-cell office:value-type="string" table:style-name="ce1">
            <text:p>Commvault Cloud Backup &amp; Recovery SaaS for Microsoft 365 Standard (Incl. 5GB)</text:p>
          </table:table-cell>
          <table:table-cell office:value-type="string" table:style-name="ce1">
            <text:p>Commvault Cloud Backup &amp; Recovery SaaS for Microsoft 365 Standard with 5GB storage, Per User, Non-Commit, Monthly Rate</text:p>
          </table:table-cell>
          <table:table-cell office:value-type="float" office:value="1.46" table:style-name="ce1">
            <text:p>1.4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UED-USR</text:p>
          </table:table-cell>
          <table:table-cell office:value-type="string" table:style-name="ce1">
            <text:p>Commvault Cloud Backup &amp; Recovery SaaS for Microsoft 365 Unlimited Storage with Compliance</text:p>
          </table:table-cell>
          <table:table-cell office:value-type="string" table:style-name="ce1">
            <text:p>Commvault Cloud Backup &amp; Recovery SaaS for Microsoft 365 Unlimited Storage with Compliance, Per User, List Price is Monthly Rate Upfront Payment : Subscription - 1 Year</text:p>
          </table:table-cell>
          <table:table-cell office:value-type="float" office:value="3.85" table:style-name="ce1">
            <text:p>3.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UED-USRO</text:p>
          </table:table-cell>
          <table:table-cell office:value-type="string" table:style-name="ce1">
            <text:p>Commvault Cloud Backup &amp; Recovery SaaS for Microsoft 365 Unlimited Storage with Compliance</text:p>
          </table:table-cell>
          <table:table-cell office:value-type="string" table:style-name="ce1">
            <text:p>Commvault Cloud Backup &amp; Recovery SaaS for Microsoft 365 Unlimited Storage with Compliance, Per User, List Price is Monthly Rate, Upfront Payment, Overage</text:p>
          </table:table-cell>
          <table:table-cell office:value-type="float" office:value="3.85" table:style-name="ce1">
            <text:p>3.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UED-USRO-NC</text:p>
          </table:table-cell>
          <table:table-cell office:value-type="string" table:style-name="ce1">
            <text:p>Commvault Cloud Backup &amp; Recovery SaaS for Microsoft 365 Unlimited Storage with Compliance</text:p>
          </table:table-cell>
          <table:table-cell office:value-type="string" table:style-name="ce1">
            <text:p>Commvault Cloud Backup &amp; Recovery SaaS for Microsoft 365 Unlimited Storage with Compliance, Per User, List Price is Monthly Rate, Upfront Payment, Non-Commit</text:p>
          </table:table-cell>
          <table:table-cell office:value-type="float" office:value="4.28" table:style-name="ce1">
            <text:p>4.2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U-USR</text:p>
          </table:table-cell>
          <table:table-cell office:value-type="string" table:style-name="ce1">
            <text:p>Commvault Cloud Backup &amp; Recovery SaaS for Microsoft 365 Unlimited Storage</text:p>
          </table:table-cell>
          <table:table-cell office:value-type="string" table:style-name="ce1">
            <text:p>Commvault Cloud Backup &amp; Recovery SaaS for Microsoft 365 Unlimited Storage, Per User, List Price is Monthly Rate, Upfront Payment : Subscription - 1 Year</text:p>
          </table:table-cell>
          <table:table-cell office:value-type="float" office:value="3.04" table:style-name="ce1">
            <text:p>3.0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U-USRO</text:p>
          </table:table-cell>
          <table:table-cell office:value-type="string" table:style-name="ce1">
            <text:p>Commvault Cloud Backup &amp; Recovery SaaS for Microsoft 365 Unlimited Storage</text:p>
          </table:table-cell>
          <table:table-cell office:value-type="string" table:style-name="ce1">
            <text:p>Commvault Cloud Backup &amp; Recovery SaaS for Microsoft 365 Unlimited Storage, Per User, List Price is Monthly Rate, Upfront Payment, Overage</text:p>
          </table:table-cell>
          <table:table-cell office:value-type="float" office:value="3.04" table:style-name="ce1">
            <text:p>3.0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M365U-USRO-NC</text:p>
          </table:table-cell>
          <table:table-cell office:value-type="string" table:style-name="ce1">
            <text:p>Commvault Cloud Backup &amp; Recovery SaaS for Microsoft 365 Unlimited Storage</text:p>
          </table:table-cell>
          <table:table-cell office:value-type="string" table:style-name="ce1">
            <text:p>Commvault Cloud Backup &amp; Recovery SaaS for Microsoft 365 Unlimited Storage, Per User, List Price is Monthly Rate, Upfront Payment, Non-Commit</text:p>
          </table:table-cell>
          <table:table-cell office:value-type="float" office:value="3.38" table:style-name="ce1">
            <text:p>3.3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SF-USR</text:p>
          </table:table-cell>
          <table:table-cell office:value-type="string" table:style-name="ce1">
            <text:p>Commvault Cloud Backup &amp; Recovery SaaS for Salesforce</text:p>
          </table:table-cell>
          <table:table-cell office:value-type="string" table:style-name="ce1">
            <text:p>Commvault Cloud Backup &amp; Recovery SaaS for Salesforce, Per User Upfront Payment : Subscription - 1 Year</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SF-USRO</text:p>
          </table:table-cell>
          <table:table-cell office:value-type="string" table:style-name="ce1">
            <text:p>Commvault Cloud Backup &amp; Recovery SaaS for Salesforce</text:p>
          </table:table-cell>
          <table:table-cell office:value-type="string" table:style-name="ce1">
            <text:p>Commvault Cloud Backup &amp; Recovery SaaS for Salesforce, Per User, Overage, Monthly Rate</text:p>
          </table:table-cell>
          <table:table-cell office:value-type="float" office:value="2.77" table:style-name="ce1">
            <text:p>2.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SF-USRO-NC</text:p>
          </table:table-cell>
          <table:table-cell office:value-type="string" table:style-name="ce1">
            <text:p>Commvault Cloud Backup &amp; Recovery SaaS for Salesforce</text:p>
          </table:table-cell>
          <table:table-cell office:value-type="string" table:style-name="ce1">
            <text:p>Commvault Cloud Backup &amp; Recovery SaaS for Salesforce, Per User, Non-Commit, Monthly Rate</text:p>
          </table:table-cell>
          <table:table-cell office:value-type="float" office:value="3.08" table:style-name="ce1">
            <text:p>3.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SER</text:p>
          </table:table-cell>
          <table:table-cell office:value-type="float" office:value="1" table:style-name="ce1">
            <text:p>1</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TW-SN10</text:p>
          </table:table-cell>
          <table:table-cell office:value-type="string" table:style-name="ce1">
            <text:p>Commvault Cloud ThreatWise SaaS</text:p>
          </table:table-cell>
          <table:table-cell office:value-type="string" table:style-name="ce1">
            <text:p>Commvault Cloud ThreatWise SaaS, Per 10 Sensors, List Price is Monthly Rate Upfront Payment : Subscription - 1 Year</text:p>
          </table:table-cell>
          <table:table-cell office:value-type="float" office:value="269.68" table:style-name="ce1">
            <text:p>269.6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SENSOR</text:p>
          </table:table-cell>
          <table:table-cell office:value-type="float" office:value="1" table:style-name="ce1">
            <text:p>1</text:p>
          </table:table-cell>
          <table:table-cell office:value-type="string" table:style-name="ce1">
            <text:p>SaaS PLATFORM</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TW-SN10O</text:p>
          </table:table-cell>
          <table:table-cell office:value-type="string" table:style-name="ce1">
            <text:p>Commvault Cloud ThreatWise SaaS</text:p>
          </table:table-cell>
          <table:table-cell office:value-type="string" table:style-name="ce1">
            <text:p>Commvault Cloud ThreatWise SaaS , Per 10 Sensors, Overage, Monthly Rate</text:p>
          </table:table-cell>
          <table:table-cell office:value-type="float" office:value="269.68" table:style-name="ce1">
            <text:p>269.6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SENSOR</text:p>
          </table:table-cell>
          <table:table-cell office:value-type="float" office:value="10" table:style-name="ce1">
            <text:p>10</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MTL-TW-SN10O-NC</text:p>
          </table:table-cell>
          <table:table-cell office:value-type="string" table:style-name="ce1">
            <text:p>Commvault Cloud ThreatWise SaaS</text:p>
          </table:table-cell>
          <table:table-cell office:value-type="string" table:style-name="ce1">
            <text:p>Commvault Cloud ThreatWise SaaS , Per 10 Sensors, Non-Commit, Monthly Rate</text:p>
          </table:table-cell>
          <table:table-cell office:value-type="float" office:value="296.64" table:style-name="ce1">
            <text:p>296.6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SENSOR</text:p>
          </table:table-cell>
          <table:table-cell office:value-type="float" office:value="10" table:style-name="ce1">
            <text:p>10</text:p>
          </table:table-cell>
          <table:table-cell office:value-type="string" table:style-name="ce1">
            <text:p>SaaS PLATFORM</text:p>
          </table:table-cell>
          <table:table-cell office:value-type="string" table:style-name="ce1">
            <text:p>Utility</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BC-RSE-120</text:p>
          </table:table-cell>
          <table:table-cell office:value-type="string" table:style-name="ce1">
            <text:p>CVLT Resident Support Engineer- 120 Day</text:p>
          </table:table-cell>
          <table:table-cell office:value-type="string" table:style-name="ce1">
            <text:p>Commvault Resident Support Engineer - 120 Day. Rate for 120 contiguous days during normal business hours. Requires 120 ‘FXTRVL-CONS’ for service to be delivered onsite.</text:p>
          </table:table-cell>
          <table:table-cell office:value-type="float" office:value="157950" table:style-name="ce1">
            <text:p>15795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DAY</text:p>
          </table:table-cell>
          <table:table-cell office:value-type="float" office:value="120" table:style-name="ce1">
            <text:p>120</text:p>
          </table:table-cell>
          <table:table-cell office:value-type="string" table:style-name="ce1">
            <text:p>RESIDENT SUPPORT ENGINEER</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BC-RSE-20</text:p>
          </table:table-cell>
          <table:table-cell office:value-type="string" table:style-name="ce1">
            <text:p>CVLT Resident Support Engineer- 20 Day</text:p>
          </table:table-cell>
          <table:table-cell office:value-type="string" table:style-name="ce1">
            <text:p>Commvault Resident Support Engineer - 20 Day. Rate for 20 contiguous days during normal business hours. Requires 20 ‘FXTRVL-CONS’ for service to be delivered onsite.</text:p>
          </table:table-cell>
          <table:table-cell office:value-type="float" office:value="28560" table:style-name="ce1">
            <text:p>2856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DAY</text:p>
          </table:table-cell>
          <table:table-cell office:value-type="float" office:value="20" table:style-name="ce1">
            <text:p>20</text:p>
          </table:table-cell>
          <table:table-cell office:value-type="string" table:style-name="ce1">
            <text:p>RESIDENT SUPPORT ENGINEER</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BC-RSE-240</text:p>
          </table:table-cell>
          <table:table-cell office:value-type="string" table:style-name="ce1">
            <text:p>CVLT Resident Support Engineer- 240 Day</text:p>
          </table:table-cell>
          <table:table-cell office:value-type="string" table:style-name="ce1">
            <text:p>Commvault Resident Support Engineer - 240 Day. Rate for 240 contiguous days during normal business hours. Requires 240 ‘FXTRVL-CONS’ for service to be delivered onsite.</text:p>
          </table:table-cell>
          <table:table-cell office:value-type="float" office:value="303390" table:style-name="ce1">
            <text:p>30339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DAY</text:p>
          </table:table-cell>
          <table:table-cell office:value-type="float" office:value="240" table:style-name="ce1">
            <text:p>240</text:p>
          </table:table-cell>
          <table:table-cell office:value-type="string" table:style-name="ce1">
            <text:p>RESIDENT SUPPORT ENGINEER</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BC-RSE-60</text:p>
          </table:table-cell>
          <table:table-cell office:value-type="string" table:style-name="ce1">
            <text:p>CVLT Resident Support Engineer- 60 Day</text:p>
          </table:table-cell>
          <table:table-cell office:value-type="string" table:style-name="ce1">
            <text:p>Commvault Resident Support Engineer - 60 Day. Rate for 60 contiguous days during normal business hours. Requires 60 ‘FXTRVL-CONS’ for service to be delivered onsite.</text:p>
          </table:table-cell>
          <table:table-cell office:value-type="float" office:value="82100" table:style-name="ce1">
            <text:p>821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DAY</text:p>
          </table:table-cell>
          <table:table-cell office:value-type="float" office:value="60" table:style-name="ce1">
            <text:p>60</text:p>
          </table:table-cell>
          <table:table-cell office:value-type="string" table:style-name="ce1">
            <text:p>RESIDENT SUPPORT ENGINEER</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HSXDA-12-1N-31</text:p>
          </table:table-cell>
          <table:table-cell office:value-type="string" table:style-name="ce1">
            <text:p>Commvault Cloud HyperScale X Appliance Software for Arrow Dell, 12-Drive Node, Per Node</text:p>
          </table:table-cell>
          <table:table-cell office:value-type="string" table:style-name="ce1">
            <text:p>Commvault Cloud HyperScale X Appliance Software for Arrow Dell, 12-Drive Node, Per Node with Remote Installation and Premium Support, List Price is Monthly Rate Upfront Payment, Subscription - 3 Year</text:p>
          </table:table-cell>
          <table:table-cell office:value-type="float" office:value="923.83" table:style-name="ce1">
            <text:p>923.8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DA-12-1N-41</text:p>
          </table:table-cell>
          <table:table-cell office:value-type="string" table:style-name="ce1">
            <text:p>Commvault Cloud HyperScale X Appliance Software for Arrow Dell, 12-Drive Node, Per Node</text:p>
          </table:table-cell>
          <table:table-cell office:value-type="string" table:style-name="ce1">
            <text:p>Commvault Cloud HyperScale X Appliance Software for Arrow Dell, 12-Drive Node, Per Node with Remote Installation and Premium Support, List Price is Monthly Rate Upfront Payment, Subscription - 4 Year</text:p>
          </table:table-cell>
          <table:table-cell office:value-type="float" office:value="896.65" table:style-name="ce1">
            <text:p>896.6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DA-12-1N-51</text:p>
          </table:table-cell>
          <table:table-cell office:value-type="string" table:style-name="ce1">
            <text:p>Commvault Cloud HyperScale X Appliance Software for Arrow Dell, 12-Drive Node, Per Node</text:p>
          </table:table-cell>
          <table:table-cell office:value-type="string" table:style-name="ce1">
            <text:p>Commvault Cloud HyperScale X Appliance Software for Arrow Dell, 12-Drive Node, Per Node with Remote Installation and Premium Support, List Price is Monthly Rate Upfront Payment, Subscription - 5 Year</text:p>
          </table:table-cell>
          <table:table-cell office:value-type="float" office:value="869.48" table:style-name="ce1">
            <text:p>869.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DA-12-3N-31</text:p>
          </table:table-cell>
          <table:table-cell office:value-type="string" table:style-name="ce1">
            <text:p>Commvault Cloud HyperScale X Appliance Software for Arrow Dell, 12-Drive Node, Per 3 Nodes</text:p>
          </table:table-cell>
          <table:table-cell office:value-type="string" table:style-name="ce1">
            <text:p>Commvault Cloud HyperScale X Appliance Software for Arrow Dell, 12-Drive Node, Per 3 Nodes with Remote Installation and Premium Support, List Price is Monthly Rate Upfront Payment, Subscription - 3 Year</text:p>
          </table:table-cell>
          <table:table-cell office:value-type="float" office:value="2771.48" table:style-name="ce1">
            <text:p>2771.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DA-12-3N-41</text:p>
          </table:table-cell>
          <table:table-cell office:value-type="string" table:style-name="ce1">
            <text:p>Commvault Cloud HyperScale X Appliance Software for Arrow Dell, 12-Drive Node, Per 3 Nodes</text:p>
          </table:table-cell>
          <table:table-cell office:value-type="string" table:style-name="ce1">
            <text:p>Commvault Cloud HyperScale X Appliance Software for Arrow Dell, 12-Drive Node, Per 3 Nodes with Remote Installation and Premium Support, List Price is Monthly Rate Upfront Payment, Subscription - 4 Year</text:p>
          </table:table-cell>
          <table:table-cell office:value-type="float" office:value="2689.96" table:style-name="ce1">
            <text:p>2689.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DA-12-3N-51</text:p>
          </table:table-cell>
          <table:table-cell office:value-type="string" table:style-name="ce1">
            <text:p>Commvault Cloud HyperScale X Appliance Software for Arrow Dell, 12-Drive Node, Per 3 Nodes</text:p>
          </table:table-cell>
          <table:table-cell office:value-type="string" table:style-name="ce1">
            <text:p>Commvault Cloud HyperScale X Appliance Software for Arrow Dell, 12-Drive Node, Per 3 Nodes with Remote Installation and Premium Support, List Price is Monthly Rate Upfront Payment, Subscription - 5 Year</text:p>
          </table:table-cell>
          <table:table-cell office:value-type="float" office:value="2608.4499999999998" table:style-name="ce1">
            <text:p>2608.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DA-24-1N-31</text:p>
          </table:table-cell>
          <table:table-cell office:value-type="string" table:style-name="ce1">
            <text:p>Commvault Cloud Hyperscale X Appliance Software for Arrow Dell, 24-Drive Node, Per Node</text:p>
          </table:table-cell>
          <table:table-cell office:value-type="string" table:style-name="ce1">
            <text:p>Commvault Cloud Hyperscale X Appliance Software for Arrow Dell, 24-Drive Node, Per Node with Remote Installation and Premium Support, List Price is Monthly Rate, Upfront Payment, Subscription - 3 Year</text:p>
          </table:table-cell>
          <table:table-cell office:value-type="float" office:value="1848.44" table:style-name="ce1">
            <text:p>1848.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DA-24-1N-41</text:p>
          </table:table-cell>
          <table:table-cell office:value-type="string" table:style-name="ce1">
            <text:p>Commvault Cloud Hyperscale X Appliance Software for Arrow Dell, 24-Drive Node, Per Node</text:p>
          </table:table-cell>
          <table:table-cell office:value-type="string" table:style-name="ce1">
            <text:p>Commvault Cloud Hyperscale X Appliance Software for Arrow Dell, 24-Drive Node, Per Node with Remote Installation and Premium Support, List Price is Monthly Rate, Upfront Payment, Subscription - 4 Year</text:p>
          </table:table-cell>
          <table:table-cell office:value-type="float" office:value="1794.07" table:style-name="ce1">
            <text:p>1794.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DA-24-1N-51</text:p>
          </table:table-cell>
          <table:table-cell office:value-type="string" table:style-name="ce1">
            <text:p>Commvault Cloud Hyperscale X Appliance Software for Arrow Dell, 24-Drive Node, Per Node</text:p>
          </table:table-cell>
          <table:table-cell office:value-type="string" table:style-name="ce1">
            <text:p>Commvault Cloud Hyperscale X Appliance Software for Arrow Dell, 24-Drive Node, Per Node with Remote Installation and Premium Support, List Price is Monthly Rate, Upfront Payment, Subscription - 5 Year</text:p>
          </table:table-cell>
          <table:table-cell office:value-type="float" office:value="1739.7" table:style-name="ce1">
            <text:p>173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DA-24-3N-31</text:p>
          </table:table-cell>
          <table:table-cell office:value-type="string" table:style-name="ce1">
            <text:p>Commvault Cloud Hyperscale X Appliance Software for Arrow Dell, 24-Drive Node, Per 3 Nodes</text:p>
          </table:table-cell>
          <table:table-cell office:value-type="string" table:style-name="ce1">
            <text:p>Commvault Cloud Hyperscale X Appliance Software for Arrow Dell, 24-Drive Node, Per 3 Nodes with Remote Installation and Premium Support, List Price is Monthly Rate, Upfront Payment, Subscription - 3 Year</text:p>
          </table:table-cell>
          <table:table-cell office:value-type="float" office:value="5545.31" table:style-name="ce1">
            <text:p>5545.3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DA-24-3N-41</text:p>
          </table:table-cell>
          <table:table-cell office:value-type="string" table:style-name="ce1">
            <text:p>Commvault Cloud Hyperscale X Appliance Software for Arrow Dell, 24-Drive Node, Per 3 Nodes</text:p>
          </table:table-cell>
          <table:table-cell office:value-type="string" table:style-name="ce1">
            <text:p>Commvault Cloud Hyperscale X Appliance Software for Arrow Dell, 24-Drive Node, Per 3 Nodes with Remote Installation and Premium Support, List Price is Monthly Rate, Upfront Payment, Subscription - 4 Year</text:p>
          </table:table-cell>
          <table:table-cell office:value-type="float" office:value="5382.21" table:style-name="ce1">
            <text:p>5382.2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DA-24-3N-51</text:p>
          </table:table-cell>
          <table:table-cell office:value-type="string" table:style-name="ce1">
            <text:p>Commvault Cloud Hyperscale X Appliance Software for Arrow Dell, 24-Drive Node, Per 3 Nodes</text:p>
          </table:table-cell>
          <table:table-cell office:value-type="string" table:style-name="ce1">
            <text:p>Commvault Cloud Hyperscale X Appliance Software for Arrow Dell, 24-Drive Node, Per 3 Nodes with Remote Installation and Premium Support, List Price is Monthly Rate, Upfront Payment, Subscription - 5 Year</text:p>
          </table:table-cell>
          <table:table-cell office:value-type="float" office:value="5219.1099999999997" table:style-name="ce1">
            <text:p>5219.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DA-4-1N-31</text:p>
          </table:table-cell>
          <table:table-cell office:value-type="string" table:style-name="ce1">
            <text:p>Commvault Cloud HyperScale X Appliance Software for Arrow Dell, 4-Drive Node, Per Node</text:p>
          </table:table-cell>
          <table:table-cell office:value-type="string" table:style-name="ce1">
            <text:p>Commvault Cloud Hyperscale X Appliance Software for Arrow Dell, 4-Drive Node, Per Node with Remote Installation and Premium Support, List Price is Monthly Rate, Upfront Payment, Subscription - 3 Year</text:p>
          </table:table-cell>
          <table:table-cell office:value-type="float" office:value="461.53" table:style-name="ce1">
            <text:p>461.5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DA-4-1N-41</text:p>
          </table:table-cell>
          <table:table-cell office:value-type="string" table:style-name="ce1">
            <text:p>Commvault Cloud HyperScale X Appliance Software for Arrow Dell, 4-Drive Node, Per Node</text:p>
          </table:table-cell>
          <table:table-cell office:value-type="string" table:style-name="ce1">
            <text:p>Commvault Cloud Hyperscale X Appliance Software for Arrow Dell, 4-Drive Node, Per Node with Remote Installation and Premium Support, List Price is Monthly Rate, Upfront Payment, Subscription - 4 Year</text:p>
          </table:table-cell>
          <table:table-cell office:value-type="float" office:value="447.96" table:style-name="ce1">
            <text:p>447.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DA-4-1N-51</text:p>
          </table:table-cell>
          <table:table-cell office:value-type="string" table:style-name="ce1">
            <text:p>Commvault Cloud HyperScale X Appliance Software for Arrow Dell, 4-Drive Node, Per Node</text:p>
          </table:table-cell>
          <table:table-cell office:value-type="string" table:style-name="ce1">
            <text:p>Commvault Cloud Hyperscale X Appliance Software for Arrow Dell, 4-Drive Node, Per Node with Remote Installation and Premium Support, List Price is Monthly Rate, Upfront Payment, Subscription - 5 Year</text:p>
          </table:table-cell>
          <table:table-cell office:value-type="float" office:value="434.39" table:style-name="ce1">
            <text:p>434.3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DA-4-3N-31</text:p>
          </table:table-cell>
          <table:table-cell office:value-type="string" table:style-name="ce1">
            <text:p>Commvault Cloud HyperScale X Appliance Software for Arrow Dell, 4-Drive Node, Per 3 Nodes</text:p>
          </table:table-cell>
          <table:table-cell office:value-type="string" table:style-name="ce1">
            <text:p>Commvault Cloud Hyperscale X Appliance Software for Arrow Dell, 4-Drive Node, Per 3 Nodes with Remote Installation and Premium Support, List Price is Monthly Rate, Upfront Payment, Subscription - 3 Year</text:p>
          </table:table-cell>
          <table:table-cell office:value-type="float" office:value="1384.6" table:style-name="ce1">
            <text:p>1384.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DA-4-3N-41</text:p>
          </table:table-cell>
          <table:table-cell office:value-type="string" table:style-name="ce1">
            <text:p>Commvault Cloud HyperScale X Appliance Software for Arrow Dell, 4-Drive Node, Per 3 Nodes</text:p>
          </table:table-cell>
          <table:table-cell office:value-type="string" table:style-name="ce1">
            <text:p>Commvault Cloud Hyperscale X Appliance Software for Arrow Dell, 4-Drive Node, Per 3 Nodes with Remote Installation and Premium Support, List Price is Monthly Rate, Upfront Payment, Subscription - 4 Year</text:p>
          </table:table-cell>
          <table:table-cell office:value-type="float" office:value="1343.88" table:style-name="ce1">
            <text:p>1343.8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DA-4-3N-51</text:p>
          </table:table-cell>
          <table:table-cell office:value-type="string" table:style-name="ce1">
            <text:p>Commvault Cloud HyperScale X Appliance Software for Arrow Dell, 4-Drive Node, Per 3 Nodes</text:p>
          </table:table-cell>
          <table:table-cell office:value-type="string" table:style-name="ce1">
            <text:p>Commvault Cloud Hyperscale X Appliance Software for Arrow Dell, 4-Drive Node, Per 3 Nodes with Remote Installation and Premium Support, List Price is Monthly Rate, Upfront Payment, Subscription - 5 Year</text:p>
          </table:table-cell>
          <table:table-cell office:value-type="float" office:value="1303.1600000000001" table:style-name="ce1">
            <text:p>1303.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HA-12-1N-31</text:p>
          </table:table-cell>
          <table:table-cell office:value-type="string" table:style-name="ce1">
            <text:p>Commvault Cloud HyperScale X Appliance Software for Arrow HPE, 12-Drive Node, Per Node</text:p>
          </table:table-cell>
          <table:table-cell office:value-type="string" table:style-name="ce1">
            <text:p>Commvault Cloud HyperScale X Appliance Software for Arrow HPE, 12-Drive Node, Per Node with Remote Installation and Premium Support, List Price is Monthly Rate, Upfront Payment, Subscription - 3 Year</text:p>
          </table:table-cell>
          <table:table-cell office:value-type="float" office:value="923.83" table:style-name="ce1">
            <text:p>923.8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HA-12-1N-41</text:p>
          </table:table-cell>
          <table:table-cell office:value-type="string" table:style-name="ce1">
            <text:p>Commvault Cloud HyperScale X Appliance Software for Arrow HPE, 12-Drive Node, Per Node</text:p>
          </table:table-cell>
          <table:table-cell office:value-type="string" table:style-name="ce1">
            <text:p>Commvault Cloud HyperScale X Appliance Software for Arrow HPE, 12-Drive Node, Per Node with Remote Installation and Premium Support, List Price is Monthly Rate, Upfront Payment, Subscription - 4 Year</text:p>
          </table:table-cell>
          <table:table-cell office:value-type="float" office:value="896.65" table:style-name="ce1">
            <text:p>896.6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HA-12-1N-51</text:p>
          </table:table-cell>
          <table:table-cell office:value-type="string" table:style-name="ce1">
            <text:p>Commvault Cloud HyperScale X Appliance Software for Arrow HPE, 12-Drive Node, Per Node</text:p>
          </table:table-cell>
          <table:table-cell office:value-type="string" table:style-name="ce1">
            <text:p>Commvault Cloud HyperScale X Appliance Software for Arrow HPE, 12-Drive Node, Per Node with Remote Installation and Premium Support, List Price is Monthly Rate, Upfront Payment, Subscription - 5 Year</text:p>
          </table:table-cell>
          <table:table-cell office:value-type="float" office:value="869.48" table:style-name="ce1">
            <text:p>869.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HA-12-3N-31</text:p>
          </table:table-cell>
          <table:table-cell office:value-type="string" table:style-name="ce1">
            <text:p>Commvault Cloud HyperScale X Appliance Software for Arrow HPE, 12-Drive Node, Per 3 Nodes</text:p>
          </table:table-cell>
          <table:table-cell office:value-type="string" table:style-name="ce1">
            <text:p>Commvault Cloud HyperScale X Appliance Software for Arrow HPE, 12-Drive Node, Per 3 Nodes with Remote Installation and Premium Support, List Price is Monthly Rate, Upfront Payment, Subscription - 3 Year</text:p>
          </table:table-cell>
          <table:table-cell office:value-type="float" office:value="2771.48" table:style-name="ce1">
            <text:p>2771.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HA-12-3N-41</text:p>
          </table:table-cell>
          <table:table-cell office:value-type="string" table:style-name="ce1">
            <text:p>Commvault Cloud HyperScale X Appliance Software for Arrow HPE, 12-Drive Node, Per 3 Nodes</text:p>
          </table:table-cell>
          <table:table-cell office:value-type="string" table:style-name="ce1">
            <text:p>Commvault Cloud HyperScale X Appliance Software for Arrow HPE, 12-Drive Node, Per 3 Nodes with Remote Installation and Premium Support, List Price is Monthly Rate, Upfront Payment, Subscription - 4 Year</text:p>
          </table:table-cell>
          <table:table-cell office:value-type="float" office:value="2689.96" table:style-name="ce1">
            <text:p>2689.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HA-12-3N-51</text:p>
          </table:table-cell>
          <table:table-cell office:value-type="string" table:style-name="ce1">
            <text:p>Commvault Cloud HyperScale X Appliance Software for Arrow HPE, 12-Drive Node, Per 3 Nodes</text:p>
          </table:table-cell>
          <table:table-cell office:value-type="string" table:style-name="ce1">
            <text:p>Commvault Cloud HyperScale X Appliance Software for Arrow HPE, 12-Drive Node, Per 3 Nodes with Remote Installation and Premium Support, List Price is Monthly Rate, Upfront Payment, Subscription - 5 Year</text:p>
          </table:table-cell>
          <table:table-cell office:value-type="float" office:value="2608.4499999999998" table:style-name="ce1">
            <text:p>2608.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HA-24-1N-31</text:p>
          </table:table-cell>
          <table:table-cell office:value-type="string" table:style-name="ce1">
            <text:p>Commvault Cloud HyperScale X Appliance Software for Arrow HPE, 24-Drive Node, Per Node</text:p>
          </table:table-cell>
          <table:table-cell office:value-type="string" table:style-name="ce1">
            <text:p>Commvault Cloud HyperScale X Appliance Software for Arrow HPE, 24-Drive Node, Per Node with Remote Installation and Premium Support, List Price is Monthly Rate, Upfront Payment, Subscription - 3 Year</text:p>
          </table:table-cell>
          <table:table-cell office:value-type="float" office:value="1848.44" table:style-name="ce1">
            <text:p>1848.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HA-24-1N-41</text:p>
          </table:table-cell>
          <table:table-cell office:value-type="string" table:style-name="ce1">
            <text:p>Commvault Cloud HyperScale X Appliance Software for Arrow HPE, 24-Drive Node, Per Node</text:p>
          </table:table-cell>
          <table:table-cell office:value-type="string" table:style-name="ce1">
            <text:p>Commvault Cloud HyperScale X Appliance Software for Arrow HPE, 24-Drive Node, Per Node with Remote Installation and Premium Support, List Price is Monthly Rate, Upfront Payment, Subscription - 4 Year</text:p>
          </table:table-cell>
          <table:table-cell office:value-type="float" office:value="1794.07" table:style-name="ce1">
            <text:p>1794.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HA-24-1N-51</text:p>
          </table:table-cell>
          <table:table-cell office:value-type="string" table:style-name="ce1">
            <text:p>Commvault Cloud HyperScale X Appliance Software for Arrow HPE, 24-Drive Node, Per Node</text:p>
          </table:table-cell>
          <table:table-cell office:value-type="string" table:style-name="ce1">
            <text:p>Commvault Cloud HyperScale X Appliance Software for Arrow HPE, 24-Drive Node, Per Node with Remote Installation and Premium Support, List Price is Monthly Rate, Upfront Payment, Subscription - 5 Year</text:p>
          </table:table-cell>
          <table:table-cell office:value-type="float" office:value="1739.7" table:style-name="ce1">
            <text:p>173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HA-24-3N-31</text:p>
          </table:table-cell>
          <table:table-cell office:value-type="string" table:style-name="ce1">
            <text:p>Commvault Cloud HyperScale X Appliance Software for Arrow HPE, 24-Drive Node, Per 3 Nodes</text:p>
          </table:table-cell>
          <table:table-cell office:value-type="string" table:style-name="ce1">
            <text:p>Commvault Cloud HyperScale X Appliance Software for Arrow HPE, 24-Drive Node, Per 3 Nodes with Remote Installation and Premium Support, List Price is Monthly Rate, Upfront Payment, Subscription - 3 Year</text:p>
          </table:table-cell>
          <table:table-cell office:value-type="float" office:value="5545.31" table:style-name="ce1">
            <text:p>5545.3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HA-24-3N-41</text:p>
          </table:table-cell>
          <table:table-cell office:value-type="string" table:style-name="ce1">
            <text:p>Commvault Cloud HyperScale X Appliance Software for Arrow HPE, 24-Drive Node, Per 3 Nodes</text:p>
          </table:table-cell>
          <table:table-cell office:value-type="string" table:style-name="ce1">
            <text:p>Commvault Cloud HyperScale X Appliance Software for Arrow HPE, 24-Drive Node, Per 3 Nodes with Remote Installation and Premium Support, List Price is Monthly Rate, Upfront Payment, Subscription - 4 Year</text:p>
          </table:table-cell>
          <table:table-cell office:value-type="float" office:value="5382.21" table:style-name="ce1">
            <text:p>5382.2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HA-24-3N-51</text:p>
          </table:table-cell>
          <table:table-cell office:value-type="string" table:style-name="ce1">
            <text:p>Commvault Cloud HyperScale X Appliance Software for Arrow HPE, 24-Drive Node, Per 3 Nodes</text:p>
          </table:table-cell>
          <table:table-cell office:value-type="string" table:style-name="ce1">
            <text:p>Commvault Cloud HyperScale X Appliance Software for Arrow HPE, 24-Drive Node, Per 3 Nodes with Remote Installation and Premium Support, List Price is Monthly Rate, Upfront Payment, Subscription - 5 Year</text:p>
          </table:table-cell>
          <table:table-cell office:value-type="float" office:value="5219.1099999999997" table:style-name="ce1">
            <text:p>5219.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HA-4-1N-31</text:p>
          </table:table-cell>
          <table:table-cell office:value-type="string" table:style-name="ce1">
            <text:p>Commvault Cloud HyperScale X Appliance Software for Arrow HPE, 4-Drive Node, Per Node</text:p>
          </table:table-cell>
          <table:table-cell office:value-type="string" table:style-name="ce1">
            <text:p>Commvault Cloud HyperScale X Appliance Software for Arrow HPE, 4-Drive Node, Per Node with Remote Installation and Premium Support, List Price is Monthly Rate, Upfront Payment, Subscription - 3 Year</text:p>
          </table:table-cell>
          <table:table-cell office:value-type="float" office:value="461.53" table:style-name="ce1">
            <text:p>461.5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HA-4-1N-41</text:p>
          </table:table-cell>
          <table:table-cell office:value-type="string" table:style-name="ce1">
            <text:p>Commvault Cloud HyperScale X Appliance Software for Arrow HPE, 4-Drive Node, Per Node</text:p>
          </table:table-cell>
          <table:table-cell office:value-type="string" table:style-name="ce1">
            <text:p>Commvault Cloud HyperScale X Appliance Software for Arrow HPE, 4-Drive Node, Per Node with Remote Installation and Premium Support, List Price is Monthly Rate, Upfront Payment, Subscription - 4 Year</text:p>
          </table:table-cell>
          <table:table-cell office:value-type="float" office:value="447.96" table:style-name="ce1">
            <text:p>447.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HA-4-1N-51</text:p>
          </table:table-cell>
          <table:table-cell office:value-type="string" table:style-name="ce1">
            <text:p>Commvault Cloud HyperScale X Appliance Software for Arrow HPE, 4-Drive Node, Per Node</text:p>
          </table:table-cell>
          <table:table-cell office:value-type="string" table:style-name="ce1">
            <text:p>Commvault Cloud HyperScale X Appliance Software for Arrow HPE, 4-Drive Node, Per Node with Remote Installation and Premium Support, List Price is Monthly Rate, Upfront Payment, Subscription - 5 Year</text:p>
          </table:table-cell>
          <table:table-cell office:value-type="float" office:value="434.39" table:style-name="ce1">
            <text:p>434.3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XHA-4-3N-31</text:p>
          </table:table-cell>
          <table:table-cell office:value-type="string" table:style-name="ce1">
            <text:p>Commvault Cloud HyperScale X Appliance Software for Arrow HPE, 4-Drive Node, Per 3 Nodes</text:p>
          </table:table-cell>
          <table:table-cell office:value-type="string" table:style-name="ce1">
            <text:p>Commvault Cloud HyperScale X Appliance Software for Arrow HPE, 4-Drive Node, Per 3 Nodes with Remote Installation and Premium Support, List Price is Monthly Rate, Upfront Payment, Subscription - 3 Year</text:p>
          </table:table-cell>
          <table:table-cell office:value-type="float" office:value="1384.6" table:style-name="ce1">
            <text:p>1384.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XHA-4-3N-41</text:p>
          </table:table-cell>
          <table:table-cell office:value-type="string" table:style-name="ce1">
            <text:p>Commvault Cloud HyperScale X Appliance Software for Arrow HPE, 4-Drive Node, Per 3 Nodes</text:p>
          </table:table-cell>
          <table:table-cell office:value-type="string" table:style-name="ce1">
            <text:p>Commvault Cloud HyperScale X Appliance Software for Arrow HPE, 4-Drive Node, Per 3 Nodes with Remote Installation and Premium Support, List Price is Monthly Rate, Upfront Payment, Subscription - 4 Year</text:p>
          </table:table-cell>
          <table:table-cell office:value-type="float" office:value="1343.88" table:style-name="ce1">
            <text:p>1343.8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XHA-4-3N-51</text:p>
          </table:table-cell>
          <table:table-cell office:value-type="string" table:style-name="ce1">
            <text:p>Commvault Cloud HyperScale X Appliance Software for Arrow HPE, 4-Drive Node, Per 3 Nodes</text:p>
          </table:table-cell>
          <table:table-cell office:value-type="string" table:style-name="ce1">
            <text:p>Commvault Cloud HyperScale X Appliance Software for Arrow HPE, 4-Drive Node, Per 3 Nodes with Remote Installation and Premium Support, List Price is Monthly Rate, Upfront Payment, Subscription - 5 Year</text:p>
          </table:table-cell>
          <table:table-cell office:value-type="float" office:value="1303.1600000000001" table:style-name="ce1">
            <text:p>1303.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OEM 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MANAGED-SVC-1</text:p>
          </table:table-cell>
          <table:table-cell office:value-type="string" table:style-name="ce1">
            <text:p>CVLT Managed Services</text:p>
          </table:table-cell>
          <table:table-cell office:value-type="string" table:style-name="ce1">
            <text:p>An annual shared subscription that provides Managed Services to provide customer proactive management of Commvault CommCell assets on behalf of the customer. Please contact (managedservices@commvault.com) to quote.</text:p>
          </table:table-cell>
          <table:table-cell office:value-type="float" office:value="0" table:style-name="ce1">
            <text:p>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
          </table:table-cell>
          <table:table-cell table:style-name="ce1"/>
          <table:table-cell office:value-type="string" table:style-name="ce1">
            <text:p>MANAGED SERVICE</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IC-CONSADVC</text:p>
          </table:table-cell>
          <table:table-cell office:value-type="string" table:style-name="ce1">
            <text:p>CVLT Advanced Consulting Services</text:p>
          </table:table-cell>
          <table:table-cell office:value-type="string" table:style-name="ce1">
            <text:p>Commvault Advanced Consulting Services. REQUIRES CORRESPONDING quantity of ‘FXTRVL-CONS’ for service to be delivered onsite.</text:p>
          </table:table-cell>
          <table:table-cell office:value-type="float" office:value="1910" table:style-name="ce1">
            <text:p>191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IC-CONSDEP</text:p>
          </table:table-cell>
          <table:table-cell office:value-type="string" table:style-name="ce1">
            <text:p>CVLT Consulting Services</text:p>
          </table:table-cell>
          <table:table-cell office:value-type="string" table:style-name="ce1">
            <text:p>Commvault Consulting Services. REQUIRES CORRESPONDING quantity of ‘FXTRVL-CONS’ for service to be delivered onsite.</text:p>
          </table:table-cell>
          <table:table-cell office:value-type="float" office:value="1660" table:style-name="ce1">
            <text:p>166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IC-CONSMIG</text:p>
          </table:table-cell>
          <table:table-cell office:value-type="string" table:style-name="ce1">
            <text:p>CVLT Migration Service</text:p>
          </table:table-cell>
          <table:table-cell office:value-type="string" table:style-name="ce1">
            <text:p>Commvault Consulting Services. Price per day. REQUIRES CORRESPONDING quantity of ‘FXTRVL-CONS’ for service to be delivered onsite.</text:p>
          </table:table-cell>
          <table:table-cell office:value-type="float" office:value="1975" table:style-name="ce1">
            <text:p>197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IC-CONS-PERS</text:p>
          </table:table-cell>
          <table:table-cell office:value-type="string" table:style-name="ce1">
            <text:p>CVLT Remote Personalization Services</text:p>
          </table:table-cell>
          <table:table-cell office:value-type="string" table:style-name="ce1">
            <text:p>Commvault Remote design and deployment of workflows and custom reports. Price is Per-Day (8 Hours) and billed Per-Hour.</text:p>
          </table:table-cell>
          <table:table-cell office:value-type="float" office:value="1743" table:style-name="ce1">
            <text:p>174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IC-CONSPM</text:p>
          </table:table-cell>
          <table:table-cell office:value-type="string" table:style-name="ce1">
            <text:p>CVLT Project Manager</text:p>
          </table:table-cell>
          <table:table-cell office:value-type="string" table:style-name="ce1">
            <text:p>Commvault Project Management Services - Price per hour</text:p>
          </table:table-cell>
          <table:table-cell office:value-type="float" office:value="210" table:style-name="ce1">
            <text:p>21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HOUR</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IC-CONS-QS</text:p>
          </table:table-cell>
          <table:table-cell office:value-type="string" table:style-name="ce1">
            <text:p>QuickStart Base</text:p>
          </table:table-cell>
          <table:table-cell office:value-type="string" table:style-name="ce1">
            <text:p>Commvault QuickStart is a packaged Time and Materials implementation and configuration service to be delivered over 5 contiguous days. Related travel is included.</text:p>
          </table:table-cell>
          <table:table-cell office:value-type="float" office:value="9900" table:style-name="ce1">
            <text:p>99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
          </table:table-cell>
          <table:table-cell table:style-name="ce1"/>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IC-CONS-QS-ADV</text:p>
          </table:table-cell>
          <table:table-cell office:value-type="string" table:style-name="ce1">
            <text:p>QuickStart Advanced</text:p>
          </table:table-cell>
          <table:table-cell office:value-type="string" table:style-name="ce1">
            <text:p>Commvault QuickStart Advanced is a packaged Time and Materials implementation and configuration to be delivered over 15 contiguous days. Related travel is included.</text:p>
          </table:table-cell>
          <table:table-cell office:value-type="float" office:value="48680" table:style-name="ce1">
            <text:p>4868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
          </table:table-cell>
          <table:table-cell table:style-name="ce1"/>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IC-CONS-QS-PLUS</text:p>
          </table:table-cell>
          <table:table-cell office:value-type="string" table:style-name="ce1">
            <text:p>QuickStart Plus</text:p>
          </table:table-cell>
          <table:table-cell office:value-type="string" table:style-name="ce1">
            <text:p>Commvault QuickStart Plus is a packaged Time and Materials implementation and configuration service to be delivered over 10 contiguous days. Related travel is included.</text:p>
          </table:table-cell>
          <table:table-cell office:value-type="float" office:value="26430" table:style-name="ce1">
            <text:p>2643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9,10,11</text:p>
          </table:table-cell>
          <table:table-cell office:value-type="string" table:style-name="ce1">
            <text:p/>
          </table:table-cell>
          <table:table-cell table:style-name="ce1"/>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D-BASEHLD</text:p>
          </table:table-cell>
          <table:table-cell office:value-type="string" table:style-name="ce1">
            <text:p>Architecture Design Base/HLD</text:p>
          </table:table-cell>
          <table:table-cell office:value-type="string" table:style-name="ce1">
            <text:p>Commvault Base Architecture Design with High Level Design - Remote Service - Fixed Price</text:p>
          </table:table-cell>
          <table:table-cell office:value-type="float" office:value="11310" table:style-name="ce1">
            <text:p>1131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DAYS / HOURS</text:p>
          </table:table-cell>
          <table:table-cell table:style-name="ce1"/>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D-STD</text:p>
          </table:table-cell>
          <table:table-cell office:value-type="string" table:style-name="ce1">
            <text:p>Architecture Design Standard</text:p>
          </table:table-cell>
          <table:table-cell office:value-type="string" table:style-name="ce1">
            <text:p>Commvault Standard Architecture Design with Low Level Design - Remote Service - Fixed Price</text:p>
          </table:table-cell>
          <table:table-cell office:value-type="float" office:value="22620" table:style-name="ce1">
            <text:p>2262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DAYS / HOURS</text:p>
          </table:table-cell>
          <table:table-cell table:style-name="ce1"/>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D-STDPLUS</text:p>
          </table:table-cell>
          <table:table-cell office:value-type="string" table:style-name="ce1">
            <text:p>Architecture Design Standard Plus</text:p>
          </table:table-cell>
          <table:table-cell office:value-type="string" table:style-name="ce1">
            <text:p>Commvault Standard Plus Architecture Design with Low Level Design - Remote Service - Fixed Price</text:p>
          </table:table-cell>
          <table:table-cell office:value-type="float" office:value="33930" table:style-name="ce1">
            <text:p>3393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DAYS / HOURS</text:p>
          </table:table-cell>
          <table:table-cell table:style-name="ce1"/>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GENT-LARGE</text:p>
          </table:table-cell>
          <table:table-cell office:value-type="string" table:style-name="ce1">
            <text:p>Implementation - Large Agent Pack</text:p>
          </table:table-cell>
          <table:table-cell office:value-type="string" table:style-name="ce1">
            <text:p>Commvault Large Agent Pack Add On - Up to 80 Std Agents and up to 20 Adv Agents - Remote Service - Fixed Price. Requires PS-IMP-STD or PS-IMP-STDPLUS. Not sold as a standalone.</text:p>
          </table:table-cell>
          <table:table-cell office:value-type="float" office:value="20730" table:style-name="ce1">
            <text:p>2073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GENT-MEDIUM</text:p>
          </table:table-cell>
          <table:table-cell office:value-type="string" table:style-name="ce1">
            <text:p>Implementation - Medium Agent Pack</text:p>
          </table:table-cell>
          <table:table-cell office:value-type="string" table:style-name="ce1">
            <text:p>Commvault Medium Agent Pack Add On - Up to 40 Std Agents and up to 10 Adv Agents - Remote Service - Fixed Price. Requires PS-IMP-STD or PS-IMP-STDPLUS. Not sold as a standalone.</text:p>
          </table:table-cell>
          <table:table-cell office:value-type="float" office:value="12440" table:style-name="ce1">
            <text:p>1244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GENT-SMALL</text:p>
          </table:table-cell>
          <table:table-cell office:value-type="string" table:style-name="ce1">
            <text:p>Implementation - Small Agent Pack</text:p>
          </table:table-cell>
          <table:table-cell office:value-type="string" table:style-name="ce1">
            <text:p>Commvault Small Agent Pack Add On - Up to 20 Std Agents and up to 5 Adv Agents - Remote Service - Fixed Price. Requires PS-IMP-STD or PS-IMP-STDPLUS. Not sold as a standalone.</text:p>
          </table:table-cell>
          <table:table-cell office:value-type="float" office:value="8300" table:style-name="ce1">
            <text:p>83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OS-ASSIST</text:p>
          </table:table-cell>
          <table:table-cell office:value-type="string" table:style-name="ce1">
            <text:p>Automation Assistance</text:p>
          </table:table-cell>
          <table:table-cell office:value-type="string" table:style-name="ce1">
            <text:p>Automation Assistance - Automation &amp; Orchestration Team - <text:s/>Remote Service - Time &amp; Materials Bundle - 3 Days inclusive of Project Management</text:p>
          </table:table-cell>
          <table:table-cell office:value-type="float" office:value="6240" table:style-name="ce1">
            <text:p>624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OS-IOT-DEV</text:p>
          </table:table-cell>
          <table:table-cell office:value-type="string" table:style-name="ce1">
            <text:p>IoT Device Protection</text:p>
          </table:table-cell>
          <table:table-cell office:value-type="string" table:style-name="ce1">
            <text:p>IoT Device Integration - Automation &amp; Orchestration Team - <text:s/>Remote Service - Fixed Price</text:p>
          </table:table-cell>
          <table:table-cell office:value-type="float" office:value="12480" table:style-name="ce1">
            <text:p>1248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OS-ITSM-ALRT</text:p>
          </table:table-cell>
          <table:table-cell office:value-type="string" table:style-name="ce1">
            <text:p>ITSM Alert Integration</text:p>
          </table:table-cell>
          <table:table-cell office:value-type="string" table:style-name="ce1">
            <text:p>ITSM Alert Integration - Automation &amp; Orchestration Team - <text:s/>Remote Service - Fixed Price</text:p>
          </table:table-cell>
          <table:table-cell office:value-type="float" office:value="10400" table:style-name="ce1">
            <text:p>104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AOS-RESTORE</text:p>
          </table:table-cell>
          <table:table-cell office:value-type="string" table:style-name="ce1">
            <text:p>Restore Assurance</text:p>
          </table:table-cell>
          <table:table-cell office:value-type="string" table:style-name="ce1">
            <text:p>Restore Assurance Service - sold per workload type (see service brief for details) - Automation &amp; Orchestration Team - <text:s/>Remote Service - Fixed Price</text:p>
          </table:table-cell>
          <table:table-cell office:value-type="float" office:value="12480" table:style-name="ce1">
            <text:p>1248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LDREW-L-JS</text:p>
          </table:table-cell>
          <table:table-cell office:value-type="string" table:style-name="ce1">
            <text:p>Cloud Rewind Jumpstart - Large</text:p>
          </table:table-cell>
          <table:table-cell office:value-type="string" table:style-name="ce1">
            <text:p>Commvault Cloud Rewind <text:s/>Jumpstart - Large (up to 30 Assemblies) - Remote Service - Fixed Price</text:p>
          </table:table-cell>
          <table:table-cell office:value-type="float" office:value="12480" table:style-name="ce1">
            <text:p>1248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LDREW-S-JS</text:p>
          </table:table-cell>
          <table:table-cell office:value-type="string" table:style-name="ce1">
            <text:p>Cloud Rewind Jumpstart - Small</text:p>
          </table:table-cell>
          <table:table-cell office:value-type="string" table:style-name="ce1">
            <text:p>Commvault Cloud Rewind <text:s/>Jumpstart - Small (up to 15 Assemblies) - Remote Service - Fixed Price</text:p>
          </table:table-cell>
          <table:table-cell office:value-type="float" office:value="6240" table:style-name="ce1">
            <text:p>624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RS-ASMT</text:p>
          </table:table-cell>
          <table:table-cell office:value-type="string" table:style-name="ce1">
            <text:p>Cyber Resilience Assessment Service - Non-Commvault Cloud Customers</text:p>
          </table:table-cell>
          <table:table-cell office:value-type="string" table:style-name="ce1">
            <text:p>Cyber Resilience Assessment Service - for Non-Commvault Cloud Customers. Remote Service. Fixed Price. REQUIRES ‘PS-CR-TRAVEL’ for service to be delivered onsite, contact PS leadership for travel estimate.</text:p>
          </table:table-cell>
          <table:table-cell office:value-type="float" office:value="12480" table:style-name="ce1">
            <text:p>1248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RS-ASMT-CV</text:p>
          </table:table-cell>
          <table:table-cell office:value-type="string" table:style-name="ce1">
            <text:p>Cyber Resilience Assessment Service - Existing Customer</text:p>
          </table:table-cell>
          <table:table-cell office:value-type="string" table:style-name="ce1">
            <text:p>Cyber Resilience Assessment for Existing Commvault Customers. Remote Service. <text:s/>Fixed Price.</text:p>
          </table:table-cell>
          <table:table-cell office:value-type="float" office:value="15800" table:style-name="ce1">
            <text:p>158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RS-GRD-RESP</text:p>
          </table:table-cell>
          <table:table-cell office:value-type="string" table:style-name="ce1">
            <text:p>Cyber Resilience Guardian Response</text:p>
          </table:table-cell>
          <table:table-cell office:value-type="string" table:style-name="ce1">
            <text:p>Cyber Resilience Guardian - Incident Response Management and Recovery Package. Remote Service.</text:p>
          </table:table-cell>
          <table:table-cell office:value-type="float" office:value="11760" table:style-name="ce1">
            <text:p>1176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RS-MVWS</text:p>
          </table:table-cell>
          <table:table-cell office:value-type="string" table:style-name="ce1">
            <text:p>Cyber Resilience <text:s/>Service - Minimum Viability Workshop</text:p>
          </table:table-cell>
          <table:table-cell office:value-type="string" table:style-name="ce1">
            <text:p>Minimum Viability Workshop. <text:s/>Fixed Price. Delivered Onsite.</text:p>
          </table:table-cell>
          <table:table-cell office:value-type="float" office:value="4360" table:style-name="ce1">
            <text:p>436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RW-ADDL-CFG</text:p>
          </table:table-cell>
          <table:table-cell office:value-type="string" table:style-name="ce1">
            <text:p>Cloud Rewind - Additional Assembly Configuration</text:p>
          </table:table-cell>
          <table:table-cell office:value-type="string" table:style-name="ce1">
            <text:p>Cloud Rewind Additional Configuration Service for Existing Customers. <text:s/>Up to 10 Additional Cloud Assemblies and 1 Additional Cloud Provider configured and tested. <text:s/>Remote Service. <text:s/>Fixed Price.</text:p>
          </table:table-cell>
          <table:table-cell office:value-type="float" office:value="2290" table:style-name="ce1">
            <text:p>229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RW-ADV-SCLNG</text:p>
          </table:table-cell>
          <table:table-cell office:value-type="string" table:style-name="ce1">
            <text:p>Cloud Rewind Advanced Scaling - REST API Assistance</text:p>
          </table:table-cell>
          <table:table-cell office:value-type="string" table:style-name="ce1">
            <text:p>Cloud Rewind Advanced Scaling REST API Integration Assistance Service. <text:s/>Remote Service. <text:s/>Time &amp; Materials Bundle - 5 Days inclusive of Project Management</text:p>
          </table:table-cell>
          <table:table-cell office:value-type="float" office:value="11450" table:style-name="ce1">
            <text:p>1145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RW-APPTEST</text:p>
          </table:table-cell>
          <table:table-cell office:value-type="string" table:style-name="ce1">
            <text:p>Cloud Rewind Application Testing Service</text:p>
          </table:table-cell>
          <table:table-cell office:value-type="string" table:style-name="ce1">
            <text:p>Cloud Rewind Application Restore Test Service. <text:s/>Up to 4 test recovery sessions of 1 Cloud Assembly per session. Remote Service. <text:s/>Fixed Price.</text:p>
          </table:table-cell>
          <table:table-cell office:value-type="float" office:value="6240" table:style-name="ce1">
            <text:p>624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USTOM-SVC-1</text:p>
          </table:table-cell>
          <table:table-cell office:value-type="string" table:style-name="ce1">
            <text:p>CVLT Fixed Price Custom Service</text:p>
          </table:table-cell>
          <table:table-cell office:value-type="string" table:style-name="ce1">
            <text:p>Commvault Custom Fixed Price service defined in an accompanying Statement of Work</text:p>
          </table:table-cell>
          <table:table-cell office:value-type="float" office:value="0" table:style-name="ce1">
            <text:p>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VSAAS-ADFLR</text:p>
          </table:table-cell>
          <table:table-cell office:value-type="string" table:style-name="ce1">
            <text:p>Design &amp; <text:s/>Install for CV SaaS - AD Forest Level Recovery Agent</text:p>
          </table:table-cell>
          <table:table-cell office:value-type="string" table:style-name="ce1">
            <text:p>Design and Implementation for CV SaaS AD Forest Level Recovery Agent <text:s/>- Up to 25 DCs - Remote Service - Fixed Price</text:p>
          </table:table-cell>
          <table:table-cell office:value-type="float" office:value="11030" table:style-name="ce1">
            <text:p>1103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VSAAS-L-JS</text:p>
          </table:table-cell>
          <table:table-cell office:value-type="string" table:style-name="ce1">
            <text:p>Commvault Cloud SaaS Jumpstart - Large</text:p>
          </table:table-cell>
          <table:table-cell office:value-type="string" table:style-name="ce1">
            <text:p>Commvault Cloud SaaS Jumpstart - Large (Up to 10 Workloads) - Fixed Price</text:p>
          </table:table-cell>
          <table:table-cell office:value-type="float" office:value="4320" table:style-name="ce1">
            <text:p>432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VSAAS-S-JS</text:p>
          </table:table-cell>
          <table:table-cell office:value-type="string" table:style-name="ce1">
            <text:p>Commvault Cloud SaaS Jumpstart - Small</text:p>
          </table:table-cell>
          <table:table-cell office:value-type="string" table:style-name="ce1">
            <text:p>Commvault Cloud SaaS Jumpstart - Small (Up to 5 Workloads) - Fixed Price</text:p>
          </table:table-cell>
          <table:table-cell office:value-type="float" office:value="2160" table:style-name="ce1">
            <text:p>216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DI-ADFLR</text:p>
          </table:table-cell>
          <table:table-cell office:value-type="string" table:style-name="ce1">
            <text:p>Design &amp;  Install for CV Software - AD Forest Level Recovery Agent</text:p>
          </table:table-cell>
          <table:table-cell office:value-type="string" table:style-name="ce1">
            <text:p>Design and Implementation for CV Software AD Forest Level Recovery Agent <text:s/>- Up to 25 DCs - Remote Service - Fixed Price</text:p>
          </table:table-cell>
          <table:table-cell office:value-type="float" office:value="22880" table:style-name="ce1">
            <text:p>2288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DI-CLEANROOM</text:p>
          </table:table-cell>
          <table:table-cell office:value-type="string" table:style-name="ce1">
            <text:p>Discovery &amp; Implementation for Cleanroom</text:p>
          </table:table-cell>
          <table:table-cell office:value-type="string" table:style-name="ce1">
            <text:p>Discovery and Implementation for Cleanroom - Remote Service - Fixed Price</text:p>
          </table:table-cell>
          <table:table-cell office:value-type="float" office:value="4160" table:style-name="ce1">
            <text:p>416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DI-NON-SA-ADV</text:p>
          </table:table-cell>
          <table:table-cell office:value-type="string" table:style-name="ce1">
            <text:p>Design &amp; Implementation for Non-SaaS Apps - Advanced</text:p>
          </table:table-cell>
          <table:table-cell office:value-type="string" table:style-name="ce1">
            <text:p>Design and Implementation for Non-SaaS Apps <text:s/>- (Up to 5 VMs/DB/File agents incl. Oracle, SAP HANA) - Remote Service - Fixed Price</text:p>
          </table:table-cell>
          <table:table-cell office:value-type="float" office:value="20610" table:style-name="ce1">
            <text:p>2061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DI-NON-SA-STD</text:p>
          </table:table-cell>
          <table:table-cell office:value-type="string" table:style-name="ce1">
            <text:p>Design &amp; Implementation for Non-SaaS Apps - Standard</text:p>
          </table:table-cell>
          <table:table-cell office:value-type="string" table:style-name="ce1">
            <text:p>Design and Implementation for Non-SaaS Apps - (Up to 3 VMs/DB/File agents excl. Oracle, SAP HANA) - Remote Service - Fixed Price</text:p>
          </table:table-cell>
          <table:table-cell office:value-type="float" office:value="14160" table:style-name="ce1">
            <text:p>1416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DI-SA-ADV</text:p>
          </table:table-cell>
          <table:table-cell office:value-type="string" table:style-name="ce1">
            <text:p>Design &amp; Implementation for SaaS Apps - Advanced</text:p>
          </table:table-cell>
          <table:table-cell office:value-type="string" table:style-name="ce1">
            <text:p>Design and Implementation for <text:s/>SaaS Apps (including M365 20,000+ Users, <text:s/>Salesforce, and Dynamics) and Desktop/Laptop Endpoints - Remote Service - Fixed Price</text:p>
          </table:table-cell>
          <table:table-cell office:value-type="float" office:value="20190" table:style-name="ce1">
            <text:p>2019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DI-SA-STD</text:p>
          </table:table-cell>
          <table:table-cell office:value-type="string" table:style-name="ce1">
            <text:p>Design &amp; Implementation for SaaS Apps - Standard</text:p>
          </table:table-cell>
          <table:table-cell office:value-type="string" table:style-name="ce1">
            <text:p>Design and Implementation for M365 - up to 20,000 users - Remote Service - Fixed Price</text:p>
          </table:table-cell>
          <table:table-cell office:value-type="float" office:value="13320" table:style-name="ce1">
            <text:p>1332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HA-LARGE</text:p>
          </table:table-cell>
          <table:table-cell office:value-type="string" table:style-name="ce1">
            <text:p>Architecture Health Assessment Large</text:p>
          </table:table-cell>
          <table:table-cell office:value-type="string" table:style-name="ce1">
            <text:p>Commvault Large Health Assessment - Remote Service - Fixed Price</text:p>
          </table:table-cell>
          <table:table-cell office:value-type="float" office:value="21870" table:style-name="ce1">
            <text:p>2187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DAYS / HOURS</text:p>
          </table:table-cell>
          <table:table-cell table:style-name="ce1"/>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HA-MEDIUM</text:p>
          </table:table-cell>
          <table:table-cell office:value-type="string" table:style-name="ce1">
            <text:p>Architecture Health Assessment Medium</text:p>
          </table:table-cell>
          <table:table-cell office:value-type="string" table:style-name="ce1">
            <text:p>Commvault Medium Health Assessment - Remote Service - Fixed Price</text:p>
          </table:table-cell>
          <table:table-cell office:value-type="float" office:value="18100" table:style-name="ce1">
            <text:p>181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DAYS / HOURS</text:p>
          </table:table-cell>
          <table:table-cell table:style-name="ce1"/>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HA-SMALL</text:p>
          </table:table-cell>
          <table:table-cell office:value-type="string" table:style-name="ce1">
            <text:p>Architecture Health Assessment Small</text:p>
          </table:table-cell>
          <table:table-cell office:value-type="string" table:style-name="ce1">
            <text:p>Commvault Small Health Assessment - Remote Service - Fixed Price</text:p>
          </table:table-cell>
          <table:table-cell office:value-type="float" office:value="14330" table:style-name="ce1">
            <text:p>1433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DAYS / HOURS</text:p>
          </table:table-cell>
          <table:table-cell table:style-name="ce1"/>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HS-OSUPGR</text:p>
          </table:table-cell>
          <table:table-cell office:value-type="string" table:style-name="ce1">
            <text:p>HSX Upgrade Service - 2.x to 3.x</text:p>
          </table:table-cell>
          <table:table-cell office:value-type="string" table:style-name="ce1">
            <text:p>HyperScale X Upgrade v2.x to v3.x - Up to 2 pools, Up to 12 nodes - Remote Service - Fixed Price</text:p>
          </table:table-cell>
          <table:table-cell office:value-type="float" office:value="5000" table:style-name="ce1">
            <text:p>50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HV-MIG-L1</text:p>
          </table:table-cell>
          <table:table-cell office:value-type="string" table:style-name="ce1">
            <text:p>Hypervisor Migration - Large</text:p>
          </table:table-cell>
          <table:table-cell office:value-type="string" table:style-name="ce1">
            <text:p>Hypervisor Migration - up to 600 VMs migrated - Remote Service - Fixed Price</text:p>
          </table:table-cell>
          <table:table-cell office:value-type="float" office:value="41600" table:style-name="ce1">
            <text:p>416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HV-MIG-M1</text:p>
          </table:table-cell>
          <table:table-cell office:value-type="string" table:style-name="ce1">
            <text:p>Hypervisor Migration - Medium</text:p>
          </table:table-cell>
          <table:table-cell office:value-type="string" table:style-name="ce1">
            <text:p>Hypervisor Migration - up to 400 VMs migrated - Remote Service - Fixed Price</text:p>
          </table:table-cell>
          <table:table-cell office:value-type="float" office:value="31200" table:style-name="ce1">
            <text:p>312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HV-MIG-S1</text:p>
          </table:table-cell>
          <table:table-cell office:value-type="string" table:style-name="ce1">
            <text:p>Hypervisor Migration - Small</text:p>
          </table:table-cell>
          <table:table-cell office:value-type="string" table:style-name="ce1">
            <text:p>Hypervisor Migration - up to 200 VMs migrated - Remote Service - Fixed Price</text:p>
          </table:table-cell>
          <table:table-cell office:value-type="float" office:value="20800" table:style-name="ce1">
            <text:p>208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IMP-BASE</text:p>
          </table:table-cell>
          <table:table-cell office:value-type="string" table:style-name="ce1">
            <text:p>Implementation - Base</text:p>
          </table:table-cell>
          <table:table-cell office:value-type="string" table:style-name="ce1">
            <text:p>Commvault Base Implementation - Remote Service - Fixed Price</text:p>
          </table:table-cell>
          <table:table-cell office:value-type="float" office:value="16380" table:style-name="ce1">
            <text:p>1638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IMP-DAY</text:p>
          </table:table-cell>
          <table:table-cell office:value-type="string" table:style-name="ce1">
            <text:p>Onsite Professional Services - 1 day</text:p>
          </table:table-cell>
          <table:table-cell office:value-type="string" table:style-name="ce1">
            <text:p>Commvault Consulting Services. Price per day. Inclusive of Remote Project Management. Delivered onsite.</text:p>
          </table:table-cell>
          <table:table-cell office:value-type="float" office:value="2465" table:style-name="ce1">
            <text:p>246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IMP-DAY-R</text:p>
          </table:table-cell>
          <table:table-cell office:value-type="string" table:style-name="ce1">
            <text:p>Remote Professional Services - 1 day</text:p>
          </table:table-cell>
          <table:table-cell office:value-type="string" table:style-name="ce1">
            <text:p>Commvault Consulting Services. Price per day. Inclusive of Project Management. Delivered remotely.</text:p>
          </table:table-cell>
          <table:table-cell office:value-type="float" office:value="2080" table:style-name="ce1">
            <text:p>208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IMPL-BLOCK-10</text:p>
          </table:table-cell>
          <table:table-cell office:value-type="string" table:style-name="ce1">
            <text:p>PS Implementation Block - 10 days</text:p>
          </table:table-cell>
          <table:table-cell office:value-type="string" table:style-name="ce1">
            <text:p>Packaged Time and Materials PS implementation and/or configuration service. To be delivered over 10 days delivered in two blocks of five contiguous days. Inclusive of Project Management.</text:p>
          </table:table-cell>
          <table:table-cell office:value-type="float" office:value="20800" table:style-name="ce1">
            <text:p>208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IMPL-BLOCK-15</text:p>
          </table:table-cell>
          <table:table-cell office:value-type="string" table:style-name="ce1">
            <text:p>PS Implementation Block - 15 days</text:p>
          </table:table-cell>
          <table:table-cell office:value-type="string" table:style-name="ce1">
            <text:p>Packaged Time and Materials PS implementation and/or configuration service. To be delivered over 15 days delivered in three blocks of five contiguous days. Inclusive of Project Management.</text:p>
          </table:table-cell>
          <table:table-cell office:value-type="float" office:value="31200" table:style-name="ce1">
            <text:p>312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IMPL-BLOCK-5</text:p>
          </table:table-cell>
          <table:table-cell office:value-type="string" table:style-name="ce1">
            <text:p>PS Implementation Block - 5 days</text:p>
          </table:table-cell>
          <table:table-cell office:value-type="string" table:style-name="ce1">
            <text:p>Packaged Time and Materials PS implementation and/or configuration service. To be delivered in five contiguous days. Inclusive of Project Management.</text:p>
          </table:table-cell>
          <table:table-cell office:value-type="float" office:value="10400" table:style-name="ce1">
            <text:p>104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IMP-RUNBOOK</text:p>
          </table:table-cell>
          <table:table-cell office:value-type="string" table:style-name="ce1">
            <text:p>Implementation - Runbook</text:p>
          </table:table-cell>
          <table:table-cell office:value-type="string" table:style-name="ce1">
            <text:p>Commvault Implementation Runbook Add On - Remote Service - Fixed Price. Requires PS-IMP-BASE, PS-IMP-STD or PS-IMP-STDPLUS. Not sold as a standalone.</text:p>
          </table:table-cell>
          <table:table-cell office:value-type="float" office:value="12440" table:style-name="ce1">
            <text:p>1244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IMP-STD</text:p>
          </table:table-cell>
          <table:table-cell office:value-type="string" table:style-name="ce1">
            <text:p>Implementation - Standard</text:p>
          </table:table-cell>
          <table:table-cell office:value-type="string" table:style-name="ce1">
            <text:p>Commvault Standard Implementation - Remote Service - Fixed Price</text:p>
          </table:table-cell>
          <table:table-cell office:value-type="float" office:value="24880" table:style-name="ce1">
            <text:p>2488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IMP-STDPLUS</text:p>
          </table:table-cell>
          <table:table-cell office:value-type="string" table:style-name="ce1">
            <text:p>Implementation - Standard Plus</text:p>
          </table:table-cell>
          <table:table-cell office:value-type="string" table:style-name="ce1">
            <text:p>Commvault Standard Plus Implementation - Remote Service - Fixed Price</text:p>
          </table:table-cell>
          <table:table-cell office:value-type="float" office:value="37310" table:style-name="ce1">
            <text:p>3731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M365-MONITOR</text:p>
          </table:table-cell>
          <table:table-cell office:value-type="string" table:style-name="ce1">
            <text:p>SaaS Apps Add-on: M365 Monitoring</text:p>
          </table:table-cell>
          <table:table-cell office:value-type="string" table:style-name="ce1">
            <text:p>M365 Monitoring Service - 1 Month of Monitoring/Onboarding M365 Workloads - Remote Service - Add-On Service Not For Stand Alone Sale</text:p>
          </table:table-cell>
          <table:table-cell office:value-type="float" office:value="8640" table:style-name="ce1">
            <text:p>864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MTL-DATABOX120</text:p>
          </table:table-cell>
          <table:table-cell office:value-type="string" table:style-name="ce1">
            <text:p>Metallic Offline Data Seeding - Data Box 120</text:p>
          </table:table-cell>
          <table:table-cell office:value-type="string" table:style-name="ce1">
            <text:p>Offline data seeding into Air Gap Protect for large data sets using Data Box 120, facilitating initial backup or data load. (Additional charges per day beyond 10 days) - Remote Service - Fixed Price</text:p>
          </table:table-cell>
          <table:table-cell office:value-type="float" office:value="9246.01" table:style-name="ce1">
            <text:p>9246.0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MTL-DATABOX525</text:p>
          </table:table-cell>
          <table:table-cell office:value-type="string" table:style-name="ce1">
            <text:p>Metallic Offline Data Seeding - Data Box 525</text:p>
          </table:table-cell>
          <table:table-cell office:value-type="string" table:style-name="ce1">
            <text:p>Offline data seeding into Air Gap Protect for large data sets Data Box 525, facilitating initial backup or data load. (Additional charges per day beyond 20 days) - Remote Service - Fixed Price</text:p>
          </table:table-cell>
          <table:table-cell office:value-type="float" office:value="12328.01" table:style-name="ce1">
            <text:p>12328.0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MTL-DBOX120-ADL</text:p>
          </table:table-cell>
          <table:table-cell office:value-type="string" table:style-name="ce1">
            <text:p>Additional Microsoft Azure Data Box 120</text:p>
          </table:table-cell>
          <table:table-cell office:value-type="string" table:style-name="ce1">
            <text:p>Additional Microsoft Azure Data Box <text:s/>120 (additional charge per day beyond 10 days), Requires PS-MTL-DATABOX120 or PS-MTL-DATABOX525 - Remote Service - Fixed Price</text:p>
          </table:table-cell>
          <table:table-cell office:value-type="float" office:value="3852.5" table:style-name="ce1">
            <text:p>3852.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MTL-DBOX525-ADL</text:p>
          </table:table-cell>
          <table:table-cell office:value-type="string" table:style-name="ce1">
            <text:p>Additional Microsoft Azure Data Box 525</text:p>
          </table:table-cell>
          <table:table-cell office:value-type="string" table:style-name="ce1">
            <text:p>Additional <text:s/>Microsoft Azure Data Box 525 (additional charge per day beyond 20 days), <text:s/>Requires PS-MTL-DATABOX120 or PS-MTL-DATABOX525 - Remote Service - Fixed Price</text:p>
          </table:table-cell>
          <table:table-cell office:value-type="float" office:value="6164" table:style-name="ce1">
            <text:p>616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NON-SA-AGT-ADV</text:p>
          </table:table-cell>
          <table:table-cell office:value-type="string" table:style-name="ce1">
            <text:p>Non-SaaS Apps Add-on: Advanced Agent Pack</text:p>
          </table:table-cell>
          <table:table-cell office:value-type="string" table:style-name="ce1">
            <text:p>Advanced Agent Pack (incl. Oracle, SAP HANA) - Remote Service - Fixed Price - Add-On Service Not For Stand Alone Sale</text:p>
          </table:table-cell>
          <table:table-cell office:value-type="float" office:value="9370" table:style-name="ce1">
            <text:p>937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NON-SA-AGT-STD</text:p>
          </table:table-cell>
          <table:table-cell office:value-type="string" table:style-name="ce1">
            <text:p>Non-SaaS Apps Add-on: Standard Agent Pack</text:p>
          </table:table-cell>
          <table:table-cell office:value-type="string" table:style-name="ce1">
            <text:p>Standard Agent Pack (excl. Oracle, SAP HANA) - Remote Service - Fixed Price - Add-On Service Not For Stand Alone Sale</text:p>
          </table:table-cell>
          <table:table-cell office:value-type="float" office:value="9370" table:style-name="ce1">
            <text:p>937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SA-AGT-STD</text:p>
          </table:table-cell>
          <table:table-cell office:value-type="string" table:style-name="ce1">
            <text:p>SaaS Apps - Add-on: Standard Agent Pack</text:p>
          </table:table-cell>
          <table:table-cell office:value-type="string" table:style-name="ce1">
            <text:p>Desktop/Laptop Endpoint Agent Pack (Windows, Mac, Linux) - Remote Service - Fixed Price - Add-On Service Not For Stand Alone Sale</text:p>
          </table:table-cell>
          <table:table-cell office:value-type="float" office:value="8950" table:style-name="ce1">
            <text:p>895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SAAS-L-JS-LCL</text:p>
          </table:table-cell>
          <table:table-cell office:value-type="string" table:style-name="ce1">
            <text:p>Commvault Cloud SaaS Jumpstart - Large - Onshore</text:p>
          </table:table-cell>
          <table:table-cell office:value-type="string" table:style-name="ce1">
            <text:p>Commvault Cloud SaaS Jumpstart - Large (Up to 10 Workloads) - Fixed Price - Remote Service using Local / Onshore Resource</text:p>
          </table:table-cell>
          <table:table-cell office:value-type="float" office:value="20800" table:style-name="ce1">
            <text:p>208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SAAS-S-JS-LCL</text:p>
          </table:table-cell>
          <table:table-cell office:value-type="string" table:style-name="ce1">
            <text:p>Commvault Cloud SaaS Jumpstart - Small - Onshore</text:p>
          </table:table-cell>
          <table:table-cell office:value-type="string" table:style-name="ce1">
            <text:p>Commvault Cloud SaaS Jumpstart - Small (Up to 5 Workloads) - Fixed Price - Remote Service using Local / Onshore Resource</text:p>
          </table:table-cell>
          <table:table-cell office:value-type="float" office:value="10400" table:style-name="ce1">
            <text:p>104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TEST-CLEANROOM</text:p>
          </table:table-cell>
          <table:table-cell office:value-type="string" table:style-name="ce1">
            <text:p>Testing Service for Cleanroom</text:p>
          </table:table-cell>
          <table:table-cell office:value-type="string" table:style-name="ce1">
            <text:p>Readiness Testing for Cleanroom - Remote Service - Fixed Price</text:p>
          </table:table-cell>
          <table:table-cell office:value-type="float" office:value="4160" table:style-name="ce1">
            <text:p>416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THREATWISE-ADV</text:p>
          </table:table-cell>
          <table:table-cell office:value-type="string" table:style-name="ce1">
            <text:p>ThreatWise Design &amp; Install - Advanced Package</text:p>
          </table:table-cell>
          <table:table-cell office:value-type="string" table:style-name="ce1">
            <text:p>Design and Implementation for ThreatWise - 25 appliances - 500 sensors - Remote Service - Fixed Price</text:p>
          </table:table-cell>
          <table:table-cell office:value-type="float" office:value="20800" table:style-name="ce1">
            <text:p>208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THREATWISE-ENT</text:p>
          </table:table-cell>
          <table:table-cell office:value-type="string" table:style-name="ce1">
            <text:p>ThreatWise Design &amp; Install - Enterprise Package</text:p>
          </table:table-cell>
          <table:table-cell office:value-type="string" table:style-name="ce1">
            <text:p>Design and Implementation for ThreatWise - 50 appliances - 1000 sensors - Remote Service - Fixed Price</text:p>
          </table:table-cell>
          <table:table-cell office:value-type="float" office:value="31200" table:style-name="ce1">
            <text:p>312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THREATWISE-STD</text:p>
          </table:table-cell>
          <table:table-cell office:value-type="string" table:style-name="ce1">
            <text:p>ThreatWise Design &amp; Install - Standard Package</text:p>
          </table:table-cell>
          <table:table-cell office:value-type="string" table:style-name="ce1">
            <text:p>Design and Implementation for ThreatWise - 5 appliances - 100 sensors - Remote Service - Fixed Price</text:p>
          </table:table-cell>
          <table:table-cell office:value-type="float" office:value="8320" table:style-name="ce1">
            <text:p>832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THREATWISE-STR</text:p>
          </table:table-cell>
          <table:table-cell office:value-type="string" table:style-name="ce1">
            <text:p>ThreatWise Design &amp; Install - Starter Package</text:p>
          </table:table-cell>
          <table:table-cell office:value-type="string" table:style-name="ce1">
            <text:p>Design and Implementation for ThreatWise - 3 appliances - 40 sensors - Remote Service - Fixed Price</text:p>
          </table:table-cell>
          <table:table-cell office:value-type="float" office:value="6240" table:style-name="ce1">
            <text:p>624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IMPLEMENTATION &amp; CONSULTING</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HSRA-12-1N</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Perpetual</text:p>
          </table:table-cell>
          <table:table-cell office:value-type="float" office:value="20368.3" table:style-name="ce1">
            <text:p>20368.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HSRA-12-1N-11</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List Price is Monthly Rate, Subscription 1 - Year, Upfront Payment.</text:p>
          </table:table-cell>
          <table:table-cell office:value-type="float" office:value="712.89" table:style-name="ce1">
            <text:p>712.8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HSRA-12-1N-21</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List Price is Monthly Rate, Subscription 2 - Year, Upfront Payment.</text:p>
          </table:table-cell>
          <table:table-cell office:value-type="float" office:value="644.99" table:style-name="ce1">
            <text:p>644.9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HSRA-12-1N-22</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List Price is Monthly Rate, Subscription 2 - Year, Annual Payment.</text:p>
          </table:table-cell>
          <table:table-cell office:value-type="float" office:value="678.95" table:style-name="ce1">
            <text:p>678.9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HSRA-12-1N-31</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List Price is Monthly Rate, Subscription 3 - Year, Upfront Payment.</text:p>
          </table:table-cell>
          <table:table-cell office:value-type="float" office:value="577.1" table:style-name="ce1">
            <text:p>577.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RA-12-1N-33</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List Price is Monthly Rate, Subscription 3 - Year, Annual Payment.</text:p>
          </table:table-cell>
          <table:table-cell office:value-type="float" office:value="611.04999999999995" table:style-name="ce1">
            <text:p>611.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HSRA-12-1N-41</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List Price is Monthly Rate, Subscription 4 - Year, Upfront Payment.</text:p>
          </table:table-cell>
          <table:table-cell office:value-type="float" office:value="560.13" table:style-name="ce1">
            <text:p>560.1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RA-12-1N-44</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List Price is Monthly Rate, Subscription 4 - Year, Annual Payment.</text:p>
          </table:table-cell>
          <table:table-cell office:value-type="float" office:value="594.07000000000005" table:style-name="ce1">
            <text:p>594.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HSRA-12-1N-51</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List Price is Monthly Rate, Subscription 5 - Year, Upfront Payment.</text:p>
          </table:table-cell>
          <table:table-cell office:value-type="float" office:value="543.15" table:style-name="ce1">
            <text:p>543.1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RA-12-1N-55</text:p>
          </table:table-cell>
          <table:table-cell office:value-type="string" table:style-name="ce1">
            <text:p>Commvault Cloud Hyperscale X Reference Architecture 12-Drive Node, Per Node</text:p>
          </table:table-cell>
          <table:table-cell office:value-type="string" table:style-name="ce1">
            <text:p>Commvault Cloud Hyperscale X Reference Architecture 12-Drive Node, Per Node, List Price is Monthly Rate, Subscription 5 - Year, Annual Payment.</text:p>
          </table:table-cell>
          <table:table-cell office:value-type="float" office:value="577.1" table:style-name="ce1">
            <text:p>577.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HSRA-24-1N</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Perpetual</text:p>
          </table:table-cell>
          <table:table-cell office:value-type="float" office:value="40764.11" table:style-name="ce1">
            <text:p>40764.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HSRA-24-1N-11</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List Price is Monthly Rate, Subscription 1 - Year, Upfront Payment.</text:p>
          </table:table-cell>
          <table:table-cell office:value-type="float" office:value="1426.74" table:style-name="ce1">
            <text:p>1426.7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HSRA-24-1N-21</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List Price is Monthly Rate, Subscription 2 - Year, Upfront Payment.</text:p>
          </table:table-cell>
          <table:table-cell office:value-type="float" office:value="1290.8699999999999" table:style-name="ce1">
            <text:p>1290.8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HSRA-24-1N-22</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List Price is Monthly Rate, Subscription 2 - Year, Annual Payment.</text:p>
          </table:table-cell>
          <table:table-cell office:value-type="float" office:value="1358.8" table:style-name="ce1">
            <text:p>1358.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HSRA-24-1N-31</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List Price is Monthly Rate, Subscription 3 - Year, Upfront Payment.</text:p>
          </table:table-cell>
          <table:table-cell office:value-type="float" office:value="1154.98" table:style-name="ce1">
            <text:p>1154.9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RA-24-1N-33</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List Price is Monthly Rate, Subscription 3 - Year, Annual Payment.</text:p>
          </table:table-cell>
          <table:table-cell office:value-type="float" office:value="1222.92" table:style-name="ce1">
            <text:p>1222.9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HSRA-24-1N-41</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List Price is Monthly Rate, Subscription 4 - Year, Upfront Payment.</text:p>
          </table:table-cell>
          <table:table-cell office:value-type="float" office:value="1121.02" table:style-name="ce1">
            <text:p>1121.0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RA-24-1N-44</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List Price is Monthly Rate, Subscription 4 - Year, Annual Payment.</text:p>
          </table:table-cell>
          <table:table-cell office:value-type="float" office:value="1188.96" table:style-name="ce1">
            <text:p>1188.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HSRA-24-1N-51</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List Price is Monthly Rate, Subscription 5 - Year, Upfront Payment.</text:p>
          </table:table-cell>
          <table:table-cell office:value-type="float" office:value="1087.05" table:style-name="ce1">
            <text:p>1087.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RA-24-1N-55</text:p>
          </table:table-cell>
          <table:table-cell office:value-type="string" table:style-name="ce1">
            <text:p>Commvault Cloud Hyperscale X Reference Architecture 24-Drive Node, Per Node</text:p>
          </table:table-cell>
          <table:table-cell office:value-type="string" table:style-name="ce1">
            <text:p>Commvault Cloud Hyperscale X Reference Architecture 24-Drive Node, Per Node, List Price is Monthly Rate, Subscription 5 - Year, Annual Payment.</text:p>
          </table:table-cell>
          <table:table-cell office:value-type="float" office:value="1154.98" table:style-name="ce1">
            <text:p>1154.9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HSRA-4-1N</text:p>
          </table:table-cell>
          <table:table-cell office:value-type="string" table:style-name="ce1">
            <text:p>Commvault Cloud HyperScale X Reference Architecture 4-Drive Node, Per Node</text:p>
          </table:table-cell>
          <table:table-cell office:value-type="string" table:style-name="ce1">
            <text:p>Commvault Cloud Hyperscale X Reference Architecture 4-Drive Node, Per Node.</text:p>
          </table:table-cell>
          <table:table-cell office:value-type="float" office:value="10197.91" table:style-name="ce1">
            <text:p>10197.9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HSRA-4-1N-11</text:p>
          </table:table-cell>
          <table:table-cell office:value-type="string" table:style-name="ce1">
            <text:p>Commvault Cloud HyperScale X Reference Architecture Software 4-Drive Node, Per Node</text:p>
          </table:table-cell>
          <table:table-cell office:value-type="string" table:style-name="ce1">
            <text:p>Commvault Cloud HyperScale X Reference Architecture Software 4-Drive Node, Per Node, List Price is Monthly Rate, Upfront Payment, Subscription - 1 Year</text:p>
          </table:table-cell>
          <table:table-cell office:value-type="float" office:value="356.93" table:style-name="ce1">
            <text:p>356.9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HSRA-4-1N-21</text:p>
          </table:table-cell>
          <table:table-cell office:value-type="string" table:style-name="ce1">
            <text:p>Commvault Cloud HyperScale X Reference Architecture Software 4-Drive Node, Per Node</text:p>
          </table:table-cell>
          <table:table-cell office:value-type="string" table:style-name="ce1">
            <text:p>Commvault Cloud HyperScale X Reference Architecture Software 4-Drive Node, Per Node, List Price is Monthly Rate, Upfront Payment, Subscription - 2 Year</text:p>
          </table:table-cell>
          <table:table-cell office:value-type="float" office:value="322.93" table:style-name="ce1">
            <text:p>322.9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HSRA-4-1N-22</text:p>
          </table:table-cell>
          <table:table-cell office:value-type="string" table:style-name="ce1">
            <text:p>Commvault Cloud HyperScale X Reference Architecture Software 4-Drive Node, Per Node</text:p>
          </table:table-cell>
          <table:table-cell office:value-type="string" table:style-name="ce1">
            <text:p>Commvault Cloud HyperScale X Reference Architecture Software 4-Drive Node, Per Node, List Price is Monthly Rate, Annual Payment, Subscription - 2 Year</text:p>
          </table:table-cell>
          <table:table-cell office:value-type="float" office:value="339.93" table:style-name="ce1">
            <text:p>339.9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HSRA-4-1N-31</text:p>
          </table:table-cell>
          <table:table-cell office:value-type="string" table:style-name="ce1">
            <text:p>Commvault Cloud HyperScale X Reference Architecture Software 4-Drive Node, Per Node</text:p>
          </table:table-cell>
          <table:table-cell office:value-type="string" table:style-name="ce1">
            <text:p>Commvault Cloud HyperScale X Reference Architecture Software 4-Drive Node, Per Node, List Price is Monthly Rate, Upfront Payment, Subscription - 3 Year</text:p>
          </table:table-cell>
          <table:table-cell office:value-type="float" office:value="288.94" table:style-name="ce1">
            <text:p>288.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RA-4-1N-33</text:p>
          </table:table-cell>
          <table:table-cell office:value-type="string" table:style-name="ce1">
            <text:p>Commvault Cloud HyperScale X Reference Architecture Software 4-Drive Node, Per Node</text:p>
          </table:table-cell>
          <table:table-cell office:value-type="string" table:style-name="ce1">
            <text:p>Commvault Cloud HyperScale X Reference Architecture Software 4-Drive Node, Per Node, List Price is Monthly Rate, Annual Payment, Subscription - 3 Year</text:p>
          </table:table-cell>
          <table:table-cell office:value-type="float" office:value="305.94" table:style-name="ce1">
            <text:p>305.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HSRA-4-1N-41</text:p>
          </table:table-cell>
          <table:table-cell office:value-type="string" table:style-name="ce1">
            <text:p>Commvault Cloud HyperScale X Reference Architecture Software 4-Drive Node, Per Node</text:p>
          </table:table-cell>
          <table:table-cell office:value-type="string" table:style-name="ce1">
            <text:p>Commvault Cloud HyperScale X Reference Architecture Software 4-Drive Node, Per Node, List Price is Monthly Rate, Upfront Payment Subscription - 4 Year</text:p>
          </table:table-cell>
          <table:table-cell office:value-type="float" office:value="280.44" table:style-name="ce1">
            <text:p>280.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RA-4-1N-44</text:p>
          </table:table-cell>
          <table:table-cell office:value-type="string" table:style-name="ce1">
            <text:p>Commvault Cloud HyperScale X Reference Architecture Software 4-Drive Node, Per Node</text:p>
          </table:table-cell>
          <table:table-cell office:value-type="string" table:style-name="ce1">
            <text:p>Commvault Cloud HyperScale X Reference Architecture Software 4-Drive Node, Per Node, List Price is Monthly Rate, Annual Payment Subscription - 4 Year</text:p>
          </table:table-cell>
          <table:table-cell office:value-type="float" office:value="297.44" table:style-name="ce1">
            <text:p>297.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HSRA-4-1N-51</text:p>
          </table:table-cell>
          <table:table-cell office:value-type="string" table:style-name="ce1">
            <text:p>Commvault Cloud HyperScale X Reference Architecture Software 4-Drive Node, Per Node</text:p>
          </table:table-cell>
          <table:table-cell office:value-type="string" table:style-name="ce1">
            <text:p>Commvault Cloud HyperScale X Reference Architecture Software 4-Drive Node, Per Node, List Price is Monthly Rate, Upfront Payment, Subscription - 5 Year</text:p>
          </table:table-cell>
          <table:table-cell office:value-type="float" office:value="271.94" table:style-name="ce1">
            <text:p>271.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RA-4-1N-55</text:p>
          </table:table-cell>
          <table:table-cell office:value-type="string" table:style-name="ce1">
            <text:p>Commvault Cloud HyperScale X Reference Architecture Software 4-Drive Node, Per Node</text:p>
          </table:table-cell>
          <table:table-cell office:value-type="string" table:style-name="ce1">
            <text:p>Commvault Cloud HyperScale X Reference Architecture Software 4-Drive Node, Per Node, List Price is Monthly Rate, Annual Payment, Subscription - 5 Year</text:p>
          </table:table-cell>
          <table:table-cell office:value-type="float" office:value="288.94" table:style-name="ce1">
            <text:p>288.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V-HSRA-NS-1N</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Perpetual</text:p>
          </table:table-cell>
          <table:table-cell office:value-type="float" office:value="8159.6" table:style-name="ce1">
            <text:p>815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Perpetual</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V-HSRA-NS-1N-11</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List Price is Monthly Rate, Upfront Payment, Subscription - 1 Year</text:p>
          </table:table-cell>
          <table:table-cell office:value-type="float" office:value="285.58999999999997" table:style-name="ce1">
            <text:p>285.5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V-HSRA-NS-1N-21</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List Price is Monthly Rate, Upfront Payment, Subscription - 2 Year</text:p>
          </table:table-cell>
          <table:table-cell office:value-type="float" office:value="258.39" table:style-name="ce1">
            <text:p>258.3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V-HSRA-NS-1N-22</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List Price is Monthly Rate, Annual Payment, Subscription - 2 Year</text:p>
          </table:table-cell>
          <table:table-cell office:value-type="float" office:value="271.99" table:style-name="ce1">
            <text:p>271.9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2" table:style-name="ce1">
            <text:p>2</text:p>
          </table:table-cell>
          <table:table-cell office:value-type="string" table:style-name="ce1">
            <text:p>Annual Payment</text:p>
          </table:table-cell>
          <table:table-cell table:number-columns-repeated="16369"/>
        </table:table-row>
        <table:table-row table:style-name="ro1">
          <table:table-cell office:value-type="string" table:style-name="ce1">
            <text:p>CV-HSRA-NS-1N-31</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List Price is Monthly Rate, Upfront Payment, Subscription - 3 Year</text:p>
          </table:table-cell>
          <table:table-cell office:value-type="float" office:value="231.19" table:style-name="ce1">
            <text:p>231.1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V-HSRA-NS-1N-33</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List Price is Monthly Rate, Annual Payment, Subscription - 3 Year</text:p>
          </table:table-cell>
          <table:table-cell office:value-type="float" office:value="244.79" table:style-name="ce1">
            <text:p>244.7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3" table:style-name="ce1">
            <text:p>3</text:p>
          </table:table-cell>
          <table:table-cell office:value-type="string" table:style-name="ce1">
            <text:p>Annual Payment</text:p>
          </table:table-cell>
          <table:table-cell table:number-columns-repeated="16369"/>
        </table:table-row>
        <table:table-row table:style-name="ro1">
          <table:table-cell office:value-type="string" table:style-name="ce1">
            <text:p>CV-HSRA-NS-1N-41</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List Price is Monthly Rate, Upfront Payment, Subscription - 4 Year</text:p>
          </table:table-cell>
          <table:table-cell office:value-type="float" office:value="224.39" table:style-name="ce1">
            <text:p>224.3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V-HSRA-NS-1N-44</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List Price is Monthly Rate, Annual Payment, Subscription - 4 Year</text:p>
          </table:table-cell>
          <table:table-cell office:value-type="float" office:value="237.99" table:style-name="ce1">
            <text:p>237.9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4" table:style-name="ce1">
            <text:p>4</text:p>
          </table:table-cell>
          <table:table-cell office:value-type="string" table:style-name="ce1">
            <text:p>Annual Payment</text:p>
          </table:table-cell>
          <table:table-cell table:number-columns-repeated="16369"/>
        </table:table-row>
        <table:table-row table:style-name="ro1">
          <table:table-cell office:value-type="string" table:style-name="ce1">
            <text:p>CV-HSRA-NS-1N-51</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List Price is Monthly Rate, Upfront Payment, Subscription - 5 Year</text:p>
          </table:table-cell>
          <table:table-cell office:value-type="float" office:value="217.59" table:style-name="ce1">
            <text:p>217.5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V-HSRA-NS-1N-55</text:p>
          </table:table-cell>
          <table:table-cell office:value-type="string" table:style-name="ce1">
            <text:p>Commvault Cloud Single Node HyperScale Edge Reference Architecture Image (Non-Scaleout)</text:p>
          </table:table-cell>
          <table:table-cell office:value-type="string" table:style-name="ce1">
            <text:p>Commvault Cloud Single Node HyperScale Edge Reference Architecture Image (Non-Scaleout), Per Node, List Price is Monthly Rate, Annual Payment, Subscription - 5 Year</text:p>
          </table:table-cell>
          <table:table-cell office:value-type="float" office:value="231.19" table:style-name="ce1">
            <text:p>231.1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SOFTWARE</text:p>
          </table:table-cell>
          <table:table-cell office:value-type="string" table:style-name="ce1">
            <text:p>Subscription</text:p>
          </table:table-cell>
          <table:table-cell office:value-type="float" office:value="5" table:style-name="ce1">
            <text:p>5</text:p>
          </table:table-cell>
          <table:table-cell office:value-type="string" table:style-name="ce1">
            <text:p>Annual Payment</text:p>
          </table:table-cell>
          <table:table-cell table:number-columns-repeated="16369"/>
        </table:table-row>
        <table:table-row table:style-name="ro1">
          <table:table-cell office:value-type="string" table:style-name="ce1">
            <text:p>CN-CV-E-23168-31</text:p>
          </table:table-cell>
          <table:table-cell office:value-type="string" table:style-name="ce1">
            <text:p>Commvault Cloud HyperScale X Appliance: Model E23168, Per Unit, Subscription</text:p>
          </table:table-cell>
          <table:table-cell office:value-type="string" table:style-name="ce1">
            <text:p>Commvault Cloud HyperScale X Appliance <text:s/>- 88 TB Usable - Per 3 Node Unit, Monthly Rate, Subscription - 3 Year, Upfront Payment. Includes HyperScale Platform, 9x5 NBD Support and Remote Installation Assistance. Best effort support SLA based on location app</text:p>
          </table:table-cell>
          <table:table-cell office:value-type="float" office:value="4416.72" table:style-name="ce1">
            <text:p>4416.7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E-23168-41</text:p>
          </table:table-cell>
          <table:table-cell office:value-type="string" table:style-name="ce1">
            <text:p>Commvault Cloud HyperScale X Appliance: Model E23168, Per Unit, Subscription</text:p>
          </table:table-cell>
          <table:table-cell office:value-type="string" table:style-name="ce1">
            <text:p>Commvault Cloud HyperScale X Appliance <text:s/>- 88 TB Usable - Per 3 Node Unit, Monthly Rate, Subscription - 4 Year, Upfront Payment. Includes HyperScale Platform, 9x5 NBD Support and Remote Installation Assistance. Best effort support SLA based on location app</text:p>
          </table:table-cell>
          <table:table-cell office:value-type="float" office:value="3176.38" table:style-name="ce1">
            <text:p>3176.3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E-23168-51</text:p>
          </table:table-cell>
          <table:table-cell office:value-type="string" table:style-name="ce1">
            <text:p>Commvault Cloud HyperScale X Appliance: Model E23168, Per Unit, Subscription</text:p>
          </table:table-cell>
          <table:table-cell office:value-type="string" table:style-name="ce1">
            <text:p>Commvault Cloud HyperScale X Appliance <text:s/>- 88 TB Usable - Per 3 Node Unit, Monthly Rate, Subscription - 5 Year, Upfront Payment. Includes HyperScale Platform, 9x5 NBD Support and Remote Installation Assistance. Best effort support SLA based on location app</text:p>
          </table:table-cell>
          <table:table-cell office:value-type="float" office:value="2751.19" table:style-name="ce1">
            <text:p>2751.1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E-2348-31</text:p>
          </table:table-cell>
          <table:table-cell office:value-type="string" table:style-name="ce1">
            <text:p>Commvault Cloud HyperScale X Appliance: Model E2348, Per Unit, Subscription</text:p>
          </table:table-cell>
          <table:table-cell office:value-type="string" table:style-name="ce1">
            <text:p>Commvault Cloud HyperScale X Appliance <text:s/>- 25 TB Usable - Per 3 Node Unit, Monthly Rate, Subscription - 3 Year, Upfront Payment. Includes HyperScale Platform, 9x5 NBD Support and Remote Installation Assistance. Best effort support SLA based on location app</text:p>
          </table:table-cell>
          <table:table-cell office:value-type="float" office:value="2691.95" table:style-name="ce1">
            <text:p>2691.9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E-2348-41</text:p>
          </table:table-cell>
          <table:table-cell office:value-type="string" table:style-name="ce1">
            <text:p>Commvault Cloud HyperScale X Appliance: Model E2348, Per Unit, Subscription</text:p>
          </table:table-cell>
          <table:table-cell office:value-type="string" table:style-name="ce1">
            <text:p>Commvault Cloud HyperScale X Appliance <text:s/>- 25 TB Usable - Per 3 Node Unit, Monthly Rate, Subscription - 4 Year, Upfront Payment. Includes HyperScale Platform, 9x5 NBD Support and Remote Installation Assistance. Best effort support SLA based on location app</text:p>
          </table:table-cell>
          <table:table-cell office:value-type="float" office:value="2112.56" table:style-name="ce1">
            <text:p>2112.5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E-2348-51</text:p>
          </table:table-cell>
          <table:table-cell office:value-type="string" table:style-name="ce1">
            <text:p>Commvault Cloud HyperScale X Appliance: Model E2348, Per Unit, Subscription</text:p>
          </table:table-cell>
          <table:table-cell office:value-type="string" table:style-name="ce1">
            <text:p>Commvault Cloud HyperScale X Appliance <text:s/>- 25 TB Usable - Per 3 Node Unit, Monthly Rate, Subscription - 5 Year, Upfront Payment. Includes HyperScale Platform, 9x5 NBD Support and Remote Installation Assistance. Best effort support SLA based on location app</text:p>
          </table:table-cell>
          <table:table-cell office:value-type="float" office:value="1942.69" table:style-name="ce1">
            <text:p>1942.6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E-2396-31</text:p>
          </table:table-cell>
          <table:table-cell office:value-type="string" table:style-name="ce1">
            <text:p>Commvault Cloud HyperScale X Appliance: Model E2396, Per Unit, Subscription</text:p>
          </table:table-cell>
          <table:table-cell office:value-type="string" table:style-name="ce1">
            <text:p>Commvault Cloud HyperScale X Appliance <text:s/>- 50 TB Usable - Per 3 Node Unit, Monthly Rate, Subscription - 3 Year, Upfront Payment. Includes HyperScale Platform, 9x5 NBD Support and Remote Installation Assistance. Best effort support SLA based on location app</text:p>
          </table:table-cell>
          <table:table-cell office:value-type="float" office:value="2984.28" table:style-name="ce1">
            <text:p>2984.2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E-2396-41</text:p>
          </table:table-cell>
          <table:table-cell office:value-type="string" table:style-name="ce1">
            <text:p>Commvault Cloud HyperScale X Appliance: Model E2396, Per Unit, Subscription</text:p>
          </table:table-cell>
          <table:table-cell office:value-type="string" table:style-name="ce1">
            <text:p>Commvault Cloud HyperScale X Appliance <text:s/>- 50 TB Usable - Per 3 Node Unit, Monthly Rate, Subscription - 4 Year, Upfront Payment. Includes HyperScale Platform, 9x5 NBD Support and Remote Installation Assistance. Best effort support SLA based on location app</text:p>
          </table:table-cell>
          <table:table-cell office:value-type="float" office:value="2242.7399999999998" table:style-name="ce1">
            <text:p>2242.7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E-2396-51</text:p>
          </table:table-cell>
          <table:table-cell office:value-type="string" table:style-name="ce1">
            <text:p>Commvault Cloud HyperScale X Appliance: Model E239, Per Unit, Subscription</text:p>
          </table:table-cell>
          <table:table-cell office:value-type="string" table:style-name="ce1">
            <text:p>Commvault Cloud HyperScale X Appliance <text:s/>- 50 TB Usable - Per 3 Node Unit, Monthly Rate, Subscription - 5 Year, Upfront Payment. Includes HyperScale Platform, 9x5 NBD Support and Remote Installation Assistance. Best effort support SLA based on location app</text:p>
          </table:table-cell>
          <table:table-cell office:value-type="float" office:value="2004.27" table:style-name="ce1">
            <text:p>2004.2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E-43288-31</text:p>
          </table:table-cell>
          <table:table-cell office:value-type="string" table:style-name="ce1">
            <text:p>Commvault Cloud HyperScale X Appliance: Model E43288, Per Unit, Subscription</text:p>
          </table:table-cell>
          <table:table-cell office:value-type="string" table:style-name="ce1">
            <text:p>Commvault Cloud HyperScale X Appliance <text:s/>- 151 TB Usable - Per 3 Node Unit, Monthly Rate, Subscription - 3 Year, Upfront Payment. Includes HyperScale Platform, 9x5 NBD Support and Remote Installation Assistance. Best effort supportSLA based on location app</text:p>
          </table:table-cell>
          <table:table-cell office:value-type="float" office:value="7691.28" table:style-name="ce1">
            <text:p>7691.2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E-43288-41</text:p>
          </table:table-cell>
          <table:table-cell office:value-type="string" table:style-name="ce1">
            <text:p>Commvault Cloud HyperScale X Appliance: Model E43288, Per Unit, Subscription</text:p>
          </table:table-cell>
          <table:table-cell office:value-type="string" table:style-name="ce1">
            <text:p>Commvault Cloud HyperScale X Appliance <text:s/>- 151 TB Usable - Per 3 Node Unit, Monthly Rate, Subscription - 4 Year, Upfront Payment. Includes HyperScale Platform, 9x5 NBD Support and Remote Installation Assistance. Best effort support SLA based on location ap</text:p>
          </table:table-cell>
          <table:table-cell office:value-type="float" office:value="5815.23" table:style-name="ce1">
            <text:p>5815.2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E-43288-51</text:p>
          </table:table-cell>
          <table:table-cell office:value-type="string" table:style-name="ce1">
            <text:p>Commvault Cloud HyperScale X Appliance: Model E43288, Per Unit, Subscription</text:p>
          </table:table-cell>
          <table:table-cell office:value-type="string" table:style-name="ce1">
            <text:p>Commvault Cloud HyperScale X Appliance <text:s/>- 151 TB Usable - Per 3 Node Unit, Monthly Rate, Subscription - 5 Year, Upfront Payment. Includes HyperScale Platform, 9x5 NBD Support and Remote Installation Assistance. Best effort support SLA based on location ap</text:p>
          </table:table-cell>
          <table:table-cell office:value-type="float" office:value="5293.85" table:style-name="ce1">
            <text:p>5293.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E-43504-31</text:p>
          </table:table-cell>
          <table:table-cell office:value-type="string" table:style-name="ce1">
            <text:p>Commvault Cloud HyperScale X Appliance: Model E43504, Per Unit, Subscription</text:p>
          </table:table-cell>
          <table:table-cell office:value-type="string" table:style-name="ce1">
            <text:p>Commvault Cloud HyperScale X Appliance <text:s/>- 264 TB Usable - Per 3 Node Unit, Monthly Rate, Subscription - 3 Year, Upfront Payment. Includes HyperScale Platform, 9x5 NBD Support and Remote Installation Assistance. Best effort support SLA based on location ap</text:p>
          </table:table-cell>
          <table:table-cell office:value-type="float" office:value="10987.55" table:style-name="ce1">
            <text:p>10987.5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E-43504-41</text:p>
          </table:table-cell>
          <table:table-cell office:value-type="string" table:style-name="ce1">
            <text:p>Commvault Cloud HyperScale X Appliance: Model E43504, Per Unit, Subscription</text:p>
          </table:table-cell>
          <table:table-cell office:value-type="string" table:style-name="ce1">
            <text:p>Commvault Cloud HyperScale X Appliance <text:s/>- 264 TB Usable - Per 3 Node Unit, Monthly Rate, Subscription - 4 Year, Upfront Payment. Includes HyperScale Platform, 9x5 NBD Support and Remote Installation Assistance. Best effort support SLA based on location ap</text:p>
          </table:table-cell>
          <table:table-cell office:value-type="float" office:value="7925.51" table:style-name="ce1">
            <text:p>7925.5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E-43504-51</text:p>
          </table:table-cell>
          <table:table-cell office:value-type="string" table:style-name="ce1">
            <text:p>Commvault Cloud HyperScale X Appliance: Model E43504, Per Unit, Subscription</text:p>
          </table:table-cell>
          <table:table-cell office:value-type="string" table:style-name="ce1">
            <text:p>Commvault Cloud HyperScale X Appliance <text:s/>- 264 TB Usable - Per 3 Node Unit, Monthly Rate, Subscription - 5 Year, Upfront Payment. Includes HyperScale Platform, 9x5 NBD Support and Remote Installation Assistance. Best effort support SLA based on location ap</text:p>
          </table:table-cell>
          <table:table-cell office:value-type="float" office:value="6951.53" table:style-name="ce1">
            <text:p>6951.5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R-1200-31</text:p>
          </table:table-cell>
          <table:table-cell office:value-type="string" table:style-name="ce1">
            <text:p>Commvault Cloud Remote Office Appliance 1200, Per Unit, Subscription</text:p>
          </table:table-cell>
          <table:table-cell office:value-type="string" table:style-name="ce1">
            <text:p>Commvault Cloud Remote Office Appliance <text:s/>– 14.5 TB Usable - Per Unit, Monthly Rate, Subscription - 3 Year, Upfront Payment. Includes 9x5 NBD Support. Best effort support SLA based on location applies in Hawaii with corresponding spares kit secured onsite</text:p>
          </table:table-cell>
          <table:table-cell office:value-type="float" office:value="742.69" table:style-name="ce1">
            <text:p>742.6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R-1200-41</text:p>
          </table:table-cell>
          <table:table-cell office:value-type="string" table:style-name="ce1">
            <text:p>Commvault Cloud Remote Office Appliance 1200, Per Unit, Subscription</text:p>
          </table:table-cell>
          <table:table-cell office:value-type="string" table:style-name="ce1">
            <text:p>Commvault Cloud Remote Office Appliance <text:s/>– 14.5 TB Usable - Per Unit, Monthly Rate, Subscription - 4 Year, Upfront Payment. Includes 9x5 NBD Support. Best effort support SLA based on location applies in Hawaii with corresponding spares kit secured onsite</text:p>
          </table:table-cell>
          <table:table-cell office:value-type="float" office:value="560.57000000000005" table:style-name="ce1">
            <text:p>560.5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R-1200-51</text:p>
          </table:table-cell>
          <table:table-cell office:value-type="string" table:style-name="ce1">
            <text:p>Commvault Cloud Remote Office Appliance 1200, Per Unit, Subscription</text:p>
          </table:table-cell>
          <table:table-cell office:value-type="string" table:style-name="ce1">
            <text:p>Commvault Cloud Remote Office Appliance <text:s/>– 14.5 TB Usable - Per Unit, Monthly Rate, Subscription - 5 Year, Upfront Payment. Includes 9x5 NBD Support. Best effort support SLA based on location applies in Hawaii with corresponding spares kit secured onsite</text:p>
          </table:table-cell>
          <table:table-cell office:value-type="float" office:value="450.71" table:style-name="ce1">
            <text:p>450.7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S-23168-31</text:p>
          </table:table-cell>
          <table:table-cell office:value-type="string" table:style-name="ce1">
            <text:p>Commvault Cloud HyperScale X Appliance Single Node for Expansion of Model 23168, Per Unit, Subscription</text:p>
          </table:table-cell>
          <table:table-cell office:value-type="string" table:style-name="ce1">
            <text:p>Commvault Cloud HyperScale X Appliance Single Node for Expansion of Model 23168. Per Unit, Monthly Rate, Subscription - 3 Year, Upfront Payment. 29.3 TB Usable Capacity. Includes HyperScale Platform, 9x5 NBD Support and Remote Installation Assistance. Bes</text:p>
          </table:table-cell>
          <table:table-cell office:value-type="float" office:value="1279.45" table:style-name="ce1">
            <text:p>1279.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S-23168-41</text:p>
          </table:table-cell>
          <table:table-cell office:value-type="string" table:style-name="ce1">
            <text:p>Commvault Cloud HyperScale X Appliance Single Node for Expansion of Model 23168, Per Unit, Subscription</text:p>
          </table:table-cell>
          <table:table-cell office:value-type="string" table:style-name="ce1">
            <text:p>Commvault Cloud HyperScale X Appliance Single Node for Expansion of Model 23168. Per Unit, Monthly Rate, Subscription - 4 Year, Upfront Payment. 29.3 TB Usable Capacity. Includes HyperScale Platform, 9x5 NBD Support and Remote Installation Assistance. Bes</text:p>
          </table:table-cell>
          <table:table-cell office:value-type="float" office:value="1058.79" table:style-name="ce1">
            <text:p>1058.7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S-23168-51</text:p>
          </table:table-cell>
          <table:table-cell office:value-type="string" table:style-name="ce1">
            <text:p>Commvault Cloud HyperScale X Appliance Single Node for Expansion of Model 23168, Per Unit, Subscription</text:p>
          </table:table-cell>
          <table:table-cell office:value-type="string" table:style-name="ce1">
            <text:p>Commvault Cloud HyperScale X Appliance Single Node for Expansion of Model 23168. Per Unit, Monthly Rate, Subscription - 5 Year, Upfront Payment. 29.3 TB Usable Capacity. Includes HyperScale Platform, 9x5 NBD Support and Remote Installation Assistance. Bes</text:p>
          </table:table-cell>
          <table:table-cell office:value-type="float" office:value="917.06" table:style-name="ce1">
            <text:p>917.0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S-2348-31</text:p>
          </table:table-cell>
          <table:table-cell office:value-type="string" table:style-name="ce1">
            <text:p>Commvault Cloud HyperScale X Appliance Single Node for Expansion of Model 2348, Per Unit, Subscription</text:p>
          </table:table-cell>
          <table:table-cell office:value-type="string" table:style-name="ce1">
            <text:p>Commvault Cloud HyperScale X Appliance Single Node for Expansion of Model 2348. Per Unit, Monthly Rate, Subscription - 3 Year, Upfront Payment. 8.3 TB Usable Capacity. Includes HyperScale Platform, 9x5 NBD Support and Remote Installation Assistance. Best</text:p>
          </table:table-cell>
          <table:table-cell office:value-type="float" office:value="779.8" table:style-name="ce1">
            <text:p>779.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S-2348-41</text:p>
          </table:table-cell>
          <table:table-cell office:value-type="string" table:style-name="ce1">
            <text:p>Commvault Cloud HyperScale X Appliance Single Node for Expansion of Model 2348, Per Unit, Subscription</text:p>
          </table:table-cell>
          <table:table-cell office:value-type="string" table:style-name="ce1">
            <text:p>Commvault Cloud HyperScale X Appliance Single Node for Expansion of Model 2348. Per Unit, Monthly Rate, Subscription - 4 Year, Upfront Payment. 8.3 TB Usable Capacity. Includes HyperScale Platform, 9x5 NBD Support and Remote Installation Assistance. Best</text:p>
          </table:table-cell>
          <table:table-cell office:value-type="float" office:value="704.17" table:style-name="ce1">
            <text:p>704.1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S-2348-51</text:p>
          </table:table-cell>
          <table:table-cell office:value-type="string" table:style-name="ce1">
            <text:p>Commvault Cloud HyperScale X Appliance Single Node for Expansion of Model 2348, Per Unit, Subscription</text:p>
          </table:table-cell>
          <table:table-cell office:value-type="string" table:style-name="ce1">
            <text:p>Commvault Cloud HyperScale X Appliance Single Node for Expansion of Model 2348. Per Unit, Monthly Rate, Subscription - 5 Year, Upfront Payment. 8.3 TB Usable Capacity. Includes HyperScale Platform, 9x5 NBD Support and Remote Installation Assistance. Best</text:p>
          </table:table-cell>
          <table:table-cell office:value-type="float" office:value="647.55999999999995" table:style-name="ce1">
            <text:p>647.5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S-2396-31</text:p>
          </table:table-cell>
          <table:table-cell office:value-type="string" table:style-name="ce1">
            <text:p>Commvault Cloud HyperScale X Appliance Single Node for Expansion of Model 2396, Per Unit, Subscription</text:p>
          </table:table-cell>
          <table:table-cell office:value-type="string" table:style-name="ce1">
            <text:p>Commvault Cloud HyperScale X Appliance Single Node for Expansion of Model 2396. Per Unit, Monthly Rate, Subscription - 3 Year, Upfront Payment. 16.7 TB Usable Capacity. Includes HyperScale Platform, 9x5 NBD Support and Remote Installation Assistance. Best</text:p>
          </table:table-cell>
          <table:table-cell office:value-type="float" office:value="864.5" table:style-name="ce1">
            <text:p>86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S-2396-41</text:p>
          </table:table-cell>
          <table:table-cell office:value-type="string" table:style-name="ce1">
            <text:p>Commvault Cloud HyperScale X Appliance Single Node for Expansion of Model 2396, Per Unit, Subscription</text:p>
          </table:table-cell>
          <table:table-cell office:value-type="string" table:style-name="ce1">
            <text:p>Commvault Cloud HyperScale X Appliance Single Node for Expansion of Model 2396. Per Unit, Monthly Rate, Subscription - 4 Year, Upfront Payment. 16.7 TB Usable Capacity. Includes HyperScale Platform, 9x5 NBD Support and Remote Installation Assistance. Best</text:p>
          </table:table-cell>
          <table:table-cell office:value-type="float" office:value="747.59" table:style-name="ce1">
            <text:p>747.5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S-2396-51</text:p>
          </table:table-cell>
          <table:table-cell office:value-type="string" table:style-name="ce1">
            <text:p>Commvault Cloud HyperScale X Appliance Single Node for Expansion of Model 2396, Per Unit, Subscription</text:p>
          </table:table-cell>
          <table:table-cell office:value-type="string" table:style-name="ce1">
            <text:p>Commvault Cloud HyperScale X Appliance Single Node for Expansion of Model 2396. Per Unit, Monthly Rate, Subscription - 5 Year, Upfront Payment. 16.7 TB Usable Capacity. Includes HyperScale Platform, 9x5 NBD Support and Remote Installation Assistance. Best</text:p>
          </table:table-cell>
          <table:table-cell office:value-type="float" office:value="668.1" table:style-name="ce1">
            <text:p>66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S-43288-31</text:p>
          </table:table-cell>
          <table:table-cell office:value-type="string" table:style-name="ce1">
            <text:p>Commvault Cloud HyperScale X Appliance Single Node for Expansion of Model 43288, Per Unit, Subscription</text:p>
          </table:table-cell>
          <table:table-cell office:value-type="string" table:style-name="ce1">
            <text:p>Commvault Cloud HyperScale X Appliance Single Node for Expansion of Model 43288. Per Unit, Monthly Rate, Subscription - 3 Year, Upfront Payment. 50.3 TB Usable Capacity. Includes HyperScale Platform, 9x5 NBD Support and Remote Installation Assistance. Bes</text:p>
          </table:table-cell>
          <table:table-cell office:value-type="float" office:value="2228.06" table:style-name="ce1">
            <text:p>2228.0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S-43288-41</text:p>
          </table:table-cell>
          <table:table-cell office:value-type="string" table:style-name="ce1">
            <text:p>Commvault Cloud HyperScale X Appliance Single Node for Expansion of Model 43288, Per Unit, Subscription</text:p>
          </table:table-cell>
          <table:table-cell office:value-type="string" table:style-name="ce1">
            <text:p>Commvault Cloud HyperScale X Appliance Single Node for Expansion of Model 43288. Per Unit, Monthly Rate, Subscription - 4 Year, Upfront Payment. 50.3 TB Usable Capacity. Includes HyperScale Platform, 9x5 NBD Support and Remote Installation Assistance. Bes</text:p>
          </table:table-cell>
          <table:table-cell office:value-type="float" office:value="1938.42" table:style-name="ce1">
            <text:p>1938.4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S-43288-51</text:p>
          </table:table-cell>
          <table:table-cell office:value-type="string" table:style-name="ce1">
            <text:p>Commvault Cloud HyperScale X Appliance Single Node for Expansion of Model 43288, Per Unit, Subscription</text:p>
          </table:table-cell>
          <table:table-cell office:value-type="string" table:style-name="ce1">
            <text:p>Commvault Cloud HyperScale X Appliance Single Node for Expansion of Model 43288. Per Unit, Monthly Rate, Subscription - 5 Year, Upfront Payment. 50.3 TB Usable Capacity. Includes HyperScale Platform, 9x5 NBD Support and Remote Installation Assistance. Bes</text:p>
          </table:table-cell>
          <table:table-cell office:value-type="float" office:value="1764.62" table:style-name="ce1">
            <text:p>1764.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S-43504-31</text:p>
          </table:table-cell>
          <table:table-cell office:value-type="string" table:style-name="ce1">
            <text:p>Commvault Cloud HyperScale X Appliance Single Node for Expansion of Model 43504, Per Unit, Subscription</text:p>
          </table:table-cell>
          <table:table-cell office:value-type="string" table:style-name="ce1">
            <text:p>Commvault Cloud HyperScale X Appliance Single Node for Expansion of Model 43504. Per Unit, Monthly Rate, Subscription - 3 Year, Upfront Payment. 88 TB Usable Capacity. Includes HyperScale Platform, 9x5 NBD Support and Remote Installation Assistance. Best</text:p>
          </table:table-cell>
          <table:table-cell office:value-type="float" office:value="3182.94" table:style-name="ce1">
            <text:p>3182.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CV-S-43504-41</text:p>
          </table:table-cell>
          <table:table-cell office:value-type="string" table:style-name="ce1">
            <text:p>Commvault Cloud HyperScale X Appliance Single Node for Expansion of Model 43504, Per Unit, Subscription</text:p>
          </table:table-cell>
          <table:table-cell office:value-type="string" table:style-name="ce1">
            <text:p>Commvault Cloud HyperScale X Appliance Single Node for Expansion of Model 43504. Per Unit, Monthly Rate, Subscription - 4 Year, Upfront Payment. 88 TB Usable Capacity. Includes HyperScale Platform, 9x5 NBD Support and Remote Installation Assistance. Best</text:p>
          </table:table-cell>
          <table:table-cell office:value-type="float" office:value="2641.84" table:style-name="ce1">
            <text:p>2641.8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CV-S-43504-51</text:p>
          </table:table-cell>
          <table:table-cell office:value-type="string" table:style-name="ce1">
            <text:p>Commvault Cloud HyperScale X Appliance Single Node for Expansion of Model 43504, Per Unit, Subscription</text:p>
          </table:table-cell>
          <table:table-cell office:value-type="string" table:style-name="ce1">
            <text:p>Commvault Cloud HyperScale X Appliance Single Node for Expansion of Model 43504. Per Unit, Monthly Rate, Subscription - 5 Year, Upfront Payment. 88 TB Usable Capacity. Includes HyperScale Platform, 9x5 NBD Support and Remote Installation Assistance. Best</text:p>
          </table:table-cell>
          <table:table-cell office:value-type="float" office:value="2317.1799999999998" table:style-name="ce1">
            <text:p>2317.1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EXISTING-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CVS-10G-STGN</text:p>
          </table:table-cell>
          <table:table-cell office:value-type="string" table:style-name="ce1">
            <text:p>Commvault Cloud Remote Appliance X 10GbE Network Interface SFP+ Per Card</text:p>
          </table:table-cell>
          <table:table-cell office:value-type="string" table:style-name="ce1">
            <text:p>Commvault Cloud Remote Appliance X 10GbE Network Interface SFP+: Per Card.</text:p>
          </table:table-cell>
          <table:table-cell office:value-type="float" office:value="1809.95" table:style-name="ce1">
            <text:p>1809.9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ARD</text:p>
          </table:table-cell>
          <table:table-cell office:value-type="float" office:value="1" table:style-name="ce1">
            <text:p>1</text:p>
          </table:table-cell>
          <table:table-cell office:value-type="string" table:style-name="ce1">
            <text:p>HYPERSCALE APPLIANCE X</text:p>
          </table:table-cell>
          <table:table-cell table:number-columns-repeated="2" table:style-name="ce1"/>
          <table:table-cell office:value-type="string" table:style-name="ce1">
            <text:p/>
          </table:table-cell>
          <table:table-cell table:number-columns-repeated="16369"/>
        </table:table-row>
        <table:table-row table:style-name="ro1">
          <table:table-cell office:value-type="string" table:style-name="ce1">
            <text:p>CN-CVS-10G-STGS</text:p>
          </table:table-cell>
          <table:table-cell office:value-type="string" table:style-name="ce1">
            <text:p>Commvault Cloud Remote Appliance X 10GbE Network Interface Copper Card (OCP Add-On) Per Card</text:p>
          </table:table-cell>
          <table:table-cell office:value-type="string" table:style-name="ce1">
            <text:p>Commvault Cloud Remote Appliance X 10GbE RJ-45 Network Interface Copper Card (OCP Add-on): Per Card.</text:p>
          </table:table-cell>
          <table:table-cell office:value-type="float" office:value="1145.8" table:style-name="ce1">
            <text:p>1145.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ARD</text:p>
          </table:table-cell>
          <table:table-cell office:value-type="float" office:value="1" table:style-name="ce1">
            <text:p>1</text:p>
          </table:table-cell>
          <table:table-cell office:value-type="string" table:style-name="ce1">
            <text:p>HYPERSCALE APPLIANCE X</text:p>
          </table:table-cell>
          <table:table-cell table:number-columns-repeated="2" table:style-name="ce1"/>
          <table:table-cell office:value-type="string" table:style-name="ce1">
            <text:p/>
          </table:table-cell>
          <table:table-cell table:number-columns-repeated="16369"/>
        </table:table-row>
        <table:table-row table:style-name="ro1">
          <table:table-cell office:value-type="string" table:style-name="ce1">
            <text:p>CN-CVS-12G-SAS3</text:p>
          </table:table-cell>
          <table:table-cell office:value-type="string" table:style-name="ce1">
            <text:p>Commvault Cloud HyperScale X Appliance SAS HBA Card: (Add-on) Per Card</text:p>
          </table:table-cell>
          <table:table-cell office:value-type="string" table:style-name="ce1">
            <text:p>Commvault Cloud HyperScale X Appliance SAS HBA Card: (Add-on) Per Card</text:p>
          </table:table-cell>
          <table:table-cell office:value-type="float" office:value="1044.22" table:style-name="ce1">
            <text:p>1044.2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ARD</text:p>
          </table:table-cell>
          <table:table-cell office:value-type="float" office:value="1" table:style-name="ce1">
            <text:p>1</text:p>
          </table:table-cell>
          <table:table-cell office:value-type="string" table:style-name="ce1">
            <text:p>HYPERSCALE APPLIANCE X</text:p>
          </table:table-cell>
          <table:table-cell table:number-columns-repeated="2" table:style-name="ce1"/>
          <table:table-cell office:value-type="string" table:style-name="ce1">
            <text:p/>
          </table:table-cell>
          <table:table-cell table:number-columns-repeated="16369"/>
        </table:table-row>
        <table:table-row table:style-name="ro1">
          <table:table-cell office:value-type="string" table:style-name="ce1">
            <text:p>CN-CVS-16G-FCC</text:p>
          </table:table-cell>
          <table:table-cell office:value-type="string" table:style-name="ce1">
            <text:p>Commvault Cloud HyperScale X Appliance Fiber Channel HBA Card: (Add-on) Per Card</text:p>
          </table:table-cell>
          <table:table-cell office:value-type="string" table:style-name="ce1">
            <text:p>Commvault Cloud HyperScale X Appliance Fiber Channel HBA Card: (Add-On) Per Card</text:p>
          </table:table-cell>
          <table:table-cell office:value-type="float" office:value="6133.2479999999996" table:style-name="ce1">
            <text:p>6133.2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ARD</text:p>
          </table:table-cell>
          <table:table-cell office:value-type="float" office:value="1" table:style-name="ce1">
            <text:p>1</text:p>
          </table:table-cell>
          <table:table-cell office:value-type="string" table:style-name="ce1">
            <text:p>HYPERSCALE APPLIANCE X</text:p>
          </table:table-cell>
          <table:table-cell table:number-columns-repeated="2" table:style-name="ce1"/>
          <table:table-cell office:value-type="string" table:style-name="ce1">
            <text:p/>
          </table:table-cell>
          <table:table-cell table:number-columns-repeated="16369"/>
        </table:table-row>
        <table:table-row table:style-name="ro1">
          <table:table-cell office:value-type="string" table:style-name="ce1">
            <text:p>CN-CV-X-BT</text:p>
          </table:table-cell>
          <table:table-cell office:value-type="string" table:style-name="ce1">
            <text:p>CVLT HyperScale X Appliance Buy and Try</text:p>
          </table:table-cell>
          <table:table-cell office:value-type="string" table:style-name="ce1">
            <text:p>Commvault HyperScale X Appliance Buy and Try. To be include when your order is a Buy and Try, along with the appliance configuration (one appliance max) being ordered for the Buy and Try.</text:p>
          </table:table-cell>
          <table:table-cell office:value-type="float" office:value="0" table:style-name="ce1">
            <text:p>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X</text:p>
          </table:table-cell>
          <table:table-cell table:number-columns-repeated="2" table:style-name="ce1"/>
          <table:table-cell office:value-type="string" table:style-name="ce1">
            <text:p/>
          </table:table-cell>
          <table:table-cell table:number-columns-repeated="16369"/>
        </table:table-row>
        <table:table-row table:style-name="ro1">
          <table:table-cell office:value-type="string" table:style-name="ce1">
            <text:p>CN-CV-X-HA-SN</text:p>
          </table:table-cell>
          <table:table-cell office:value-type="string" table:style-name="ce1">
            <text:p>CVLT HyperScale X Appliance Tracking SKU: Node Serial Number</text:p>
          </table:table-cell>
          <table:table-cell office:value-type="string" table:style-name="ce1">
            <text:p>Commvault HyperScaleX Appliance Tracking SKU: Node Serial Number</text:p>
          </table:table-cell>
          <table:table-cell office:value-type="float" office:value="0" table:style-name="ce1">
            <text:p>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NODE</text:p>
          </table:table-cell>
          <table:table-cell office:value-type="float" office:value="1" table:style-name="ce1">
            <text:p>1</text:p>
          </table:table-cell>
          <table:table-cell office:value-type="string" table:style-name="ce1">
            <text:p>HYPERSCALE APPLIANCE X</text:p>
          </table:table-cell>
          <table:table-cell table:number-columns-repeated="2" table:style-name="ce1"/>
          <table:table-cell office:value-type="string" table:style-name="ce1">
            <text:p/>
          </table:table-cell>
          <table:table-cell table:number-columns-repeated="16369"/>
        </table:table-row>
        <table:table-row table:style-name="ro1">
          <table:table-cell office:value-type="string" table:style-name="ce1">
            <text:p>CN-1200-GOLD-31</text:p>
          </table:table-cell>
          <table:table-cell office:value-type="string" table:style-name="ce1">
            <text:p>Commvault Cloud Remote Office Appliance Model 1200 On-Site Service - 04 hours response time, 24x7 (Add-on): 3-Years</text:p>
          </table:table-cell>
          <table:table-cell office:value-type="string" table:style-name="ce1">
            <text:p>Commvault Cloud Remote Office Appliance Model 1200 On-Site Service - 04 hours response time, 24x7 (Add-on): 3-Years. List price is a monthly rate. Upfront Payment</text:p>
          </table:table-cell>
          <table:table-cell office:value-type="float" office:value="7.6" table:style-name="ce1">
            <text:p>7.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1200-GOLD-41</text:p>
          </table:table-cell>
          <table:table-cell office:value-type="string" table:style-name="ce1">
            <text:p>Commvault Cloud Remote Office Appliance Model 1200 On-Site Service - 04 hours response time, 24x7 (Add-on): 4-Years</text:p>
          </table:table-cell>
          <table:table-cell office:value-type="string" table:style-name="ce1">
            <text:p>Commvault Cloud Remote Office Appliance Model 1200 On-Site Service - 04 hours response time, 24x7 (Add-on): 4-Years. List price is a monthly rate. Upfront Payment</text:p>
          </table:table-cell>
          <table:table-cell office:value-type="float" office:value="13.28" table:style-name="ce1">
            <text:p>13.2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1200-GOLD-51</text:p>
          </table:table-cell>
          <table:table-cell office:value-type="string" table:style-name="ce1">
            <text:p>Commvault Cloud Remote Office Appliance Model 1200 On-Site Service - 04 hours response time, 24x7 (Add-on): 5-Years</text:p>
          </table:table-cell>
          <table:table-cell office:value-type="string" table:style-name="ce1">
            <text:p>Commvault Cloud Remote Office Appliance Model 1200 On-Site Service - 04 hours response time, 24x7 (Add-on): 5-Years. List price is a monthly rate. Upfront Payment</text:p>
          </table:table-cell>
          <table:table-cell office:value-type="float" office:value="12.56" table:style-name="ce1">
            <text:p>12.5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1200-MHDR-31</text:p>
          </table:table-cell>
          <table:table-cell office:value-type="string" table:style-name="ce1">
            <text:p>Commvault Cloud Remote Office Appliance Model 1200 Media Hard Drive Retention Option (Add-on): 3-Year</text:p>
          </table:table-cell>
          <table:table-cell office:value-type="string" table:style-name="ce1">
            <text:p>Commvault Cloud Remote Office Appliance Model 1200 Media Hard Drive Retention Option (Add-on): 3-Year. List price is a monthly rate. Upfront Payment</text:p>
          </table:table-cell>
          <table:table-cell office:value-type="float" office:value="5.49" table:style-name="ce1">
            <text:p>5.4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1200-MHDR-41</text:p>
          </table:table-cell>
          <table:table-cell office:value-type="string" table:style-name="ce1">
            <text:p>Commvault Cloud Remote Office Appliance Model 1200 Media Hard Drive Retention Option (Add-on): 4-Year</text:p>
          </table:table-cell>
          <table:table-cell office:value-type="string" table:style-name="ce1">
            <text:p>Commvault Cloud Remote Office Appliance Model 1200 Media Hard Drive Retention Option (Add-on): 4-Year. List price is a monthly rate. Upfront Payment</text:p>
          </table:table-cell>
          <table:table-cell office:value-type="float" office:value="5.88" table:style-name="ce1">
            <text:p>5.8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1200-MHDR-51</text:p>
          </table:table-cell>
          <table:table-cell office:value-type="string" table:style-name="ce1">
            <text:p>Commvault Cloud Remote Office Appliance Model 1200 Media Hard Drive Retention Option (Add-on): 5-Year</text:p>
          </table:table-cell>
          <table:table-cell office:value-type="string" table:style-name="ce1">
            <text:p>Commvault Cloud Remote Office Appliance Model 1200 Media Hard Drive Retention Option (Add-on): 5-Year. List price is a monthly rate. Upfront Payment</text:p>
          </table:table-cell>
          <table:table-cell office:value-type="float" office:value="5.625" table:style-name="ce1">
            <text:p>5.62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23168-GOLD-31</text:p>
          </table:table-cell>
          <table:table-cell office:value-type="string" table:style-name="ce1">
            <text:p>Commvault Cloud HyperScale X Appliance Model 23168 On-Site Service - 04 hours response time, 24x7 (Add-on): 3-Years</text:p>
          </table:table-cell>
          <table:table-cell office:value-type="string" table:style-name="ce1">
            <text:p>Commvault Cloud HyperScale X Appliance Model 23168 On-Site Service - 04 hours response time, 24x7 (Add-on): 3-Years. List price is a monthly rate. Upfront Payment</text:p>
          </table:table-cell>
          <table:table-cell office:value-type="float" office:value="29.02" table:style-name="ce1">
            <text:p>29.0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23168-GOLD-41</text:p>
          </table:table-cell>
          <table:table-cell office:value-type="string" table:style-name="ce1">
            <text:p>Commvault Cloud HyperScale X Appliance Model 23168 On-Site Service - 04 hours response time, 24x7 (Add-on): 4-Years</text:p>
          </table:table-cell>
          <table:table-cell office:value-type="string" table:style-name="ce1">
            <text:p>Commvault Cloud HyperScale X Appliance Model 23168 On-Site Service - 04 hours response time, 24x7 (Add-on): 4-Years. List price is a monthly rate. Upfront Payment</text:p>
          </table:table-cell>
          <table:table-cell office:value-type="float" office:value="53.48" table:style-name="ce1">
            <text:p>53.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23168-GOLD-51</text:p>
          </table:table-cell>
          <table:table-cell office:value-type="string" table:style-name="ce1">
            <text:p>Commvault Cloud HyperScale X Appliance Model 23168 On-Site Service - 04 hours response time, 24x7 (Add-on): 5-Years</text:p>
          </table:table-cell>
          <table:table-cell office:value-type="string" table:style-name="ce1">
            <text:p>Commvault Cloud HyperScale X Appliance Model 23168 On-Site Service - 04 hours response time, 24x7 (Add-on): 5-Years. List price is a monthly rate. Upfront Payment</text:p>
          </table:table-cell>
          <table:table-cell office:value-type="float" office:value="50.16" table:style-name="ce1">
            <text:p>50.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23168-MHDR-31</text:p>
          </table:table-cell>
          <table:table-cell office:value-type="string" table:style-name="ce1">
            <text:p>Commvault Cloud HyperScale X Appliance Model 23168 Media Hard Drive Retention Option (Add-on): 3-Year</text:p>
          </table:table-cell>
          <table:table-cell office:value-type="string" table:style-name="ce1">
            <text:p>Commvault Cloud HyperScale X Appliance Model 23168 Media Hard Drive Retention Option (Add-on): 3-Year. List price is a monthly rate. Upfront Payment</text:p>
          </table:table-cell>
          <table:table-cell office:value-type="float" office:value="20.984999999999999" table:style-name="ce1">
            <text:p>20.9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23168-MHDR-41</text:p>
          </table:table-cell>
          <table:table-cell office:value-type="string" table:style-name="ce1">
            <text:p>Commvault Cloud HyperScale X Appliance Model 23168 Media Hard Drive Retention Option (Add-on): 4-Year</text:p>
          </table:table-cell>
          <table:table-cell office:value-type="string" table:style-name="ce1">
            <text:p>Commvault Cloud HyperScale X Appliance Model 23168 Media Hard Drive Retention Option (Add-on): 4-Year. List price is a monthly rate. Upfront Payment</text:p>
          </table:table-cell>
          <table:table-cell office:value-type="float" office:value="22.515000000000001" table:style-name="ce1">
            <text:p>22.51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23168-MHDR-51</text:p>
          </table:table-cell>
          <table:table-cell office:value-type="string" table:style-name="ce1">
            <text:p>Commvault Cloud HyperScale X Appliance Model 23168 Media Hard Drive Retention Option (Add-on): 5-Year</text:p>
          </table:table-cell>
          <table:table-cell office:value-type="string" table:style-name="ce1">
            <text:p>Commvault Cloud HyperScale X Appliance Model 23168 Media Hard Drive Retention Option (Add-on): 5-Year. List price is a monthly rate. Upfront Payment</text:p>
          </table:table-cell>
          <table:table-cell office:value-type="float" office:value="21.585000000000001" table:style-name="ce1">
            <text:p>21.5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2348-GOLD-31</text:p>
          </table:table-cell>
          <table:table-cell office:value-type="string" table:style-name="ce1">
            <text:p>Commvault Cloud HyperScale X Appliance Model 2348 On-Site Service - 04 hours response time, 24x7 (Add-on): 3-Years</text:p>
          </table:table-cell>
          <table:table-cell office:value-type="string" table:style-name="ce1">
            <text:p>Commvault Cloud HyperScale X Appliance Model 2348 On-Site Service - 04 hours response time, 24x7 (Add-on): 3-Years. List price is a monthly rate. Upfront Payment</text:p>
          </table:table-cell>
          <table:table-cell office:value-type="float" office:value="26.7" table:style-name="ce1">
            <text:p>26.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2348-GOLD-41</text:p>
          </table:table-cell>
          <table:table-cell office:value-type="string" table:style-name="ce1">
            <text:p>Commvault Cloud HyperScale X Appliance Model 2348 On-Site Service - 04 hours response time, 24x7 (Add-on): 4-Years</text:p>
          </table:table-cell>
          <table:table-cell office:value-type="string" table:style-name="ce1">
            <text:p>Commvault Cloud HyperScale X Appliance Model 2348 On-Site Service - 04 hours response time, 24x7 (Add-on): 4-Years. List price is a monthly rate. Upfront Payment</text:p>
          </table:table-cell>
          <table:table-cell office:value-type="float" office:value="49.08" table:style-name="ce1">
            <text:p>49.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2348-GOLD-51</text:p>
          </table:table-cell>
          <table:table-cell office:value-type="string" table:style-name="ce1">
            <text:p>Commvault Cloud HyperScale X Appliance Model 2348 On-Site Service - 04 hours response time, 24x7 (Add-on): 5-Years</text:p>
          </table:table-cell>
          <table:table-cell office:value-type="string" table:style-name="ce1">
            <text:p>Commvault Cloud HyperScale X Appliance Model 2348 On-Site Service - 04 hours response time, 24x7 (Add-on): 5-Years. List price is a monthly rate. Upfront Payment</text:p>
          </table:table-cell>
          <table:table-cell office:value-type="float" office:value="46.32" table:style-name="ce1">
            <text:p>46.3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2348-MHDR-31</text:p>
          </table:table-cell>
          <table:table-cell office:value-type="string" table:style-name="ce1">
            <text:p>Commvault Cloud HyperScale X Appliance Model 2348 Media Hard Drive Retention Option (Add-on): 3-Year</text:p>
          </table:table-cell>
          <table:table-cell office:value-type="string" table:style-name="ce1">
            <text:p>Commvault Cloud HyperScale X Appliance Model 2348 Media Hard Drive Retention Option (Add-on): 3-Year. List price is a monthly rate. Upfront Payment</text:p>
          </table:table-cell>
          <table:table-cell office:value-type="float" office:value="19.335000000000001" table:style-name="ce1">
            <text:p>19.3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2348-MHDR-41</text:p>
          </table:table-cell>
          <table:table-cell office:value-type="string" table:style-name="ce1">
            <text:p>Commvault Cloud HyperScale X Appliance Model 2348 Media Hard Drive Retention Option (Add-on): 4-Year</text:p>
          </table:table-cell>
          <table:table-cell office:value-type="string" table:style-name="ce1">
            <text:p>Commvault Cloud HyperScale X Appliance Model 2348 Media Hard Drive Retention Option (Add-on): 4-Year. List price is a monthly rate. Upfront Payment</text:p>
          </table:table-cell>
          <table:table-cell office:value-type="float" office:value="20.684999999999999" table:style-name="ce1">
            <text:p>20.6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2348-MHDR-51</text:p>
          </table:table-cell>
          <table:table-cell office:value-type="string" table:style-name="ce1">
            <text:p>Commvault Cloud HyperScale X Appliance Model 2348 Media Hard Drive Retention Option (Add-on): 5-Year</text:p>
          </table:table-cell>
          <table:table-cell office:value-type="string" table:style-name="ce1">
            <text:p>Commvault Cloud HyperScale X Appliance Model 2348 Media Hard Drive Retention Option (Add-on): 5-Year. List price is a monthly rate. Upfront Payment</text:p>
          </table:table-cell>
          <table:table-cell office:value-type="float" office:value="19.89" table:style-name="ce1">
            <text:p>19.8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2396-GOLD-31</text:p>
          </table:table-cell>
          <table:table-cell office:value-type="string" table:style-name="ce1">
            <text:p>Commvault Cloud HyperScale X Appliance Model 2396 On-Site Service - 04 hours response time, 24x7 (Add-on): 3-Years</text:p>
          </table:table-cell>
          <table:table-cell office:value-type="string" table:style-name="ce1">
            <text:p>Commvault Cloud HyperScale X Appliance Model 2396 On-Site Service - 04 hours response time, 24x7 (Add-on): 3-Years. List price is a monthly rate. Upfront Payment</text:p>
          </table:table-cell>
          <table:table-cell office:value-type="float" office:value="27.14" table:style-name="ce1">
            <text:p>27.1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2396-GOLD-41</text:p>
          </table:table-cell>
          <table:table-cell office:value-type="string" table:style-name="ce1">
            <text:p>Commvault Cloud HyperScale X Appliance Model 2396 On-Site Service - 04 hours response time, 24x7 (Add-on): 4-Years</text:p>
          </table:table-cell>
          <table:table-cell office:value-type="string" table:style-name="ce1">
            <text:p>Commvault Cloud HyperScale X Appliance Model 2396 On-Site Service - 04 hours response time, 24x7 (Add-on): 4-Years. List price is a monthly rate. Upfront Payment</text:p>
          </table:table-cell>
          <table:table-cell office:value-type="float" office:value="50.12" table:style-name="ce1">
            <text:p>50.1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2396-GOLD-51</text:p>
          </table:table-cell>
          <table:table-cell office:value-type="string" table:style-name="ce1">
            <text:p>Commvault Cloud HyperScale X Appliance Model 2396 On-Site Service - 04 hours response time, 24x7 (Add-on): 5-Years</text:p>
          </table:table-cell>
          <table:table-cell office:value-type="string" table:style-name="ce1">
            <text:p>Commvault Cloud HyperScale X Appliance Model 2396 On-Site Service - 04 hours response time, 24x7 (Add-on): 5-Years. List price is a monthly rate. Upfront Payment</text:p>
          </table:table-cell>
          <table:table-cell office:value-type="float" office:value="48.24" table:style-name="ce1">
            <text:p>48.2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2396-MHDR-31</text:p>
          </table:table-cell>
          <table:table-cell office:value-type="string" table:style-name="ce1">
            <text:p>Commvault Cloud HyperScale X Appliance Model 2396 Media Hard Drive Retention Option (Add-on): 3-Year</text:p>
          </table:table-cell>
          <table:table-cell office:value-type="string" table:style-name="ce1">
            <text:p>Commvault Cloud HyperScale X Appliance Model 2396 Media Hard Drive Retention Option (Add-on): 3-Year. List price is a monthly rate. Upfront Payment</text:p>
          </table:table-cell>
          <table:table-cell office:value-type="float" office:value="19.649999999999999" table:style-name="ce1">
            <text:p>19.6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2396-MHDR-41</text:p>
          </table:table-cell>
          <table:table-cell office:value-type="string" table:style-name="ce1">
            <text:p>Commvault Cloud HyperScale X Appliance Model 2396 Media Hard Drive Retention Option (Add-on): 4-Year</text:p>
          </table:table-cell>
          <table:table-cell office:value-type="string" table:style-name="ce1">
            <text:p>Commvault Cloud HyperScale X Appliance Model 2396 Media Hard Drive Retention Option (Add-on): 4-Year. List price is a monthly rate. Upfront Payment</text:p>
          </table:table-cell>
          <table:table-cell office:value-type="float" office:value="21.074999999999999" table:style-name="ce1">
            <text:p>21.07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2396-MHDR-51</text:p>
          </table:table-cell>
          <table:table-cell office:value-type="string" table:style-name="ce1">
            <text:p>Commvault Cloud HyperScale X Appliance Model 2396 Media Hard Drive Retention Option (Add-on): 5-Year</text:p>
          </table:table-cell>
          <table:table-cell office:value-type="string" table:style-name="ce1">
            <text:p>Commvault Cloud HyperScale X Appliance Model 2396 Media Hard Drive Retention Option (Add-on): 5-Year. List price is a monthly rate. Upfront Payment</text:p>
          </table:table-cell>
          <table:table-cell office:value-type="float" office:value="20.234999999999999" table:style-name="ce1">
            <text:p>20.2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43288-GOLD-31</text:p>
          </table:table-cell>
          <table:table-cell office:value-type="string" table:style-name="ce1">
            <text:p>Commvault Cloud HyperScale X Appliance Model 43288 On-Site Service - 04 hours response time, 24x7 (Add-on): 3-Years</text:p>
          </table:table-cell>
          <table:table-cell office:value-type="string" table:style-name="ce1">
            <text:p>Commvault Cloud HyperScale X Appliance Model 43288 On-Site Service - 04 hours response time, 24x7 (Add-on): 3-Years. List price is a monthly rate. Upfront Payment</text:p>
          </table:table-cell>
          <table:table-cell office:value-type="float" office:value="60.24" table:style-name="ce1">
            <text:p>60.2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43288-GOLD-41</text:p>
          </table:table-cell>
          <table:table-cell office:value-type="string" table:style-name="ce1">
            <text:p>Commvault Cloud HyperScale X Appliance Model 43288 On-Site Service - 04 hours response time, 24x7 (Add-on): 4-Years</text:p>
          </table:table-cell>
          <table:table-cell office:value-type="string" table:style-name="ce1">
            <text:p>Commvault Cloud HyperScale X Appliance Model 43288 On-Site Service - 04 hours response time, 24x7 (Add-on): 4-Years. List price is a monthly rate. Upfront Payment</text:p>
          </table:table-cell>
          <table:table-cell office:value-type="float" office:value="79.03" table:style-name="ce1">
            <text:p>79.0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43288-GOLD-51</text:p>
          </table:table-cell>
          <table:table-cell office:value-type="string" table:style-name="ce1">
            <text:p>Commvault Cloud HyperScale X Appliance Model 43288 On-Site Service - 04 hours response time, 24x7 (Add-on): 5-Years</text:p>
          </table:table-cell>
          <table:table-cell office:value-type="string" table:style-name="ce1">
            <text:p>Commvault Cloud HyperScale X Appliance Model 43288 On-Site Service - 04 hours response time, 24x7 (Add-on): 5-Years. List price is a monthly rate. Upfront Payment</text:p>
          </table:table-cell>
          <table:table-cell office:value-type="float" office:value="84" table:style-name="ce1">
            <text:p>8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43288-MHDR-31</text:p>
          </table:table-cell>
          <table:table-cell office:value-type="string" table:style-name="ce1">
            <text:p>Commvault Cloud HyperScale X Appliance Model 43288 Media Hard Drive Retention Option (Add-on): 3-Year</text:p>
          </table:table-cell>
          <table:table-cell office:value-type="string" table:style-name="ce1">
            <text:p>Commvault Cloud HyperScale X Appliance Model 43288 Media Hard Drive Retention Option (Add-on): 3-Year. List price is a monthly rate. Upfront Payment</text:p>
          </table:table-cell>
          <table:table-cell office:value-type="float" office:value="51.39" table:style-name="ce1">
            <text:p>51.3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43288-MHDR-41</text:p>
          </table:table-cell>
          <table:table-cell office:value-type="string" table:style-name="ce1">
            <text:p>Commvault Cloud HyperScale X Appliance Model 43288 Media Hard Drive Retention Option (Add-on): 4-Year</text:p>
          </table:table-cell>
          <table:table-cell office:value-type="string" table:style-name="ce1">
            <text:p>Commvault Cloud HyperScale X Appliance Model 43288 Media Hard Drive Retention Option (Add-on): 4-Year. List price is a monthly rate. Upfront Payment</text:p>
          </table:table-cell>
          <table:table-cell office:value-type="float" office:value="55.11" table:style-name="ce1">
            <text:p>55.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43288-MHDR-51</text:p>
          </table:table-cell>
          <table:table-cell office:value-type="string" table:style-name="ce1">
            <text:p>Commvault Cloud HyperScale X Appliance Model 43288 Media Hard Drive Retention Option (Add-on): 5-Year</text:p>
          </table:table-cell>
          <table:table-cell office:value-type="string" table:style-name="ce1">
            <text:p>Commvault Cloud HyperScale X Appliance Model 43288 Media Hard Drive Retention Option (Add-on): 5-Year. List price is a monthly rate. Upfront Payment</text:p>
          </table:table-cell>
          <table:table-cell office:value-type="float" office:value="52.875" table:style-name="ce1">
            <text:p>52.87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43504-GOLD-31</text:p>
          </table:table-cell>
          <table:table-cell office:value-type="string" table:style-name="ce1">
            <text:p>Commvault Cloud HyperScale X Appliance Model 43504 On-Site Service - 04 hours response time, 24x7 (Add-on): 3-Years</text:p>
          </table:table-cell>
          <table:table-cell office:value-type="string" table:style-name="ce1">
            <text:p>Commvault Cloud HyperScale X Appliance Model 43504 On-Site Service - 04 hours response time, 24x7 (Add-on): 3-Years. List price is a monthly rate. Upfront Payment</text:p>
          </table:table-cell>
          <table:table-cell office:value-type="float" office:value="76.459999999999994" table:style-name="ce1">
            <text:p>76.4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43504-GOLD-41</text:p>
          </table:table-cell>
          <table:table-cell office:value-type="string" table:style-name="ce1">
            <text:p>Commvault Cloud HyperScale X Appliance Model 43504 On-Site Service - 04 hours response time, 24x7 (Add-on): 4-Years</text:p>
          </table:table-cell>
          <table:table-cell office:value-type="string" table:style-name="ce1">
            <text:p>Commvault Cloud HyperScale X Appliance Model 43504 On-Site Service - 04 hours response time, 24x7 (Add-on): 4-Years. List price is a monthly rate. Upfront Payment</text:p>
          </table:table-cell>
          <table:table-cell office:value-type="float" office:value="140.72" table:style-name="ce1">
            <text:p>140.7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43504-GOLD-51</text:p>
          </table:table-cell>
          <table:table-cell office:value-type="string" table:style-name="ce1">
            <text:p>Commvault Cloud HyperScale X Appliance Model 43504 On-Site Service - 04 hours response time, 24x7 (Add-on): 5-Years</text:p>
          </table:table-cell>
          <table:table-cell office:value-type="string" table:style-name="ce1">
            <text:p>Commvault Cloud HyperScale X Appliance Model 43504 On-Site Service - 04 hours response time, 24x7 (Add-on): 5-Years. List price is a monthly rate. Upfront Payment</text:p>
          </table:table-cell>
          <table:table-cell office:value-type="float" office:value="132.52000000000001" table:style-name="ce1">
            <text:p>132.5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43504-MHDR-31</text:p>
          </table:table-cell>
          <table:table-cell office:value-type="string" table:style-name="ce1">
            <text:p>Commvault Cloud HyperScale X Appliance Model 43504 Media Hard Drive Retention Option (Add-on): 3-Year</text:p>
          </table:table-cell>
          <table:table-cell office:value-type="string" table:style-name="ce1">
            <text:p>Commvault Cloud HyperScale X Appliance Model 43504 Media Hard Drive Retention Option (Add-on): 3-Year. List price is a monthly rate. Upfront Payment</text:p>
          </table:table-cell>
          <table:table-cell office:value-type="float" office:value="55.365000000000002" table:style-name="ce1">
            <text:p>55.36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43504-MHDR-41</text:p>
          </table:table-cell>
          <table:table-cell office:value-type="string" table:style-name="ce1">
            <text:p>Commvault Cloud HyperScale X Appliance Model 43504 Media Hard Drive Retention Option (Add-on): 4-Year</text:p>
          </table:table-cell>
          <table:table-cell office:value-type="string" table:style-name="ce1">
            <text:p>Commvault Cloud HyperScale X Appliance Model 43504 Media Hard Drive Retention Option (Add-on): 4-Year. List price is a monthly rate. Upfront Payment</text:p>
          </table:table-cell>
          <table:table-cell office:value-type="float" office:value="59.325000000000003" table:style-name="ce1">
            <text:p>59.32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43504-MHDR-51</text:p>
          </table:table-cell>
          <table:table-cell office:value-type="string" table:style-name="ce1">
            <text:p>Commvault Cloud HyperScale X Appliance Model 43504 Media Hard Drive Retention Option (Add-on): 5-Year</text:p>
          </table:table-cell>
          <table:table-cell office:value-type="string" table:style-name="ce1">
            <text:p>Commvault Cloud HyperScale X Appliance Model 43504 Media Hard Drive Retention Option (Add-on): 5-Year. List price is a monthly rate. Upfront Payment</text:p>
          </table:table-cell>
          <table:table-cell office:value-type="float" office:value="56.94" table:style-name="ce1">
            <text:p>56.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0,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23168-GOLD-31</text:p>
          </table:table-cell>
          <table:table-cell office:value-type="string" table:style-name="ce1">
            <text:p>Commvault Cloud HyperScale X Appliance Model 23168SN On-Site Service - 04 hours response time, 24x7 (Add-on): 3-Years</text:p>
          </table:table-cell>
          <table:table-cell office:value-type="string" table:style-name="ce1">
            <text:p>Commvault Cloud HyperScale X Appliance Model 23168 Single Node On-Site Service - 04 hours response time, 24x7 (Add-on): 3-Years. List price is a monthly rate. Upfront Payment</text:p>
          </table:table-cell>
          <table:table-cell office:value-type="float" office:value="5.05" table:style-name="ce1">
            <text:p>5.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23168-GOLD-41</text:p>
          </table:table-cell>
          <table:table-cell office:value-type="string" table:style-name="ce1">
            <text:p>Commvault Cloud HyperScale X Appliance Model 23168SN On-Site Service - 04 hours response time, 24x7 (Add-on): 4-Years</text:p>
          </table:table-cell>
          <table:table-cell office:value-type="string" table:style-name="ce1">
            <text:p>Commvault Cloud HyperScale X Appliance Model 23168 Single Node On-Site Service - 04 hours response time, 24x7 (Add-on): 4-Years. List price is a monthly rate. Upfront Payment</text:p>
          </table:table-cell>
          <table:table-cell office:value-type="float" office:value="8.3699999999999992" table:style-name="ce1">
            <text:p>8.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23168-GOLD-51</text:p>
          </table:table-cell>
          <table:table-cell office:value-type="string" table:style-name="ce1">
            <text:p>Commvault Cloud HyperScale X Appliance Model 23168SN On-Site Service - 04 hours response time, 24x7 (Add-on): 5-Years</text:p>
          </table:table-cell>
          <table:table-cell office:value-type="string" table:style-name="ce1">
            <text:p>Commvault Cloud HyperScale X Appliance Model 23168 Single Node On-Site Service - 04 hours response time, 24x7 (Add-on): 5-Years. List price is a monthly rate. Upfront Payment</text:p>
          </table:table-cell>
          <table:table-cell office:value-type="float" office:value="9.83" table:style-name="ce1">
            <text:p>9.8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23168-MHDR-31</text:p>
          </table:table-cell>
          <table:table-cell office:value-type="string" table:style-name="ce1">
            <text:p>Commvault Cloud HyperScale X Appliance Model 23168SN Media Hard Drive Retention Option (Add-on): 3-Year</text:p>
          </table:table-cell>
          <table:table-cell office:value-type="string" table:style-name="ce1">
            <text:p>Commvault Cloud HyperScale X Appliance Model 23168 Single Node Media Hard Drive Retention Option (Add-on): 3-Year. List price is a monthly rate. Upfront Payment</text:p>
          </table:table-cell>
          <table:table-cell office:value-type="float" office:value="4.87" table:style-name="ce1">
            <text:p>4.8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23168-MHDR-41</text:p>
          </table:table-cell>
          <table:table-cell office:value-type="string" table:style-name="ce1">
            <text:p>Commvault Cloud HyperScale X Appliance Model 23168SN Media Hard Drive Retention Option (Add-on): 4-Year</text:p>
          </table:table-cell>
          <table:table-cell office:value-type="string" table:style-name="ce1">
            <text:p>Commvault Cloud HyperScale X Appliance Model 23168 Single Node Media Hard Drive Retention Option (Add-on): 4-Year. List price is a monthly rate. Upfront Payment</text:p>
          </table:table-cell>
          <table:table-cell office:value-type="float" office:value="5.23" table:style-name="ce1">
            <text:p>5.2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23168-MHDR-51</text:p>
          </table:table-cell>
          <table:table-cell office:value-type="string" table:style-name="ce1">
            <text:p>Commvault Cloud HyperScale X Appliance Model 23168SN <text:s/>Media Hard Drive Retention Option (Add-on): 5-Year</text:p>
          </table:table-cell>
          <table:table-cell office:value-type="string" table:style-name="ce1">
            <text:p>Commvault Cloud HyperScale X Appliance Model 23168 Single Node Media Hard Drive Retention Option (Add-on): 5-Year. List price is a monthly rate. Upfront Payment</text:p>
          </table:table-cell>
          <table:table-cell office:value-type="float" office:value="5.0199999999999996" table:style-name="ce1">
            <text:p>5.0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2348-GOLD-31</text:p>
          </table:table-cell>
          <table:table-cell office:value-type="string" table:style-name="ce1">
            <text:p>Commvault Cloud HyperScale X Appliance Model 2348SN On-Site Service - 04 hours response time, 24x7 (Add-on): 3-Years</text:p>
          </table:table-cell>
          <table:table-cell office:value-type="string" table:style-name="ce1">
            <text:p>Commvault Cloud HyperScale X Appliance Model 2348 Single Node On-Site Service - 04 hours response time, 24x7 (Add-on): 3-Years. List price is a monthly rate. Upfront Payment</text:p>
          </table:table-cell>
          <table:table-cell office:value-type="float" office:value="4.6399999999999997" table:style-name="ce1">
            <text:p>4.6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2348-GOLD-41</text:p>
          </table:table-cell>
          <table:table-cell office:value-type="string" table:style-name="ce1">
            <text:p>Commvault Cloud HyperScale X Appliance Model 2348SN On-Site Service - 04 hours response time, 24x7 (Add-on): 4-Years</text:p>
          </table:table-cell>
          <table:table-cell office:value-type="string" table:style-name="ce1">
            <text:p>Commvault Cloud HyperScale X Appliance Model 2348 Single Node On-Site Service - 04 hours response time, 24x7 (Add-on): 4-Years. List price is a monthly rate. Upfront Payment</text:p>
          </table:table-cell>
          <table:table-cell office:value-type="float" office:value="7.7" table:style-name="ce1">
            <text:p>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2348-GOLD-51</text:p>
          </table:table-cell>
          <table:table-cell office:value-type="string" table:style-name="ce1">
            <text:p>Commvault Cloud HyperScale X Appliance Model 2348SN On-Site Service - 04 hours response time, 24x7 (Add-on): 5-Years</text:p>
          </table:table-cell>
          <table:table-cell office:value-type="string" table:style-name="ce1">
            <text:p>Commvault Cloud HyperScale X Appliance Model 2348 Single Node On-Site Service - 04 hours response time, 24x7 (Add-on): 5-Years. List price is a monthly rate. Upfront Payment</text:p>
          </table:table-cell>
          <table:table-cell office:value-type="float" office:value="9.0500000000000007" table:style-name="ce1">
            <text:p>9.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2348-MHDR-31</text:p>
          </table:table-cell>
          <table:table-cell office:value-type="string" table:style-name="ce1">
            <text:p>Commvault Cloud HyperScale X Appliance Model 2348SN Media Hard Drive Retention Option (Add-on): 3-Year</text:p>
          </table:table-cell>
          <table:table-cell office:value-type="string" table:style-name="ce1">
            <text:p>Commvault Cloud HyperScale X Appliance Model 2348 Single Node Media Hard Drive Retention Option (Add-on): 3-Year. List price is a monthly rate. Upfront Payment</text:p>
          </table:table-cell>
          <table:table-cell office:value-type="float" office:value="4.51" table:style-name="ce1">
            <text:p>4.5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2348-MHDR-41</text:p>
          </table:table-cell>
          <table:table-cell office:value-type="string" table:style-name="ce1">
            <text:p>Commvault Cloud HyperScale X Appliance Model 2348SN Media Hard Drive Retention Option (Add-on): 4-Year</text:p>
          </table:table-cell>
          <table:table-cell office:value-type="string" table:style-name="ce1">
            <text:p>Commvault Cloud HyperScale X Appliance Model 2348 Single Node Media Hard Drive Retention Option (Add-on): 4-Year. List price is a monthly rate. Upfront Payment</text:p>
          </table:table-cell>
          <table:table-cell office:value-type="float" office:value="4.83" table:style-name="ce1">
            <text:p>4.8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2348-MHDR-51</text:p>
          </table:table-cell>
          <table:table-cell office:value-type="string" table:style-name="ce1">
            <text:p>Commvault Cloud HyperScale X Appliance Model 2348SN Media Hard Drive Retention Option (Add-on): 5-Year</text:p>
          </table:table-cell>
          <table:table-cell office:value-type="string" table:style-name="ce1">
            <text:p>Commvault Cloud HyperScale X Appliance Model 2348 Single Node Media Hard Drive Retention Option (Add-on): 5-Year. List price is a monthly rate. Upfront Payment</text:p>
          </table:table-cell>
          <table:table-cell office:value-type="float" office:value="4.63" table:style-name="ce1">
            <text:p>4.6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2396-GOLD-31</text:p>
          </table:table-cell>
          <table:table-cell office:value-type="string" table:style-name="ce1">
            <text:p>Commvault Cloud HyperScale X Appliance Model 2396SN On-Site Service - 04 hours response time, 24x7 (Add-on): 3-Years</text:p>
          </table:table-cell>
          <table:table-cell office:value-type="string" table:style-name="ce1">
            <text:p>Commvault Cloud HyperScale X Appliance Model 2396 Single Node On-Site Service - 04 hours response time, 24x7 (Add-on): 3-Years. List price is a monthly rate. Upfront Payment</text:p>
          </table:table-cell>
          <table:table-cell office:value-type="float" office:value="4.7300000000000004" table:style-name="ce1">
            <text:p>4.7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2396-GOLD-41</text:p>
          </table:table-cell>
          <table:table-cell office:value-type="string" table:style-name="ce1">
            <text:p>Commvault Cloud HyperScale X Appliance Model 2396SN On-Site Service - 04 hours response time, 24x7 (Add-on): 4-Years</text:p>
          </table:table-cell>
          <table:table-cell office:value-type="string" table:style-name="ce1">
            <text:p>Commvault Cloud HyperScale X Appliance Model 2396 Single Node On-Site Service - 04 hours response time, 24x7 (Add-on): 4-Years. List price is a monthly rate. Upfront Payment</text:p>
          </table:table-cell>
          <table:table-cell office:value-type="float" office:value="7.84" table:style-name="ce1">
            <text:p>7.8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2396-GOLD-51</text:p>
          </table:table-cell>
          <table:table-cell office:value-type="string" table:style-name="ce1">
            <text:p>Commvault Cloud HyperScale X Appliance Model 2396SN On-Site Service - 04 hours response time, 24x7 (Add-on): 5-Years</text:p>
          </table:table-cell>
          <table:table-cell office:value-type="string" table:style-name="ce1">
            <text:p>Commvault Cloud HyperScale X Appliance Model 2396 Single Node On-Site Service - 04 hours response time, 24x7 (Add-on): 5-Years. List price is a monthly rate. Upfront Payment</text:p>
          </table:table-cell>
          <table:table-cell office:value-type="float" office:value="9.2200000000000006" table:style-name="ce1">
            <text:p>9.2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2396-MHDR-31</text:p>
          </table:table-cell>
          <table:table-cell office:value-type="string" table:style-name="ce1">
            <text:p>Commvault Cloud HyperScale X Appliance Model 2396SN Media Hard Drive Retention Option (Add-on): 3-Year</text:p>
          </table:table-cell>
          <table:table-cell office:value-type="string" table:style-name="ce1">
            <text:p>Commvault Cloud HyperScale X Appliance Model 2396 Single Node Media Hard Drive Retention Option (Add-on): 3-Year. List price is a monthly rate. Upfront Payment</text:p>
          </table:table-cell>
          <table:table-cell office:value-type="float" office:value="4.55" table:style-name="ce1">
            <text:p>4.5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2396-MHDR-41</text:p>
          </table:table-cell>
          <table:table-cell office:value-type="string" table:style-name="ce1">
            <text:p>Commvault Cloud HyperScale X Appliance Model 2396SN Media Hard Drive Retention Option (Add-on): 4-Year</text:p>
          </table:table-cell>
          <table:table-cell office:value-type="string" table:style-name="ce1">
            <text:p>Commvault Cloud HyperScale X Appliance Model 2396 Single Node Media Hard Drive Retention Option (Add-on): 4-Year. List price is a monthly rate. Upfront Payment</text:p>
          </table:table-cell>
          <table:table-cell office:value-type="float" office:value="4.9000000000000004" table:style-name="ce1">
            <text:p>4.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2396-MHDR-51</text:p>
          </table:table-cell>
          <table:table-cell office:value-type="string" table:style-name="ce1">
            <text:p>Commvault Cloud HyperScale X Appliance Model 2396SN Media Hard Drive Retention Option (Add-on): 5-Year</text:p>
          </table:table-cell>
          <table:table-cell office:value-type="string" table:style-name="ce1">
            <text:p>Commvault Cloud HyperScale X Appliance Model 2396 Single Node Media Hard Drive Retention Option (Add-on): 5-Year. List price is a monthly rate. Upfront Payment</text:p>
          </table:table-cell>
          <table:table-cell office:value-type="float" office:value="4.72" table:style-name="ce1">
            <text:p>4.7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43288-GOLD-31</text:p>
          </table:table-cell>
          <table:table-cell office:value-type="string" table:style-name="ce1">
            <text:p>Commvault Cloud HyperScale X Appliance Model 43288SN On-Site Service - 04 hours response time, 24x7 (Add-on): 3-Years</text:p>
          </table:table-cell>
          <table:table-cell office:value-type="string" table:style-name="ce1">
            <text:p>Commvault Cloud HyperScale X Appliance Model 43288 Single Node On-Site Service - 04 hours response time, 24x7 (Add-on): 3-Years. List price is a monthly rate. Upfront Payment</text:p>
          </table:table-cell>
          <table:table-cell office:value-type="float" office:value="5.27" table:style-name="ce1">
            <text:p>5.2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43288-GOLD-41</text:p>
          </table:table-cell>
          <table:table-cell office:value-type="string" table:style-name="ce1">
            <text:p>Commvault Cloud HyperScale X Appliance Model 43288SN On-Site Service - 04 hours response time, 24x7 (Add-on): 4-Years</text:p>
          </table:table-cell>
          <table:table-cell office:value-type="string" table:style-name="ce1">
            <text:p>Commvault Cloud HyperScale X Appliance Model 43288 Single Node On-Site Service - 04 hours response time, 24x7 (Add-on): 4-Years. List price is a monthly rate. Upfront Payment</text:p>
          </table:table-cell>
          <table:table-cell office:value-type="float" office:value="13.37" table:style-name="ce1">
            <text:p>13.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43288-GOLD-51</text:p>
          </table:table-cell>
          <table:table-cell office:value-type="string" table:style-name="ce1">
            <text:p>Commvault Cloud HyperScale X Appliance Model 43288SN On-Site Service - 04 hours response time, 24x7 (Add-on): 5-Years</text:p>
          </table:table-cell>
          <table:table-cell office:value-type="string" table:style-name="ce1">
            <text:p>Commvault Cloud HyperScale X Appliance Model 43288 Single Node On-Site Service - 04 hours response time, 24x7 (Add-on): 5-Years. List price is a monthly rate. Upfront Payment</text:p>
          </table:table-cell>
          <table:table-cell office:value-type="float" office:value="17.18" table:style-name="ce1">
            <text:p>17.1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43288-MHDR-31</text:p>
          </table:table-cell>
          <table:table-cell office:value-type="string" table:style-name="ce1">
            <text:p>Commvault Cloud HyperScale X Appliance Model 43288SN Media Hard Drive Retention Option (Add-on): 3-Year</text:p>
          </table:table-cell>
          <table:table-cell office:value-type="string" table:style-name="ce1">
            <text:p>Commvault Cloud HyperScale X Appliance Model 43288 Single Node Media Hard Drive Retention Option (Add-on): 3-Year. List price is a monthly rate. Upfront Payment</text:p>
          </table:table-cell>
          <table:table-cell office:value-type="float" office:value="11.97" table:style-name="ce1">
            <text:p>11.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43288-MHDR-41</text:p>
          </table:table-cell>
          <table:table-cell office:value-type="string" table:style-name="ce1">
            <text:p>Commvault Cloud HyperScale X Appliance Model 43288SN Media Hard Drive Retention Option (Add-on): 4-Year</text:p>
          </table:table-cell>
          <table:table-cell office:value-type="string" table:style-name="ce1">
            <text:p>Commvault Cloud HyperScale X Appliance Model 43288 Single Node Media Hard Drive Retention Option (Add-on): 4-Year. List price is a monthly rate. Upfront Payment</text:p>
          </table:table-cell>
          <table:table-cell office:value-type="float" office:value="12.83" table:style-name="ce1">
            <text:p>12.8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43288-MHDR-51</text:p>
          </table:table-cell>
          <table:table-cell office:value-type="string" table:style-name="ce1">
            <text:p>Commvault Cloud HyperScale X Appliance Model 43288SN Media Hard Drive Retention Option (Add-on): 5-Year</text:p>
          </table:table-cell>
          <table:table-cell office:value-type="string" table:style-name="ce1">
            <text:p>Commvault Cloud HyperScale X Appliance Model 23168 Single Node Media Hard Drive Retention Option (Add-on): 5-Year. List price is a monthly rate. Upfront Payment</text:p>
          </table:table-cell>
          <table:table-cell office:value-type="float" office:value="12.3" table:style-name="ce1">
            <text:p>12.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43504-GOLD-31</text:p>
          </table:table-cell>
          <table:table-cell office:value-type="string" table:style-name="ce1">
            <text:p>Commvault Cloud HyperScale X Appliance Model 43504SN On-Site Service - 04 hours response time, 24x7 (Add-on): 3-Years</text:p>
          </table:table-cell>
          <table:table-cell office:value-type="string" table:style-name="ce1">
            <text:p>Commvault Cloud HyperScale X Appliance Model 43504 Single Node On-Site Service - 04 hours response time, 24x7 (Add-on): 3-Years. List price is a monthly rate. Upfront Payment</text:p>
          </table:table-cell>
          <table:table-cell office:value-type="float" office:value="13.35" table:style-name="ce1">
            <text:p>13.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43504-GOLD-41</text:p>
          </table:table-cell>
          <table:table-cell office:value-type="string" table:style-name="ce1">
            <text:p>Commvault Cloud HyperScale X Appliance Model 43504SN On-Site Service - 04 hours response time, 24x7 (Add-on): 4-Years</text:p>
          </table:table-cell>
          <table:table-cell office:value-type="string" table:style-name="ce1">
            <text:p>Commvault Cloud HyperScale X Appliance Model 43504 Single Node On-Site Service - 04 hours response time, 24x7 (Add-on): 4-Years. List price is a monthly rate. Upfront Payment</text:p>
          </table:table-cell>
          <table:table-cell office:value-type="float" office:value="22.08" table:style-name="ce1">
            <text:p>22.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43504-GOLD-51</text:p>
          </table:table-cell>
          <table:table-cell office:value-type="string" table:style-name="ce1">
            <text:p>Commvault Cloud HyperScale X Appliance Model 43504SN On-Site Service - 04 hours response time, 24x7 (Add-on): 5-Years</text:p>
          </table:table-cell>
          <table:table-cell office:value-type="string" table:style-name="ce1">
            <text:p>Commvault Cloud HyperScale X Appliance Model 43504 Single Node On-Site Service - 04 hours response time, 24x7 (Add-on): 5-Years. List price is a monthly rate. Upfront Payment</text:p>
          </table:table-cell>
          <table:table-cell office:value-type="float" office:value="25.94" table:style-name="ce1">
            <text:p>25.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S-43504-MHDR-31</text:p>
          </table:table-cell>
          <table:table-cell office:value-type="string" table:style-name="ce1">
            <text:p>Commvault Cloud HyperScale X Appliance Model 43504SN Media Hard Drive Retention Option (Add-on): 3-Year</text:p>
          </table:table-cell>
          <table:table-cell office:value-type="string" table:style-name="ce1">
            <text:p>Commvault Cloud HyperScale X Appliance Model 43504 Single Node Media Hard Drive Retention Option (Add-on): 3-Year. List price is a monthly rate. Upfront Payment</text:p>
          </table:table-cell>
          <table:table-cell office:value-type="float" office:value="12.86" table:style-name="ce1">
            <text:p>12.8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3" table:style-name="ce1">
            <text:p>3</text:p>
          </table:table-cell>
          <table:table-cell office:value-type="string" table:style-name="ce1">
            <text:p>Upfront Payment</text:p>
          </table:table-cell>
          <table:table-cell table:number-columns-repeated="16369"/>
        </table:table-row>
        <table:table-row table:style-name="ro1">
          <table:table-cell office:value-type="string" table:style-name="ce1">
            <text:p>CN-S-43504-MHDR-41</text:p>
          </table:table-cell>
          <table:table-cell office:value-type="string" table:style-name="ce1">
            <text:p>Commvault Cloud HyperScale X Appliance Model 43504SN Media Hard Drive Retention Option (Add-on): 4-Year</text:p>
          </table:table-cell>
          <table:table-cell office:value-type="string" table:style-name="ce1">
            <text:p>Commvault Cloud HyperScale X Appliance Model 43504 Single Node Media Hard Drive Retention Option (Add-on): 4-Year. List price is a monthly rate. Upfront Payment</text:p>
          </table:table-cell>
          <table:table-cell office:value-type="float" office:value="13.81" table:style-name="ce1">
            <text:p>13.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4" table:style-name="ce1">
            <text:p>4</text:p>
          </table:table-cell>
          <table:table-cell office:value-type="string" table:style-name="ce1">
            <text:p>Upfront Payment</text:p>
          </table:table-cell>
          <table:table-cell table:number-columns-repeated="16369"/>
        </table:table-row>
        <table:table-row table:style-name="ro1">
          <table:table-cell office:value-type="string" table:style-name="ce1">
            <text:p>CN-S-43504-MHDR-51</text:p>
          </table:table-cell>
          <table:table-cell office:value-type="string" table:style-name="ce1">
            <text:p>Commvault Cloud HyperScale X Appliance Model 43504SN Media Hard Drive Retention Option (Add-on): 5-Year</text:p>
          </table:table-cell>
          <table:table-cell office:value-type="string" table:style-name="ce1">
            <text:p>Commvault Cloud HyperScale X Appliance Model 43504 Single Node Media Hard Drive Retention Option (Add-on): 5-Year. List price is a monthly rate. Upfront Payment</text:p>
          </table:table-cell>
          <table:table-cell office:value-type="float" office:value="13.23" table:style-name="ce1">
            <text:p>13.2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UPPORT X</text:p>
          </table:table-cell>
          <table:table-cell office:value-type="string" table:style-name="ce1">
            <text:p>Subscription</text:p>
          </table:table-cell>
          <table:table-cell office:value-type="float" office:value="5" table:style-name="ce1">
            <text:p>5</text:p>
          </table:table-cell>
          <table:table-cell office:value-type="string" table:style-name="ce1">
            <text:p>Upfront Payment</text:p>
          </table:table-cell>
          <table:table-cell table:number-columns-repeated="16369"/>
        </table:table-row>
        <table:table-row table:style-name="ro1">
          <table:table-cell office:value-type="string" table:style-name="ce1">
            <text:p>CN-XS-STD-RS</text:p>
          </table:table-cell>
          <table:table-cell office:value-type="string" table:style-name="ce1">
            <text:p>Commvault Cloud HyperScale X Appliance Rack and Stack Service for Single Node or Remote Office (Add-on)</text:p>
          </table:table-cell>
          <table:table-cell office:value-type="string" table:style-name="ce1">
            <text:p>Commvault Cloud HyperScale X Appliance Rack and Stack Service for Single Node or Remote Office (Add-on)</text:p>
          </table:table-cell>
          <table:table-cell office:value-type="float" office:value="649.02" table:style-name="ce1">
            <text:p>649.0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ERVICE X</text:p>
          </table:table-cell>
          <table:table-cell table:number-columns-repeated="2" table:style-name="ce1"/>
          <table:table-cell office:value-type="string" table:style-name="ce1">
            <text:p/>
          </table:table-cell>
          <table:table-cell table:number-columns-repeated="16369"/>
        </table:table-row>
        <table:table-row table:style-name="ro1">
          <table:table-cell office:value-type="string" table:style-name="ce1">
            <text:p>CN-XS-STD-RS-2U</text:p>
          </table:table-cell>
          <table:table-cell office:value-type="string" table:style-name="ce1">
            <text:p>Commvault Cloud HyperScale X Appliance Rack and Stack Service for Single Node Models 43288 and 43504 (Add-on)</text:p>
          </table:table-cell>
          <table:table-cell office:value-type="string" table:style-name="ce1">
            <text:p>Commvault Cloud HyperScale X Appliance Rack and Stack Service for Single Node Models 43288 and 43504 (Add-on)</text:p>
          </table:table-cell>
          <table:table-cell office:value-type="float" office:value="808.1" table:style-name="ce1">
            <text:p>808.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ERVICE X</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CN-X-STD-RS</text:p>
          </table:table-cell>
          <table:table-cell office:value-type="string" table:style-name="ce1">
            <text:p>Commvault Cloud HyperScale X Appliance Rack and Stack Service (Add-on)</text:p>
          </table:table-cell>
          <table:table-cell office:value-type="string" table:style-name="ce1">
            <text:p>Commvault Cloud HyperScale X Appliance Rack and Stack Service (Add-on)</text:p>
          </table:table-cell>
          <table:table-cell office:value-type="float" office:value="1083.6099999999999" table:style-name="ce1">
            <text:p>1083.6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ERVICE X</text:p>
          </table:table-cell>
          <table:table-cell table:number-columns-repeated="2" table:style-name="ce1"/>
          <table:table-cell office:value-type="string" table:style-name="ce1">
            <text:p/>
          </table:table-cell>
          <table:table-cell table:number-columns-repeated="16369"/>
        </table:table-row>
        <table:table-row table:style-name="ro1">
          <table:table-cell office:value-type="string" table:style-name="ce1">
            <text:p>CN-X-STD-RS-2U</text:p>
          </table:table-cell>
          <table:table-cell office:value-type="string" table:style-name="ce1">
            <text:p>Commvault Cloud HyperScale X Appliance Rack and Stack Service for Models 43288 and 43504 (Add-on)</text:p>
          </table:table-cell>
          <table:table-cell office:value-type="string" table:style-name="ce1">
            <text:p>Commvault Cloud HyperScale X Appliance Rack and Stack Service for Models 43288 and 43504 (Add-on)</text:p>
          </table:table-cell>
          <table:table-cell office:value-type="float" office:value="1323.44" table:style-name="ce1">
            <text:p>1323.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SERVICE X</text:p>
          </table:table-cell>
          <table:table-cell table:number-columns-repeated="2" table:style-name="ce1"/>
          <table:table-cell office:value-type="string" table:style-name="ce1">
            <text:p/>
          </table:table-cell>
          <table:table-cell table:number-columns-repeated="16369"/>
        </table:table-row>
        <table:table-row table:style-name="ro1">
          <table:table-cell office:value-type="string" table:style-name="ce1">
            <text:p>CN-1200-EXT-11</text:p>
          </table:table-cell>
          <table:table-cell office:value-type="string" table:style-name="ce1">
            <text:p>Commvault Cloud Remote Appliance Model 1200 Extension 1-Year</text:p>
          </table:table-cell>
          <table:table-cell office:value-type="string" table:style-name="ce1">
            <text:p>Commvault Cloud Remote Appliance Model 1200 Extension 1-Year <text:s/>- 14.5 TB Usable - Per Unit, Monthly Rate, Subscription - 1 Year, Upfront Payment. Includes 9x5 NBD Support.</text:p>
          </table:table-cell>
          <table:table-cell office:value-type="float" office:value="558.33000000000004" table:style-name="ce1">
            <text:p>558.3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1200-EXT-21</text:p>
          </table:table-cell>
          <table:table-cell office:value-type="string" table:style-name="ce1">
            <text:p>Commvault Cloud Remote Appliance Model 1200 Extension 2-Year</text:p>
          </table:table-cell>
          <table:table-cell office:value-type="string" table:style-name="ce1">
            <text:p>Commvault Cloud Remote Appliance Model 1200 Extension 2-Year <text:s/>- 14.5 TB Usable - Per Unit, Monthly Rate, Subscription - 2 Year, Upfront Payment. Includes 9x5 NBD Support.</text:p>
          </table:table-cell>
          <table:table-cell office:value-type="float" office:value="558.33000000000004" table:style-name="ce1">
            <text:p>558.3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1200-GOLD-EXT-11</text:p>
          </table:table-cell>
          <table:table-cell office:value-type="string" table:style-name="ce1">
            <text:p>Commvault Cloud Remote Office Appliance Model 1200 On-Site Service - 04 hours response time, 24x7 (Extension): 1-Year</text:p>
          </table:table-cell>
          <table:table-cell office:value-type="string" table:style-name="ce1">
            <text:p>Commvault Cloud Remote Office Appliance Model 1200 On-Site Service - 04 hours response time, 24x7 (Extension): 1-Year. List price is a monthly rate.</text:p>
          </table:table-cell>
          <table:table-cell office:value-type="float" office:value="35.9" table:style-name="ce1">
            <text:p>35.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1200-GOLD-EXT-21</text:p>
          </table:table-cell>
          <table:table-cell office:value-type="string" table:style-name="ce1">
            <text:p>Commvault Cloud Remote Office Appliance Model 1200 On-Site Service - 04 hours response time, 24x7 (Extension): 2-Years</text:p>
          </table:table-cell>
          <table:table-cell office:value-type="string" table:style-name="ce1">
            <text:p>Commvault Cloud Remote Office Appliance Model 1200 <text:s/>On-Site Service - 04 hours response time, 24x7 (Extension): 2-Years. List price is a monthly rate.</text:p>
          </table:table-cell>
          <table:table-cell office:value-type="float" office:value="33.380000000000003" table:style-name="ce1">
            <text:p>33.3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1200-MHDR-EXT-11</text:p>
          </table:table-cell>
          <table:table-cell office:value-type="string" table:style-name="ce1">
            <text:p>Commvault Cloud Remote Office Appliance Model 1200 Media Hard Drive Retention Option (Extension): 1-Year</text:p>
          </table:table-cell>
          <table:table-cell office:value-type="string" table:style-name="ce1">
            <text:p>Commvault Cloud Remote Office Appliance Model 1200 Media Hard Drive Retention Option (Extension): 1-Year. List price is a monthly rate.</text:p>
          </table:table-cell>
          <table:table-cell office:value-type="float" office:value="9.24" table:style-name="ce1">
            <text:p>9.2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1200-MHDR-EXT-21</text:p>
          </table:table-cell>
          <table:table-cell office:value-type="string" table:style-name="ce1">
            <text:p>Commvault Cloud Remote Office Appliance Model 1200 Media Hard Drive Retention Option (Extension): 2-Years</text:p>
          </table:table-cell>
          <table:table-cell office:value-type="string" table:style-name="ce1">
            <text:p>Commvault Cloud Remote Office Appliance Model 1200 Media Hard Drive Retention Option (Extension): 2-Years. List price is a monthly rate.</text:p>
          </table:table-cell>
          <table:table-cell office:value-type="float" office:value="7.6349999999999998" table:style-name="ce1">
            <text:p>7.63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23168-GOLD-EXT-11</text:p>
          </table:table-cell>
          <table:table-cell office:value-type="string" table:style-name="ce1">
            <text:p>Commvault Cloud HyperScale X Appliance Model 23168 On-Site Service - 04 hours response time, 24x7 (Extension): 1-Year</text:p>
          </table:table-cell>
          <table:table-cell office:value-type="string" table:style-name="ce1">
            <text:p>Commvault Cloud HyperScale X Appliance Model 23168 On-Site Service - 04 hours response time, 24x7 (Extension): 1-Year. List price is a monthly rate.</text:p>
          </table:table-cell>
          <table:table-cell office:value-type="float" office:value="144.46" table:style-name="ce1">
            <text:p>144.4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23168-GOLD-EXT-21</text:p>
          </table:table-cell>
          <table:table-cell office:value-type="string" table:style-name="ce1">
            <text:p>Commvault Cloud HyperScale X Appliance Model 23168 On-Site Service - 04 hours response time, 24x7 (Extension): 2-Years</text:p>
          </table:table-cell>
          <table:table-cell office:value-type="string" table:style-name="ce1">
            <text:p>Commvault Cloud HyperScale X Appliance Model 23168 <text:s/>On-Site Service - 04 hours response time, 24x7 (Extension): 2-Years. List price is a monthly rate.</text:p>
          </table:table-cell>
          <table:table-cell office:value-type="float" office:value="134.13999999999999" table:style-name="ce1">
            <text:p>134.1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23168-MHDR-EXT-11</text:p>
          </table:table-cell>
          <table:table-cell office:value-type="string" table:style-name="ce1">
            <text:p>Commvault Cloud HyperScale X Appliance Model 23168 Media Hard Drive Retention Option (Extension): 1-Year</text:p>
          </table:table-cell>
          <table:table-cell office:value-type="string" table:style-name="ce1">
            <text:p>Commvault Cloud HyperScale X Appliance Model 23168 Media Hard Drive Retention Option (Extension): 1-Year. List price is a monthly rate.</text:p>
          </table:table-cell>
          <table:table-cell office:value-type="float" office:value="37.185000000000002" table:style-name="ce1">
            <text:p>37.18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23168-MHDR-EXT-21</text:p>
          </table:table-cell>
          <table:table-cell office:value-type="string" table:style-name="ce1">
            <text:p>Commvault Cloud HyperScale X Appliance Model 23168 Media Hard Drive Retention Option (Extension): 2-Years</text:p>
          </table:table-cell>
          <table:table-cell office:value-type="string" table:style-name="ce1">
            <text:p>Commvault Cloud HyperScale X Appliance Model 23168 Media Hard Drive Retention Option (Extension): 2-Years. List price is a monthly rate.</text:p>
          </table:table-cell>
          <table:table-cell office:value-type="float" office:value="30.96" table:style-name="ce1">
            <text:p>30.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2348-GOLD-EXT-11</text:p>
          </table:table-cell>
          <table:table-cell office:value-type="string" table:style-name="ce1">
            <text:p>Commvault Cloud HyperScale X Appliance Model 2348 On-Site Service - 04 hours response time, 24x7 (Extension): 1-Year</text:p>
          </table:table-cell>
          <table:table-cell office:value-type="string" table:style-name="ce1">
            <text:p>Commvault Cloud HyperScale X Appliance Model 2348 On-Site Service - 04 hours response time, 24x7 (Extension): 1-Year. List price is a monthly rate.</text:p>
          </table:table-cell>
          <table:table-cell office:value-type="float" office:value="132.91999999999999" table:style-name="ce1">
            <text:p>132.9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2348-GOLD-EXT-21</text:p>
          </table:table-cell>
          <table:table-cell office:value-type="string" table:style-name="ce1">
            <text:p>Commvault Cloud HyperScale X Appliance Model 2348 On-Site Service - 04 hours response time, 24x7 (Extension): 2-Years</text:p>
          </table:table-cell>
          <table:table-cell office:value-type="string" table:style-name="ce1">
            <text:p>Commvault Cloud HyperScale X Appliance Model 2348 <text:s/>On-Site Service - 04 hours response time, 24x7 (Extension): 2-Years. List price is a monthly rate.</text:p>
          </table:table-cell>
          <table:table-cell office:value-type="float" office:value="123.42" table:style-name="ce1">
            <text:p>123.4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2348-MHDR-EXT-11</text:p>
          </table:table-cell>
          <table:table-cell office:value-type="string" table:style-name="ce1">
            <text:p>Commvault Cloud HyperScale X Appliance Model 2348 Media Hard Drive Retention Option (Extension): 1-Year</text:p>
          </table:table-cell>
          <table:table-cell office:value-type="string" table:style-name="ce1">
            <text:p>Commvault Cloud HyperScale X Appliance Model 2348 Media Hard Drive Retention Option (Extension): 1-Year. List price is a monthly rate.</text:p>
          </table:table-cell>
          <table:table-cell office:value-type="float" office:value="34.17" table:style-name="ce1">
            <text:p>34.1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2348-MHDR-EXT-21</text:p>
          </table:table-cell>
          <table:table-cell office:value-type="string" table:style-name="ce1">
            <text:p>Commvault Cloud HyperScale X Appliance Model 2348 Media Hard Drive Retention Option (Extension): 2-Years</text:p>
          </table:table-cell>
          <table:table-cell office:value-type="string" table:style-name="ce1">
            <text:p>Commvault Cloud HyperScale X Appliance Model 2348 Media Hard Drive Retention Option (Extension): 2-Years. List price is a monthly rate.</text:p>
          </table:table-cell>
          <table:table-cell office:value-type="float" office:value="28.545000000000002" table:style-name="ce1">
            <text:p>28.5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2396-GOLD-EXT-11</text:p>
          </table:table-cell>
          <table:table-cell office:value-type="string" table:style-name="ce1">
            <text:p>Commvault Cloud HyperScale X Appliance Model 2396 On-Site Service - 04 hours response time, 24x7 (Extension): 1-Year</text:p>
          </table:table-cell>
          <table:table-cell office:value-type="string" table:style-name="ce1">
            <text:p>Commvault Cloud HyperScale X Appliance Model 2396 On-Site Service - 04 hours response time, 24x7 (Extension): 1-Year. List price is a monthly rate.</text:p>
          </table:table-cell>
          <table:table-cell office:value-type="float" office:value="135.34" table:style-name="ce1">
            <text:p>135.3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2396-GOLD-EXT-21</text:p>
          </table:table-cell>
          <table:table-cell office:value-type="string" table:style-name="ce1">
            <text:p>Commvault Cloud HyperScale X Appliance Model 2396 On-Site Service - 04 hours response time, 24x7 (Extension): 2-Years</text:p>
          </table:table-cell>
          <table:table-cell office:value-type="string" table:style-name="ce1">
            <text:p>Commvault Cloud HyperScale X Appliance Model 2396 <text:s/>On-Site Service - 04 hours response time, 24x7 (Extension): 2-Years. List price is a monthly rate.</text:p>
          </table:table-cell>
          <table:table-cell office:value-type="float" office:value="125.68" table:style-name="ce1">
            <text:p>125.6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2396-MHDR-EXT-11</text:p>
          </table:table-cell>
          <table:table-cell office:value-type="string" table:style-name="ce1">
            <text:p>Commvault Cloud HyperScale X Appliance Model 2396 Media Hard Drive Retention Option (Extension): 1-Year</text:p>
          </table:table-cell>
          <table:table-cell office:value-type="string" table:style-name="ce1">
            <text:p>Commvault Cloud HyperScale X Appliance Model 2396 Media Hard Drive Retention Option (Extension): 1-Year. List price is a monthly rate.</text:p>
          </table:table-cell>
          <table:table-cell office:value-type="float" office:value="34.770000000000003" table:style-name="ce1">
            <text:p>34.7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2396-MHDR-EXT-21</text:p>
          </table:table-cell>
          <table:table-cell office:value-type="string" table:style-name="ce1">
            <text:p>Commvault Cloud HyperScale X Appliance Model 2396 Media Hard Drive Retention Option (Extension): 2-Years</text:p>
          </table:table-cell>
          <table:table-cell office:value-type="string" table:style-name="ce1">
            <text:p>Commvault Cloud HyperScale X Appliance Model 2396 Media Hard Drive Retention Option (Extension): 2-Years. List price is a monthly rate.</text:p>
          </table:table-cell>
          <table:table-cell office:value-type="float" office:value="29.04" table:style-name="ce1">
            <text:p>29.0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43288-GOLD-EXT-11</text:p>
          </table:table-cell>
          <table:table-cell office:value-type="string" table:style-name="ce1">
            <text:p>Commvault Cloud HyperScale X Appliance Model 43288 On-Site Service - 04 hours response time, 24x7 (Extension): 1-Year</text:p>
          </table:table-cell>
          <table:table-cell office:value-type="string" table:style-name="ce1">
            <text:p>Commvault Cloud HyperScale X Appliance Model 43288 On-Site Service - 04 hours response time, 24x7 (Extension): 1-Year. List price is a monthly rate.</text:p>
          </table:table-cell>
          <table:table-cell office:value-type="float" office:value="297.48" table:style-name="ce1">
            <text:p>297.4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43288-GOLD-EXT-21</text:p>
          </table:table-cell>
          <table:table-cell office:value-type="string" table:style-name="ce1">
            <text:p>Commvault Cloud HyperScale X Appliance Model 43288 On-Site Service - 04 hours response time, 24x7 (Extension): 2-Years</text:p>
          </table:table-cell>
          <table:table-cell office:value-type="string" table:style-name="ce1">
            <text:p>Commvault Cloud HyperScale X Appliance Model 43288 <text:s/>On-Site Service - 04 hours response time, 24x7 (Extension): 2-Years. List price is a monthly rate.</text:p>
          </table:table-cell>
          <table:table-cell office:value-type="float" office:value="276.16000000000003" table:style-name="ce1">
            <text:p>276.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43288-MHDR-EXT-11</text:p>
          </table:table-cell>
          <table:table-cell office:value-type="string" table:style-name="ce1">
            <text:p>Commvault Cloud HyperScale X Appliance Model 43288 Media Hard Drive Retention Option (Extension): 1-Year</text:p>
          </table:table-cell>
          <table:table-cell office:value-type="string" table:style-name="ce1">
            <text:p>Commvault Cloud HyperScale X Appliance Model 43288 Media Hard Drive Retention Option (Extension): 1-Year. List price is a monthly rate.</text:p>
          </table:table-cell>
          <table:table-cell office:value-type="float" office:value="90.855000000000004" table:style-name="ce1">
            <text:p>90.85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43288-MHDR-EXT-21</text:p>
          </table:table-cell>
          <table:table-cell office:value-type="string" table:style-name="ce1">
            <text:p>Commvault Cloud HyperScale X Appliance Model 43288 Media Hard Drive Retention Option (Extension): 2-Years</text:p>
          </table:table-cell>
          <table:table-cell office:value-type="string" table:style-name="ce1">
            <text:p>Commvault Cloud HyperScale X Appliance Model 43288 Media Hard Drive Retention Option (Extension): 2-Years. List price is a monthly rate.</text:p>
          </table:table-cell>
          <table:table-cell office:value-type="float" office:value="75.78" table:style-name="ce1">
            <text:p>75.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43504-GOLD-EXT-11</text:p>
          </table:table-cell>
          <table:table-cell office:value-type="string" table:style-name="ce1">
            <text:p>Commvault Cloud HyperScale X Appliance Model 43504 On-Site Service - 04 hours response time, 24x7 (Extension): 1-Year</text:p>
          </table:table-cell>
          <table:table-cell office:value-type="string" table:style-name="ce1">
            <text:p>Commvault Cloud HyperScale X Appliance Model 43504 On-Site Service - 04 hours response time, 24x7 (Extension): 1-Year. List price is a monthly rate.</text:p>
          </table:table-cell>
          <table:table-cell office:value-type="float" office:value="380.82" table:style-name="ce1">
            <text:p>380.8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43504-GOLD-EXT-21</text:p>
          </table:table-cell>
          <table:table-cell office:value-type="string" table:style-name="ce1">
            <text:p>Commvault Cloud HyperScale X Appliance Model 43504 On-Site Service - 04 hours response time, 24x7 (Extension): 2-Years</text:p>
          </table:table-cell>
          <table:table-cell office:value-type="string" table:style-name="ce1">
            <text:p>Commvault Cloud HyperScale X Appliance Model 43504 <text:s/>On-Site Service - 04 hours response time, 24x7 (Extension): 2-Years. List price is a monthly rate.</text:p>
          </table:table-cell>
          <table:table-cell office:value-type="float" office:value="353.62" table:style-name="ce1">
            <text:p>353.6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43504-MHDR-EXT-11</text:p>
          </table:table-cell>
          <table:table-cell office:value-type="string" table:style-name="ce1">
            <text:p>Commvault Cloud HyperScale X Appliance Model 43504 Media Hard Drive Retention Option (Extension): 1-Year</text:p>
          </table:table-cell>
          <table:table-cell office:value-type="string" table:style-name="ce1">
            <text:p>Commvault Cloud HyperScale X Appliance Model 43504 Media Hard Drive Retention Option (Extension): 1-Year. List price is a monthly rate.</text:p>
          </table:table-cell>
          <table:table-cell office:value-type="float" office:value="97.89" table:style-name="ce1">
            <text:p>97.8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43504-MHDR-EXT-21</text:p>
          </table:table-cell>
          <table:table-cell office:value-type="string" table:style-name="ce1">
            <text:p>Commvault Cloud HyperScale X Appliance Model 43504 Media Hard Drive Retention Option (Extension): 2-Years</text:p>
          </table:table-cell>
          <table:table-cell office:value-type="string" table:style-name="ce1">
            <text:p>Commvault Cloud HyperScale X Appliance Model 43504 Media Hard Drive Retention Option (Extension): 2-Years. List price is a monthly rate.</text:p>
          </table:table-cell>
          <table:table-cell office:value-type="float" office:value="81.614999999999995" table:style-name="ce1">
            <text:p>81.61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E-23168-EXT-11</text:p>
          </table:table-cell>
          <table:table-cell office:value-type="string" table:style-name="ce1">
            <text:p>Commvault Cloud HyperScale X Appliance Model E23168 Extension 1-Year</text:p>
          </table:table-cell>
          <table:table-cell office:value-type="string" table:style-name="ce1">
            <text:p>Commvault Cloud HyperScale X Appliance Model E23168 Extension 1-Year - <text:s/>88 TB Usable - Per Unit, Monthly Rate, Subscription - 1 Year, Upfront Payment. Includes 9x5 NBD Support.</text:p>
          </table:table-cell>
          <table:table-cell office:value-type="float" office:value="2192.0500000000002" table:style-name="ce1">
            <text:p>2192.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E-23168-EXT-21</text:p>
          </table:table-cell>
          <table:table-cell office:value-type="string" table:style-name="ce1">
            <text:p>Commvault Cloud HyperScale X Appliance Model E23168 Extension 2-Year</text:p>
          </table:table-cell>
          <table:table-cell office:value-type="string" table:style-name="ce1">
            <text:p>Commvault Cloud HyperScale X Appliance Model E23168 Extension 2-Year - 88 TB Usable - Per Unit, Monthly Rate, Subscription - 2 Year, Upfront Payment. Includes 9x5 NBD Support.</text:p>
          </table:table-cell>
          <table:table-cell office:value-type="float" office:value="2192.0500000000002" table:style-name="ce1">
            <text:p>2192.0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E-2348-EXT-11</text:p>
          </table:table-cell>
          <table:table-cell office:value-type="string" table:style-name="ce1">
            <text:p>Commvault Cloud HyperScale X Appliance Model E2348 Extension 1-Year</text:p>
          </table:table-cell>
          <table:table-cell office:value-type="string" table:style-name="ce1">
            <text:p>Commvault Cloud HyperScale X Appliance Model E2348 Extension 1-Year - 25 TB Usable - Per Unit, Monthly Rate, Subscription - 1 Year, Upfront Payment. Includes 9x5 NBD Support.</text:p>
          </table:table-cell>
          <table:table-cell office:value-type="float" office:value="1027.94" table:style-name="ce1">
            <text:p>1027.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E-2348-EXT-21</text:p>
          </table:table-cell>
          <table:table-cell office:value-type="string" table:style-name="ce1">
            <text:p>Commvault Cloud HyperScale X Appliance Model E2348 Extension 2-Year</text:p>
          </table:table-cell>
          <table:table-cell office:value-type="string" table:style-name="ce1">
            <text:p>Commvault Cloud HyperScale X Appliance Model E2348 Extension 2-Year - 25 TB Usable - Per Unit, Monthly Rate, Subscription - 2 Year, Upfront Payment. Includes 9x5 NBD Support.</text:p>
          </table:table-cell>
          <table:table-cell office:value-type="float" office:value="1027.94" table:style-name="ce1">
            <text:p>1027.9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E-2396-EXT-11</text:p>
          </table:table-cell>
          <table:table-cell office:value-type="string" table:style-name="ce1">
            <text:p>Commvault Cloud HyperScale X Appliance Model E2396 Extension 1-Year</text:p>
          </table:table-cell>
          <table:table-cell office:value-type="string" table:style-name="ce1">
            <text:p>Commvault Cloud HyperScale X Appliance Model E2396 Extension 1-Year - 50 TB Usable - Per Unit, Monthly Rate, Subscription - 1 Year, Upfront Payment. Includes 9x5 NBD Support.</text:p>
          </table:table-cell>
          <table:table-cell office:value-type="float" office:value="1477.73" table:style-name="ce1">
            <text:p>1477.7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E-2396-EXT-21</text:p>
          </table:table-cell>
          <table:table-cell office:value-type="string" table:style-name="ce1">
            <text:p>Commvault Cloud HyperScale X Appliance Model E2396 Extension 2-Year</text:p>
          </table:table-cell>
          <table:table-cell office:value-type="string" table:style-name="ce1">
            <text:p>Commvault Cloud HyperScale X Appliance Model E2396 Extension 2-Year - 50 TB Usable - Per Unit, Monthly Rate, Subscription - 2 Year, Upfront Payment. Includes 9x5 NBD Support.</text:p>
          </table:table-cell>
          <table:table-cell office:value-type="float" office:value="1477.73" table:style-name="ce1">
            <text:p>1477.7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E-43288-EXT-11</text:p>
          </table:table-cell>
          <table:table-cell office:value-type="string" table:style-name="ce1">
            <text:p>Commvault Cloud HyperScale X Appliance Model E43288 Extension 1-Year</text:p>
          </table:table-cell>
          <table:table-cell office:value-type="string" table:style-name="ce1">
            <text:p>Commvault Cloud HyperScale X Appliance Model E43288 Extension 1-Year - 151 TB Usable - Per Unit, Monthly Rate, Subscription - 1 Year, Upfront Payment. Includes 9x5 NBD Support.</text:p>
          </table:table-cell>
          <table:table-cell office:value-type="float" office:value="3982.97" table:style-name="ce1">
            <text:p>3982.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E-43288-EXT-21</text:p>
          </table:table-cell>
          <table:table-cell office:value-type="string" table:style-name="ce1">
            <text:p>Commvault Cloud HyperScale X Appliance Model E43288 Extension 2-Year</text:p>
          </table:table-cell>
          <table:table-cell office:value-type="string" table:style-name="ce1">
            <text:p>Commvault Cloud HyperScale X Appliance Model E43288 Extension 2-Year- 151 TB Usable - Per Unit, Monthly Rate, Subscription - 2 Year, Upfront Payment. Includes 9x5 NBD Support.</text:p>
          </table:table-cell>
          <table:table-cell office:value-type="float" office:value="3982.97" table:style-name="ce1">
            <text:p>3982.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E-43504-EXT-11</text:p>
          </table:table-cell>
          <table:table-cell office:value-type="string" table:style-name="ce1">
            <text:p>Commvault Cloud HyperScale X Appliance Model E43504 Extension 1-Year</text:p>
          </table:table-cell>
          <table:table-cell office:value-type="string" table:style-name="ce1">
            <text:p>Commvault Cloud HyperScale X Appliance Model E43504 Extension 1-Year - 264 TB Usable - Per Unit, Monthly Rate, Subscription - 1 Year, Upfront Payment. Includes 9x5 NBD Support.</text:p>
          </table:table-cell>
          <table:table-cell office:value-type="float" office:value="5947.45" table:style-name="ce1">
            <text:p>5947.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E-43504-EXT-21</text:p>
          </table:table-cell>
          <table:table-cell office:value-type="string" table:style-name="ce1">
            <text:p>Commvault Cloud HyperScale X Appliance Model E43504 Extension 2-Year</text:p>
          </table:table-cell>
          <table:table-cell office:value-type="string" table:style-name="ce1">
            <text:p>Commvault Cloud HyperScale X Appliance Model E43504 Extension 2-Year - 264 TB Usable - Per Unit, Monthly Rate, Subscription - 2 Year, Upfront Payment. Includes 9x5 NBD Support.</text:p>
          </table:table-cell>
          <table:table-cell office:value-type="float" office:value="5947.45" table:style-name="ce1">
            <text:p>5947.4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23168-EXT-11</text:p>
          </table:table-cell>
          <table:table-cell office:value-type="string" table:style-name="ce1">
            <text:p>Commvault Cloud HyperScale X Appliance Model E23168SN Extension 1-Year</text:p>
          </table:table-cell>
          <table:table-cell office:value-type="string" table:style-name="ce1">
            <text:p>Commvault Cloud HyperScale X Appliance Model E23168SN Extension 1-Year - 29.3 TB Usable - Per Unit, Monthly Rate, Subscription - 1 Year, Upfront Payment.</text:p>
          </table:table-cell>
          <table:table-cell office:value-type="float" office:value="633.53" table:style-name="ce1">
            <text:p>633.5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23168-EXT-21</text:p>
          </table:table-cell>
          <table:table-cell office:value-type="string" table:style-name="ce1">
            <text:p>Commvault Cloud HyperScale X Appliance Model E23168SN Extension 2-Year</text:p>
          </table:table-cell>
          <table:table-cell office:value-type="string" table:style-name="ce1">
            <text:p>Commvault Cloud HyperScale X Appliance Model E23168SN Extension 2-Year - 29.3 TB Usable - Per Unit, Monthly Rate, Subscription - 2 Year, Upfront Payment.</text:p>
          </table:table-cell>
          <table:table-cell office:value-type="float" office:value="633.53" table:style-name="ce1">
            <text:p>633.5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23168-GOLD-EXT-11</text:p>
          </table:table-cell>
          <table:table-cell office:value-type="string" table:style-name="ce1">
            <text:p>Commvault Cloud HyperScale X Appliance Model 23168SN On-Site Service - 04 hours response time, 24x7 (Extension): 1-Year</text:p>
          </table:table-cell>
          <table:table-cell office:value-type="string" table:style-name="ce1">
            <text:p>Commvault Cloud HyperScale X Appliance Model 23168 Single Node On-Site Service - 04 hours response time, 24x7 (Extension): 1-Year. List price is a monthly rate.</text:p>
          </table:table-cell>
          <table:table-cell office:value-type="float" office:value="24.12" table:style-name="ce1">
            <text:p>24.1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23168-GOLD-EXT-21</text:p>
          </table:table-cell>
          <table:table-cell office:value-type="string" table:style-name="ce1">
            <text:p>Commvault Cloud HyperScale X Appliance Model 23168SN On-Site Service - 04 hours response time, 24x7 (Extension): 2-Years</text:p>
          </table:table-cell>
          <table:table-cell office:value-type="string" table:style-name="ce1">
            <text:p>Commvault Cloud HyperScale X Appliance Model 23168 Single Node On-Site Service - 04 hours response time, 24x7 (Extension): 2-Years. List price is a monthly rate.</text:p>
          </table:table-cell>
          <table:table-cell office:value-type="float" office:value="22.37" table:style-name="ce1">
            <text:p>22.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23168-MHDR-EXT-11</text:p>
          </table:table-cell>
          <table:table-cell office:value-type="string" table:style-name="ce1">
            <text:p>Commvault Cloud HyperScale X Appliance Model 23168SN Media Hard Drive Retention Option (Extension): 1-Year</text:p>
          </table:table-cell>
          <table:table-cell office:value-type="string" table:style-name="ce1">
            <text:p>Commvault Cloud HyperScale X Appliance Model 23168 Single Node Media Hard Drive Retention Option (Extension): 1-Year. List price is a monthly rate.</text:p>
          </table:table-cell>
          <table:table-cell office:value-type="float" office:value="8.31" table:style-name="ce1">
            <text:p>8.3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23168-MHDR-EXT-21</text:p>
          </table:table-cell>
          <table:table-cell office:value-type="string" table:style-name="ce1">
            <text:p>Commvault Cloud HyperScale X Appliance Model 23168SN Media Hard Drive Retention Option (Extension): 2-Years</text:p>
          </table:table-cell>
          <table:table-cell office:value-type="string" table:style-name="ce1">
            <text:p>Commvault Cloud HyperScale X Appliance Model 23168 Single Node Media Hard Drive Retention Option (Extension): 2-Years. List price is a monthly rate.</text:p>
          </table:table-cell>
          <table:table-cell office:value-type="float" office:value="6.9" table:style-name="ce1">
            <text:p>6.9</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2348-EXT-11</text:p>
          </table:table-cell>
          <table:table-cell office:value-type="string" table:style-name="ce1">
            <text:p>Commvault Cloud HyperScale X Appliance Model E2348SN Extension 1-Year</text:p>
          </table:table-cell>
          <table:table-cell office:value-type="string" table:style-name="ce1">
            <text:p>Commvault Cloud HyperScale X Appliance Model E2348SN Extension 1-Year - 8.3 TB Usable - Per Unit, Monthly Rate, Subscription - 1 Year, Upfront Payment.</text:p>
          </table:table-cell>
          <table:table-cell office:value-type="float" office:value="293.13" table:style-name="ce1">
            <text:p>293.1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2348-EXT-21</text:p>
          </table:table-cell>
          <table:table-cell office:value-type="string" table:style-name="ce1">
            <text:p>Commvault Cloud HyperScale X Appliance Model E2348SN Extension 2-Year</text:p>
          </table:table-cell>
          <table:table-cell office:value-type="string" table:style-name="ce1">
            <text:p>Commvault Cloud HyperScale X Appliance Model E2348SN Extension 2-Year - 8.3 TB Usable - Per Unit, Monthly Rate, Subscription - 2 Year, Upfront Payment.</text:p>
          </table:table-cell>
          <table:table-cell office:value-type="float" office:value="293.13" table:style-name="ce1">
            <text:p>293.1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2348-GOLD-EXT-11</text:p>
          </table:table-cell>
          <table:table-cell office:value-type="string" table:style-name="ce1">
            <text:p>Commvault Cloud HyperScale X Appliance Model 2348SN On-Site Service - 04 hours response time, 24x7 (Extension): 1-Year</text:p>
          </table:table-cell>
          <table:table-cell office:value-type="string" table:style-name="ce1">
            <text:p>Commvault Cloud HyperScale X Appliance Model 2348 Single Node On-Site Service - 04 hours response time, 24x7 (Extension): 1-Year. List price is a monthly rate.</text:p>
          </table:table-cell>
          <table:table-cell office:value-type="float" office:value="22.11" table:style-name="ce1">
            <text:p>22.1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2348-GOLD-EXT-21</text:p>
          </table:table-cell>
          <table:table-cell office:value-type="string" table:style-name="ce1">
            <text:p>Commvault Cloud HyperScale X Appliance Model 2348SN On-Site Service - 04 hours response time, 24x7 (Extension): 2-Years</text:p>
          </table:table-cell>
          <table:table-cell office:value-type="string" table:style-name="ce1">
            <text:p>Commvault Cloud HyperScale X Appliance Model 2348 Single Node On-Site Service - 04 hours response time, 24x7 (Extension): 2-Years. List price is a monthly rate.</text:p>
          </table:table-cell>
          <table:table-cell office:value-type="float" office:value="20.57" table:style-name="ce1">
            <text:p>20.5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2348-MHDR-EXT-11</text:p>
          </table:table-cell>
          <table:table-cell office:value-type="string" table:style-name="ce1">
            <text:p>Commvault Cloud HyperScale X Appliance Model 2348SN Media Hard Drive Retention Option (Extension): 1-Year</text:p>
          </table:table-cell>
          <table:table-cell office:value-type="string" table:style-name="ce1">
            <text:p>Commvault Cloud HyperScale X Appliance Model 2348 Single Node Media Hard Drive Retention Option (Extension): 1-Year. List price is a monthly rate.</text:p>
          </table:table-cell>
          <table:table-cell office:value-type="float" office:value="7.63" table:style-name="ce1">
            <text:p>7.6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2348-MHDR-EXT-21</text:p>
          </table:table-cell>
          <table:table-cell office:value-type="string" table:style-name="ce1">
            <text:p>Commvault Cloud HyperScale X Appliance Model 2348SN Media Hard Drive Retention Option (Extension): 2-Years</text:p>
          </table:table-cell>
          <table:table-cell office:value-type="string" table:style-name="ce1">
            <text:p>Commvault Cloud HyperScale X Appliance Model 2348 Single Node Media Hard Drive Retention Option (Extension): 2-Years. List price is a monthly rate.</text:p>
          </table:table-cell>
          <table:table-cell office:value-type="float" office:value="6.37" table:style-name="ce1">
            <text:p>6.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2396-EXT-11</text:p>
          </table:table-cell>
          <table:table-cell office:value-type="string" table:style-name="ce1">
            <text:p>Commvault Cloud HyperScale X Appliance Model E2396SN Extension 1-Year</text:p>
          </table:table-cell>
          <table:table-cell office:value-type="string" table:style-name="ce1">
            <text:p>Commvault Cloud HyperScale X Appliance Model E2396SN Extension 1-Year - 16.7 TB Usable - Per Unit, Monthly Rate, Subscription - 1 Year, Upfront Payment.</text:p>
          </table:table-cell>
          <table:table-cell office:value-type="float" office:value="428.06" table:style-name="ce1">
            <text:p>428.0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2396-EXT-21</text:p>
          </table:table-cell>
          <table:table-cell office:value-type="string" table:style-name="ce1">
            <text:p>Commvault Cloud HyperScale X Appliance Model E2396SN Extension 2-Year</text:p>
          </table:table-cell>
          <table:table-cell office:value-type="string" table:style-name="ce1">
            <text:p>Commvault Cloud HyperScale X Appliance Model E2396SN Extension 2-Year - 16.7 TB Usable - Per Unit, Monthly Rate, Subscription - 2 Year, Upfront Payment.</text:p>
          </table:table-cell>
          <table:table-cell office:value-type="float" office:value="428.06" table:style-name="ce1">
            <text:p>428.0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2396-GOLD-EXT-11</text:p>
          </table:table-cell>
          <table:table-cell office:value-type="string" table:style-name="ce1">
            <text:p>Commvault Cloud HyperScale X Appliance Model 2396SN On-Site Service - 04 hours response time, 24x7 (Extension): 1-Year</text:p>
          </table:table-cell>
          <table:table-cell office:value-type="string" table:style-name="ce1">
            <text:p>Commvault Cloud HyperScale X Appliance Model 2396 Single Node On-Site Service - 04 hours response time, 24x7 (Extension): 1-Year. List price is a monthly rate.</text:p>
          </table:table-cell>
          <table:table-cell office:value-type="float" office:value="22.52" table:style-name="ce1">
            <text:p>22.5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2396-GOLD-EXT-21</text:p>
          </table:table-cell>
          <table:table-cell office:value-type="string" table:style-name="ce1">
            <text:p>Commvault Cloud HyperScale X Appliance Model 2396SN On-Site Service - 04 hours response time, 24x7 (Extension): 2-Years</text:p>
          </table:table-cell>
          <table:table-cell office:value-type="string" table:style-name="ce1">
            <text:p>Commvault Cloud HyperScale X Appliance Model 2396 Single Node On-Site Service - 04 hours response time, 24x7 (Extension): 2-Years. List price is a monthly rate.</text:p>
          </table:table-cell>
          <table:table-cell office:value-type="float" office:value="20.97" table:style-name="ce1">
            <text:p>20.9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2396-MHDR-EXT-11</text:p>
          </table:table-cell>
          <table:table-cell office:value-type="string" table:style-name="ce1">
            <text:p>Commvault Cloud HyperScale X Appliance Model 2396SN Media Hard Drive Retention Option (Extension): 1-Year</text:p>
          </table:table-cell>
          <table:table-cell office:value-type="string" table:style-name="ce1">
            <text:p>Commvault Cloud HyperScale X Appliance Model 2396 Single Node Media Hard Drive Retention Option (Extension): 1-Year. List price is a monthly rate.</text:p>
          </table:table-cell>
          <table:table-cell office:value-type="float" office:value="7.78" table:style-name="ce1">
            <text:p>7.7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2396-MHDR-EXT-21</text:p>
          </table:table-cell>
          <table:table-cell office:value-type="string" table:style-name="ce1">
            <text:p>Commvault Cloud HyperScale X Appliance Model 2396SN Media Hard Drive Retention Option (Extension): 2-Years</text:p>
          </table:table-cell>
          <table:table-cell office:value-type="string" table:style-name="ce1">
            <text:p>Commvault Cloud HyperScale X Appliance Model 2396 Single Node Media Hard Drive Retention Option (Extension): 2-Years. List price is a monthly rate.</text:p>
          </table:table-cell>
          <table:table-cell office:value-type="float" office:value="6.44" table:style-name="ce1">
            <text:p>6.44</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43288-EXT-11</text:p>
          </table:table-cell>
          <table:table-cell office:value-type="string" table:style-name="ce1">
            <text:p>Commvault Cloud HyperScale X Appliance Model E43288SN Extension 1-Year</text:p>
          </table:table-cell>
          <table:table-cell office:value-type="string" table:style-name="ce1">
            <text:p>Commvault Cloud HyperScale X Appliance Model E43288SN Extension 1-Year - 50.3 TB Usable - Per Unit, Monthly Rate, Subscription - 1 Year, Upfront Payment.</text:p>
          </table:table-cell>
          <table:table-cell office:value-type="float" office:value="1155.75" table:style-name="ce1">
            <text:p>1155.7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43288-EXT-21</text:p>
          </table:table-cell>
          <table:table-cell office:value-type="string" table:style-name="ce1">
            <text:p>Commvault Cloud HyperScale X Appliance Model E43288SN Extension 2-Year</text:p>
          </table:table-cell>
          <table:table-cell office:value-type="string" table:style-name="ce1">
            <text:p>Commvault Cloud HyperScale X Appliance Model E43288SN Extension 2-Year - 50.3 TB Usable - Per Unit, Monthly Rate, Subscription - 2 Year, Upfront Payment.</text:p>
          </table:table-cell>
          <table:table-cell office:value-type="float" office:value="1155.75" table:style-name="ce1">
            <text:p>1155.7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43288-GOLD-EXT-11</text:p>
          </table:table-cell>
          <table:table-cell office:value-type="string" table:style-name="ce1">
            <text:p>Commvault Cloud HyperScale X Appliance Model 43288SN On-Site Service - 04 hours response time, 24x7 (Extension): 1-Year</text:p>
          </table:table-cell>
          <table:table-cell office:value-type="string" table:style-name="ce1">
            <text:p>Commvault Cloud HyperScale X Appliance Model 43288 Single Node On-Site Service - 04 hours response time, 24x7 (Extension): 1-Year. List price is a monthly rate.</text:p>
          </table:table-cell>
          <table:table-cell office:value-type="float" office:value="49.58" table:style-name="ce1">
            <text:p>49.5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43288-GOLD-EXT-21</text:p>
          </table:table-cell>
          <table:table-cell office:value-type="string" table:style-name="ce1">
            <text:p>Commvault Cloud HyperScale X Appliance Model 43288SN On-Site Service - 04 hours response time, 24x7 (Extension): 2-Years</text:p>
          </table:table-cell>
          <table:table-cell office:value-type="string" table:style-name="ce1">
            <text:p>Commvault Cloud HyperScale X Appliance Model 43288 Single Node On-Site Service - 04 hours response time, 24x7 (Extension): 2-Years. List price is a monthly rate.</text:p>
          </table:table-cell>
          <table:table-cell office:value-type="float" office:value="46.02" table:style-name="ce1">
            <text:p>46.0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43288-MHDR-EXT-11</text:p>
          </table:table-cell>
          <table:table-cell office:value-type="string" table:style-name="ce1">
            <text:p>Commvault Cloud HyperScale X Appliance Model 43288SN Media Hard Drive Retention Option (Extension): 1-Year</text:p>
          </table:table-cell>
          <table:table-cell office:value-type="string" table:style-name="ce1">
            <text:p>Commvault Cloud HyperScale X Appliance Model 43288 Single Node Media Hard Drive Retention Option (Extension): 1-Year. List price is a monthly rate.</text:p>
          </table:table-cell>
          <table:table-cell office:value-type="float" office:value="20.23" table:style-name="ce1">
            <text:p>20.2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43288-MHDR-EXT-21</text:p>
          </table:table-cell>
          <table:table-cell office:value-type="string" table:style-name="ce1">
            <text:p>Commvault Cloud HyperScale X Appliance Model 43288SN Media Hard Drive Retention Option (Extension): 2-Years</text:p>
          </table:table-cell>
          <table:table-cell office:value-type="string" table:style-name="ce1">
            <text:p>Commvault Cloud HyperScale X Appliance Model 43288 Single Node Media Hard Drive Retention Option (Extension): 2-Years. List price is a monthly rate.</text:p>
          </table:table-cell>
          <table:table-cell office:value-type="float" office:value="16.82" table:style-name="ce1">
            <text:p>16.82</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43504-EXT-11</text:p>
          </table:table-cell>
          <table:table-cell office:value-type="string" table:style-name="ce1">
            <text:p>Commvault Cloud HyperScale X Appliance Model E43504SN Extension 1-Year</text:p>
          </table:table-cell>
          <table:table-cell office:value-type="string" table:style-name="ce1">
            <text:p>Commvault Cloud HyperScale X Appliance Model E43504SN Extension 1-Year - 88 TB Usable - Per Unit, Monthly Rate, Subscription - 1 Year, Upfront Payment.</text:p>
          </table:table-cell>
          <table:table-cell office:value-type="float" office:value="1733.63" table:style-name="ce1">
            <text:p>1733.6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43504-EXT-21</text:p>
          </table:table-cell>
          <table:table-cell office:value-type="string" table:style-name="ce1">
            <text:p>Commvault Cloud HyperScale X Appliance Model E43504SN Extension 2-Year</text:p>
          </table:table-cell>
          <table:table-cell office:value-type="string" table:style-name="ce1">
            <text:p>Commvault Cloud HyperScale X Appliance Model E43504SN Extension 2-Year - 88 TB Usable - Per Unit, Monthly Rate, Subscription - 2 Year, Upfront Payment.</text:p>
          </table:table-cell>
          <table:table-cell office:value-type="float" office:value="1733.63" table:style-name="ce1">
            <text:p>1733.6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43504-GOLD-EXT-11</text:p>
          </table:table-cell>
          <table:table-cell office:value-type="string" table:style-name="ce1">
            <text:p>Commvault Cloud HyperScale X Appliance Model 43504SN On-Site Service - 04 hours response time, 24x7 (Extension): 1-Year</text:p>
          </table:table-cell>
          <table:table-cell office:value-type="string" table:style-name="ce1">
            <text:p>Commvault Cloud HyperScale X Appliance Model 43504 Single Node On-Site Service - 04 hours response time, 24x7 (Extension): 1-Year. List price is a monthly rate.</text:p>
          </table:table-cell>
          <table:table-cell office:value-type="float" office:value="63.51" table:style-name="ce1">
            <text:p>63.51</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43504-GOLD-EXT-21</text:p>
          </table:table-cell>
          <table:table-cell office:value-type="string" table:style-name="ce1">
            <text:p>Commvault Cloud HyperScale X Appliance Model 43504SN On-Site Service - 04 hours response time, 24x7 (Extension): 2-Years</text:p>
          </table:table-cell>
          <table:table-cell office:value-type="string" table:style-name="ce1">
            <text:p>Commvault Cloud HyperScale X Appliance Model 43504 Single Node On-Site Service - 04 hours response time, 24x7 (Extension): 2-Years. List price is a monthly rate.</text:p>
          </table:table-cell>
          <table:table-cell office:value-type="float" office:value="58.96" table:style-name="ce1">
            <text:p>58.9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CN-S-43504-MHDR-EXT-11</text:p>
          </table:table-cell>
          <table:table-cell office:value-type="string" table:style-name="ce1">
            <text:p>Commvault Cloud HyperScale X Appliance Model 43504SN Media Hard Drive Retention Option (Extension): 1-Year</text:p>
          </table:table-cell>
          <table:table-cell office:value-type="string" table:style-name="ce1">
            <text:p>Commvault Cloud HyperScale X Appliance Model 43504 Single Node Media Hard Drive Retention Option (Extension): 1-Year. List price is a monthly rate.</text:p>
          </table:table-cell>
          <table:table-cell office:value-type="float" office:value="21.7" table:style-name="ce1">
            <text:p>21.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1" table:style-name="ce1">
            <text:p>1</text:p>
          </table:table-cell>
          <table:table-cell office:value-type="string" table:style-name="ce1">
            <text:p>Upfront Payment</text:p>
          </table:table-cell>
          <table:table-cell table:number-columns-repeated="16369"/>
        </table:table-row>
        <table:table-row table:style-name="ro1">
          <table:table-cell office:value-type="string" table:style-name="ce1">
            <text:p>CN-S-43504-MHDR-EXT-21</text:p>
          </table:table-cell>
          <table:table-cell office:value-type="string" table:style-name="ce1">
            <text:p>Commvault Cloud HyperScale X Appliance Model 43504SN Media Hard Drive Retention Option (Extension): 2-Years</text:p>
          </table:table-cell>
          <table:table-cell office:value-type="string" table:style-name="ce1">
            <text:p>Commvault Cloud HyperScale X Appliance Model 43504 Single Node Media Hard Drive Retention Option (Extension): 2-Years. List price is a monthly rate.</text:p>
          </table:table-cell>
          <table:table-cell office:value-type="float" office:value="18.16" table:style-name="ce1">
            <text:p>18.1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UNIT</text:p>
          </table:table-cell>
          <table:table-cell office:value-type="float" office:value="1" table:style-name="ce1">
            <text:p>1</text:p>
          </table:table-cell>
          <table:table-cell office:value-type="string" table:style-name="ce1">
            <text:p>HYPERSCALE APPLIANCE EXTENSION-EXISTING-X</text:p>
          </table:table-cell>
          <table:table-cell office:value-type="string" table:style-name="ce1">
            <text:p>Subscription</text:p>
          </table:table-cell>
          <table:table-cell office:value-type="float" office:value="2" table:style-name="ce1">
            <text:p>2</text:p>
          </table:table-cell>
          <table:table-cell office:value-type="string" table:style-name="ce1">
            <text:p>Upfront Payment</text:p>
          </table:table-cell>
          <table:table-cell table:number-columns-repeated="16369"/>
        </table:table-row>
        <table:table-row table:style-name="ro1">
          <table:table-cell office:value-type="string" table:style-name="ce1">
            <text:p>ESP-ADDITIONAL-GEO-M</text:p>
          </table:table-cell>
          <table:table-cell office:value-type="string" table:style-name="ce1">
            <text:p>Commvault Cloud Success Additional Region Coverage per Month</text:p>
          </table:table-cell>
          <table:table-cell office:value-type="string" table:style-name="ce1">
            <text:p>The Commvault Cloud Success additional region offering provides additional GEO coverage for Technical Account Manager or Success Account Manager. List price is monthly rate. Offering does not include Professional Services allocation</text:p>
          </table:table-cell>
          <table:table-cell office:value-type="float" office:value="3208.7" table:style-name="ce1">
            <text:p>3208.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DEDICATEDSUCCESS-M</text:p>
          </table:table-cell>
          <table:table-cell office:value-type="string" table:style-name="ce1">
            <text:p>Commvault Cloud Success Dedicated Success per Month</text:p>
          </table:table-cell>
          <table:table-cell office:value-type="string" table:style-name="ce1">
            <text:p>Commvault Cloud Success Dedicated Success, List price is monthly rate. Offering does not include Professional Services allocation.</text:p>
          </table:table-cell>
          <table:table-cell office:value-type="float" office:value="19730.7" table:style-name="ce1">
            <text:p>19730.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DEDICATEDSUCCESS-PS-M</text:p>
          </table:table-cell>
          <table:table-cell office:value-type="string" table:style-name="ce1">
            <text:p>Commvault Cloud Success Dedicated Success per Month</text:p>
          </table:table-cell>
          <table:table-cell office:value-type="string" table:style-name="ce1">
            <text:p>Commvault Cloud Success Dedicated Success, with PS. List price is monthly rate. 10% Professional Services allocation.</text:p>
          </table:table-cell>
          <table:table-cell office:value-type="float" office:value="22137.5" table:style-name="ce1">
            <text:p>22137.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ENTPLUS-M</text:p>
          </table:table-cell>
          <table:table-cell office:value-type="string" table:style-name="ce1">
            <text:p>Commvault Cloud Success Enterprise Success Plus per Month</text:p>
          </table:table-cell>
          <table:table-cell office:value-type="string" table:style-name="ce1">
            <text:p>Commvault Cloud Success Enterprise Success Plus, List price is monthly rate. Offering does not include Professional Services allocation.</text:p>
          </table:table-cell>
          <table:table-cell office:value-type="float" office:value="11733.7" table:style-name="ce1">
            <text:p>1173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ENTPLUS-PS-M</text:p>
          </table:table-cell>
          <table:table-cell office:value-type="string" table:style-name="ce1">
            <text:p>Commvault Cloud Success Enterprise Success Plus per Month</text:p>
          </table:table-cell>
          <table:table-cell office:value-type="string" table:style-name="ce1">
            <text:p>Commvault Cloud Success Enterprise Success Plus, List price is monthly rate. 15% allocation for Professional Services included.</text:p>
          </table:table-cell>
          <table:table-cell office:value-type="float" office:value="13750" table:style-name="ce1">
            <text:p>1375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ENTPLUS-PS-UPG-M</text:p>
          </table:table-cell>
          <table:table-cell office:value-type="string" table:style-name="ce1">
            <text:p>Commvault Cloud Success Upgrade to Elite Plus per Month</text:p>
          </table:table-cell>
          <table:table-cell office:value-type="string" table:style-name="ce1">
            <text:p>Commvault Cloud Success Upgrade from Enterprise Success to Enterprise Plus, with PS. List price is monthly rate. 15% Professional Services allocation.</text:p>
          </table:table-cell>
          <table:table-cell office:value-type="float" office:value="6233.7" table:style-name="ce1">
            <text:p>623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ENTPLUS-UPG-M</text:p>
          </table:table-cell>
          <table:table-cell office:value-type="string" table:style-name="ce1">
            <text:p>Commvault Cloud Success Upgrade to Elite Plus per Month</text:p>
          </table:table-cell>
          <table:table-cell office:value-type="string" table:style-name="ce1">
            <text:p>Commvault Cloud Success Upgrade from Enterprise Success to Enterprise Plus. List price is monthly rate. No Professional Services allocation.</text:p>
          </table:table-cell>
          <table:table-cell office:value-type="float" office:value="6416.3" table:style-name="ce1">
            <text:p>6416.3</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ENTSUCCESS-M</text:p>
          </table:table-cell>
          <table:table-cell office:value-type="string" table:style-name="ce1">
            <text:p>Commvault Cloud Success Enterprise Success per Month</text:p>
          </table:table-cell>
          <table:table-cell office:value-type="string" table:style-name="ce1">
            <text:p>Commvault Cloud Success Enterprise Success, List price is monthly rate. Offering does not include Professional Service allocation.</text:p>
          </table:table-cell>
          <table:table-cell office:value-type="float" office:value="5500" table:style-name="ce1">
            <text:p>55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ENTSUCCESS-PS-M</text:p>
          </table:table-cell>
          <table:table-cell office:value-type="string" table:style-name="ce1">
            <text:p>Commvault Cloud Success Enterprise Success per Month</text:p>
          </table:table-cell>
          <table:table-cell office:value-type="string" table:style-name="ce1">
            <text:p>Commvault Cloud Success Enterprise Success, List price is monthly rate. 25% allocation for Professional Services included.</text:p>
          </table:table-cell>
          <table:table-cell office:value-type="float" office:value="7333.7" table:style-name="ce1">
            <text:p>7333.7</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ENTSUCCESS-PS-UPG-M</text:p>
          </table:table-cell>
          <table:table-cell office:value-type="string" table:style-name="ce1">
            <text:p>Commvault Cloud Success Upgrade to Enterprise Success per Month</text:p>
          </table:table-cell>
          <table:table-cell office:value-type="string" table:style-name="ce1">
            <text:p>Commvault Cloud Success Upgrade from Guided Success to Enterprise Success with PS. 25% PS allocation included. List price is monthly rate.</text:p>
          </table:table-cell>
          <table:table-cell office:value-type="float" office:value="4125" table:style-name="ce1">
            <text:p>412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ENTSUCCESS-UPG-M</text:p>
          </table:table-cell>
          <table:table-cell office:value-type="string" table:style-name="ce1">
            <text:p>Commvault Cloud Success Upgrade to Enterprise Success per Month</text:p>
          </table:table-cell>
          <table:table-cell office:value-type="string" table:style-name="ce1">
            <text:p>Commvault Cloud Success Upgrade from Guided Success to Enterprise Success. No PS allocation included. List price is monthly rate.</text:p>
          </table:table-cell>
          <table:table-cell office:value-type="float" office:value="2612.5" table:style-name="ce1">
            <text:p>2612.5</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ESSENTIALSUCCESS-M</text:p>
          </table:table-cell>
          <table:table-cell office:value-type="string" table:style-name="ce1">
            <text:p>Commvault Cloud Success Essential Success per Month</text:p>
          </table:table-cell>
          <table:table-cell office:value-type="string" table:style-name="ce1">
            <text:p>Commvault Cloud Success Essential Success, List price is monthly rate. Offering does not include Professional Services allocation.</text:p>
          </table:table-cell>
          <table:table-cell office:value-type="float" office:value="2291.66" table:style-name="ce1">
            <text:p>2291.66</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CommCell</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ESP-TRAVEL</text:p>
          </table:table-cell>
          <table:table-cell office:value-type="string" table:style-name="ce1">
            <text:p>Enterprise Success Travel</text:p>
          </table:table-cell>
          <table:table-cell office:value-type="string" table:style-name="ce1">
            <text:p>Enterprise Success Travel SKU to cover the T&amp;E for TAM/SAM going to visit customers</text:p>
          </table:table-cell>
          <table:table-cell office:value-type="float" office:value="2000" table:style-name="ce1">
            <text:p>2000</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1">
            <text:p>PS-CRS-GRD-PRO-M</text:p>
          </table:table-cell>
          <table:table-cell office:value-type="string" table:style-name="ce1">
            <text:p>Cyber Resilience Guardian - Protection - 1 Month</text:p>
          </table:table-cell>
          <table:table-cell office:value-type="string" table:style-name="ce1">
            <text:p>Cyber Resilience Guardian - Protection - Remote Service. <text:s/>1 Month. REQUIRES 1x PS-CRS-ASMT-CV for initial order.</text:p>
          </table:table-cell>
          <table:table-cell office:value-type="float" office:value="1682.08" table:style-name="ce1">
            <text:p>1682.08</text:p>
          </table:table-cell>
          <table:table-cell office:value-type="string" table:style-name="ce1">
            <text:p>GBP</text:p>
          </table:table-cell>
          <table:table-cell office:value-type="string" table:style-name="ce1">
            <text:p>EMEA</text:p>
          </table:table-cell>
          <table:table-cell office:value-type="string" table:style-name="ce1">
            <text:p>Other</text:p>
          </table:table-cell>
          <table:table-cell office:value-type="string" table:style-name="ce1">
            <text:p>2025.11|Legacy</text:p>
          </table:table-cell>
          <table:table-cell office:value-type="string" table:style-name="ce1">
            <text:p>11</text:p>
          </table:table-cell>
          <table:table-cell office:value-type="string" table:style-name="ce1">
            <text:p>DAYS / HOURS</text:p>
          </table:table-cell>
          <table:table-cell office:value-type="float" office:value="1" table:style-name="ce1">
            <text:p>1</text:p>
          </table:table-cell>
          <table:table-cell office:value-type="string" table:style-name="ce1">
            <text:p>ENTERPRISE SUCCESS</text:p>
          </table:table-cell>
          <table:table-cell office:value-type="string" table:style-name="ce1">
            <text:p/>
          </table:table-cell>
          <table:table-cell table:style-name="ce1"/>
          <table:table-cell office:value-type="string" table:style-name="ce1">
            <text:p/>
          </table:table-cell>
          <table:table-cell table:number-columns-repeated="16369"/>
        </table:table-row>
        <table:table-row table:style-name="ro1">
          <table:table-cell office:value-type="string" table:style-name="ce3">
            <text:p>MTSP-ADE-USR</text:p>
          </table:table-cell>
          <table:table-cell office:value-type="string" table:style-name="ce3">
            <text:p>Commvault Cloud Backup &amp; Recovery SaaS for Active Directory Enterprise for Service Providers, Per User</text:p>
          </table:table-cell>
          <table:table-cell office:value-type="string" table:style-name="ce3">
            <text:p>Commvault Cloud Backup &amp; Recovery SaaS for Active Directory Enterprise for Service Providers, Per User, List Price is Monthly Rate, Utility - 1 Month</text:p>
          </table:table-cell>
          <table:table-cell office:value-type="float" office:value="0.65" table:style-name="ce3">
            <text:p>0.6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DE-USR-UP</text:p>
          </table:table-cell>
          <table:table-cell office:value-type="string" table:style-name="ce3">
            <text:p>Commvault Cloud Backup &amp; Recovery SaaS for Active Directory Enterprise for Service Providers, Per User</text:p>
          </table:table-cell>
          <table:table-cell office:value-type="string" table:style-name="ce3">
            <text:p>Commvault Cloud Backup &amp; Recovery SaaS for Active Directory Enterprise for Service Providers, Per User, List Price is Monthly Rate, Subscription - 1 Year Upfront Payment</text:p>
          </table:table-cell>
          <table:table-cell office:value-type="float" office:value="0.61" table:style-name="ce3">
            <text:p>0.6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D-USR</text:p>
          </table:table-cell>
          <table:table-cell office:value-type="string" table:style-name="ce3">
            <text:p>Commvault Cloud Backup &amp; Recovery for Active Directory for Service Providers</text:p>
          </table:table-cell>
          <table:table-cell office:value-type="string" table:style-name="ce3">
            <text:p>Commvault Cloud Backup &amp; Recovery for Active Directory for Service Providers, Per User, List Price is Monthly Rate, Utility - 1 Month</text:p>
          </table:table-cell>
          <table:table-cell office:value-type="float" office:value="0.39" table:style-name="ce3">
            <text:p>0.39</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D-USR-UP</text:p>
          </table:table-cell>
          <table:table-cell office:value-type="string" table:style-name="ce3">
            <text:p>Commvault Cloud Backup &amp; Recovery for Active Directory for Service Providers</text:p>
          </table:table-cell>
          <table:table-cell office:value-type="string" table:style-name="ce3">
            <text:p>Commvault Cloud Backup &amp; Recovery for Active Directory for Service Providers, Per User, List Price is Monthly Rate, Subscription 1 Year</text:p>
          </table:table-cell>
          <table:table-cell office:value-type="float" office:value="0.37" table:style-name="ce3">
            <text:p>0.3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AP-TB</text:p>
          </table:table-cell>
          <table:table-cell office:value-type="string" table:style-name="ce3">
            <text:p>Commvault Cloud Air Gap Protect for Service Providers, US &amp; Canada, AWS Frequent Tier</text:p>
          </table:table-cell>
          <table:table-cell office:value-type="string" table:style-name="ce3">
            <text:p>Commvault Cloud Air Gap Protect for Service Providers, US &amp; Canada, AWS Frequent Tier, Per TB, List Price is Monthly Rate, Utility - 1 Month</text:p>
          </table:table-cell>
          <table:table-cell office:value-type="float" office:value="42.11" table:style-name="ce3">
            <text:p>42.1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AP-TB-UP</text:p>
          </table:table-cell>
          <table:table-cell office:value-type="string" table:style-name="ce3">
            <text:p>Commvault Cloud Air Gap Protect for Service Providers, US &amp; Canada, AWS Frequent Tier</text:p>
          </table:table-cell>
          <table:table-cell office:value-type="string" table:style-name="ce3">
            <text:p>Commvault Cloud Air Gap Protect for Service Providers, US &amp; Canada, AWS Frequent Tier, Per TB, List Price is Monthly Rate, Upfront Payment, Subscription - 1 Year</text:p>
          </table:table-cell>
          <table:table-cell office:value-type="float" office:value="40" table:style-name="ce3">
            <text:p>40</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AS-TB</text:p>
          </table:table-cell>
          <table:table-cell office:value-type="string" table:style-name="ce3">
            <text:p>Commvault Cloud Air Gap Protect for Service Providers, US &amp; Canada, AWS Infrequent Tier</text:p>
          </table:table-cell>
          <table:table-cell office:value-type="string" table:style-name="ce3">
            <text:p>Commvault Cloud Air Gap Protect for Service Providers, US &amp; Canada, AWS Infrequent Tier, Per TB, List Price is Monthly Rate, Utility - 1 Month</text:p>
          </table:table-cell>
          <table:table-cell office:value-type="float" office:value="12.52" table:style-name="ce3">
            <text:p>12.5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AS-TB-UP</text:p>
          </table:table-cell>
          <table:table-cell office:value-type="string" table:style-name="ce3">
            <text:p>Commvault Cloud Air Gap Protect for Service Providers, US &amp; Canada, AWS Infrequent Tier</text:p>
          </table:table-cell>
          <table:table-cell office:value-type="string" table:style-name="ce3">
            <text:p>Commvault Cloud Air Gap Protect for Service Providers, US &amp; Canada, AWS Infrequent Tier, Per TB, List Price is Monthly Rate, Upfront Payment, Subscription - 1 Year</text:p>
          </table:table-cell>
          <table:table-cell office:value-type="float" office:value="11.9" table:style-name="ce3">
            <text:p>11.9</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EP-TB</text:p>
          </table:table-cell>
          <table:table-cell office:value-type="string" table:style-name="ce3">
            <text:p>Commvault Cloud Air Gap Protect for Service Providers, EMEA, AWS Frequent Tier</text:p>
          </table:table-cell>
          <table:table-cell office:value-type="string" table:style-name="ce3">
            <text:p>Commvault Cloud Air Gap Protect for Service Providers, EMEA, AWS Frequent Tier, Per TB, List Price is Monthly Rate, Utility - 1 Month</text:p>
          </table:table-cell>
          <table:table-cell office:value-type="float" office:value="42.11" table:style-name="ce3">
            <text:p>42.1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EP-TB-UP</text:p>
          </table:table-cell>
          <table:table-cell office:value-type="string" table:style-name="ce3">
            <text:p>Commvault Cloud Air Gap Protect for Service Providers, EMEA, AWS Frequent Tier</text:p>
          </table:table-cell>
          <table:table-cell office:value-type="string" table:style-name="ce3">
            <text:p>Commvault Cloud Air Gap Protect for Service Providers, EMEA, AWS Frequent Tier, Per TB, List Price is Monthly Rate, Upfront Payment, Subscription - 1 Year</text:p>
          </table:table-cell>
          <table:table-cell office:value-type="float" office:value="40" table:style-name="ce3">
            <text:p>40</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ES-TB</text:p>
          </table:table-cell>
          <table:table-cell office:value-type="string" table:style-name="ce3">
            <text:p>Commvault Cloud Air Gap Protect for Service Providers, EMEA, AWS Infrequent Tier</text:p>
          </table:table-cell>
          <table:table-cell office:value-type="string" table:style-name="ce3">
            <text:p>Commvault Cloud Air Gap Protect for Service Providers, EMEA, AWS Infrequent Tier, Per TB, List Price is Monthly Rate, Utility - 1 Month</text:p>
          </table:table-cell>
          <table:table-cell office:value-type="float" office:value="13.48" table:style-name="ce3">
            <text:p>13.48</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ES-TB-UP</text:p>
          </table:table-cell>
          <table:table-cell office:value-type="string" table:style-name="ce3">
            <text:p>Commvault Cloud Air Gap Protect for Service Providers, EMEA, AWS Infrequent Tier</text:p>
          </table:table-cell>
          <table:table-cell office:value-type="string" table:style-name="ce3">
            <text:p>Commvault Cloud Air Gap Protect for Service Providers, EMEA, AWS Infrequent Tier, Per TB, List Price is Monthly Rate, Upfront Payment, Subscription - 1 Year</text:p>
          </table:table-cell>
          <table:table-cell office:value-type="float" office:value="12.81" table:style-name="ce3">
            <text:p>12.8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PP-TB</text:p>
          </table:table-cell>
          <table:table-cell office:value-type="string" table:style-name="ce3">
            <text:p>Commvault Cloud Air Gap Protect for Service Providers, APJ, AWS Frequent Tier</text:p>
          </table:table-cell>
          <table:table-cell office:value-type="string" table:style-name="ce3">
            <text:p>Commvault Cloud Air Gap Protect for Service Providers, APJ, AWS Frequent Tier, Per TB, List Price is Monthly Rate, Utility - 1 Month</text:p>
          </table:table-cell>
          <table:table-cell office:value-type="float" office:value="47.96" table:style-name="ce3">
            <text:p>47.9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PP-TB-UP</text:p>
          </table:table-cell>
          <table:table-cell office:value-type="string" table:style-name="ce3">
            <text:p>Commvault Cloud Air Gap Protect for Service Providers, APJ, AWS Frequent Tier</text:p>
          </table:table-cell>
          <table:table-cell office:value-type="string" table:style-name="ce3">
            <text:p>Commvault Cloud Air Gap Protect for Service Providers, APJ, AWS Frequent Tier, Per TB, List Price is Monthly Rate, Upfront Payment, Subscription - 1 Year</text:p>
          </table:table-cell>
          <table:table-cell office:value-type="float" office:value="45.57" table:style-name="ce3">
            <text:p>45.5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PS-TB</text:p>
          </table:table-cell>
          <table:table-cell office:value-type="string" table:style-name="ce3">
            <text:p>Commvault Cloud Air Gap Protect for Service Providers, APJ, AWS Infrequent Tier</text:p>
          </table:table-cell>
          <table:table-cell office:value-type="string" table:style-name="ce3">
            <text:p>Commvault Cloud Air Gap Protect for Service Providers, APJ, AWS Infrequent Tier, Per TB, List Price is Monthly Rate, Utility - 1 Month</text:p>
          </table:table-cell>
          <table:table-cell office:value-type="float" office:value="15.37" table:style-name="ce3">
            <text:p>15.3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A-PS-TB-UP</text:p>
          </table:table-cell>
          <table:table-cell office:value-type="string" table:style-name="ce3">
            <text:p>Commvault Cloud Air Gap Protect for Service Providers, APJ, AWS Infrequent Tier</text:p>
          </table:table-cell>
          <table:table-cell office:value-type="string" table:style-name="ce3">
            <text:p>Commvault Cloud Air Gap Protect for Service Providers, APJ, AWS Infrequent Tier, Per TB, List Price is Monthly Rate, Upfront Payment, Subscription - 1 Year</text:p>
          </table:table-cell>
          <table:table-cell office:value-type="float" office:value="14.6" table:style-name="ce3">
            <text:p>14.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AP-TB</text:p>
          </table:table-cell>
          <table:table-cell office:value-type="string" table:style-name="ce3">
            <text:p>Commvault Cloud Air Gap Protect, US &amp; Canada, GCP Frequent Tier</text:p>
          </table:table-cell>
          <table:table-cell office:value-type="string" table:style-name="ce3">
            <text:p>Commvault Cloud Air Gap Protect, US &amp; Canada, GCP Frequent Tier, Per TB, List Price is Monthly Rate, Utility - 1 Month</text:p>
          </table:table-cell>
          <table:table-cell office:value-type="float" office:value="42.11" table:style-name="ce3">
            <text:p>42.1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AP-TB-UP</text:p>
          </table:table-cell>
          <table:table-cell office:value-type="string" table:style-name="ce3">
            <text:p>Commvault Cloud Air Gap Protect, US &amp; Canada, GCP Frequent Tier</text:p>
          </table:table-cell>
          <table:table-cell office:value-type="string" table:style-name="ce3">
            <text:p>Commvault Cloud Air Gap Protect, US &amp; Canada, GCP Frequent Tier, Per TB, List Price is Monthly Rate, Upfront Payment, Subscription - 1 Year</text:p>
          </table:table-cell>
          <table:table-cell office:value-type="float" office:value="40" table:style-name="ce3">
            <text:p>40</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AS-TB</text:p>
          </table:table-cell>
          <table:table-cell office:value-type="string" table:style-name="ce3">
            <text:p>Commvault Cloud Air Gap Protect, US &amp; Canada, GCP Infrequent Tier</text:p>
          </table:table-cell>
          <table:table-cell office:value-type="string" table:style-name="ce3">
            <text:p>Commvault Cloud Air Gap Protect, US &amp; Canada, GCP Infrequent Tier, Per TB, List Price is Monthly Rate, Utility - 1 Month</text:p>
          </table:table-cell>
          <table:table-cell office:value-type="float" office:value="18.11" table:style-name="ce3">
            <text:p>18.1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AS-TB-UP</text:p>
          </table:table-cell>
          <table:table-cell office:value-type="string" table:style-name="ce3">
            <text:p>Commvault Cloud Air Gap Protect, US &amp; Canada, GCP Infrequent Tier</text:p>
          </table:table-cell>
          <table:table-cell office:value-type="string" table:style-name="ce3">
            <text:p>Commvault Cloud Air Gap Protect, US &amp; Canada, GCP Infrequent Tier, Per TB, List Price is Monthly Rate, Upfront Payment, Subscription - 1 Year</text:p>
          </table:table-cell>
          <table:table-cell office:value-type="float" office:value="17.21" table:style-name="ce3">
            <text:p>17.2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EP-TB</text:p>
          </table:table-cell>
          <table:table-cell office:value-type="string" table:style-name="ce3">
            <text:p>Commvault Cloud Air Gap Protect, EMEA, GCP Frequent Tier</text:p>
          </table:table-cell>
          <table:table-cell office:value-type="string" table:style-name="ce3">
            <text:p>Commvault Cloud Air Gap Protect, EMEA, GCP Frequent Tier, Per TB, List Price is Monthly Rate, Utility - 1 Month</text:p>
          </table:table-cell>
          <table:table-cell office:value-type="float" office:value="47.96" table:style-name="ce3">
            <text:p>47.9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EP-TB-UP</text:p>
          </table:table-cell>
          <table:table-cell office:value-type="string" table:style-name="ce3">
            <text:p>Commvault Cloud Air Gap Protect, EMEA, GCP Frequent Tier</text:p>
          </table:table-cell>
          <table:table-cell office:value-type="string" table:style-name="ce3">
            <text:p>Commvault Cloud Air Gap Protect, EMEA, GCP Frequent Tier, Per TB, List Price is Monthly Rate, Upfront Payment, Subscription - 1 Year</text:p>
          </table:table-cell>
          <table:table-cell office:value-type="float" office:value="45.57" table:style-name="ce3">
            <text:p>45.5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ES-TB</text:p>
          </table:table-cell>
          <table:table-cell office:value-type="string" table:style-name="ce3">
            <text:p>Commvault Cloud Air Gap Protect, EMEA, GCP Infrequent Tier</text:p>
          </table:table-cell>
          <table:table-cell office:value-type="string" table:style-name="ce3">
            <text:p>Commvault Cloud Air Gap Protect, EMEA, GCP Infrequent Tier, Per TB, List Price is Monthly Rate, Utility - 1 Month</text:p>
          </table:table-cell>
          <table:table-cell office:value-type="float" office:value="18.88" table:style-name="ce3">
            <text:p>18.88</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ES-TB-UP</text:p>
          </table:table-cell>
          <table:table-cell office:value-type="string" table:style-name="ce3">
            <text:p>Commvault Cloud Air Gap Protect, EMEA, GCP Infrequent Tier</text:p>
          </table:table-cell>
          <table:table-cell office:value-type="string" table:style-name="ce3">
            <text:p>Commvault Cloud Air Gap Protect, EMEA, GCP Infrequent Tier, Per TB, List Price is Monthly Rate, Upfront Payment, Subscription - 1 Year</text:p>
          </table:table-cell>
          <table:table-cell office:value-type="float" office:value="17.940000000000001" table:style-name="ce3">
            <text:p>17.9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PP-TB</text:p>
          </table:table-cell>
          <table:table-cell office:value-type="string" table:style-name="ce3">
            <text:p>Commvault Cloud Air Gap Protect, APJ, GCP Frequent Tier</text:p>
          </table:table-cell>
          <table:table-cell office:value-type="string" table:style-name="ce3">
            <text:p>Commvault Cloud Air Gap Protect, APJ, GCP Frequent Tier, Per TB, List Price is Monthly Rate, Utility - 1 Month</text:p>
          </table:table-cell>
          <table:table-cell office:value-type="float" office:value="47.96" table:style-name="ce3">
            <text:p>47.9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PP-TB-UP</text:p>
          </table:table-cell>
          <table:table-cell office:value-type="string" table:style-name="ce3">
            <text:p>Commvault Cloud Air Gap Protect, APJ, GCP Frequent Tier</text:p>
          </table:table-cell>
          <table:table-cell office:value-type="string" table:style-name="ce3">
            <text:p>Commvault Cloud Air Gap Protect, APJ, GCP Frequent Tier, Per TB, List Price is Monthly Rate, Upfront Payment, Subscription - 1 Year</text:p>
          </table:table-cell>
          <table:table-cell office:value-type="float" office:value="45.57" table:style-name="ce3">
            <text:p>45.5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PS-TB</text:p>
          </table:table-cell>
          <table:table-cell office:value-type="string" table:style-name="ce3">
            <text:p>Commvault Cloud Air Gap Protect, APJ, GCP Infrequent Tier</text:p>
          </table:table-cell>
          <table:table-cell office:value-type="string" table:style-name="ce3">
            <text:p>Commvault Cloud Air Gap Protect, APJ, GCP Infrequent Tier, Per TB, List Price is Monthly Rate, Utility - 1 Month</text:p>
          </table:table-cell>
          <table:table-cell office:value-type="float" office:value="19.649999999999999" table:style-name="ce3">
            <text:p>19.6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AGPG-PS-TB-UP</text:p>
          </table:table-cell>
          <table:table-cell office:value-type="string" table:style-name="ce3">
            <text:p>Commvault Cloud Air Gap Protect, APJ, GCP Infrequent Tier</text:p>
          </table:table-cell>
          <table:table-cell office:value-type="string" table:style-name="ce3">
            <text:p>Commvault Cloud Air Gap Protect, APJ, GCP Infrequent Tier, Per TB, List Price is Monthly Rate, Upfront Payment, Subscription - 1 Year</text:p>
          </table:table-cell>
          <table:table-cell office:value-type="float" office:value="18.670000000000002" table:style-name="ce3">
            <text:p>18.6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BKRC-VM</text:p>
          </table:table-cell>
          <table:table-cell office:value-type="string" table:style-name="ce3">
            <text:p>Commvault Cloud Backup &amp; Recovery SaaS for VM for Service Providers</text:p>
          </table:table-cell>
          <table:table-cell office:value-type="string" table:style-name="ce3">
            <text:p>Commvault Cloud Backup &amp; Recovery SaaS for VM for Service Providers, Per VM, List Price is Monthly Rate, Utility - 1 Month</text:p>
          </table:table-cell>
          <table:table-cell office:value-type="float" office:value="5.26" table:style-name="ce3">
            <text:p>5.2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VIRTUAL MACHIN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BKRC-VM-UP</text:p>
          </table:table-cell>
          <table:table-cell office:value-type="string" table:style-name="ce3">
            <text:p>Commvault Cloud Backup &amp; Recovery SaaS for VM for Service Providers</text:p>
          </table:table-cell>
          <table:table-cell office:value-type="string" table:style-name="ce3">
            <text:p>Commvault Cloud Backup &amp; Recovery SaaS for VM for Service Providers, Per VM, List Price is Monthly Rate, Upfront Payment : Subscription - 1 Year</text:p>
          </table:table-cell>
          <table:table-cell office:value-type="float" office:value="5" table:style-name="ce3">
            <text:p>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VIRTUAL MACHIN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CAS-INS</text:p>
          </table:table-cell>
          <table:table-cell office:value-type="string" table:style-name="ce3">
            <text:p>Commvault Cloud Rewind SaaS for Service Providers</text:p>
          </table:table-cell>
          <table:table-cell office:value-type="string" table:style-name="ce3">
            <text:p>Commvault Cloud Rewind SaaS for Service Providers, Per Instance, List Price is Monthly Rate, Utility - 1 Month</text:p>
          </table:table-cell>
          <table:table-cell office:value-type="float" office:value="26.97" table:style-name="ce3">
            <text:p>26.9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OPERATING INSTANC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CAS-INS-UP</text:p>
          </table:table-cell>
          <table:table-cell office:value-type="string" table:style-name="ce3">
            <text:p>Commvault Cloud Rewind SaaS for Service Providers</text:p>
          </table:table-cell>
          <table:table-cell office:value-type="string" table:style-name="ce3">
            <text:p>Commvault Cloud Rewind SaaS for Service Providers, Per Instance, List Price is Monthly Rate, Upfront Payment, Subscription - 1 Year</text:p>
          </table:table-cell>
          <table:table-cell office:value-type="float" office:value="25.62" table:style-name="ce3">
            <text:p>25.6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OPERATING INSTANC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CLNRM-TB</text:p>
          </table:table-cell>
          <table:table-cell office:value-type="string" table:style-name="ce3">
            <text:p>Commvault Cloud Clean Room Recovery SaaS for Service Providers</text:p>
          </table:table-cell>
          <table:table-cell office:value-type="string" table:style-name="ce3">
            <text:p>Commvault Cloud Clean Room Recovery SaaS for Service Providers, Includes Control Plane Recovery and Entitlement to use Recovery Group functionality, Per TB, List Price is Monthly Rate, Utility - 1 Month</text:p>
          </table:table-cell>
          <table:table-cell office:value-type="float" office:value="122.51" table:style-name="ce3">
            <text:p>122.5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CLNRM-TB-UP</text:p>
          </table:table-cell>
          <table:table-cell office:value-type="string" table:style-name="ce3">
            <text:p>Commvault Cloud Clean Room Recovery SaaS for Service Providers</text:p>
          </table:table-cell>
          <table:table-cell office:value-type="string" table:style-name="ce3">
            <text:p>Commvault Cloud Clean Room Recovery SaaS for Service Providers, Includes Control Plane Recovery and Entitlement to use Recovery Group functionality, Per TB, List Price is Monthly Rate, Upfront Payment : Subscription - 1 Year</text:p>
          </table:table-cell>
          <table:table-cell office:value-type="float" office:value="116.38" table:style-name="ce3">
            <text:p>116.38</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365-USR</text:p>
          </table:table-cell>
          <table:table-cell office:value-type="string" table:style-name="ce3">
            <text:p>Commvault Cloud Backup &amp; Recovery for Microsoft Dynamics 365 for Service Providers</text:p>
          </table:table-cell>
          <table:table-cell office:value-type="string" table:style-name="ce3">
            <text:p>Commvault Cloud Backup &amp; Recovery for Microsoft Dynamics 365 for Service Providers, Per User, List Price is Monthly Rate, Utility - 1 Month</text:p>
          </table:table-cell>
          <table:table-cell office:value-type="float" office:value="1.85" table:style-name="ce3">
            <text:p>1.8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0,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365-USR-UP</text:p>
          </table:table-cell>
          <table:table-cell office:value-type="string" table:style-name="ce3">
            <text:p>Commvault Cloud Backup &amp; Recovery for Microsoft Dynamics 365 for Service Providers</text:p>
          </table:table-cell>
          <table:table-cell office:value-type="string" table:style-name="ce3">
            <text:p>Commvault Cloud Backup &amp; Recovery for Microsoft Dynamics 365 for Service Providers, Per User Upfront Payment : Subscription - 1 Year</text:p>
          </table:table-cell>
          <table:table-cell office:value-type="float" office:value="1.76" table:style-name="ce3">
            <text:p>1.7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BBDR-FT</text:p>
          </table:table-cell>
          <table:table-cell office:value-type="string" table:style-name="ce3">
            <text:p>Commvault Cloud Auto Recovery SaaS for Databases for Service Providers</text:p>
          </table:table-cell>
          <table:table-cell office:value-type="string" table:style-name="ce3">
            <text:p>Commvault Cloud Auto Recovery SaaS for Databases for Service Providers, Per Front-End Terabyte, List price is monthly rate, Utility - 1 Month</text:p>
          </table:table-cell>
          <table:table-cell office:value-type="float" office:value="40.78" table:style-name="ce3">
            <text:p>40.78</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BBDR-FT-UP</text:p>
          </table:table-cell>
          <table:table-cell office:value-type="string" table:style-name="ce3">
            <text:p>Commvault Cloud Auto Recovery SaaS for Databases for Service Providers</text:p>
          </table:table-cell>
          <table:table-cell office:value-type="string" table:style-name="ce3">
            <text:p>Commvault Cloud Auto Recovery SaaS for Databases for Service Providers, Per Front-End Terabyte, List price is monthly rate, Upfront Payment : Subscription - 1 Year</text:p>
          </table:table-cell>
          <table:table-cell office:value-type="float" office:value="38.74" table:style-name="ce3">
            <text:p>38.7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BB-FT</text:p>
          </table:table-cell>
          <table:table-cell office:value-type="string" table:style-name="ce3">
            <text:p>Commvault Cloud Backup &amp; Recovery for Databases for Service Providers</text:p>
          </table:table-cell>
          <table:table-cell office:value-type="string" table:style-name="ce3">
            <text:p>Commvault Cloud Backup &amp; Recovery for Databases for Service Providers, Per Front End Terabyte, List Price is Monthly Rate, Utility - 1 Month</text:p>
          </table:table-cell>
          <table:table-cell office:value-type="float" office:value="46.23" table:style-name="ce3">
            <text:p>46.23</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BB-FT-UP</text:p>
          </table:table-cell>
          <table:table-cell office:value-type="string" table:style-name="ce3">
            <text:p>Commvault Cloud Backup &amp; Recovery for Databases for Service Providers</text:p>
          </table:table-cell>
          <table:table-cell office:value-type="string" table:style-name="ce3">
            <text:p>Commvault Cloud Backup &amp; Recovery for Databases for Service Providers, Per Front End Terabyte Upfront Payment : Subscription - 1 Year</text:p>
          </table:table-cell>
          <table:table-cell office:value-type="float" office:value="43.92" table:style-name="ce3">
            <text:p>43.9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EVOPS-USR</text:p>
          </table:table-cell>
          <table:table-cell office:value-type="string" table:style-name="ce3">
            <text:p>Commvault Cloud Backup &amp; Recovery SaaS for DevOps for Service Providers</text:p>
          </table:table-cell>
          <table:table-cell office:value-type="string" table:style-name="ce3">
            <text:p>Commvault Cloud Backup &amp; Recovery SaaS for DevOps for Service Providers, Per User, List Price is Monthly Rate, Utility - 1 Month</text:p>
          </table:table-cell>
          <table:table-cell office:value-type="float" office:value="1.85" table:style-name="ce3">
            <text:p>1.8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EVOPS-USR-UP</text:p>
          </table:table-cell>
          <table:table-cell office:value-type="string" table:style-name="ce3">
            <text:p>Commvault Cloud Backup &amp; Recovery SaaS for DevOps for Service Providers</text:p>
          </table:table-cell>
          <table:table-cell office:value-type="string" table:style-name="ce3">
            <text:p>Commvault Cloud Backup &amp; Recovery SaaS for DevOps for Service Providers, Per User, List Price is Monthly Rate, Upfront Payment : Subscription - 1 Year</text:p>
          </table:table-cell>
          <table:table-cell office:value-type="float" office:value="1.76" table:style-name="ce3">
            <text:p>1.7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R-VM</text:p>
          </table:table-cell>
          <table:table-cell office:value-type="string" table:style-name="ce3">
            <text:p>Commvault Cloud Auto Recovery SaaS for Service Providers</text:p>
          </table:table-cell>
          <table:table-cell office:value-type="string" table:style-name="ce3">
            <text:p>Commvault Cloud Auto Recovery SaaS for Service Providers, Per VM, List Price is Monthly Rate, Utility - 1 Month</text:p>
          </table:table-cell>
          <table:table-cell office:value-type="float" office:value="4.0599999999999996" table:style-name="ce3">
            <text:p>4.0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VIRTUAL MACHIN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DR-VM-UP</text:p>
          </table:table-cell>
          <table:table-cell office:value-type="string" table:style-name="ce3">
            <text:p>Commvault Cloud Auto Recovery SaaS for Service Providers</text:p>
          </table:table-cell>
          <table:table-cell office:value-type="string" table:style-name="ce3">
            <text:p>Commvault Cloud Auto Recovery SaaS for Service Providers, Per VM, List Price is Monthly Rate, Subscription 1 Year Upfront Payment : Subscription - 1 Year</text:p>
          </table:table-cell>
          <table:table-cell office:value-type="float" office:value="3.85" table:style-name="ce3">
            <text:p>3.8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VIRTUAL MACHIN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EPED-USR</text:p>
          </table:table-cell>
          <table:table-cell office:value-type="string" table:style-name="ce3">
            <text:p>Commvault Cloud Backup &amp; Recovery for Endpoints with Compliance for Service Providers</text:p>
          </table:table-cell>
          <table:table-cell office:value-type="string" table:style-name="ce3">
            <text:p>Commvault Cloud Backup &amp; Recovery for Endpoints with Compliance for Service Providers, Per User, List Price is Monthly Rate, Utility - 1 Month</text:p>
          </table:table-cell>
          <table:table-cell office:value-type="float" office:value="4.84" table:style-name="ce3">
            <text:p>4.8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EPED-USR-UP</text:p>
          </table:table-cell>
          <table:table-cell office:value-type="string" table:style-name="ce3">
            <text:p>Commvault Cloud Backup &amp; Recovery for Endpoints with Compliance for Service Providers</text:p>
          </table:table-cell>
          <table:table-cell office:value-type="string" table:style-name="ce3">
            <text:p>Commvault Cloud Backup &amp; Recovery for Endpoints with Compliance for Service Providers, Per User Upfront Payment : Subscription - 1 Year</text:p>
          </table:table-cell>
          <table:table-cell office:value-type="float" office:value="4.5999999999999996" table:style-name="ce3">
            <text:p>4.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EP-USR</text:p>
          </table:table-cell>
          <table:table-cell office:value-type="string" table:style-name="ce3">
            <text:p>Commvault Cloud Backup &amp; Recovery for Endpoints for Service Providers</text:p>
          </table:table-cell>
          <table:table-cell office:value-type="string" table:style-name="ce3">
            <text:p>Commvault Cloud Backup &amp; Recovery for Endpoints for Service Providers, Per User, List Price is Monthly Rate, Utility - 1 Month</text:p>
          </table:table-cell>
          <table:table-cell office:value-type="float" office:value="3.85" table:style-name="ce3">
            <text:p>3.8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EP-USR-UP</text:p>
          </table:table-cell>
          <table:table-cell office:value-type="string" table:style-name="ce3">
            <text:p>Commvault Cloud Backup &amp; Recovery for Endpoints for Service Providers</text:p>
          </table:table-cell>
          <table:table-cell office:value-type="string" table:style-name="ce3">
            <text:p>Commvault Cloud Backup &amp; Recovery for Endpoints for Service Providers, Per User Upfront Payment : Subscription - 1 Year</text:p>
          </table:table-cell>
          <table:table-cell office:value-type="float" office:value="3.66" table:style-name="ce3">
            <text:p>3.6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FOBDR-FT</text:p>
          </table:table-cell>
          <table:table-cell office:value-type="string" table:style-name="ce3">
            <text:p>Commvault Cloud Auto Recovery SaaS for File &amp; Object for Service Providers</text:p>
          </table:table-cell>
          <table:table-cell office:value-type="string" table:style-name="ce3">
            <text:p>Commvault Cloud Auto Recovery SaaS for File &amp; Object for Service Providers, Per Front-End Terabyte, List price is monthly rate, Utility - 1 Month</text:p>
          </table:table-cell>
          <table:table-cell office:value-type="float" office:value="26.33" table:style-name="ce3">
            <text:p>26.33</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FOBDR-FT-UP</text:p>
          </table:table-cell>
          <table:table-cell office:value-type="string" table:style-name="ce3">
            <text:p>Commvault Cloud Auto Recovery SaaS for File &amp; Object for Service Providers</text:p>
          </table:table-cell>
          <table:table-cell office:value-type="string" table:style-name="ce3">
            <text:p>Commvault Cloud Auto Recovery SaaS for File &amp; Object for Service Providers, Per Front-End Terabyte, List price is monthly rate, Upfront Payment : Subscription - 1 Year</text:p>
          </table:table-cell>
          <table:table-cell office:value-type="float" office:value="25.01" table:style-name="ce3">
            <text:p>25.0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FOB-FT</text:p>
          </table:table-cell>
          <table:table-cell office:value-type="string" table:style-name="ce3">
            <text:p>Commvault Cloud Backup &amp; Recovery for Files &amp; Objects for Service Providers</text:p>
          </table:table-cell>
          <table:table-cell office:value-type="string" table:style-name="ce3">
            <text:p>Commvault Cloud Backup &amp; Recovery for Files &amp; Objects for Service Providers, Per Front End Terabyte, List Price is Monthly Rate, Utility - 1 Month</text:p>
          </table:table-cell>
          <table:table-cell office:value-type="float" office:value="30.05" table:style-name="ce3">
            <text:p>30.0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FOB-FT-UP</text:p>
          </table:table-cell>
          <table:table-cell office:value-type="string" table:style-name="ce3">
            <text:p>Commvault Cloud Backup &amp; Recovery for Files &amp; Objects for Service Providers</text:p>
          </table:table-cell>
          <table:table-cell office:value-type="string" table:style-name="ce3">
            <text:p>Commvault Cloud Backup &amp; Recovery for Files &amp; Objects for Service Providers, Per Front End Terabyte Upfront Payment : Subscription - 1 Year</text:p>
          </table:table-cell>
          <table:table-cell office:value-type="float" office:value="28.55" table:style-name="ce3">
            <text:p>28.5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FOBTS-FT</text:p>
          </table:table-cell>
          <table:table-cell office:value-type="string" table:style-name="ce3">
            <text:p>Commvault Cloud Threat Scan SaaS for Service Providers</text:p>
          </table:table-cell>
          <table:table-cell office:value-type="string" table:style-name="ce3">
            <text:p>Commvault Cloud Threat Scan SaaS for Service Providers, Per Front-End Terabyte, List Price is Monthly Rate, Utility - 1 Month</text:p>
          </table:table-cell>
          <table:table-cell office:value-type="float" office:value="35.619999999999997" table:style-name="ce3">
            <text:p>35.6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FOBTS-FT-UP</text:p>
          </table:table-cell>
          <table:table-cell office:value-type="string" table:style-name="ce3">
            <text:p>Commvault Cloud Threat Scan SaaS for File &amp; Object for Service Providers</text:p>
          </table:table-cell>
          <table:table-cell office:value-type="string" table:style-name="ce3">
            <text:p>Commvault Cloud Threat Scan SaaS for File &amp; Object for Service Providers, Per Front-End Terabyte, List Price is Monthly Rate, Upfront Payment, Subscription - 1 Year</text:p>
          </table:table-cell>
          <table:table-cell office:value-type="float" office:value="33.840000000000003" table:style-name="ce3">
            <text:p>33.8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GWSE-USR</text:p>
          </table:table-cell>
          <table:table-cell office:value-type="string" table:style-name="ce3">
            <text:p>Commvault Cloud Backup &amp; Recovery SaaS for Google Workspace Enterprise (Incl. 50GB) for Service Providers</text:p>
          </table:table-cell>
          <table:table-cell office:value-type="string" table:style-name="ce3">
            <text:p>Commvault Cloud Backup &amp; Recovery SaaS for Google Workspace Enterprise (Incl. 50GB) for Service Providers, Per User, List Price is Monthly Rate, Utility - 1 Month</text:p>
          </table:table-cell>
          <table:table-cell office:value-type="float" office:value="1.86" table:style-name="ce3">
            <text:p>1.8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GWSE-USR-UP</text:p>
          </table:table-cell>
          <table:table-cell office:value-type="string" table:style-name="ce3">
            <text:p>Commvault Cloud Backup &amp; Recovery SaaS for Google Workspace Enterprise (Incl. 50GB) for Service Providers</text:p>
          </table:table-cell>
          <table:table-cell office:value-type="string" table:style-name="ce3">
            <text:p>Commvault Cloud Backup &amp; Recovery SaaS for Google Workspace Enterprise (Incl. 50GB) for Service Providers, Per User, List Price is Monthly Rate, Upfront Payment : Subscription - 1 Year</text:p>
          </table:table-cell>
          <table:table-cell office:value-type="float" office:value="1.76" table:style-name="ce3">
            <text:p>1.7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GWSS-USR</text:p>
          </table:table-cell>
          <table:table-cell office:value-type="string" table:style-name="ce3">
            <text:p>Commvault Cloud Backup &amp; Recovery SaaS for Google Workspace Standard (Incl. 5GB) for Service Providers</text:p>
          </table:table-cell>
          <table:table-cell office:value-type="string" table:style-name="ce3">
            <text:p>Commvault Cloud Backup &amp; Recovery SaaS for Google Workspace Standard (Incl. 5GB) for Service Providers, Per User, List Price is Monthly Rate, Utility - 1 Month</text:p>
          </table:table-cell>
          <table:table-cell office:value-type="float" office:value="0.88" table:style-name="ce3">
            <text:p>0.88</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GWSS-USR-UP</text:p>
          </table:table-cell>
          <table:table-cell office:value-type="string" table:style-name="ce3">
            <text:p>Commvault Cloud Backup &amp; Recovery SaaS for Google Workspace Standard (Incl. 5GB) for Service Providers</text:p>
          </table:table-cell>
          <table:table-cell office:value-type="string" table:style-name="ce3">
            <text:p>Commvault Cloud Backup &amp; Recovery SaaS for Google Workspace Standard (Incl. 5GB) for Service Providers, Per User, List Price is Monthly Rate, Upfront Payment : Subscription - 1 Year</text:p>
          </table:table-cell>
          <table:table-cell office:value-type="float" office:value="0.83" table:style-name="ce3">
            <text:p>0.83</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GWSU-USR</text:p>
          </table:table-cell>
          <table:table-cell office:value-type="string" table:style-name="ce3">
            <text:p>Commvault Cloud Backup &amp; Recovery SaaS for Google Workspace Enterprise (Unlimited Storage) for Service Providers</text:p>
          </table:table-cell>
          <table:table-cell office:value-type="string" table:style-name="ce3">
            <text:p>Commvault Cloud Backup &amp; Recovery SaaS for Google Workspace Enterprise (Unlimited Storage) for Service Providers, Per User, List Price is Monthly Rate, Utility - 1 Month</text:p>
          </table:table-cell>
          <table:table-cell office:value-type="float" office:value="4.62" table:style-name="ce3">
            <text:p>4.6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GWSU-USR-UP</text:p>
          </table:table-cell>
          <table:table-cell office:value-type="string" table:style-name="ce3">
            <text:p>Commvault Cloud Backup &amp; Recovery SaaS for Google Workspace Enterprise (Unlimited Storage) for Service Providers</text:p>
          </table:table-cell>
          <table:table-cell office:value-type="string" table:style-name="ce3">
            <text:p>Commvault Cloud Backup &amp; Recovery SaaS for Google Workspace Enterprise (Unlimited Storage) for Service Providers, Per User, List Price is Monthly Rate, Upfront Payment : Subscription - 1 Year</text:p>
          </table:table-cell>
          <table:table-cell office:value-type="float" office:value="4.3899999999999997" table:style-name="ce3">
            <text:p>4.39</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KUB-FT</text:p>
          </table:table-cell>
          <table:table-cell office:value-type="string" table:style-name="ce3">
            <text:p>Commvault Cloud Backup &amp; Recovery SaaS for Kubernetes for Service Providers</text:p>
          </table:table-cell>
          <table:table-cell office:value-type="string" table:style-name="ce3">
            <text:p>Commvault Cloud Backup &amp; Recovery SaaS for Kubernetes for Service Providers, Per Front End Terabyte, List Price is Monthly Rate, Utility - 1 Month</text:p>
          </table:table-cell>
          <table:table-cell office:value-type="float" office:value="46.23" table:style-name="ce3">
            <text:p>46.23</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KUB-FT-UP</text:p>
          </table:table-cell>
          <table:table-cell office:value-type="string" table:style-name="ce3">
            <text:p>Commvault Cloud Backup &amp; Recovery SaaS for Kubernetes for Service Providers</text:p>
          </table:table-cell>
          <table:table-cell office:value-type="string" table:style-name="ce3">
            <text:p>Commvault Cloud Backup &amp; Recovery SaaS for Kubernetes for Service Providers, Per Front End Terabyte, List Price is Monthly Rate, Upfront Payment : Subscription - 1 Year</text:p>
          </table:table-cell>
          <table:table-cell office:value-type="float" office:value="43.92" table:style-name="ce3">
            <text:p>43.9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FRONT-END TERABYT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BSI-TB</text:p>
          </table:table-cell>
          <table:table-cell office:value-type="string" table:style-name="ce3">
            <text:p>Commvault Cloud Integration with Microsoft 365 Backup Storage for Service Providers</text:p>
          </table:table-cell>
          <table:table-cell office:value-type="string" table:style-name="ce3">
            <text:p>Commvault Cloud Integration with Microsoft 365 Backup Storage for Service Providers, Per Terabyte, List Price is Monthly Rate, Upfront Payment, Utility - 1 Month</text:p>
          </table:table-cell>
          <table:table-cell office:value-type="float" office:value="118.35" table:style-name="ce3">
            <text:p>118.3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BSI-TB-UP</text:p>
          </table:table-cell>
          <table:table-cell office:value-type="string" table:style-name="ce3">
            <text:p>Commvault Cloud Integration with Microsoft 365 Backup Storage for Service Providers</text:p>
          </table:table-cell>
          <table:table-cell office:value-type="string" table:style-name="ce3">
            <text:p>Commvault Cloud Integration with Microsoft 365 Backup Storage for Service Providers, Per Terabyte, List Price is Monthly Rate, Upfront Payment : Subscription - 1 Year</text:p>
          </table:table-cell>
          <table:table-cell office:value-type="float" office:value="112.36" table:style-name="ce3">
            <text:p>112.3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EEDNS-USR</text:p>
          </table:table-cell>
          <table:table-cell office:value-type="string" table:style-name="ce3">
            <text:p>Commvault Cloud Backup &amp; Recovery for Microsoft 365 Enterprise with Compliance No Storage for Service Providers</text:p>
          </table:table-cell>
          <table:table-cell office:value-type="string" table:style-name="ce3">
            <text:p>Commvault Cloud Backup &amp; Recovery for Microsoft 365 Enterprise with Compliance No Storage for Service Providers, Per User, List Price is Monthly Rate, Utility - 1 Month</text:p>
          </table:table-cell>
          <table:table-cell office:value-type="float" office:value="1.7" table:style-name="ce3">
            <text:p>1.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EEDNS-USR-UP</text:p>
          </table:table-cell>
          <table:table-cell office:value-type="string" table:style-name="ce3">
            <text:p>Commvault Cloud Backup &amp; Recovery for Microsoft 365 Enterprise with Compliance No Storage for Service Providers</text:p>
          </table:table-cell>
          <table:table-cell office:value-type="string" table:style-name="ce3">
            <text:p>Commvault Cloud Backup &amp; Recovery for Microsoft 365 Enterprise with Compliance No Storage for Service Providers, Per User Upfront Payment : Subscription - 1 Year</text:p>
          </table:table-cell>
          <table:table-cell office:value-type="float" office:value="1.61" table:style-name="ce3">
            <text:p>1.6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EED-USR</text:p>
          </table:table-cell>
          <table:table-cell office:value-type="string" table:style-name="ce3">
            <text:p>Commvault Cloud Backup &amp; Recovery for Microsoft 365 Enterprise with Compliance (Incl. 50GB) <text:s/>for Service Providers</text:p>
          </table:table-cell>
          <table:table-cell office:value-type="string" table:style-name="ce3">
            <text:p>Commvault Cloud Backup &amp; Recovery for Microsoft 365 Enterprise with Compliance (Incl. 50GB) <text:s/>for Service Providers, Per User, List Price is Monthly Rate, Utility - 1 Month</text:p>
          </table:table-cell>
          <table:table-cell office:value-type="float" office:value="2.33" table:style-name="ce3">
            <text:p>2.33</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EED-USR-UP</text:p>
          </table:table-cell>
          <table:table-cell office:value-type="string" table:style-name="ce3">
            <text:p>Commvault Cloud Backup &amp; Recovery for Microsoft 365 Enterprise with Compliance (Incl. 50GB) <text:s/>for Service Providers</text:p>
          </table:table-cell>
          <table:table-cell office:value-type="string" table:style-name="ce3">
            <text:p>Commvault Cloud Backup &amp; Recovery for Microsoft 365 Enterprise with Compliance (Incl. 50GB) for Service Providers, Per User, List Price is Monthly Rate, Subscription - 1 Year</text:p>
          </table:table-cell>
          <table:table-cell office:value-type="float" office:value="2.21" table:style-name="ce3">
            <text:p>2.2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ENS-USR</text:p>
          </table:table-cell>
          <table:table-cell office:value-type="string" table:style-name="ce3">
            <text:p>Commvault Cloud Backup &amp; Recovery for Microsoft 365 Enterprise No Storage for Service Providers</text:p>
          </table:table-cell>
          <table:table-cell office:value-type="string" table:style-name="ce3">
            <text:p>Commvault Cloud Backup &amp; Recovery for Microsoft 365 Enterprise No Storage for Service Providers, Per User, List Price is Monthly Rate, Utility - 1 Month</text:p>
          </table:table-cell>
          <table:table-cell office:value-type="float" office:value="1.22" table:style-name="ce3">
            <text:p>1.2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ENS-USR-UP</text:p>
          </table:table-cell>
          <table:table-cell office:value-type="string" table:style-name="ce3">
            <text:p>Commvault Cloud Backup &amp; Recovery for Microsoft 365 Enterprise No Storage for Service Providers</text:p>
          </table:table-cell>
          <table:table-cell office:value-type="string" table:style-name="ce3">
            <text:p>Commvault Cloud Backup &amp; Recovery for Microsoft 365 Enterprise No Storage for Service Providers, Per User Upfront Payment : Subscription - 1 Year</text:p>
          </table:table-cell>
          <table:table-cell office:value-type="float" office:value="1.1599999999999999" table:style-name="ce3">
            <text:p>1.1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E-USR</text:p>
          </table:table-cell>
          <table:table-cell office:value-type="string" table:style-name="ce3">
            <text:p>Commvault Cloud Backup &amp; Recovery for Microsoft 365 Enterprise (Incl. 50GB) for Service Providers</text:p>
          </table:table-cell>
          <table:table-cell office:value-type="string" table:style-name="ce3">
            <text:p>Commvault Cloud Backup &amp; Recovery for Microsoft 365 Enterprise (Incl. 50GB) for Service Providers, Per User, List Price is Monthly Rate, Utility - 1 Month</text:p>
          </table:table-cell>
          <table:table-cell office:value-type="float" office:value="1.85" table:style-name="ce3">
            <text:p>1.8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E-USR-UP</text:p>
          </table:table-cell>
          <table:table-cell office:value-type="string" table:style-name="ce3">
            <text:p>Commvault Cloud Backup &amp; Recovery for Microsoft 365 Enterprise (Incl. 50GB) for Service Providers</text:p>
          </table:table-cell>
          <table:table-cell office:value-type="string" table:style-name="ce3">
            <text:p>Commvault Cloud Backup &amp; Recovery for Microsoft 365 Enterprise (Incl. 50GB) for Service Providers, Per User Upfront Payment : Subscription - 1 Year</text:p>
          </table:table-cell>
          <table:table-cell office:value-type="float" office:value="1.76" table:style-name="ce3">
            <text:p>1.7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RSK-USR</text:p>
          </table:table-cell>
          <table:table-cell office:value-type="string" table:style-name="ce3">
            <text:p>Commvault Cloud Risk Analysis SaaS for Microsoft 365 for Service Providers</text:p>
          </table:table-cell>
          <table:table-cell office:value-type="string" table:style-name="ce3">
            <text:p>Commvault Cloud Risk Analysis SaaS for Microsoft 365 for Service Providers, Per User, List Price is Monthly Rate, Utility - 1 Month</text:p>
          </table:table-cell>
          <table:table-cell office:value-type="float" office:value="0.89" table:style-name="ce3">
            <text:p>0.89</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RSK-USR-UP</text:p>
          </table:table-cell>
          <table:table-cell office:value-type="string" table:style-name="ce3">
            <text:p>Commvault Cloud Risk Analysis SaaS for Microsoft 365 for Service Providers</text:p>
          </table:table-cell>
          <table:table-cell office:value-type="string" table:style-name="ce3">
            <text:p>Commvault Cloud Risk Analysis SaaS for Microsoft 365 for Service Providers, Per User, List Price is Monthly Rate, Upfront Payment, Subscription - 1 Year</text:p>
          </table:table-cell>
          <table:table-cell office:value-type="float" office:value="0.84" table:style-name="ce3">
            <text:p>0.8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S-USR</text:p>
          </table:table-cell>
          <table:table-cell office:value-type="string" table:style-name="ce3">
            <text:p>Commvault Cloud Backup &amp; Recovery for Microsoft 365 (Incl. 5GB) for Service Providers</text:p>
          </table:table-cell>
          <table:table-cell office:value-type="string" table:style-name="ce3">
            <text:p>Commvault Cloud Backup &amp; Recovery for Microsoft 365 (Incl. 5GB) for Service Providers, Per User, List Price is Monthly Rate, Utility - 1 Month</text:p>
          </table:table-cell>
          <table:table-cell office:value-type="float" office:value="0.88" table:style-name="ce3">
            <text:p>0.88</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S-USR-UP</text:p>
          </table:table-cell>
          <table:table-cell office:value-type="string" table:style-name="ce3">
            <text:p>Commvault Cloud Backup &amp; Recovery for Microsoft 365 (Incl. 5GB) for Service Providers</text:p>
          </table:table-cell>
          <table:table-cell office:value-type="string" table:style-name="ce3">
            <text:p>Commvault Cloud Backup &amp; Recovery for Microsoft 365 (Incl. 5GB) for Service Providers, Per User Upfront Payment : Subscription - 1 Year</text:p>
          </table:table-cell>
          <table:table-cell office:value-type="float" office:value="0.83" table:style-name="ce3">
            <text:p>0.83</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UED-USR</text:p>
          </table:table-cell>
          <table:table-cell office:value-type="string" table:style-name="ce3">
            <text:p>Commvault Cloud Backup &amp; Recovery for Microsoft 365 Enterprise with Compliance (Unlimited Storage) for Service Providers</text:p>
          </table:table-cell>
          <table:table-cell office:value-type="string" table:style-name="ce3">
            <text:p>Commvault Cloud Backup &amp; Recovery for Microsoft 365 Enterprise with Compliance (Unlimited Storage) for Service Providers, Per User, List Price is Monthly Rate, Utility - 1 Month</text:p>
          </table:table-cell>
          <table:table-cell office:value-type="float" office:value="2.58" table:style-name="ce3">
            <text:p>2.58</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UED-USR-UP</text:p>
          </table:table-cell>
          <table:table-cell office:value-type="string" table:style-name="ce3">
            <text:p>Commvault Cloud Backup &amp; Recovery for Microsoft 365 Enterprise with Compliance (Unlimited Storage) for Service Providers</text:p>
          </table:table-cell>
          <table:table-cell office:value-type="string" table:style-name="ce3">
            <text:p>Commvault Cloud Backup &amp; Recovery for Microsoft 365 Workspace Enterprise with Compliance (Unlimited Storage) for Service Providers, Per User, List Price is Monthly Rate, Upfront Payment : Subscription - 1 Year</text:p>
          </table:table-cell>
          <table:table-cell office:value-type="float" office:value="2.4500000000000002" table:style-name="ce3">
            <text:p>2.4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U-USR</text:p>
          </table:table-cell>
          <table:table-cell office:value-type="string" table:style-name="ce3">
            <text:p>Commvault Cloud Backup &amp; Recovery for Microsoft 365 Enterprise (Unlimited Storage) for Service Providers</text:p>
          </table:table-cell>
          <table:table-cell office:value-type="string" table:style-name="ce3">
            <text:p>Commvault Cloud Backup &amp; Recovery for Microsoft 365 Enterprise (Unlimited Storage) for Service Providers, Per User, List Price is Monthly Rate, Utility - 1 Month</text:p>
          </table:table-cell>
          <table:table-cell office:value-type="float" office:value="2.06" table:style-name="ce3">
            <text:p>2.0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65U-USR-UP</text:p>
          </table:table-cell>
          <table:table-cell office:value-type="string" table:style-name="ce3">
            <text:p>Commvault Cloud Backup &amp; Recovery for Microsoft 365 Enterprise (Unlimited Storage) for Service Providers</text:p>
          </table:table-cell>
          <table:table-cell office:value-type="string" table:style-name="ce3">
            <text:p>Commvault Cloud Backup &amp; Recovery for Microsoft 365 Workspace Enterprise (Unlimited Storage) for Service Providers, Per User, List Price is Monthly Rate, Upfront Payment : Subscription - 1 Year</text:p>
          </table:table-cell>
          <table:table-cell office:value-type="float" office:value="1.96" table:style-name="ce3">
            <text:p>1.9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ADED-USR</text:p>
          </table:table-cell>
          <table:table-cell office:value-type="string" table:style-name="ce3">
            <text:p>Commvault Cloud Backup &amp; Recovery SaaS for Microsoft 365 Enterprise with Compliance plus Active Directory Standard Bundle for Service Providers</text:p>
          </table:table-cell>
          <table:table-cell office:value-type="string" table:style-name="ce3">
            <text:p>Commvault Cloud Backup &amp; Recovery SaaS for Microsoft 365 Enterprise with Compliance plus Active Directory Standard Bundle for Service Providers, List Price is Monthly Rate, Utility - 1 Month</text:p>
          </table:table-cell>
          <table:table-cell office:value-type="float" office:value="2.6" table:style-name="ce3">
            <text:p>2.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ADED-USR-UP</text:p>
          </table:table-cell>
          <table:table-cell office:value-type="string" table:style-name="ce3">
            <text:p>Commvault Cloud Backup &amp; Recovery SaaS for Microsoft 365 Enterprise with Compliance plus Active Directory Standard Bundle for Service Providers</text:p>
          </table:table-cell>
          <table:table-cell office:value-type="string" table:style-name="ce3">
            <text:p>Commvault Cloud Backup &amp; Recovery SaaS for Microsoft 365 Enterprise with Compliance plus Active Directory Standard Bundle for Service Providers, List Price is Monthly Rate, Subscription - 1 Year, Upfront Payment</text:p>
          </table:table-cell>
          <table:table-cell office:value-type="float" office:value="2.46" table:style-name="ce3">
            <text:p>2.4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ADE-USR</text:p>
          </table:table-cell>
          <table:table-cell office:value-type="string" table:style-name="ce3">
            <text:p>Commvault Cloud Backup &amp; Recovery SaaS for Microsoft 365 Enterprise plus Active Directory Standard Bundle for Service Providers</text:p>
          </table:table-cell>
          <table:table-cell office:value-type="string" table:style-name="ce3">
            <text:p>Commvault Cloud Microsoft 365 Enterprise plus Active Directory Standard Bundle for Service Providers, List Price is Monthly Rate, Utility - 1 Month</text:p>
          </table:table-cell>
          <table:table-cell office:value-type="float" office:value="2.12" table:style-name="ce3">
            <text:p>2.1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ADE-USR-UP</text:p>
          </table:table-cell>
          <table:table-cell office:value-type="string" table:style-name="ce3">
            <text:p>Commvault Cloud Backup &amp; Recovery SaaS for Microsoft 365 Enterprise plus Active Directory Standard Bundle for Service Providers</text:p>
          </table:table-cell>
          <table:table-cell office:value-type="string" table:style-name="ce3">
            <text:p>Commvault Cloud Backup &amp; Recovery SaaS for Microsoft 365 Enterprise plus Active Directory Standard Bundle for Service Providers, List Price is Monthly Rate, Subscription - 1 Year, Upfront Payment</text:p>
          </table:table-cell>
          <table:table-cell office:value-type="float" office:value="2.0099999999999998" table:style-name="ce3">
            <text:p>2.0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ADUED-USR</text:p>
          </table:table-cell>
          <table:table-cell office:value-type="string" table:style-name="ce3">
            <text:p>Commvault Cloud Backup &amp; Recovery SaaS Bundle Microsoft 365 Unlimited with Compliance plus Active Directory Standard for Service Providers</text:p>
          </table:table-cell>
          <table:table-cell office:value-type="string" table:style-name="ce3">
            <text:p>Commvault Cloud Backup &amp; Recovery SaaS Bundle Microsoft 365 Unlimited with Compliance plus Active Directory Standard for Service Providers, List Price is Monthly Rate, Utility - 1 Month</text:p>
          </table:table-cell>
          <table:table-cell office:value-type="float" office:value="2.85" table:style-name="ce3">
            <text:p>2.8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ADUED-USR-UP</text:p>
          </table:table-cell>
          <table:table-cell office:value-type="string" table:style-name="ce3">
            <text:p>Commvault Cloud Backup &amp; Recovery SaaS Bundle Microsoft 365 Unlimited with Compliance plus Active Directory Standard for Service Providers</text:p>
          </table:table-cell>
          <table:table-cell office:value-type="string" table:style-name="ce3">
            <text:p>Commvault Cloud Backup &amp; Recovery SaaS Bundle Microsoft 365 Unlimited with Compliance plus Active Directory Standard for Service Providers, List Price is Monthly Rate, Subscription - 1 Year</text:p>
          </table:table-cell>
          <table:table-cell office:value-type="float" office:value="2.71" table:style-name="ce3">
            <text:p>2.7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ADU-USR</text:p>
          </table:table-cell>
          <table:table-cell office:value-type="string" table:style-name="ce3">
            <text:p>Commvault Cloud Backup &amp; Recovery SaaS Bundle Microsoft 365 Unlimited plus Active Directory Standard for Service Providers</text:p>
          </table:table-cell>
          <table:table-cell office:value-type="string" table:style-name="ce3">
            <text:p>Commvault Cloud Backup &amp; Recovery SaaS Bundle Microsoft 365 Unlimited plus Active Directory Standard for Service Providers, List Price is Monthly Rate, Utility - 1 Month</text:p>
          </table:table-cell>
          <table:table-cell office:value-type="float" office:value="2.33" table:style-name="ce3">
            <text:p>2.33</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3ADU-USR-UP</text:p>
          </table:table-cell>
          <table:table-cell office:value-type="string" table:style-name="ce3">
            <text:p>Commvault Cloud Backup &amp; Recovery SaaS Bundle Microsoft 365 Unlimited plus Active Directory Standard for Service Providers</text:p>
          </table:table-cell>
          <table:table-cell office:value-type="string" table:style-name="ce3">
            <text:p>Commvault Cloud Backup &amp; Recovery SaaS Bundle Microsoft 365 Unlimited plus Active Directory Standard for Service Providers, List Price is Monthly Rate, Subscription - 1 Year, Upfront Payment</text:p>
          </table:table-cell>
          <table:table-cell office:value-type="float" office:value="2.21" table:style-name="ce3">
            <text:p>2.2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AC-TB</text:p>
          </table:table-cell>
          <table:table-cell office:value-type="string" table:style-name="ce3">
            <text:p>Commvault Cloud Air Gap Protect for Service Providers, US &amp; Canada, Azure Cool Tier</text:p>
          </table:table-cell>
          <table:table-cell office:value-type="string" table:style-name="ce3">
            <text:p>Commvault Cloud Air Gap Protect for Service Providers, US &amp; Canada, Azure Cool Tier, List Price is Monthly Rate</text:p>
          </table:table-cell>
          <table:table-cell office:value-type="float" office:value="12.32" table:style-name="ce3">
            <text:p>12.3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0,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AC-TB-UP</text:p>
          </table:table-cell>
          <table:table-cell office:value-type="string" table:style-name="ce3">
            <text:p>Commvault Cloud Air Gap Protect for Service Providers, US &amp; Canada, Azure Cool Tier</text:p>
          </table:table-cell>
          <table:table-cell office:value-type="string" table:style-name="ce3">
            <text:p>Commvault Cloud Air Gap Protect for Service Providers, US &amp; Canada, Azure Cool Tier</text:p>
          </table:table-cell>
          <table:table-cell office:value-type="float" office:value="11.73" table:style-name="ce3">
            <text:p>11.73</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AH-TB</text:p>
          </table:table-cell>
          <table:table-cell office:value-type="string" table:style-name="ce3">
            <text:p>Commvault Cloud Air Gap Protect for Service Providers, US &amp; Canada, Azure Hot Tier</text:p>
          </table:table-cell>
          <table:table-cell office:value-type="string" table:style-name="ce3">
            <text:p>Commvault Cloud Air Gap Protect for Service Providers, US &amp; Canada, Azure Hot Tier, List Price is Monthly Rate</text:p>
          </table:table-cell>
          <table:table-cell office:value-type="float" office:value="43.04" table:style-name="ce3">
            <text:p>43.0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0,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AH-TB-UP</text:p>
          </table:table-cell>
          <table:table-cell office:value-type="string" table:style-name="ce3">
            <text:p>Commvault Cloud Air Gap Protect for Service Providers, US &amp; Canada, Azure Hot Tier</text:p>
          </table:table-cell>
          <table:table-cell office:value-type="string" table:style-name="ce3">
            <text:p>Commvault Cloud Air Gap Protect for Service Providers, US &amp; Canada, Azure Hot Tier, List Price is Monthly Rate, Subscription - 1 Year</text:p>
          </table:table-cell>
          <table:table-cell office:value-type="float" office:value="40.99" table:style-name="ce3">
            <text:p>40.99</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EC-TB</text:p>
          </table:table-cell>
          <table:table-cell office:value-type="string" table:style-name="ce3">
            <text:p>Commvault Cloud Air Gap Protect for Service Providers, EMEA, Azure Cool Tier</text:p>
          </table:table-cell>
          <table:table-cell office:value-type="string" table:style-name="ce3">
            <text:p>Commvault Cloud Air Gap Protect for Service Providers, EMEA, Azure Cool Tier, List Price is Monthly Rate</text:p>
          </table:table-cell>
          <table:table-cell office:value-type="float" office:value="12.32" table:style-name="ce3">
            <text:p>12.3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0,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EC-TB-UP</text:p>
          </table:table-cell>
          <table:table-cell office:value-type="string" table:style-name="ce3">
            <text:p>Commvault Cloud Air Gap Protect for Service Providers, EMEA, Azure Cool Tier</text:p>
          </table:table-cell>
          <table:table-cell office:value-type="string" table:style-name="ce3">
            <text:p>Commvault Cloud Air Gap Protect for Service Providers, EMEA, Azure Cool Tier</text:p>
          </table:table-cell>
          <table:table-cell office:value-type="float" office:value="11.73" table:style-name="ce3">
            <text:p>11.73</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EH-TB</text:p>
          </table:table-cell>
          <table:table-cell office:value-type="string" table:style-name="ce3">
            <text:p>Commvault Cloud Air Gap Protect for Service Providers, EMEA, Azure Hot Tier</text:p>
          </table:table-cell>
          <table:table-cell office:value-type="string" table:style-name="ce3">
            <text:p>Commvault Cloud Air Gap Protect for Service Providers, EMEA, Azure Hot Tier, List Price is Monthly Rate</text:p>
          </table:table-cell>
          <table:table-cell office:value-type="float" office:value="43.04" table:style-name="ce3">
            <text:p>43.0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0,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EH-TB-UP</text:p>
          </table:table-cell>
          <table:table-cell office:value-type="string" table:style-name="ce3">
            <text:p>Commvault Cloud Air Gap Protect for Service Providers, EMEA, Azure Hot Tier</text:p>
          </table:table-cell>
          <table:table-cell office:value-type="string" table:style-name="ce3">
            <text:p>Commvault Cloud Air Gap Protect for Service Providers, EMEA, Azure Hot Tier</text:p>
          </table:table-cell>
          <table:table-cell office:value-type="float" office:value="40.99" table:style-name="ce3">
            <text:p>40.99</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PC-TB</text:p>
          </table:table-cell>
          <table:table-cell office:value-type="string" table:style-name="ce3">
            <text:p>Commvault Cloud Air Gap Protect for Service Providers, APJ, Azure Cool Tier</text:p>
          </table:table-cell>
          <table:table-cell office:value-type="string" table:style-name="ce3">
            <text:p>Commvault Cloud Air Gap Protect for Service Providers, APJ, Azure Cool Tier, Per Terabyte, List Price is Monthly Rate, Utility - 1 Month</text:p>
          </table:table-cell>
          <table:table-cell office:value-type="float" office:value="16.5" table:style-name="ce3">
            <text:p>16.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0,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PC-TB-UP</text:p>
          </table:table-cell>
          <table:table-cell office:value-type="string" table:style-name="ce3">
            <text:p>Commvault Cloud Air Gap Protect for Service Providers, APJ, Azure Cool Tier</text:p>
          </table:table-cell>
          <table:table-cell office:value-type="string" table:style-name="ce3">
            <text:p>Commvault Cloud Air Gap Protect for Service Providers, APJ, Azure Cool Tier Upfront Payment : Subscription - 1 Year</text:p>
          </table:table-cell>
          <table:table-cell office:value-type="float" office:value="15.72" table:style-name="ce3">
            <text:p>15.7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PH-TB</text:p>
          </table:table-cell>
          <table:table-cell office:value-type="string" table:style-name="ce3">
            <text:p>Commvault Cloud Air Gap Protect for Service Providers, APJ, Azure Hot Tier</text:p>
          </table:table-cell>
          <table:table-cell office:value-type="string" table:style-name="ce3">
            <text:p>Commvault Cloud Air Gap Protect for Service Providers, APJ, Azure Cool Tier, Per Terabyte, List Price is Monthly Rate, Utility - 1 Month</text:p>
          </table:table-cell>
          <table:table-cell office:value-type="float" office:value="49.02" table:style-name="ce3">
            <text:p>49.0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0,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MCS-PH-TB-UP</text:p>
          </table:table-cell>
          <table:table-cell office:value-type="string" table:style-name="ce3">
            <text:p>Commvault Cloud Air Gap Protect for Service Providers, APJ, Azure Hot Tier</text:p>
          </table:table-cell>
          <table:table-cell office:value-type="string" table:style-name="ce3">
            <text:p>Commvault Cloud Air Gap Protect for Service Providers, APJ, Azure Hot Tier Upfront Payment : Subscription - 1 Year</text:p>
          </table:table-cell>
          <table:table-cell office:value-type="float" office:value="46.69" table:style-name="ce3">
            <text:p>46.69</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AC-TB</text:p>
          </table:table-cell>
          <table:table-cell office:value-type="string" table:style-name="ce3">
            <text:p>Commvault Cloud Air Gap Protect for Service Providers, OCI Infrequent Access Tier, US &amp; Canada</text:p>
          </table:table-cell>
          <table:table-cell office:value-type="string" table:style-name="ce3">
            <text:p>Commvault Cloud Air Gap Protect for Service Providers, OCI Infrequent Access Tier, US &amp; Canada, Per Terabyte, List Price is Monthly Rate</text:p>
          </table:table-cell>
          <table:table-cell office:value-type="float" office:value="10.71" table:style-name="ce3">
            <text:p>10.7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0,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AC-TB-UP</text:p>
          </table:table-cell>
          <table:table-cell office:value-type="string" table:style-name="ce3">
            <text:p>Commvault Cloud Air Gap Protect for Service Providers, OCI Infrequent Access Tier, US &amp; Canada</text:p>
          </table:table-cell>
          <table:table-cell office:value-type="string" table:style-name="ce3">
            <text:p>Commvault Cloud Air Gap Protect for Service Providers, OCI Infrequent Access Tier, US &amp; Canada, Per Terabyte Upfront Payment : Subscription - 1 Year</text:p>
          </table:table-cell>
          <table:table-cell office:value-type="float" office:value="10.199999999999999" table:style-name="ce3">
            <text:p>10.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AH-TB</text:p>
          </table:table-cell>
          <table:table-cell office:value-type="string" table:style-name="ce3">
            <text:p>Commvault Cloud Air Gap Protect for Service Providers, OCI Standard Tier, US &amp; Canada</text:p>
          </table:table-cell>
          <table:table-cell office:value-type="string" table:style-name="ce3">
            <text:p>Commvault Cloud Air Gap Protect for Service Providers, OCI Standard Tier, US &amp; Canada, Per Terabyte</text:p>
          </table:table-cell>
          <table:table-cell office:value-type="float" office:value="36.340000000000003" table:style-name="ce3">
            <text:p>36.3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AH-TB-UP</text:p>
          </table:table-cell>
          <table:table-cell office:value-type="string" table:style-name="ce3">
            <text:p>Commvault Cloud Air Gap Protect for Service Providers, OCI Standard Tier, US &amp; Canada</text:p>
          </table:table-cell>
          <table:table-cell office:value-type="string" table:style-name="ce3">
            <text:p>Commvault Cloud Air Gap Protect for Service Providers, OCI Standard Tier, US &amp; Canada, List Price is Monthly Rate, Subscription - 1 Year, Upfront Payment</text:p>
          </table:table-cell>
          <table:table-cell office:value-type="float" office:value="34.6" table:style-name="ce3">
            <text:p>34.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EC-TB</text:p>
          </table:table-cell>
          <table:table-cell office:value-type="string" table:style-name="ce3">
            <text:p>Commvault Cloud Air Gap Protect for Service Providers, OCI Infrequent Access Tier, EMEA</text:p>
          </table:table-cell>
          <table:table-cell office:value-type="string" table:style-name="ce3">
            <text:p>Commvault Cloud Air Gap Protect for Service Providers, OCI Infrequent Access Tier, EMEA, Per Terabyte, List Price is Monthly Rate</text:p>
          </table:table-cell>
          <table:table-cell office:value-type="float" office:value="10.71" table:style-name="ce3">
            <text:p>10.7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EC-TB-UP</text:p>
          </table:table-cell>
          <table:table-cell office:value-type="string" table:style-name="ce3">
            <text:p>Commvault Cloud Air Gap Protect for Service Providers, OCI Infrequent Access Tier, EMEA</text:p>
          </table:table-cell>
          <table:table-cell office:value-type="string" table:style-name="ce3">
            <text:p>Commvault Cloud Air Gap Protect for Service Providers, OCI Infrequent Access Tier, EMEA, Per Terabyte Upfront Payment : Subscription - 1 Year</text:p>
          </table:table-cell>
          <table:table-cell office:value-type="float" office:value="10.199999999999999" table:style-name="ce3">
            <text:p>10.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EH-TB</text:p>
          </table:table-cell>
          <table:table-cell office:value-type="string" table:style-name="ce3">
            <text:p>Commvault Cloud Air Gap Protect, OCI Standard Tier for Service Providers, EMEA</text:p>
          </table:table-cell>
          <table:table-cell office:value-type="string" table:style-name="ce3">
            <text:p>Commvault Cloud Air Gap Protect, OCI Standard Tier for Service Providers, EMEA, Per Terabyte, List Price is Monthly Rate</text:p>
          </table:table-cell>
          <table:table-cell office:value-type="float" office:value="36.340000000000003" table:style-name="ce3">
            <text:p>36.3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EH-TB-UP</text:p>
          </table:table-cell>
          <table:table-cell office:value-type="string" table:style-name="ce3">
            <text:p>Commvault Cloud Air Gap Protect, OCI Standard Tier for Service Providers, EMEA</text:p>
          </table:table-cell>
          <table:table-cell office:value-type="string" table:style-name="ce3">
            <text:p>Commvault Cloud Air Gap Protect, OCI Standard Tier for Service Providers, EMEA, List Price is Monthly Rate, Subscription - 1 Year</text:p>
          </table:table-cell>
          <table:table-cell office:value-type="float" office:value="34.6" table:style-name="ce3">
            <text:p>34.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PC-TB</text:p>
          </table:table-cell>
          <table:table-cell office:value-type="string" table:style-name="ce3">
            <text:p>Commvault Cloud Air Gap Protect, OCI Infrequent Access Tier for Service Providers, APJ</text:p>
          </table:table-cell>
          <table:table-cell office:value-type="string" table:style-name="ce3">
            <text:p>Commvault Cloud Air Gap Protect, OCI Infrequent Access Tier for Service Providers, APJ, Per Terabyte, List Price is Monthly Rate, Utility - 1 Month</text:p>
          </table:table-cell>
          <table:table-cell office:value-type="float" office:value="14.35" table:style-name="ce3">
            <text:p>14.3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PC-TB-UP</text:p>
          </table:table-cell>
          <table:table-cell office:value-type="string" table:style-name="ce3">
            <text:p>Commvault Cloud Air Gap Protect, OCI Infrequent Access Tier for Service Providers, APJ</text:p>
          </table:table-cell>
          <table:table-cell office:value-type="string" table:style-name="ce3">
            <text:p>Commvault Cloud Air Gap Protect, OCI Infrequent Access Tier for Service Providers, APJ, Per Terabyte Upfront Payment : Subscription - 1 Year</text:p>
          </table:table-cell>
          <table:table-cell office:value-type="float" office:value="13.67" table:style-name="ce3">
            <text:p>13.6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PH-TB</text:p>
          </table:table-cell>
          <table:table-cell office:value-type="string" table:style-name="ce3">
            <text:p>Commvault Cloud Air Gap Protect, OCI Standard Tier for Service Providers, APJ</text:p>
          </table:table-cell>
          <table:table-cell office:value-type="string" table:style-name="ce3">
            <text:p>Commvault Cloud Air Gap Protect, OCI Standard Tier for Service Providers, APJ, Per Terabyte, List Price is Monthly Rate</text:p>
          </table:table-cell>
          <table:table-cell office:value-type="float" office:value="41.39" table:style-name="ce3">
            <text:p>41.39</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RRO-PH-TB-UP</text:p>
          </table:table-cell>
          <table:table-cell office:value-type="string" table:style-name="ce3">
            <text:p>Commvault Cloud Air Gap Protect, OCI Standard Tier for Service Providers, APJ</text:p>
          </table:table-cell>
          <table:table-cell office:value-type="string" table:style-name="ce3">
            <text:p>Commvault Cloud Air Gap Protect, OCI Standard Tier for Service Providers, APJ, Per Terabyte Upfront Payment : Subscription - 1 Year</text:p>
          </table:table-cell>
          <table:table-cell office:value-type="float" office:value="39.42" table:style-name="ce3">
            <text:p>39.42</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SF-USR</text:p>
          </table:table-cell>
          <table:table-cell office:value-type="string" table:style-name="ce3">
            <text:p>Commvault Cloud Backup &amp; Recovery for Salesforce for Service Providers</text:p>
          </table:table-cell>
          <table:table-cell office:value-type="string" table:style-name="ce3">
            <text:p>Commvault Cloud Backup &amp; Recovery for Salesforce for Service Providers, Per User, List Price is Monthly Rate, Utility - 1 Month</text:p>
          </table:table-cell>
          <table:table-cell office:value-type="float" office:value="1.85" table:style-name="ce3">
            <text:p>1.8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SF-USR-UP</text:p>
          </table:table-cell>
          <table:table-cell office:value-type="string" table:style-name="ce3">
            <text:p>Commvault Cloud Backup &amp; Recovery for Salesforce for Service Providers</text:p>
          </table:table-cell>
          <table:table-cell office:value-type="string" table:style-name="ce3">
            <text:p>Commvault Cloud Backup &amp; Recovery for Salesforce for Service Providers, Per User Upfront Payment : Subscription - 1 Year</text:p>
          </table:table-cell>
          <table:table-cell office:value-type="float" office:value="1.76" table:style-name="ce3">
            <text:p>1.76</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USE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STREXP-TB</text:p>
          </table:table-cell>
          <table:table-cell office:value-type="string" table:style-name="ce3">
            <text:p>Commvault Cloud Storage for SaaS Apps for Service Providers</text:p>
          </table:table-cell>
          <table:table-cell office:value-type="string" table:style-name="ce3">
            <text:p>Commvault Cloud Storage for SaaS Apps for Service Providers, Per Terabyte, List Price is Monthly Rate, Utility - 1 Month</text:p>
          </table:table-cell>
          <table:table-cell office:value-type="float" office:value="31.55" table:style-name="ce3">
            <text:p>31.55</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TERABYTE</text:p>
          </table:table-cell>
          <table:table-cell office:value-type="float" office:value="1" table:style-name="ce3">
            <text:p>1</text:p>
          </table:table-cell>
          <table:table-cell office:value-type="string" table:style-name="ce3">
            <text:p>SaaS STORAGE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TW-SN</text:p>
          </table:table-cell>
          <table:table-cell office:value-type="string" table:style-name="ce3">
            <text:p>Commvault Cloud Threatwise <text:s/>for Service Providers</text:p>
          </table:table-cell>
          <table:table-cell office:value-type="string" table:style-name="ce3">
            <text:p>Commvault Cloud Threatwise <text:s/>for Service Providers, Per 1 Sensor, List Price is Monthly Rate, Utility - 1 Month</text:p>
          </table:table-cell>
          <table:table-cell office:value-type="float" office:value="18.07" table:style-name="ce3">
            <text:p>18.0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SENSOR</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TW-SN-UP</text:p>
          </table:table-cell>
          <table:table-cell office:value-type="string" table:style-name="ce3">
            <text:p>Commvault Cloud Threatwise <text:s/>for Service Providers</text:p>
          </table:table-cell>
          <table:table-cell office:value-type="string" table:style-name="ce3">
            <text:p>Commvault Cloud Threatwise <text:s/>for Service Providers, Per 1 Sensor Upfront Payment : Subscription - 1 Year</text:p>
          </table:table-cell>
          <table:table-cell office:value-type="float" office:value="17.170000000000002" table:style-name="ce3">
            <text:p>17.17</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SENSOR</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VMKB-VM</text:p>
          </table:table-cell>
          <table:table-cell office:value-type="string" table:style-name="ce3">
            <text:p>Commvault Cloud Backup &amp; Recovery for VM &amp; Kubernetes for Service Providers</text:p>
          </table:table-cell>
          <table:table-cell office:value-type="string" table:style-name="ce3">
            <text:p>Commvault Cloud Backup &amp; Recovery for VM &amp; Kubernetes for Service Providers, Per VM, List Price is Monthly Rate, Utility - 1 Month</text:p>
          </table:table-cell>
          <table:table-cell office:value-type="float" office:value="4.6399999999999997" table:style-name="ce3">
            <text:p>4.64</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VIRTUAL MACHINE</text:p>
          </table:table-cell>
          <table:table-cell office:value-type="float" office:value="1" table:style-name="ce3">
            <text:p>1</text:p>
          </table:table-cell>
          <table:table-cell office:value-type="string" table:style-name="ce3">
            <text:p>SaaS PLATFORM MSP</text:p>
          </table:table-cell>
          <table:table-cell office:value-type="string" table:style-name="ce3">
            <text:p>Utility</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style-name="ro1">
          <table:table-cell office:value-type="string" table:style-name="ce3">
            <text:p>MTSP-VMKB-VM-UP</text:p>
          </table:table-cell>
          <table:table-cell office:value-type="string" table:style-name="ce3">
            <text:p>Commvault Cloud Backup &amp; Recovery for VM &amp; Kubernetes for Service Providers</text:p>
          </table:table-cell>
          <table:table-cell office:value-type="string" table:style-name="ce3">
            <text:p>Commvault Cloud Backup &amp; Recovery for VM &amp; Kubernetes for Service Providers, Per VM Upfront Payment : Subscription - 1 Year</text:p>
          </table:table-cell>
          <table:table-cell office:value-type="float" office:value="4.41" table:style-name="ce3">
            <text:p>4.41</text:p>
          </table:table-cell>
          <table:table-cell office:value-type="string" table:style-name="ce3">
            <text:p>GBP</text:p>
          </table:table-cell>
          <table:table-cell office:value-type="string" table:style-name="ce3">
            <text:p>EMEA</text:p>
          </table:table-cell>
          <table:table-cell office:value-type="string" table:style-name="ce3">
            <text:p>Other</text:p>
          </table:table-cell>
          <table:table-cell office:value-type="string" table:style-name="ce3">
            <text:p>2025.11|Legacy</text:p>
          </table:table-cell>
          <table:table-cell office:value-type="string" table:style-name="ce3">
            <text:p>11</text:p>
          </table:table-cell>
          <table:table-cell office:value-type="string" table:style-name="ce3">
            <text:p>VIRTUAL MACHINE</text:p>
          </table:table-cell>
          <table:table-cell office:value-type="float" office:value="1" table:style-name="ce3">
            <text:p>1</text:p>
          </table:table-cell>
          <table:table-cell office:value-type="string" table:style-name="ce3">
            <text:p>SaaS PLATFORM MSP</text:p>
          </table:table-cell>
          <table:table-cell office:value-type="string" table:style-name="ce3">
            <text:p>Subscription</text:p>
          </table:table-cell>
          <table:table-cell office:value-type="float" office:value="1" table:style-name="ce3">
            <text:p>1</text:p>
          </table:table-cell>
          <table:table-cell office:value-type="string" table:style-name="ce3">
            <text:p>Upfront Payment</text:p>
          </table:table-cell>
          <table:table-cell table:number-columns-repeated="16369"/>
        </table:table-row>
        <table:table-row table:number-rows-repeated="1047743" table:style-name="ro1">
          <table:table-cell table:number-columns-repeated="16384"/>
        </table:table-row>
      </table:table>
      <table:database-ranges>
        <table:database-range table:target-range-address="Sheet1.A1:Sheet1.O714"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meta:initial-creator>Jessica Santifort</meta:initial-creator>
    <dc:creator>Charles Harrison</dc:creator>
    <meta:creation-date>2025-11-03T21:03:15Z</meta:creation-date>
    <dc:date>2026-01-28T20:31:17Z</dc:date>
  </office:meta>
</office:document-meta>
</file>