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_54_0_37__32_-_32_Accent6" style:data-style-name="N0">
      <style:table-cell-properties fo:background-color="#A9D08E"/>
      <style:text-properties fo:font-weight="bold" style:font-weight-asian="bold" style:font-weight-complex="bold"/>
    </style:style>
    <style:style style:name="ce3" style:family="table-cell" style:parent-style-name="Accent2" style:data-style-name="N0">
      <style:table-cell-properties fo:background-color="#ED7D31"/>
      <style:text-properties fo:color="#FFFFFF" fo:font-weight="bold" style:font-weight-asian="bold" style:font-weight-complex="bold"/>
    </style:style>
    <style:style style:name="ce4" style:family="table-cell" style:parent-style-name="_54_0_37__32_-_32_Accent6" style:data-style-name="N0">
      <style:table-cell-properties fo:background-color="transparent"/>
      <style:text-properties fo:font-weight="bold" style:font-weight-asian="bold" style:font-weight-complex="bold"/>
    </style:style>
    <style:style style:name="ce5" style:family="table-cell" style:parent-style-name="_54_0_37__32_-_32_Accent6" style:data-style-name="N0">
      <style:table-cell-properties fo:background-color="transparent"/>
    </style:style>
    <style:style style:name="ce6" style:family="table-cell" style:parent-style-name="_54_0_37__32_-_32_Accent6" style:data-style-name="N0">
      <style:table-cell-properties fo:background-color="transparent"/>
    </style:style>
    <style:style style:name="ce7" style:family="table-cell" style:parent-style-name="Accent2" style:data-style-name="N0">
      <style:table-cell-properties fo:background-color="transparent"/>
      <style:text-properties fo:color="#FFFFFF"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ext-properties fo:color="#1D1C1D"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automatic" fo:background-color="#969696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30"/>
    <style:style style:name="ce11" style:family="table-cell" style:parent-style-name="Default" style:data-style-name="N0">
      <style:table-cell-properties fo:background-color="#3A7DDC"/>
      <style:text-properties fo:color="#FFFFFF"/>
    </style:style>
    <style:style style:name="ce12" style:family="table-cell" style:parent-style-name="Default" style:data-style-name="N0">
      <style:table-cell-properties fo:background-color="#A8C6F0"/>
      <style:text-properties fo:color="#FF0000"/>
    </style:style>
    <style:style style:name="ce13" style:family="table-cell" style:parent-style-name="Default" style:data-style-name="N0">
      <style:table-cell-properties fo:background-color="#8376BC"/>
      <style:text-properties fo:color="#FF0000"/>
    </style:style>
    <style:style style:name="ce14" style:family="table-cell" style:parent-style-name="Default" style:data-style-name="N0">
      <style:table-cell-properties fo:background-color="#504389"/>
      <style:text-properties fo:color="#FFFFFF"/>
    </style:style>
    <style:style style:name="ce15" style:family="table-cell" style:parent-style-name="Default" style:data-style-name="N1"/>
    <style:style style:name="ce16" style:family="table-cell" style:parent-style-name="Default" style:data-style-name="N40"/>
    <style:style style:name="ce17" style:family="table-cell" style:parent-style-name="Default" style:data-style-name="N0">
      <style:table-cell-properties fo:background-color="#969696"/>
      <style:text-properties fo:color="#000000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2pt solid #A5A5A5" fo:border-left="thin solid #4472C4" fo:border-right="thin solid #A5A5A5" style:vertical-align="automatic" fo:wrap-option="wrap" fo:background-color="#4472C4" style:repeat-content="false"/>
      <style:paragraph-properties fo:text-align="start" fo:margin-left="0cm"/>
      <style:text-properties fo:color="#FFFFFF" fo:font-weight="bold" style:font-weight-asian="bold" style:font-weight-complex="bold"/>
    </style:style>
    <style:style style:name="ce19" style:family="table-cell" style:parent-style-name="Default" style:data-style-name="N0">
      <style:text-properties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21" style:family="table-cell" style:parent-style-name="Currency" style:data-style-name="N39">
      <style:table-cell-properties fo:border-top="none" fo:border-bottom="2pt solid #A5A5A5" fo:border-left="thin solid #4472C4" fo:border-right="thin solid #A5A5A5" style:vertical-align="automatic" fo:wrap-option="wrap" fo:background-color="#4472C4" style:repeat-content="false"/>
      <style:paragraph-properties fo:text-align="end" fo:margin-right="0cm"/>
      <style:text-properties fo:color="#FFFFFF" fo:font-weight="bold" style:font-weight-asian="bold" style:font-weight-complex="bold"/>
    </style:style>
    <style:style style:name="ce22" style:family="table-cell" style:parent-style-name="Currency" style:data-style-name="N37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24" style:family="table-cell" style:parent-style-name="Currency" style:data-style-name="N39">
      <style:table-cell-properties style:vertical-align="automatic" style:repeat-content="false"/>
      <style:paragraph-properties fo:text-align="end" fo:margin-right="0cm"/>
    </style:style>
    <style:style style:name="ce25" style:family="table-cell" style:parent-style-name="Default" style:data-style-name="N37">
      <style:text-properties fo:font-size="10pt" style:font-size-asian="10pt" style:font-size-complex="10pt"/>
    </style:style>
    <style:style style:name="ce26" style:family="table-cell" style:parent-style-name="Default" style:data-style-name="N37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  <style:text-properties fo:color="#1D1C1D"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0">
      <style:table-cell-properties style:vertical-align="automatic" fo:background-color="#969696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30" style:family="table-cell" style:parent-style-name="Default" style:data-style-name="N0"/>
    <style:style style:name="ce31" style:family="table-cell" style:parent-style-name="Default" style:data-style-name="N30"/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3" style:family="text" style:parent-style-name="Default">
      <style:text-properties fo:color="#1D1C1D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4" style:family="text" style:parent-style-name="Default">
      <style:text-properties fo:color="#1D1C1D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5" style:family="text" style:parent-style-name="Default">
      <style:text-properties fo:color="#1D1C1D" style:text-line-through-style="none" style:font-name="Arial" style:font-name-asian="Arial" style:font-name-complex="Arial" fo:font-size="10pt" style:font-size-asian="10pt" style:font-size-complex="10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864305555555556cm"/>
    </style:style>
    <style:style style:name="co2" style:family="table-column">
      <style:table-column-properties fo:break-before="auto" style:column-width="1.71097222222222cm"/>
    </style:style>
    <style:style style:name="co3" style:family="table-column">
      <style:table-column-properties fo:break-before="auto" style:column-width="2.24013888888889cm"/>
    </style:style>
    <style:style style:name="co4" style:family="table-column">
      <style:table-column-properties fo:break-before="auto" style:column-width="2.87513888888889cm"/>
    </style:style>
    <style:style style:name="co5" style:family="table-column">
      <style:table-column-properties fo:break-before="auto" style:column-width="4.09222222222222cm"/>
    </style:style>
    <style:style style:name="co6" style:family="table-column">
      <style:table-column-properties fo:break-before="auto" style:column-width="13.5113888888889cm"/>
    </style:style>
    <style:style style:name="co7" style:family="table-column">
      <style:table-column-properties fo:break-before="auto" style:column-width="3.29847222222222cm"/>
    </style:style>
    <style:style style:name="co8" style:family="table-column">
      <style:table-column-properties fo:break-before="auto" style:column-width="5.52097222222222cm" style:use-optimal-column-width="true"/>
    </style:style>
    <style:style style:name="co9" style:family="table-column">
      <style:table-column-properties fo:break-before="auto" style:column-width="2.32833333333333cm"/>
    </style:style>
    <style:style style:name="co10" style:family="table-column">
      <style:table-column-properties fo:break-before="auto" style:column-width="2.71638888888889cm"/>
    </style:style>
    <style:style style:name="co11" style:family="table-column">
      <style:table-column-properties fo:break-before="auto" style:column-width="2.41652777777778cm"/>
    </style:style>
    <style:style style:name="co12" style:family="table-column">
      <style:table-column-properties fo:break-before="auto" style:column-width="2.09902777777778cm"/>
    </style:style>
    <style:style style:name="co13" style:family="table-column">
      <style:table-column-properties fo:break-before="auto" style:column-width="4.26861111111111cm" style:use-optimal-column-width="true"/>
    </style:style>
    <style:style style:name="co14" style:family="table-column">
      <style:table-column-properties fo:break-before="auto" style:column-width="20.1965277777778cm"/>
    </style:style>
    <style:style style:name="co15" style:family="table-column">
      <style:table-column-properties fo:break-before="auto" style:column-width="1.55222222222222cm" style:use-optimal-column-width="true"/>
    </style:style>
    <style:style style:name="co16" style:family="table-column">
      <style:table-column-properties fo:break-before="auto" style:column-width="3.42194444444444cm" style:use-optimal-column-width="true"/>
    </style:style>
    <style:style style:name="co17" style:family="table-column">
      <style:table-column-properties fo:break-before="auto" style:column-width="5.3975cm" style:use-optimal-column-width="true"/>
    </style:style>
    <style:style style:name="co18" style:family="table-column">
      <style:table-column-properties fo:break-before="auto" style:column-width="3.84527777777778cm" style:use-optimal-column-width="true"/>
    </style:style>
    <style:style style:name="ro1" style:family="table-row">
      <style:table-row-properties style:row-height="14.5pt" style:use-optimal-row-height="true" fo:break-before="auto"/>
    </style:style>
    <style:style style:name="ro2" style:family="table-row">
      <style:table-row-properties style:row-height="16pt" style:use-optimal-row-height="false" fo:break-before="auto"/>
    </style:style>
    <style:style style:name="ro3" style:family="table-row">
      <style:table-row-properties style:row-height="49pt" style:use-optimal-row-height="false" fo:break-before="auto"/>
    </style:style>
    <style:style style:name="ro4" style:family="table-row">
      <style:table-row-properties style:row-height="13pt" style:use-optimal-row-height="true" fo:break-before="auto"/>
    </style:style>
    <style:style style:name="ro5" style:family="table-row">
      <style:table-row-properties style:row-height="14pt" style:use-optimal-row-height="false" fo:break-before="auto"/>
    </style:style>
    <style:style style:name="ro6" style:family="table-row">
      <style:table-row-properties style:row-height="15pt" style:use-optimal-row-height="false" fo:break-before="auto"/>
    </style:style>
    <style:style style:name="ro7" style:family="table-row">
      <style:table-row-properties style:row-height="21.75pt" style:use-optimal-row-height="false" fo:break-before="auto"/>
    </style:style>
    <style:style style:name="ta1" style:family="table" style:master-page-name="mp1">
      <style:table-properties table:display="fals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$$RSC__refcategorylegacy)" table:base-cell-address="Entities_1_25_23.H3">
          <table:help-message table:title="Information" table:display="true">
            <text:p>Select value from dropdown</text:p>
          </table:help-message>
          <table:error-message table:display="true"/>
        </table:content-validation>
        <table:content-validation table:name="val2" table:condition="of:cell-content-is-in-list($$RSC_categoryone)" table:base-cell-address="Entities_1_25_23.F3">
          <table:help-message/>
          <table:error-message/>
        </table:content-validation>
        <table:content-validation table:name="val3" table:condition="of:cell-content-is-in-list($$RSC_category)" table:base-cell-address="Entities_1_25_23.E3">
          <table:help-message/>
          <table:error-message/>
        </table:content-validation>
        <table:content-validation table:name="val4" table:condition="of:cell-content-is-in-list($$RSC_ENTITY_NAME)" table:base-cell-address="Entities_1_25_23.B3">
          <table:help-message table:title="Information" table:display="true">
            <text:p>Select value from dropdown</text:p>
          </table:help-message>
          <table:error-message table:display="true"/>
        </table:content-validation>
        <table:content-validation table:name="val5" table:condition="of:cell-content-is-in-list(&quot;DELETE&quot;)">
          <table:help-message table:title="Information" table:display="true">
            <text:p>Select value from dropdown</text:p>
          </table:help-message>
          <table:error-message table:display="true"/>
        </table:content-validation>
      </table:content-validations>
      <table:table table:name="Change_History" table:style-name="ta1">
        <table:table-column table:style-name="co1" table:default-cell-style-name="ce1"/>
        <table:table-column table:style-name="co2" table:number-columns-repeated="16383" table:default-cell-style-name="ce1"/>
        <table:table-row table:style-name="ro1">
          <table:table-cell office:value-type="string" table:style-name="ce2">
            <text:p>Change History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3">
            <text:p>June 2024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Added Salesforce Protection NPI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Updated EPE, UCL EPE list price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Added RCV Utility, NASCD Utility, and EPE Utility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4. Updated Data Security Posture + Laminar list price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May 2024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Added RCV Backup/Archive GRS + ZRS Product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Added Customer Hosted UCL EE and BE SKUs + Add Laminar Lite to UCL FE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Updated Rubrik On-Premises Data Security Posture description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April 2024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emoved Rubrik Scale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Updated Laminar Pricing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Added 2 PS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4. Added Customer Hosted UCL Add-On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5. Added Laminar Pay Annual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6. Added Proactive Edition for Customer Hosted UCL</text:p>
          </table:table-cell>
          <table:table-cell table:number-columns-repeated="16382"/>
        </table:table-row>
        <table:table-row table:style-name="ro2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March 2024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Added Rubrik Data Security Posture Add-On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Added Rubrik Cloud Unstructured</text:p>
          </table:table-cell>
          <table:table-cell table:number-columns-repeated="16382"/>
        </table:table-row>
        <table:table-row table:style-name="ro2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January 2024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Added DSaaS NAS and UCL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Updated Scale Utility SKU pricing</text:p>
          </table:table-cell>
          <table:table-cell table:number-columns-repeated="16382"/>
        </table:table-row>
        <table:table-row table:style-name="ro2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December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Spare SKUs removed</text:p>
          </table:table-cell>
          <table:table-cell table:number-columns-repeated="16382"/>
        </table:table-row>
        <table:table-row table:style-name="ro2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November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Added SR and AR Consumption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Updated M365 Utility SKUs</text:p>
          </table:table-cell>
          <table:table-cell table:number-columns-repeated="16382"/>
        </table:table-row>
        <table:table-row table:style-name="ro2">
          <table:table-cell table:style-name="ce4"/>
          <table:table-cell office:value-type="string" table:style-name="ce5">
            <text:p>2. Removed Scale to Editions upgrade SKUs</text:p>
          </table:table-cell>
          <table:table-cell table:number-columns-repeated="16382" table:style-name="ce4"/>
        </table:table-row>
        <table:table-row table:style-name="ro2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October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emoved Rubrik Professional Services, CloudOn Accelerator SKUs</text:p>
          </table:table-cell>
          <table:table-cell table:number-columns-repeated="16382"/>
        </table:table-row>
        <table:table-row table:style-name="ro2">
          <table:table-cell table:style-name="ce4"/>
          <table:table-cell office:value-type="string" table:style-name="ce5">
            <text:p>2. NAS Cloud Direct Site License SKUs added</text:p>
          </table:table-cell>
          <table:table-cell table:number-columns-repeated="16382" table:style-name="ce4"/>
        </table:table-row>
        <table:table-row table:style-name="ro2">
          <table:table-cell table:style-name="ce4"/>
          <table:table-cell office:value-type="string" table:style-name="ce5">
            <text:p>3. Laminar SKU added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September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ubrik RSC-P Foundation descriptions updated</text:p>
          </table:table-cell>
          <table:table-cell table:number-columns-repeated="16382"/>
        </table:table-row>
        <table:table-row table:style-name="ro2">
          <table:table-cell table:style-name="ce4"/>
          <table:table-cell office:value-type="string" table:style-name="ce5">
            <text:p>2. Rubrik NAS Cloud Direct SKUs added</text:p>
          </table:table-cell>
          <table:table-cell table:number-columns-repeated="16382" table:style-name="ce4"/>
        </table:table-row>
        <table:table-row table:style-name="ro2">
          <table:table-cell table:style-name="ce4"/>
          <table:table-cell office:value-type="string" table:style-name="ce5">
            <text:p>3. Universal SaaS &amp; Atlassian SKUs added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July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Inactive RBK SKUs removed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string" table:style-name="ce5">
            <text:p>2. Training SKU descriptions updated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June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Updated the list prices and descriptions for <text:s/>M365 for Gov cloud and DSaaS for NAS upgrade SKUs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string" table:style-name="ce5">
            <text:p>2. Added Rubrik Security Cloud - Government SKUs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3. Premium-Plus Add-on Support Program, <text:s/>Rubrik Professional Service Installation, Rubrik Security Cloud - Private, DSaaS Add-On SKU descriptions have been updated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May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SC-P Add-On Additions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string" table:style-name="ce5">
            <text:p>2. Updated DSaaS M365 List Prices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3. Updated Rubrik HW descriptions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4. DSaaS Add-On SKU Description Changes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April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5">
            <text:p>1. Added DSaaS for M365, NAS, and UCL Upgrade SKUs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string" table:style-name="ce5">
            <text:p>2. Added RSC-P SKUs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3. Added Scale Utility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March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Added RSC-P Cluster Management SKUs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string" table:style-name="ce5">
            <text:p>2. Added new T&amp;E SKU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3. Added new CEM - Lite SKU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3. Added DSaaS for M365 and UCL SKUs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table:style-name="ce5"/>
          <table:table-cell table:number-columns-repeated="16382" table:style-name="ce4"/>
        </table:table-row>
        <table:table-row table:style-name="ro1">
          <table:table-cell office:value-type="string" table:style-name="ce3">
            <text:p>February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Hardware support descriptions updated to remove "Tier"</text:p>
          </table:table-cell>
          <table:table-cell table:number-columns-repeated="16382"/>
        </table:table-row>
        <table:table-row table:style-name="ro1">
          <table:table-cell table:style-name="ce4"/>
          <table:table-cell office:value-type="string" table:style-name="ce5">
            <text:p>2. Removed the v1 Premium Support RCDM SKUs (4 total), as they will renew into the RS-BT-SW-SVC-PE v2 SKU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3. Feedback from Finance recon, RBK Appflows &amp; UCL SKUs added to price list for Complete customers who want to upgrade their support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4. DSaaS for NAS list price corrections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5. Apen SKUs additional notes updated to read "Aspen (Split PO) HW parts. For sale in Aspen onboarded countries only"</text:p>
          </table:table-cell>
          <table:table-cell table:number-columns-repeated="16382" table:style-name="ce4"/>
        </table:table-row>
        <table:table-row table:style-name="ro1">
          <table:table-cell table:number-columns-repeated="16384" table:style-name="ce4"/>
        </table:table-row>
        <table:table-row table:style-name="ro1">
          <table:table-cell office:value-type="string" table:style-name="ce3">
            <text:p>January 2023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ubrik Business Add-On, descritpion updated to reflect Premium support, instead of L3</text:p>
          </table:table-cell>
          <table:table-cell table:number-columns-repeated="16382" table:style-name="ce1"/>
        </table:table-row>
        <table:table-row table:style-name="ro1">
          <table:table-cell table:style-name="ce4"/>
          <table:table-cell office:value-type="string" table:style-name="ce4">
            <text:p><text:span text:style-name="T1">2.</text:span><text:s/><text:span text:style-name="T1">Winter Release SKUs (Observability for cloud and RSC-P VM SKUs (TPH)) added,</text:span>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3. M365 GovCloud SKUs added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4. RCV GovCloud SKUs added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5">
            <text:p>5. RSC-P LOD Add-on SKUs added</text:p>
          </table:table-cell>
          <table:table-cell table:number-columns-repeated="16382" table:style-name="ce4"/>
        </table:table-row>
        <table:table-row table:style-name="ro1">
          <table:table-cell table:style-name="ce4"/>
          <table:table-cell office:value-type="string" table:style-name="ce6">
            <text:p>6. RCDM bundles, Professional Support, and 1 Hardware SKU were<text:s/><text:span text:style-name="T2">removed</text:span></text:p>
          </table:table-cell>
          <table:table-cell table:number-columns-repeated="16382" table:style-name="ce4"/>
        </table:table-row>
        <table:table-row table:style-name="ro1">
          <table:table-cell table:number-columns-repeated="16384" table:style-name="ce4"/>
        </table:table-row>
        <table:table-row table:style-name="ro1">
          <table:table-cell office:value-type="string" table:style-name="ce3">
            <text:p>December 2022 Pricelist</text:p>
          </table:table-cell>
          <table:table-cell table:number-columns-repeated="16383" table:style-name="ce3"/>
        </table:table-row>
        <table:table-row table:style-name="ro3">
          <table:table-cell table:style-name="ce7"/>
          <table:table-cell office:value-type="string" table:number-columns-spanned="16" table:number-rows-spanned="1" table:style-name="ce28">
            <text:p>I'd like to share an update on the December Disti Price List. <text:span text:style-name="T4">PnP has decided to forgo sending a December Price List, this month, </text:span>given (1) the low volume of new SKUs and (2) an internal systems alignment initiative to support SKU reconciliation across our internal systems <text:span text:style-name="T5">AND</text:span> our Disti Price List, as we hope to eliminate internal inconsistencies, going forward. However, in lieu of the December price list, we are already gearing up to provide a robust Disti Price List, next month. We plan to capture the following in the next Disti Price List to kick off the New Year.</text:p>
          </table:table-cell>
          <table:covered-table-cell table:number-columns-repeated="15"/>
          <table:table-cell table:number-columns-repeated="16367" table:style-name="ce7"/>
        </table:table-row>
        <table:table-row table:style-name="ro4">
          <table:table-cell table:style-name="ce7"/>
          <table:table-cell table:style-name="ce8"/>
          <table:table-cell table:number-columns-repeated="16382" table:style-name="ce7"/>
        </table:table-row>
        <table:table-row table:style-name="ro4">
          <table:table-cell table:style-name="ce7"/>
          <table:table-cell table:style-name="ce8">
            <draw:frame draw:z-index="1" draw:id="id0" draw:style-name="a0" draw:name="Picture 1" svg:x="0in" svg:y="0in" svg:width="0.30208in" svg:height="0.27449in" style:rel-width="scale" style:rel-height="scale">
              <draw:image xlink:href="media/image1.png" xlink:type="simple" xlink:show="embed" xlink:actuate="onLoad"/>
              <svg:title/>
              <svg:desc>:tada:</svg:desc>
            </draw:frame>
          </table:table-cell>
          <table:table-cell office:value-type="string" table:style-name="ce8">
            <text:p> Introduce/Add the <text:span text:style-name="T4">Winter Release SKUs</text:span> (Observability for cloud and RSC-P VM SKUs (TPH)), <text:span text:style-name="T4">M365 GovCloud SKUs</text:span>, <text:span text:style-name="T4">RCV GovCloud SKUs, </text:span>and<text:span text:style-name="T4"> RSC-P LOD Add-on</text:span> <text:span text:style-name="T4">SKUs</text:span></text:p>
          </table:table-cell>
          <table:table-cell table:number-columns-repeated="16381" table:style-name="ce7"/>
        </table:table-row>
        <table:table-row table:style-name="ro4">
          <table:table-cell table:style-name="ce7"/>
          <table:table-cell table:style-name="ce8">
            <draw:frame draw:z-index="2" draw:id="id1" draw:style-name="a1" draw:name="Picture 2" svg:x="0in" svg:y="0in" svg:width="0.30208in" svg:height="0.27449in" style:rel-width="scale" style:rel-height="scale">
              <draw:image xlink:href="media/image2.png" xlink:type="simple" xlink:show="embed" xlink:actuate="onLoad"/>
              <svg:title/>
              <svg:desc>:construction:</svg:desc>
            </draw:frame>
          </table:table-cell>
          <table:table-cell office:value-type="string" table:style-name="ce8">
            <text:p> Update existing SKUs to ensure that they align with our Product Master (PDM) and SFDC (CPQ) systems (<text:span text:style-name="T5">This includes product descriptions as well as 4-year and 5-year pricing)</text:span></text:p>
          </table:table-cell>
          <table:table-cell table:number-columns-repeated="16381" table:style-name="ce7"/>
        </table:table-row>
        <table:table-row table:style-name="ro4">
          <table:table-cell table:style-name="ce7"/>
          <table:table-cell table:style-name="ce8">
            <draw:frame draw:z-index="3" draw:id="id2" draw:style-name="a2" draw:name="Picture 3" svg:x="0in" svg:y="0in" svg:width="0.30208in" svg:height="0.27449in" style:rel-width="scale" style:rel-height="scale">
              <draw:image xlink:href="media/image3.png" xlink:type="simple" xlink:show="embed" xlink:actuate="onLoad"/>
              <svg:title/>
              <svg:desc>:x:</svg:desc>
            </draw:frame>
          </table:table-cell>
          <table:table-cell office:value-type="string" table:style-name="ce8">
            <text:p> Removal of SKUs that are no longer supported by Rubrik (<text:span text:style-name="T5">ie. v1 SKUs)</text:span></text:p>
          </table:table-cell>
          <table:table-cell table:number-columns-repeated="16381" table:style-name="ce7"/>
        </table:table-row>
        <table:table-row table:style-name="ro1">
          <table:table-cell table:number-columns-repeated="16384"/>
        </table:table-row>
        <table:table-row table:style-name="ro1">
          <table:table-cell table:number-columns-repeated="16384" table:style-name="ce4"/>
        </table:table-row>
        <table:table-row table:style-name="ro1">
          <table:table-cell office:value-type="string" table:style-name="ce3">
            <text:p>November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Hybrid &amp; PRO bundle SKUs added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UG Scale &amp; RSCP product descriptions updated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Per the October Finance Recon, Forward, Mailbox, Cloud M365H, NRD, Polaris, Consumption and other SKU list prices updated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4. Aspen v2 SKU additions to price list, additional Notes, partner Non-Registered % Discount, and Public Sector Price List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5. Restock fee updated from $0 to $1 so that the rep can update the quantities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October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Training SKU descriptions updated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Sonar consumption SKUs added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Scale for SAP Hana and UCL, RSCP, and Complete upgrade SKUs revised to remove duplicate descriptions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September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SC Upgrade SKUs added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Scale FE and SAP HANA naming fixed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August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SC Launch; all new v2 SKUs added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June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Prices corrected for BE-CNV (L3, PA and PA-L3 SKUs)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New ASEAN PS SKU added</text:p>
          </table:table-cell>
          <table:table-cell table:number-columns-repeated="16382"/>
        </table:table-row>
        <table:table-row table:number-rows-repeated="3" table:style-name="ro1">
          <table:table-cell table:number-columns-repeated="16384"/>
        </table:table-row>
        <table:table-row table:style-name="ro1">
          <table:table-cell office:value-type="string" table:style-name="ce3">
            <text:p>May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Sonar, AppFlows and UCL SKUs with Basic and L3Basic support for Complete customer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Sonar and Radar for On-Prem customers (Not GA)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Go Conversion SKUs for Pay Annual and L3 support level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4. HW L3 support SKU for LoD to Go</text:p>
          </table:table-cell>
          <table:table-cell table:number-columns-repeated="16382"/>
        </table:table-row>
        <table:table-row table:number-rows-repeated="2" table:style-name="ro1">
          <table:table-cell table:number-columns-repeated="16384"/>
        </table:table-row>
        <table:table-row table:style-name="ro5">
          <table:table-cell office:value-type="string" table:style-name="ce3">
            <text:p>Apr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Complete Elite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Corrections to F10K capacitie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EE Description change to include Incedent Containment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4. Third party hardware edition upgrade price changed to per node instead of per appliance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5. CVA/CVB price correction to match PDM</text:p>
          </table:table-cell>
          <table:table-cell table:number-columns-repeated="16382"/>
        </table:table-row>
        <table:table-row table:number-rows-repeated="4" table:style-name="ro1">
          <table:table-cell table:number-columns-repeated="16384"/>
        </table:table-row>
        <table:table-row table:style-name="ro1">
          <table:table-cell office:value-type="string" table:style-name="ce3">
            <text:p>Feb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Phase 1 Aspen SW SKUs - Complete, Complete Pro, (For DA customers only), NASCD, NASDA, M365H, SAPHANA, UCL, RCDM Lod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F10K appliance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RCV Tier upgrade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4. On-Prem AppFlows, UCL,<text:s/>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Jan 2022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Rubrik Cloud Vault SKUs now available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Scale BE and EE SKUs are now available along with UG paths from FNDN-&gt;BE, BE-&gt;EE, FNDN-&gt;EE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Phase 1 Aspen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4. Aspen HW support SKU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5. M365H Unlimited SKUs have new description and pricing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Dec 2021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LoD to Go Conversion SKUs launched. Names end with "CNV". To be used for customers who want to surrender their LoD licenses and move to our subscription offering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Rubrik Zero Trust Data Protection SKUs launched. To be used for customers trasitioning to our SaaS Offerings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3. Edition Upgrade SKUs available now. To be used when upgrading customers from Foundation or Business Edition to Enterprise Edition</text:p>
          </table:table-cell>
          <table:table-cell table:number-columns-repeated="16382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3">
            <text:p>November 2021 Pricelist</text:p>
          </table:table-cell>
          <table:table-cell table:number-columns-repeated="16383" table:style-name="ce3"/>
        </table:table-row>
        <table:table-row table:style-name="ro1">
          <table:table-cell table:style-name="ce1"/>
          <table:table-cell office:value-type="string" table:style-name="ce1">
            <text:p>1. M365H for SLED have new Descriptions.</text:p>
          </table:table-cell>
          <table:table-cell table:number-columns-repeated="16382"/>
        </table:table-row>
        <table:table-row table:style-name="ro1">
          <table:table-cell table:style-name="ce1"/>
          <table:table-cell office:value-type="string" table:style-name="ce1">
            <text:p>2. Price of some M365H Support UG SKUs has gone up from 0 before.</text:p>
          </table:table-cell>
          <table:table-cell table:number-columns-repeated="16382"/>
        </table:table-row>
        <table:table-row table:number-rows-repeated="1048418" table:style-name="ro1">
          <table:table-cell table:number-columns-repeated="16384"/>
        </table:table-row>
      </table:table>
      <table:table table:name="January_2026_Price_List" table:style-name="ta2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23"/>
        <table:table-column table:style-name="co7" table:default-cell-style-name="ce24"/>
        <table:table-column table:style-name="co8" table:default-cell-style-name="ce23"/>
        <table:table-column table:style-name="co3" table:number-columns-repeated="16378" table:default-cell-style-name="ce1"/>
        <table:table-row table:style-name="ro1">
          <table:table-cell table:number-columns-repeated="16384"/>
        </table:table-row>
        <table:table-row table:style-name="ro6">
          <table:table-cell table:style-name="ce23"/>
          <table:table-cell office:value-type="string" table:style-name="ce18">
            <text:p>Product Level</text:p>
          </table:table-cell>
          <table:table-cell office:value-type="string" table:style-name="ce18">
            <text:p>SKU Name</text:p>
          </table:table-cell>
          <table:table-cell office:value-type="string" table:style-name="ce18">
            <text:p>Description</text:p>
          </table:table-cell>
          <table:table-cell office:value-type="string" table:style-name="ce21">
            <text:p>List Price</text:p>
          </table:table-cell>
          <table:table-cell office:value-type="string" table:style-name="ce18">
            <text:p>Unit of Measure</text:p>
          </table:table-cell>
          <table:table-cell table:number-columns-repeated="16378" table:style-name="ce23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4HR-ONST</text:p>
          </table:table-cell>
          <table:table-cell office:value-type="string" table:style-name="ce19">
            <text:p>4-hour parts delivery w/ on-site Smart Hands Support, per appliance</text:p>
          </table:table-cell>
          <table:table-cell office:value-type="float" office:value="1170" table:style-name="ce26">
            <text:p>$1,170.00<text:s/></text:p>
          </table:table-cell>
          <table:table-cell office:value-type="string" table:style-name="ce19">
            <text:p>Per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ASE-PA</text:p>
          </table:table-cell>
          <table:table-cell office:value-type="string" table:style-name="ce19">
            <text:p>Assigned Support Engineer Add-on Support Offering; per person; pay annual</text:p>
          </table:table-cell>
          <table:table-cell office:value-type="float" office:value="10417" table:style-name="ce26">
            <text:p>$10,417.00<text:s/></text:p>
          </table:table-cell>
          <table:table-cell office:value-type="string" table:style-name="ce19">
            <text:p>Per pers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ASE-PP</text:p>
          </table:table-cell>
          <table:table-cell office:value-type="string" table:style-name="ce19">
            <text:p>Assigned Support Engineer Add-on Support Offering; per person; prepay</text:p>
          </table:table-cell>
          <table:table-cell office:value-type="float" office:value="10417" table:style-name="ce26">
            <text:p>$10,417.00<text:s/></text:p>
          </table:table-cell>
          <table:table-cell office:value-type="string" table:style-name="ce19">
            <text:p>Per pers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EM-PA</text:p>
          </table:table-cell>
          <table:table-cell office:value-type="string" table:style-name="ce19">
            <text:p>Customer Experience Manager Add-on Support Offering; per person; pay annual</text:p>
          </table:table-cell>
          <table:table-cell office:value-type="float" office:value="10417" table:style-name="ce26">
            <text:p>$10,417.00<text:s/></text:p>
          </table:table-cell>
          <table:table-cell office:value-type="string" table:style-name="ce19">
            <text:p>Per pers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EM-PP</text:p>
          </table:table-cell>
          <table:table-cell office:value-type="string" table:style-name="ce19">
            <text:p>Customer Experience Manager Add-on Support Offering; per person; prepay</text:p>
          </table:table-cell>
          <table:table-cell office:value-type="float" office:value="10417" table:style-name="ce26">
            <text:p>$10,417.00<text:s/></text:p>
          </table:table-cell>
          <table:table-cell office:value-type="string" table:style-name="ce19">
            <text:p>Per pers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ES-PA</text:p>
          </table:table-cell>
          <table:table-cell office:value-type="string" table:style-name="ce19">
            <text:p>Customer Experience Specialist, pay annual</text:p>
          </table:table-cell>
          <table:table-cell office:value-type="float" office:value="4167" table:style-name="ce26">
            <text:p>$4,167.00<text:s/></text:p>
          </table:table-cell>
          <table:table-cell office:value-type="string" table:style-name="ce19">
            <text:p>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ES-PP</text:p>
          </table:table-cell>
          <table:table-cell office:value-type="string" table:style-name="ce19">
            <text:p>Customer Experience Specialist, prepay</text:p>
          </table:table-cell>
          <table:table-cell office:value-type="float" office:value="4167" table:style-name="ce26">
            <text:p>$4,167.00<text:s/></text:p>
          </table:table-cell>
          <table:table-cell office:value-type="string" table:style-name="ce19">
            <text:p>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XP-ONST-PP</text:p>
          </table:table-cell>
          <table:table-cell office:value-type="string" table:style-name="ce19">
            <text:p>Rubrik Premium Customer Experience bundle. Includes Customer Experience Manager (CEM), Assigned Support Engineer (ASE) and Dedicated Client Engineer (DCE) onsite services per month, prepay</text:p>
          </table:table-cell>
          <table:table-cell office:value-type="float" office:value="48667" table:style-name="ce26">
            <text:p>$48,66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XP-RMOT-PP</text:p>
          </table:table-cell>
          <table:table-cell office:value-type="string" table:style-name="ce19">
            <text:p>Rubrik Premium Customer Experience bundle. Includes Customer Experience Manager (CEM), Assigned Support Engineer (ASE) and Dedicated Client Engineer (DCE) remote services per month, prepay</text:p>
          </table:table-cell>
          <table:table-cell office:value-type="float" office:value="39000" table:style-name="ce26">
            <text:p>$39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XS-ONST-PP</text:p>
          </table:table-cell>
          <table:table-cell office:value-type="string" table:style-name="ce19">
            <text:p>Rubrik Standard Customer Experience bundle. Includes Customer Experience Manager (CEM) and Dedicated Client Engineer (DCE) onsite services per month, prepay</text:p>
          </table:table-cell>
          <table:table-cell office:value-type="float" office:value="41667" table:style-name="ce26">
            <text:p>$41,66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CXS-RMOT-PP</text:p>
          </table:table-cell>
          <table:table-cell office:value-type="string" table:style-name="ce19">
            <text:p>Rubrik Standard Customer Experience bundle. Includes Customer Experience Manager (CEM) and Dedicated Client Engineer (DCE) remote services per month, prepay</text:p>
          </table:table-cell>
          <table:table-cell office:value-type="float" office:value="32000" table:style-name="ce26">
            <text:p>$32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DATA-MIGRATION</text:p>
          </table:table-cell>
          <table:table-cell office:value-type="string" table:style-name="ce19">
            <text:p>Rubrik Data Migration Service Only, must be used with in 1 year of purchase (up to 4 Rubrik appliances)</text:p>
          </table:table-cell>
          <table:table-cell office:value-type="float" office:value="1000" table:style-name="ce26">
            <text:p>$1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DG-SHIPPING</text:p>
          </table:table-cell>
          <table:table-cell office:value-type="string" table:style-name="ce19">
            <text:p>Domestic Ground Shipping</text:p>
          </table:table-cell>
          <table:table-cell office:value-type="string" table:style-name="ce27">
            <text:p>$ -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DISK-RETENTION</text:p>
          </table:table-cell>
          <table:table-cell office:value-type="string" table:style-name="ce19">
            <text:p>Disk Retention Option for Rubrik Appliances (evaluation units only)</text:p>
          </table:table-cell>
          <table:table-cell office:value-type="float" office:value="7500" table:style-name="ce26">
            <text:p>$7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HW-CREDIT</text:p>
          </table:table-cell>
          <table:table-cell office:value-type="string" table:style-name="ce19">
            <text:p>Go Refresh promotional credit for new hardware</text:p>
          </table:table-cell>
          <table:table-cell office:value-type="string" table:style-name="ce26">
            <text:p>$ -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INT-SHIPPING</text:p>
          </table:table-cell>
          <table:table-cell office:value-type="string" table:style-name="ce19">
            <text:p>International Shipping</text:p>
          </table:table-cell>
          <table:table-cell office:value-type="string" table:style-name="ce27">
            <text:p>$ -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MAILBOX-PP</text:p>
          </table:table-cell>
          <table:table-cell office:value-type="string" table:style-name="ce19">
            <text:p>Additional Power Controls license for 1 mailboxes</text:p>
          </table:table-cell>
          <table:table-cell office:value-type="float" office:value="1.7" table:style-name="ce26">
            <text:p>$1.70<text:s/></text:p>
          </table:table-cell>
          <table:table-cell office:value-type="string" table:style-name="ce19">
            <text:p>Per mailbox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NIC-SWAP</text:p>
          </table:table-cell>
          <table:table-cell office:value-type="string" table:style-name="ce19">
            <text:p>NIC card swap for Rubrik Appliances</text:p>
          </table:table-cell>
          <table:table-cell office:value-type="string" table:style-name="ce26">
            <text:p>$ -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AC-PA</text:p>
          </table:table-cell>
          <table:table-cell office:value-type="string" table:style-name="ce19">
            <text:p>Premium-Plus Add-on Support Program, incl Customer Experience Manager and Assigned Support Engineer; per person; pay annual</text:p>
          </table:table-cell>
          <table:table-cell office:value-type="float" office:value="17500" table:style-name="ce26">
            <text:p>$17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AC-PP</text:p>
          </table:table-cell>
          <table:table-cell office:value-type="string" table:style-name="ce19">
            <text:p>Premium-Plus Add-on Support Program, incl Customer Experience Manager and Assigned Support Engineer; per person; prepay</text:p>
          </table:table-cell>
          <table:table-cell office:value-type="float" office:value="17500" table:style-name="ce26">
            <text:p>$17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AS-CON-RMOT</text:p>
          </table:table-cell>
          <table:table-cell office:value-type="string" table:style-name="ce19">
            <text:p>Rubrik Professional Services, Remote consulting services for ASEAN and India time zones, per day, must be used within 6 months of purchase, prepay</text:p>
          </table:table-cell>
          <table:table-cell office:value-type="float" office:value="1400" table:style-name="ce26">
            <text:p>$1,400.00<text:s/></text:p>
          </table:table-cell>
          <table:table-cell office:value-type="string" table:style-name="ce19">
            <text:p>per day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CCA</text:p>
          </table:table-cell>
          <table:table-cell office:value-type="string" table:style-name="ce19">
            <text:p>Rubrik Professional Services, Cloud Cluster Accelerator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CNP</text:p>
          </table:table-cell>
          <table:table-cell office:value-type="string" table:style-name="ce19">
            <text:p>Rubrik Professional Services, Cloud Native Protection Accelerator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COA</text:p>
          </table:table-cell>
          <table:table-cell office:value-type="string" table:style-name="ce19">
            <text:p>Rubrik Professional Services, CloudOn Accelerator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CON-ONST</text:p>
          </table:table-cell>
          <table:table-cell office:value-type="string" table:style-name="ce19">
            <text:p>Rubrik Professional Services, Onsite Consulting services per day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CON-ONST-PD</text:p>
          </table:table-cell>
          <table:table-cell office:value-type="string" table:style-name="ce19">
            <text:p>Rubrik Professional Services, Onsite Consulting services per day, must be used within 12 months of purchase, pay upon deliver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CON-RMOT</text:p>
          </table:table-cell>
          <table:table-cell office:value-type="string" table:style-name="ce19">
            <text:p>Rubrik Professional Services, Remote Consulting services per day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CON-RMOT-PD</text:p>
          </table:table-cell>
          <table:table-cell office:value-type="string" table:style-name="ce19">
            <text:p>Rubrik Professional Services, Remote Consulting services per day, must be used within 12 months of purchase, pay upon deliver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EAS-RMOT</text:p>
          </table:table-cell>
          <table:table-cell office:value-type="string" table:style-name="ce19">
            <text:p>Rubrik Engineer as a Service bundle. Includes Designated Professional Services Field Consultant and Engagement Manager, remote delivery per month, prepay</text:p>
          </table:table-cell>
          <table:table-cell office:value-type="float" office:value="19500" table:style-name="ce26">
            <text:p>$19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EEA</text:p>
          </table:table-cell>
          <table:table-cell office:value-type="string" table:style-name="ce19">
            <text:p>Rubrik Professional Services, Enterprise Edition Accelerator, must be used within 6 months of purchase, prepay</text:p>
          </table:table-cell>
          <table:table-cell office:value-type="float" office:value="5600" table:style-name="ce26">
            <text:p>$5,6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HCA</text:p>
          </table:table-cell>
          <table:table-cell office:value-type="string" table:style-name="ce19">
            <text:p>Rubrik Professional Services, Health Check Accelerator, must be used within 12 months of purchase, prepay</text:p>
          </table:table-cell>
          <table:table-cell office:value-type="float" office:value="8400" table:style-name="ce26">
            <text:p>$8,4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INST-ONST</text:p>
          </table:table-cell>
          <table:table-cell office:value-type="string" table:style-name="ce19">
            <text:p>Rubrik Professional Services, Onsite Installation and Configuration of up to 8 briks (32 nodes) per site, maximum of 1 cluster configured, must be used within 6 months of purchase, prepay</text:p>
          </table:table-cell>
          <table:table-cell office:value-type="float" office:value="7500" table:style-name="ce26">
            <text:p>$7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INST-RMOT</text:p>
          </table:table-cell>
          <table:table-cell office:value-type="string" table:style-name="ce19">
            <text:p>Rubrik Professional Services, Remote Installation and Configuration of up to 8 briks (32 nodes) per site, maximum of 1 cluster configured, must be used within 6 months of purchase, prepay</text:p>
          </table:table-cell>
          <table:table-cell office:value-type="float" office:value="5000" table:style-name="ce26">
            <text:p>$5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INT</text:p>
          </table:table-cell>
          <table:table-cell office:value-type="string" table:style-name="ce19">
            <text:p>Rubrik Professional Services, Installation and Configuration of up to 16 Nodes per site, must be used within 6 months of purchase, prepay</text:p>
          </table:table-cell>
          <table:table-cell office:value-type="float" office:value="5000" table:style-name="ce26">
            <text:p>$5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INT-PD</text:p>
          </table:table-cell>
          <table:table-cell office:value-type="string" table:style-name="ce19">
            <text:p>Rubrik Professional Services, Installation and Configuration of up to 16 Nodes per site, must be used within 12 months of purchase, pay upon delivery</text:p>
          </table:table-cell>
          <table:table-cell office:value-type="float" office:value="5000" table:style-name="ce26">
            <text:p>$5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NCD</text:p>
          </table:table-cell>
          <table:table-cell office:value-type="string" table:style-name="ce19">
            <text:p>Rubrik Professional Services, NAS Cloud Direct Accelerator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ODA</text:p>
          </table:table-cell>
          <table:table-cell office:value-type="string" table:style-name="ce19">
            <text:p>Rubrik Professional Services, Oracle Deploy Accelerator, must be used within 6 months of purchase, prepay</text:p>
          </table:table-cell>
          <table:table-cell office:value-type="float" office:value="16800" table:style-name="ce26">
            <text:p>$16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OEA</text:p>
          </table:table-cell>
          <table:table-cell office:value-type="string" table:style-name="ce19">
            <text:p>Rubrik Professional Services, Oracle Enablement Accelerator, must be used within 6 months of purchase, prepay</text:p>
          </table:table-cell>
          <table:table-cell office:value-type="float" office:value="8400" table:style-name="ce26">
            <text:p>$8,4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PMA</text:p>
          </table:table-cell>
          <table:table-cell office:value-type="string" table:style-name="ce19">
            <text:p>Rubrik Professional Services, M365 Accelerator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RES</text:p>
          </table:table-cell>
          <table:table-cell office:value-type="string" table:style-name="ce19">
            <text:p>Rubrik Professional Services, Resident Engineer Consulting services per month, prepay</text:p>
          </table:table-cell>
          <table:table-cell office:value-type="float" office:value="32500" table:style-name="ce26">
            <text:p>$32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RES-PD</text:p>
          </table:table-cell>
          <table:table-cell office:value-type="string" table:style-name="ce19">
            <text:p>Rubrik Professional Services, Resident Engineer Consulting services per month, pay upon delivery</text:p>
          </table:table-cell>
          <table:table-cell office:value-type="float" office:value="32500" table:style-name="ce26">
            <text:p>$32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RINT</text:p>
          </table:table-cell>
          <table:table-cell office:value-type="string" table:style-name="ce19">
            <text:p>Rubrik Professional Services, Install of RCDM on 3rd party HW (per node), must be used within 6 months of purchase, prepay</text:p>
          </table:table-cell>
          <table:table-cell office:value-type="float" office:value="575" table:style-name="ce26">
            <text:p>$5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SHA</text:p>
          </table:table-cell>
          <table:table-cell office:value-type="string" table:style-name="ce19">
            <text:p>Rubrik Professional Services, Security Hardening Best Practices Accelerator, must be used within 6 months of purchase, prepay</text:p>
          </table:table-cell>
          <table:table-cell office:value-type="float" office:value="5600" table:style-name="ce26">
            <text:p>$5,6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TRE</text:p>
          </table:table-cell>
          <table:table-cell office:value-type="string" table:style-name="ce19">
            <text:p>Rubrik Professional Services, Travel and Expenses associated with Consulting services, prepay</text:p>
          </table:table-cell>
          <table:table-cell office:value-type="string" table:style-name="ce26">
            <text:p>$ -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TRE-PD</text:p>
          </table:table-cell>
          <table:table-cell office:value-type="string" table:style-name="ce19">
            <text:p>Rubrik Professional Services, Travel and Expenses associated with Consulting services, pay upon delivery</text:p>
          </table:table-cell>
          <table:table-cell office:value-type="string" table:style-name="ce27">
            <text:p>$ -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VMA</text:p>
          </table:table-cell>
          <table:table-cell office:value-type="string" table:style-name="ce19">
            <text:p>Rubrik Professional Services, VMware/SQL/NAS Enablement Accelerator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REINST-FEE-PP</text:p>
          </table:table-cell>
          <table:table-cell office:value-type="string" table:style-name="ce19">
            <text:p>Reinstatement fee per appliance per month, prepay</text:p>
          </table:table-cell>
          <table:table-cell office:value-type="float" office:value="13000" table:style-name="ce26">
            <text:p>$13,000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RESTOCK-FEE</text:p>
          </table:table-cell>
          <table:table-cell office:value-type="string" table:style-name="ce19">
            <text:p>Hardware restocking fee</text:p>
          </table:table-cell>
          <table:table-cell office:value-type="float" office:value="1" table:style-name="ce26">
            <text:p>$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RRW</text:p>
          </table:table-cell>
          <table:table-cell office:value-type="string" table:style-name="ce19">
            <text:p>Rubrik Ransomware Recovery Warranty</text:p>
          </table:table-cell>
          <table:table-cell office:value-type="string" table:style-name="ce26">
            <text:p>$ -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SVC-CE-RMOT</text:p>
          </table:table-cell>
          <table:table-cell office:value-type="string" table:style-name="ce19">
            <text:p>Rubrik Remote Support services for Complete Edition configuration assistance for up to 2 briks, must be used within 6 months of purchase, prepay</text:p>
          </table:table-cell>
          <table:table-cell office:value-type="float" office:value="1500" table:style-name="ce26">
            <text:p>$1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SVC-NIC-SWAP</text:p>
          </table:table-cell>
          <table:table-cell office:value-type="string" table:style-name="ce19">
            <text:p>NIC card swap services for Rubrik Appliances - per appliance (up to 4x nodes)</text:p>
          </table:table-cell>
          <table:table-cell office:value-type="float" office:value="1200" table:style-name="ce26">
            <text:p>$1,200.00<text:s/></text:p>
          </table:table-cell>
          <table:table-cell office:value-type="string" table:style-name="ce19">
            <text:p>Per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</text:p>
          </table:table-cell>
          <table:table-cell office:value-type="string" table:style-name="ce19">
            <text:p>This public 1-Day Protecting Database Workloads with Rubrik Security Cloud Virtual Workshop is $1,000 per person / per seat. We recommend purchasing the 4-day SKU RA-TRN-VTL. This 1-day is focused On-Premise Databases. NOT for SaaS/UCL exclusive customers. For questions contact rubriku@rubrik.com.</text:p>
          </table:table-cell>
          <table:table-cell office:value-type="float" office:value="1000" table:style-name="ce26">
            <text:p>$1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ONST</text:p>
          </table:table-cell>
          <table:table-cell office:value-type="string" table:style-name="ce19">
            <text:p>4-day Introduction to Rubrik CDM onsite public bootcamp.</text:p>
          </table:table-cell>
          <table:table-cell office:value-type="float" office:value="4000" table:style-name="ce26">
            <text:p>$4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PP</text:p>
          </table:table-cell>
          <table:table-cell office:value-type="string" table:style-name="ce19">
            <text:p>Public virtual workshops are sold per person / per workshop / pre-paid. Customers can redeem for one of the following virtual workshops: Protecting Database Workloads with Rubrik Security Cloud, Protecting Cloud Native Workloads with Rubrik Security Cloud, or Threat Detection &amp; Incident Recovery with Rubrik Security Cloud. 12-month expiration from time of purchase. For questions contact rubriku@rubrik.com.</text:p>
          </table:table-cell>
          <table:table-cell office:value-type="float" office:value="1000" table:style-name="ce26">
            <text:p>$1,000.00<text:s/></text:p>
          </table:table-cell>
          <table:table-cell office:value-type="string" table:style-name="ce19">
            <text:p>Per seat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PVT</text:p>
          </table:table-cell>
          <table:table-cell office:value-type="string" table:style-name="ce19">
            <text:p>This private 4-Day Introduction to Rubrik Security Cloud Virtual Bootcamp is $22,000 per private training event / 12 participants max. For customers with on-premise workloads like VMs, Filesets, Databases. NOT for SaaS/UCL exclusive customers. For questions contact rubriku@rubrik.com.</text:p>
          </table:table-cell>
          <table:table-cell office:value-type="float" office:value="22000" table:style-name="ce26">
            <text:p>$22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PVT-PP</text:p>
          </table:table-cell>
          <table:table-cell office:value-type="string" table:style-name="ce19">
            <text:p>This private Rubrik Security Cloud Administration - 4 Day Bootcamp includes one virtual training event for 12 participants max / pre-paid. For customers with on-premise workloads like VMs, Filesets, Databases. For onsite delivery instead of virtual, quote with SKU RA-TRN-PVT-TE-PP. 12-month expiration from time of purchase. For questions contact rubriku@rubrik.com.</text:p>
          </table:table-cell>
          <table:table-cell office:value-type="float" office:value="22000" table:style-name="ce26">
            <text:p>$22,000.00<text:s/></text:p>
          </table:table-cell>
          <table:table-cell office:value-type="string" table:style-name="ce19">
            <text:p>Per private training event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PVT-TE</text:p>
          </table:table-cell>
          <table:table-cell office:value-type="string" table:style-name="ce19">
            <text:p>ONLY sell with RA-TRN-PVT to uplift virtual training to in-person. This $2,200 T&amp;E SKU pays to send a Rubrik Certified Instructor to the customer's site for the training event. For questions contact rubriku@rubrik.com.</text:p>
          </table:table-cell>
          <table:table-cell office:value-type="float" office:value="2200" table:style-name="ce26">
            <text:p>$2,2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PVT-TE-PP</text:p>
          </table:table-cell>
          <table:table-cell office:value-type="string" table:style-name="ce19">
            <text:p>Uplifts RA-TRN-PVT-PP from virtual training to in-person. This T&amp;E SKU pays to send a Rubrik Certified Instructor to the customer's site for the training event / pre-paid. 12-month expiration from time of purchase. For questions contact rubriku@rubrik.com.</text:p>
          </table:table-cell>
          <table:table-cell office:value-type="float" office:value="2200" table:style-name="ce26">
            <text:p>$2,2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VTL</text:p>
          </table:table-cell>
          <table:table-cell office:value-type="string" table:style-name="ce19">
            <text:p>This public 4-Day Introduction to Rubrik Security Cloud Virtual Bootcamp is $3,000 per person / per seat. For customers with on-premise workloads like VMs, Filesets, Databases. NOT for SaaS/UCL exclusive customers. For questions contact rubriku@rubrik.com.</text:p>
          </table:table-cell>
          <table:table-cell office:value-type="float" office:value="3000" table:style-name="ce26">
            <text:p>$3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TRN-VTL-PP</text:p>
          </table:table-cell>
          <table:table-cell office:value-type="string" table:style-name="ce19">
            <text:p>Public Rubrik Security Cloud Administration - 4 Day Virtual Bootcamp is one person / per seat / pre-paid. For customers with on-premise workloads like VMs, Filesets, Databases. 12-month expiration from time of purchase. UCL/SaaS/Ransomware courses use SKU RA-TRN-PP. For questions contact rubriku@rubrik.com.</text:p>
          </table:table-cell>
          <table:table-cell office:value-type="float" office:value="3000" table:style-name="ce26">
            <text:p>$3,000.00<text:s/></text:p>
          </table:table-cell>
          <table:table-cell office:value-type="string" table:style-name="ce19">
            <text:p>Per seat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10E-BASET-01</text:p>
          </table:table-cell>
          <table:table-cell office:value-type="string" table:style-name="ce19">
            <text:p>10 GbE Dual 10GBase-T NIC</text:p>
          </table:table-cell>
          <table:table-cell office:value-type="float" office:value="5000" table:style-name="ce26">
            <text:p>$5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10E-SFP-01</text:p>
          </table:table-cell>
          <table:table-cell office:value-type="string" table:style-name="ce19">
            <text:p>10 GbE Dual SFP+ NIC</text:p>
          </table:table-cell>
          <table:table-cell office:value-type="float" office:value="3200" table:style-name="ce26">
            <text:p>$3,2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25E-SFP</text:p>
          </table:table-cell>
          <table:table-cell office:value-type="string" table:style-name="ce19">
            <text:p>Spare, r6000 Series, 25GbE Dual SFP+</text:p>
          </table:table-cell>
          <table:table-cell office:value-type="float" office:value="5332" table:style-name="ce26">
            <text:p>$5,332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6K-HW-01</text:p>
          </table:table-cell>
          <table:table-cell office:value-type="string" table:style-name="ce19">
            <text:p>Spare, r6000 Series, 2-port 10/25GbE optical + 2-port 1 GbE copper, NIC - per node</text:p>
          </table:table-cell>
          <table:table-cell office:value-type="float" office:value="440" table:style-name="ce26">
            <text:p>$440.00<text:s/></text:p>
          </table:table-cell>
          <table:table-cell office:value-type="string" table:style-name="ce19">
            <text:p>Per Nod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6K-HW-02</text:p>
          </table:table-cell>
          <table:table-cell office:value-type="string" table:style-name="ce19">
            <text:p>Spare, r6000 Series, 4-port 10GbE 10GBASE-T, NIC - per node</text:p>
          </table:table-cell>
          <table:table-cell office:value-type="float" office:value="470" table:style-name="ce26">
            <text:p>$470.00<text:s/></text:p>
          </table:table-cell>
          <table:table-cell office:value-type="string" table:style-name="ce19">
            <text:p>Per Nod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DDR4-16</text:p>
          </table:table-cell>
          <table:table-cell office:value-type="string" table:style-name="ce19">
            <text:p>Spare, e1000 Series, 16GB-DDR4 DIMM</text:p>
          </table:table-cell>
          <table:table-cell office:value-type="float" office:value="3675" table:style-name="ce26">
            <text:p>$3,6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DDR4-32</text:p>
          </table:table-cell>
          <table:table-cell office:value-type="string" table:style-name="ce19">
            <text:p>Spare, r6000 Series, 32GB DDR4 DIMM</text:p>
          </table:table-cell>
          <table:table-cell office:value-type="float" office:value="6759" table:style-name="ce26">
            <text:p>$6,75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E1K-CHASSIS</text:p>
          </table:table-cell>
          <table:table-cell office:value-type="string" table:style-name="ce19">
            <text:p>Spare, e1000 Series, Chassis, with fans, no PSU</text:p>
          </table:table-cell>
          <table:table-cell office:value-type="float" office:value="42755" table:style-name="ce26">
            <text:p>$42,75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E1K-PSU</text:p>
          </table:table-cell>
          <table:table-cell office:value-type="string" table:style-name="ce19">
            <text:p>Spare, e1000 Series PSU</text:p>
          </table:table-cell>
          <table:table-cell office:value-type="float" office:value="3315" table:style-name="ce26">
            <text:p>$3,3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F10000-NODE-01</text:p>
          </table:table-cell>
          <table:table-cell office:value-type="string" table:style-name="ce19">
            <text:p>Spare, F10000 All Flash Node, 25GbE dual port SFP+ NIC, 192GB DIMM</text:p>
          </table:table-cell>
          <table:table-cell office:value-type="float" office:value="138805" table:style-name="ce26">
            <text:p>$138,80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F10K-CHASSIS</text:p>
          </table:table-cell>
          <table:table-cell office:value-type="string" table:style-name="ce19">
            <text:p>Spare, f10000 Series, Chassis with fans, no PSU</text:p>
          </table:table-cell>
          <table:table-cell office:value-type="float" office:value="25870" table:style-name="ce26">
            <text:p>$25,87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F10K-DDR4-32</text:p>
          </table:table-cell>
          <table:table-cell office:value-type="string" table:style-name="ce19">
            <text:p>Spare, f10000 Series, 32GB-DDR4 DIMM</text:p>
          </table:table-cell>
          <table:table-cell office:value-type="float" office:value="6759" table:style-name="ce26">
            <text:p>$6,75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F10K-PSU</text:p>
          </table:table-cell>
          <table:table-cell office:value-type="string" table:style-name="ce19">
            <text:p>Spare, f10000 Series, PSU</text:p>
          </table:table-cell>
          <table:table-cell office:value-type="float" office:value="11071" table:style-name="ce26">
            <text:p>$11,07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F3M-CBL-01</text:p>
          </table:table-cell>
          <table:table-cell office:value-type="string" table:style-name="ce19">
            <text:p>Fiber Optic OM3 LC/LC Cable, 3M, pack of 4</text:p>
          </table:table-cell>
          <table:table-cell office:value-type="float" office:value="500" table:style-name="ce26">
            <text:p>$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10TB-01</text:p>
          </table:table-cell>
          <table:table-cell office:value-type="string" table:style-name="ce19">
            <text:p>10TB SATA HDD, 3.5"</text:p>
          </table:table-cell>
          <table:table-cell office:value-type="float" office:value="6000" table:style-name="ce26">
            <text:p>$6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10TB-B</text:p>
          </table:table-cell>
          <table:table-cell office:value-type="string" table:style-name="ce19">
            <text:p>Spare, r6000 Series, 10TB HDD, 3.5"</text:p>
          </table:table-cell>
          <table:table-cell office:value-type="float" office:value="6000" table:style-name="ce26">
            <text:p>$6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12TB</text:p>
          </table:table-cell>
          <table:table-cell office:value-type="string" table:style-name="ce19">
            <text:p>e1000 Series, 12TB SATA HDD, 3.5"</text:p>
          </table:table-cell>
          <table:table-cell office:value-type="float" office:value="6645" table:style-name="ce26">
            <text:p>$6,64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12TB-B</text:p>
          </table:table-cell>
          <table:table-cell office:value-type="string" table:style-name="ce19">
            <text:p>Spare, r6000 Series, 12TB HDD, 3.5"</text:p>
          </table:table-cell>
          <table:table-cell office:value-type="float" office:value="6300" table:style-name="ce26">
            <text:p>$6,3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16TB-B</text:p>
          </table:table-cell>
          <table:table-cell office:value-type="string" table:style-name="ce19">
            <text:p>Spare, r6000 Series, 16TB HDD, 3.5</text:p>
          </table:table-cell>
          <table:table-cell office:value-type="float" office:value="8500" table:style-name="ce26">
            <text:p>$8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20TB-B</text:p>
          </table:table-cell>
          <table:table-cell office:value-type="string" table:style-name="ce19">
            <text:p>Spare, r6000 Series, 20TB HDD, 3.5</text:p>
          </table:table-cell>
          <table:table-cell office:value-type="float" office:value="12672" table:style-name="ce26">
            <text:p>$12,672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4TB</text:p>
          </table:table-cell>
          <table:table-cell office:value-type="string" table:style-name="ce19">
            <text:p>Spare, e1000 Series, 4TB HDD, 3.5"</text:p>
          </table:table-cell>
          <table:table-cell office:value-type="float" office:value="3495" table:style-name="ce26">
            <text:p>$3,49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4TB-01</text:p>
          </table:table-cell>
          <table:table-cell office:value-type="string" table:style-name="ce19">
            <text:p>4TB SATA HDD, 3.5"</text:p>
          </table:table-cell>
          <table:table-cell office:value-type="float" office:value="2400" table:style-name="ce26">
            <text:p>$2,4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4TB-B</text:p>
          </table:table-cell>
          <table:table-cell office:value-type="string" table:style-name="ce19">
            <text:p>Spare, r6000 Series, 4TB HDD, 3.5"</text:p>
          </table:table-cell>
          <table:table-cell office:value-type="float" office:value="2400" table:style-name="ce26">
            <text:p>$2,4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8TB</text:p>
          </table:table-cell>
          <table:table-cell office:value-type="string" table:style-name="ce19">
            <text:p>Spare, e1000 Series, 8TB HDD, 3.5"</text:p>
          </table:table-cell>
          <table:table-cell office:value-type="float" office:value="5300" table:style-name="ce26">
            <text:p>$5,3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8TB-01</text:p>
          </table:table-cell>
          <table:table-cell office:value-type="string" table:style-name="ce19">
            <text:p>8TB SATA HDD, 3.5"</text:p>
          </table:table-cell>
          <table:table-cell office:value-type="float" office:value="4800" table:style-name="ce26">
            <text:p>$4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8TB-B</text:p>
          </table:table-cell>
          <table:table-cell office:value-type="string" table:style-name="ce19">
            <text:p>Spare, r6000 Series, 8TB HDD, 3.5"</text:p>
          </table:table-cell>
          <table:table-cell office:value-type="float" office:value="4800" table:style-name="ce26">
            <text:p>$4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FIPS-16TB-B</text:p>
          </table:table-cell>
          <table:table-cell office:value-type="string" table:style-name="ce19">
            <text:p>Spare, r6000 Series, 16TB FIPS HDD, 3.5"</text:p>
          </table:table-cell>
          <table:table-cell office:value-type="float" office:value="8500" table:style-name="ce26">
            <text:p>$8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FIPS-8TB-01</text:p>
          </table:table-cell>
          <table:table-cell office:value-type="string" table:style-name="ce19">
            <text:p>8TB SAS HDD, FIPS, 3.5"</text:p>
          </table:table-cell>
          <table:table-cell office:value-type="float" office:value="5600" table:style-name="ce26">
            <text:p>$5,6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HDD-FIPS-8TB-B</text:p>
          </table:table-cell>
          <table:table-cell office:value-type="string" table:style-name="ce19">
            <text:p>Spare, r6000 Series, 8TB FIPS HDD, 3.5"</text:p>
          </table:table-cell>
          <table:table-cell office:value-type="float" office:value="5600" table:style-name="ce26">
            <text:p>$5,6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64-N-01</text:p>
          </table:table-cell>
          <table:table-cell office:value-type="string" table:style-name="ce19">
            <text:p>Spare, r6304s/r6404s Node, 25GbE Dual SFP+ NIC, 400GB SSD, 64GB DIMM</text:p>
          </table:table-cell>
          <table:table-cell office:value-type="float" office:value="86825" table:style-name="ce26">
            <text:p>$86,82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64-N-02</text:p>
          </table:table-cell>
          <table:table-cell office:value-type="string" table:style-name="ce19">
            <text:p>Spare, r6304s/r6404s Node, Dual 10GBASE-T NIC, 400GB SSD, 64GB DIMM</text:p>
          </table:table-cell>
          <table:table-cell office:value-type="float" office:value="86825" table:style-name="ce26">
            <text:p>$86,82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96-N-01</text:p>
          </table:table-cell>
          <table:table-cell office:value-type="string" table:style-name="ce19">
            <text:p>Spare, r6000s Node, 25GbE Dual SFP+ NIC, 400GB SSD, 96GB DIMM</text:p>
          </table:table-cell>
          <table:table-cell office:value-type="float" office:value="107813" table:style-name="ce26">
            <text:p>$107,81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96-N-02</text:p>
          </table:table-cell>
          <table:table-cell office:value-type="string" table:style-name="ce19">
            <text:p>Spare, r6000s Node, Dual 10GBASE-T NIC, 400GB SSD, 96GB DIMM</text:p>
          </table:table-cell>
          <table:table-cell office:value-type="float" office:value="107813" table:style-name="ce26">
            <text:p>$107,81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C96-ND-01</text:p>
          </table:table-cell>
          <table:table-cell office:value-type="string" table:style-name="ce19">
            <text:p>Spare, r6408 Node, 25GbE dual port SFP+ NIC, 400GB SSD, 96GB DIMM, Non-Encrypted</text:p>
          </table:table-cell>
          <table:table-cell office:value-type="float" office:value="121875" table:style-name="ce26">
            <text:p>$121,8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C96-ND-02</text:p>
          </table:table-cell>
          <table:table-cell office:value-type="string" table:style-name="ce19">
            <text:p>Spare, r6408 Node, 10GbE dual port BaseT NIC, 400GB SSD, 96GB DIMM, Non-Encrypted</text:p>
          </table:table-cell>
          <table:table-cell office:value-type="float" office:value="121875" table:style-name="ce26">
            <text:p>$121,8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CHASSIS</text:p>
          </table:table-cell>
          <table:table-cell office:value-type="string" table:style-name="ce19">
            <text:p>r6000 Series, Chassis, with fans, no PSU</text:p>
          </table:table-cell>
          <table:table-cell office:value-type="float" office:value="17916" table:style-name="ce26">
            <text:p>$17,91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-PSU</text:p>
          </table:table-cell>
          <table:table-cell office:value-type="string" table:style-name="ce19">
            <text:p>r6000 Series, PSU, 2200W</text:p>
          </table:table-cell>
          <table:table-cell office:value-type="float" office:value="6809" table:style-name="ce26">
            <text:p>$6,8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F-96-N-01</text:p>
          </table:table-cell>
          <table:table-cell office:value-type="string" table:style-name="ce19">
            <text:p>r6408f Node, 25GbE Dual SFP+ NIC, 400GB SSD/SAS FIPS, 96GB DIMM</text:p>
          </table:table-cell>
          <table:table-cell office:value-type="float" office:value="121875" table:style-name="ce26">
            <text:p>$121,8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F-96-N-02</text:p>
          </table:table-cell>
          <table:table-cell office:value-type="string" table:style-name="ce19">
            <text:p>r6408f Node, Dual 10GBASE-T NIC, 400GB SSD/SAS FIPS, 96GB DIMM</text:p>
          </table:table-cell>
          <table:table-cell office:value-type="float" office:value="121875" table:style-name="ce26">
            <text:p>$121,8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F-C96-ND-01</text:p>
          </table:table-cell>
          <table:table-cell office:value-type="string" table:style-name="ce19">
            <text:p>r6000f Node, 25GbE Dual SFP+ NIC, 480GB SSD/SAS FIPS, CL, 96GB DIMMs</text:p>
          </table:table-cell>
          <table:table-cell office:value-type="float" office:value="121875" table:style-name="ce26">
            <text:p>$121,8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F-C96-ND-02</text:p>
          </table:table-cell>
          <table:table-cell office:value-type="string" table:style-name="ce19">
            <text:p>r6000f Node, Dual 10GBASE-T NIC, 480GB SSD/SAS FIPS, CL, 96GB DIMMs</text:p>
          </table:table-cell>
          <table:table-cell office:value-type="float" office:value="121875" table:style-name="ce26">
            <text:p>$121,8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S-96-AZ-N-01</text:p>
          </table:table-cell>
          <table:table-cell office:value-type="string" table:style-name="ce19">
            <text:p>r6408S Azure Node, 25GbE Dual SFP+ NIC, 400GB SSD/SATA, 96GB DIMM</text:p>
          </table:table-cell>
          <table:table-cell office:value-type="float" office:value="107813" table:style-name="ce26">
            <text:p>$107,81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S-96-AZ-N-02</text:p>
          </table:table-cell>
          <table:table-cell office:value-type="string" table:style-name="ce19">
            <text:p>r6408S Azure Node, Dual 10GBASE-T NIC, 400GB SSD/SATA, 96GB DIMM</text:p>
          </table:table-cell>
          <table:table-cell office:value-type="float" office:value="107813" table:style-name="ce26">
            <text:p>$107,81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SE-64-N-01</text:p>
          </table:table-cell>
          <table:table-cell office:value-type="string" table:style-name="ce19">
            <text:p>Spare, r6304se/r6404se Node, 25GbE Dual SFP+ NIC, 400GB SSD, 64GB DIMM</text:p>
          </table:table-cell>
          <table:table-cell office:value-type="float" office:value="94638" table:style-name="ce26">
            <text:p>$94,63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SE-64-N-02</text:p>
          </table:table-cell>
          <table:table-cell office:value-type="string" table:style-name="ce19">
            <text:p>Spare, r6304se/r6404se Node, Dual 10GBASE-T NIC, 400GB SSD, 64GB DIMM</text:p>
          </table:table-cell>
          <table:table-cell office:value-type="float" office:value="94638" table:style-name="ce26">
            <text:p>$94,63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SE-96-N-01</text:p>
          </table:table-cell>
          <table:table-cell office:value-type="string" table:style-name="ce19">
            <text:p>Spare, r6000se Node, 25GbE Dual SFP+ NIC, 400GB SSD, 96GB DIMM</text:p>
          </table:table-cell>
          <table:table-cell office:value-type="float" office:value="115626" table:style-name="ce26">
            <text:p>$115,62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6KSE-96-N-02</text:p>
          </table:table-cell>
          <table:table-cell office:value-type="string" table:style-name="ce19">
            <text:p>Spare, r6000se Node, Dual 10GBASE-T NIC, 400GB SSD, 96GB DIMM</text:p>
          </table:table-cell>
          <table:table-cell office:value-type="float" office:value="115626" table:style-name="ce26">
            <text:p>$115,62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FP-TSR-01</text:p>
          </table:table-cell>
          <table:table-cell office:value-type="string" table:style-name="ce19">
            <text:p>10G/1G Dual Rate SFP+ Transceiver, pack of 4</text:p>
          </table:table-cell>
          <table:table-cell office:value-type="float" office:value="3450" table:style-name="ce26">
            <text:p>$3,45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FP28-TSR-01</text:p>
          </table:table-cell>
          <table:table-cell office:value-type="string" table:style-name="ce19">
            <text:p>25GBase-SR SFP28 Transceiver, pack of 4</text:p>
          </table:table-cell>
          <table:table-cell office:value-type="float" office:value="11025" table:style-name="ce26">
            <text:p>$11,02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SD-384T</text:p>
          </table:table-cell>
          <table:table-cell office:value-type="string" table:style-name="ce19">
            <text:p>Spare, f10000 Series, 3.84TB NVMe SSD</text:p>
          </table:table-cell>
          <table:table-cell office:value-type="float" office:value="20000" table:style-name="ce26">
            <text:p>$20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SD-384T-B</text:p>
          </table:table-cell>
          <table:table-cell office:value-type="string" table:style-name="ce19">
            <text:p>Spare, r6000se Series, 3.8TB SSD</text:p>
          </table:table-cell>
          <table:table-cell office:value-type="float" office:value="18900" table:style-name="ce26">
            <text:p>$18,9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SD-400</text:p>
          </table:table-cell>
          <table:table-cell office:value-type="string" table:style-name="ce19">
            <text:p>Spare, e1000 Series, 400GB SSD</text:p>
          </table:table-cell>
          <table:table-cell office:value-type="float" office:value="5135.3" table:style-name="ce26">
            <text:p>$5,135.3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SD-400-B</text:p>
          </table:table-cell>
          <table:table-cell office:value-type="string" table:style-name="ce19">
            <text:p>Spare, r6000 Series, 400GB SSD</text:p>
          </table:table-cell>
          <table:table-cell office:value-type="float" office:value="6152" table:style-name="ce26">
            <text:p>$6,152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SD-768T</text:p>
          </table:table-cell>
          <table:table-cell office:value-type="string" table:style-name="ce19">
            <text:p>Spare, f10000 Series, 7.68TB NVMe SSD</text:p>
          </table:table-cell>
          <table:table-cell office:value-type="float" office:value="40000" table:style-name="ce26">
            <text:p>$40,0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SSD-FIPS-400-B</text:p>
          </table:table-cell>
          <table:table-cell office:value-type="string" table:style-name="ce19">
            <text:p>Spare, r6000 Series, 400GB SSD, FIPS</text:p>
          </table:table-cell>
          <table:table-cell office:value-type="float" office:value="9270" table:style-name="ce26">
            <text:p>$9,27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DDR4-16</text:p>
          </table:table-cell>
          <table:table-cell office:value-type="string" table:style-name="ce19">
            <text:p>Spare, e1000 Series, 16GB-DDR4 DIMM</text:p>
          </table:table-cell>
          <table:table-cell office:value-type="string" table:style-name="ce26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DDR4-32</text:p>
          </table:table-cell>
          <table:table-cell office:value-type="string" table:style-name="ce19">
            <text:p>Spare, r6000 Series, 32GB DDR4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E1K-CHASSIS</text:p>
          </table:table-cell>
          <table:table-cell office:value-type="string" table:style-name="ce19">
            <text:p>Spare, e1000 Series, Chassis, with fans, no PSU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E1K-PSU</text:p>
          </table:table-cell>
          <table:table-cell office:value-type="string" table:style-name="ce19">
            <text:p>Spare, e1000 Series PSU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F3M-CBL-01</text:p>
          </table:table-cell>
          <table:table-cell office:value-type="string" table:style-name="ce19">
            <text:p>Fiber Optic OM3 LC/LC Cable, 3M, pack of 4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10TB-B</text:p>
          </table:table-cell>
          <table:table-cell office:value-type="string" table:style-name="ce19">
            <text:p>Spare, r6000 Series, 10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12TB</text:p>
          </table:table-cell>
          <table:table-cell office:value-type="string" table:style-name="ce19">
            <text:p>e1000 Series, 12TB SATA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12TB-B</text:p>
          </table:table-cell>
          <table:table-cell office:value-type="string" table:style-name="ce19">
            <text:p>Spare, r6000 Series, 12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16TB-B</text:p>
          </table:table-cell>
          <table:table-cell office:value-type="string" table:style-name="ce19">
            <text:p>Spare, r6000 Series, 16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20TB-B</text:p>
          </table:table-cell>
          <table:table-cell office:value-type="string" table:style-name="ce19">
            <text:p>Spare, r6000 Series, 20TB HDD, 3.5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4TB</text:p>
          </table:table-cell>
          <table:table-cell office:value-type="string" table:style-name="ce19">
            <text:p>Spare, e1000 Series, 4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4TB-B</text:p>
          </table:table-cell>
          <table:table-cell office:value-type="string" table:style-name="ce19">
            <text:p>Spare, r6000 Series, 4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8TB</text:p>
          </table:table-cell>
          <table:table-cell office:value-type="string" table:style-name="ce19">
            <text:p>Spare, e1000 Series, 8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8TB-B</text:p>
          </table:table-cell>
          <table:table-cell office:value-type="string" table:style-name="ce19">
            <text:p>Spare, r6000 Series, 8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FIPS-16TB-B</text:p>
          </table:table-cell>
          <table:table-cell office:value-type="string" table:style-name="ce19">
            <text:p>Spare, r6000 Series, 16TB FIPS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HDD-FIPS-8TB-B</text:p>
          </table:table-cell>
          <table:table-cell office:value-type="string" table:style-name="ce19">
            <text:p>Spare, r6000 Series, 8TB FIPS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-64-N-01</text:p>
          </table:table-cell>
          <table:table-cell office:value-type="string" table:style-name="ce19">
            <text:p>Spare, r6304s/r6404s Node, 25GbE Dual SFP+ NIC, 400GB SSD, 64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-64-N-02</text:p>
          </table:table-cell>
          <table:table-cell office:value-type="string" table:style-name="ce19">
            <text:p>Spare, r6304s/r6404s Node, Dual 10GBASE-T NIC, 400GB SSD, 64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-96-N-01</text:p>
          </table:table-cell>
          <table:table-cell office:value-type="string" table:style-name="ce19">
            <text:p>Spare, r6000s Node, 25GbE Dual SFP+ NIC, 400GB SSD, 96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-96-N-02</text:p>
          </table:table-cell>
          <table:table-cell office:value-type="string" table:style-name="ce19">
            <text:p>Spare, r6000s Node, Dual 10GBASE-T NIC, 400GB SSD, 96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-CHASSIS</text:p>
          </table:table-cell>
          <table:table-cell office:value-type="string" table:style-name="ce19">
            <text:p>Spare, r6000 Series, Chassis, with fans, no PSU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-PSU</text:p>
          </table:table-cell>
          <table:table-cell office:value-type="string" table:style-name="ce19">
            <text:p>Spare, r6000 Series, PSU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F-C96-ND-01</text:p>
          </table:table-cell>
          <table:table-cell office:value-type="string" table:style-name="ce19">
            <text:p>Spare, r6000f Node, 25GbE Dual SFP+ NIC, 480GB SSD FIPS, 96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F-C96-ND-02</text:p>
          </table:table-cell>
          <table:table-cell office:value-type="string" table:style-name="ce19">
            <text:p>Spare, r6000f Node, Dual 10GBASE-T NIC, 480GB SSD FIPS, 96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SE-64-N-01</text:p>
          </table:table-cell>
          <table:table-cell office:value-type="string" table:style-name="ce19">
            <text:p>Spare, r6304se/r6404se Node, 25GbE Dual SFP+ NIC, 400GB SSD, 64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SE-64-N-02</text:p>
          </table:table-cell>
          <table:table-cell office:value-type="string" table:style-name="ce19">
            <text:p>Spare, r6304se/r6404se Node, Dual 10GBASE-T NIC, 400GB SSD, 64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SE-96-N-01</text:p>
          </table:table-cell>
          <table:table-cell office:value-type="string" table:style-name="ce19">
            <text:p>Spare, r6000se Node, 25GbE Dual SFP+ NIC, 400GB SSD, 96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6KSE-96-N-02</text:p>
          </table:table-cell>
          <table:table-cell office:value-type="string" table:style-name="ce19">
            <text:p>Spare, r6000se Node, Dual 10GBASE-T NIC, 400GB SSD, 96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SFP-TSR-01</text:p>
          </table:table-cell>
          <table:table-cell office:value-type="string" table:style-name="ce19">
            <text:p>10G/1G Dual Rate SFP+ Transceiver, pack of 4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SFP28-TSR-01</text:p>
          </table:table-cell>
          <table:table-cell office:value-type="string" table:style-name="ce19">
            <text:p>25GBase-SR SFP28 Transceiver, pack of 4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SSD-384T-B</text:p>
          </table:table-cell>
          <table:table-cell office:value-type="string" table:style-name="ce19">
            <text:p>Spare, r6000se Series, 3.8TB SSD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SSD-400</text:p>
          </table:table-cell>
          <table:table-cell office:value-type="string" table:style-name="ce19">
            <text:p>e1000 Series, 400GB SSD, SAS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SSD-400-B</text:p>
          </table:table-cell>
          <table:table-cell office:value-type="string" table:style-name="ce19">
            <text:p>Spare, r6000s Series, 400GB SSD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SSD-FIPS-400-B</text:p>
          </table:table-cell>
          <table:table-cell office:value-type="string" table:style-name="ce19">
            <text:p>Spare, r6000 Series, 400GB SSD, FIPS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304S-01</text:p>
          </table:table-cell>
          <table:table-cell office:value-type="string" table:style-name="ce19">
            <text:p>r6304s Appliance, 3-node, 36TB raw HDD, 1.2TB SSD, SFP+ NIC</text:p>
          </table:table-cell>
          <table:table-cell office:value-type="float" office:value="14214" table:style-name="ce26">
            <text:p>$14,21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304S-02</text:p>
          </table:table-cell>
          <table:table-cell office:value-type="string" table:style-name="ce19">
            <text:p>r6304s Appliance, 3-node, 36TB raw HDD, 1.2TB SSD, 10GBase-T NIC</text:p>
          </table:table-cell>
          <table:table-cell office:value-type="float" office:value="14214" table:style-name="ce26">
            <text:p>$14,21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304SE-01</text:p>
          </table:table-cell>
          <table:table-cell office:value-type="string" table:style-name="ce19">
            <text:p>r6304se Appliance, 4-node, 36TB raw HDD, 11.4TB SSD, SFP+ NIC</text:p>
          </table:table-cell>
          <table:table-cell office:value-type="float" office:value="39214" table:style-name="ce26">
            <text:p>$39,21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304SE-02</text:p>
          </table:table-cell>
          <table:table-cell office:value-type="string" table:style-name="ce19">
            <text:p>r6304se Appliance, 4-node, 36TB raw HDD, 11.4TB SSD, 10GBase-T NIC</text:p>
          </table:table-cell>
          <table:table-cell office:value-type="float" office:value="39214" table:style-name="ce26">
            <text:p>$39,21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4S-01</text:p>
          </table:table-cell>
          <table:table-cell office:value-type="string" table:style-name="ce19">
            <text:p>r6404s Appliance, 4-node, 48TB raw HDD, 1.6TB SSD, SFP+ NIC</text:p>
          </table:table-cell>
          <table:table-cell office:value-type="float" office:value="18761" table:style-name="ce26">
            <text:p>$18,76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4S-02</text:p>
          </table:table-cell>
          <table:table-cell office:value-type="string" table:style-name="ce19">
            <text:p>r6404s Appliance, 4-node, 48TB raw HDD, 1.6TB SSD, 10GBase-T NIC</text:p>
          </table:table-cell>
          <table:table-cell office:value-type="float" office:value="18761" table:style-name="ce26">
            <text:p>$18,76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4SE-01</text:p>
          </table:table-cell>
          <table:table-cell office:value-type="string" table:style-name="ce19">
            <text:p>r6404se Appliance, 4-node, 48TB raw HDD, 15.2TB SSD, SFP+ NIC</text:p>
          </table:table-cell>
          <table:table-cell office:value-type="float" office:value="43761" table:style-name="ce26">
            <text:p>$43,76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4SE-02</text:p>
          </table:table-cell>
          <table:table-cell office:value-type="string" table:style-name="ce19">
            <text:p>r6404se Appliance, 4-node, 48TB raw HDD, 15.2TB SSD, 10GBase-T NIC</text:p>
          </table:table-cell>
          <table:table-cell office:value-type="float" office:value="43761" table:style-name="ce26">
            <text:p>$43,76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-01</text:p>
          </table:table-cell>
          <table:table-cell office:value-type="string" table:style-name="ce19">
            <text:p>r6408 Appliance, 4-nodes, 96TB raw HDD, 1.6TB SSD, dual port SFP+ NIC, Non-Encrypted</text:p>
          </table:table-cell>
          <table:table-cell office:value-type="float" office:value="23409" table:style-name="ce26">
            <text:p>$23,4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-02</text:p>
          </table:table-cell>
          <table:table-cell office:value-type="string" table:style-name="ce19">
            <text:p>r6408 Appliance, 4-nodes, 96TB raw HDD, 1.6TB SSD, dual port 10GBaseT NIC, Non-Encrypted</text:p>
          </table:table-cell>
          <table:table-cell office:value-type="float" office:value="23409" table:style-name="ce26">
            <text:p>$23,4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F-01</text:p>
          </table:table-cell>
          <table:table-cell office:value-type="string" table:style-name="ce19">
            <text:p>r6408f Appliance, 4-node, 96TB raw HDD, 1.6TB SSD FIPS, SFP+ NIC</text:p>
          </table:table-cell>
          <table:table-cell office:value-type="float" office:value="44260" table:style-name="ce26">
            <text:p>$44,26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F-02</text:p>
          </table:table-cell>
          <table:table-cell office:value-type="string" table:style-name="ce19">
            <text:p>r6408f Appliance, 4-node, 96TB raw HDD, 1.6TB SSD FIPS, 10GBase-T NIC</text:p>
          </table:table-cell>
          <table:table-cell office:value-type="float" office:value="44260" table:style-name="ce26">
            <text:p>$44,26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S-01</text:p>
          </table:table-cell>
          <table:table-cell office:value-type="string" table:style-name="ce19">
            <text:p>r6408s Appliance, 4-node, 96TB raw HDD, 1.6TB SSD, SFP+ NIC</text:p>
          </table:table-cell>
          <table:table-cell office:value-type="float" office:value="23409" table:style-name="ce26">
            <text:p>$23,4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S-02</text:p>
          </table:table-cell>
          <table:table-cell office:value-type="string" table:style-name="ce19">
            <text:p>r6408s Appliance, 4-node, 96TB raw HDD, 1.6TB SSD, 10GBase-T NIC</text:p>
          </table:table-cell>
          <table:table-cell office:value-type="float" office:value="23409" table:style-name="ce26">
            <text:p>$23,4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SE-01</text:p>
          </table:table-cell>
          <table:table-cell office:value-type="string" table:style-name="ce19">
            <text:p>r6408se Appliance, 4-node, 96TB raw HDD, 15.2TB SSD, SFP+ NIC</text:p>
          </table:table-cell>
          <table:table-cell office:value-type="float" office:value="48409" table:style-name="ce26">
            <text:p>$48,4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08SE-02</text:p>
          </table:table-cell>
          <table:table-cell office:value-type="string" table:style-name="ce19">
            <text:p>r6408se Appliance, 4-node, 96TB raw HDD, 15.2TB SSD, 10GBase-T NIC</text:p>
          </table:table-cell>
          <table:table-cell office:value-type="float" office:value="48409" table:style-name="ce26">
            <text:p>$48,4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0S-01</text:p>
          </table:table-cell>
          <table:table-cell office:value-type="string" table:style-name="ce19">
            <text:p>r6410s Appliance, 4-node, 120TB raw HDD, 1.6TB SSD, SFP+ NIC</text:p>
          </table:table-cell>
          <table:table-cell office:value-type="float" office:value="24504" table:style-name="ce26">
            <text:p>$24,50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0S-02</text:p>
          </table:table-cell>
          <table:table-cell office:value-type="string" table:style-name="ce19">
            <text:p>r6410s Appliance, 4-node, 120TB raw HDD, 1.6TB SSD, 10GBase-T NIC</text:p>
          </table:table-cell>
          <table:table-cell office:value-type="float" office:value="24504" table:style-name="ce26">
            <text:p>$24,50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0SE-01</text:p>
          </table:table-cell>
          <table:table-cell office:value-type="string" table:style-name="ce19">
            <text:p>r6410se Appliance, 4-node, 120TB raw HDD, 15.2TB SSD, SFP+ NIC</text:p>
          </table:table-cell>
          <table:table-cell office:value-type="float" office:value="49504" table:style-name="ce26">
            <text:p>$49,50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0SE-02</text:p>
          </table:table-cell>
          <table:table-cell office:value-type="string" table:style-name="ce19">
            <text:p>r6410se Appliance, 4-node, 120TB raw HDD, 15.2TB SSD, 10GBase-T NIC</text:p>
          </table:table-cell>
          <table:table-cell office:value-type="float" office:value="49504" table:style-name="ce26">
            <text:p>$49,50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2S-01</text:p>
          </table:table-cell>
          <table:table-cell office:value-type="string" table:style-name="ce19">
            <text:p>r6412s Appliance, 4-node, 144TB raw HDD, 1.6TB SSD, SFP+ NIC</text:p>
          </table:table-cell>
          <table:table-cell office:value-type="float" office:value="27769" table:style-name="ce26">
            <text:p>$27,76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2S-02</text:p>
          </table:table-cell>
          <table:table-cell office:value-type="string" table:style-name="ce19">
            <text:p>r6412s Appliance, 4-node, 144TB raw HDD, 1.6TB SSD, 10GBase-T NIC</text:p>
          </table:table-cell>
          <table:table-cell office:value-type="float" office:value="27769" table:style-name="ce26">
            <text:p>$27,76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2SE-01</text:p>
          </table:table-cell>
          <table:table-cell office:value-type="string" table:style-name="ce19">
            <text:p>r6412se Appliance, 4-node, 144TB raw HDD, 15.2TB SSD, SFP+ NIC</text:p>
          </table:table-cell>
          <table:table-cell office:value-type="float" office:value="52769" table:style-name="ce26">
            <text:p>$52,76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2SE-02</text:p>
          </table:table-cell>
          <table:table-cell office:value-type="string" table:style-name="ce19">
            <text:p>r6412se Appliance, 4-node, 144TB raw HDD, 15.2TB SSD, 10GBase-T NIC</text:p>
          </table:table-cell>
          <table:table-cell office:value-type="float" office:value="52769" table:style-name="ce26">
            <text:p>$52,76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6F-01</text:p>
          </table:table-cell>
          <table:table-cell office:value-type="string" table:style-name="ce19">
            <text:p>r6416f Appliance, 4-node, 192TB raw HDD, 1.6TB SSD FIPS, SFP+ NIC</text:p>
          </table:table-cell>
          <table:table-cell office:value-type="float" office:value="48686" table:style-name="ce26">
            <text:p>$48,68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6F-02</text:p>
          </table:table-cell>
          <table:table-cell office:value-type="string" table:style-name="ce19">
            <text:p>r6416f Appliance, 4-node, 192TB raw HDD, 1.6TB SSD FIPS, 10GBase-T NIC</text:p>
          </table:table-cell>
          <table:table-cell office:value-type="float" office:value="48686" table:style-name="ce26">
            <text:p>$48,68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6S-01</text:p>
          </table:table-cell>
          <table:table-cell office:value-type="string" table:style-name="ce19">
            <text:p>r6416 Appliance, 4-node, 192TB raw HDD, 1.6TB SSD, SFP+ NIC</text:p>
          </table:table-cell>
          <table:table-cell office:value-type="float" office:value="32727" table:style-name="ce26">
            <text:p>$32,7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6S-02</text:p>
          </table:table-cell>
          <table:table-cell office:value-type="string" table:style-name="ce19">
            <text:p>r6416 Appliance, 4-node, 192TB raw HDD, 1.6TB SSD, 10GBase-T NIC</text:p>
          </table:table-cell>
          <table:table-cell office:value-type="float" office:value="32727" table:style-name="ce26">
            <text:p>$32,7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6SE-01</text:p>
          </table:table-cell>
          <table:table-cell office:value-type="string" table:style-name="ce19">
            <text:p>r6416se Appliance, 4-node, 192TB raw HDD, 15.2TB SSD, SFP+ NIC</text:p>
          </table:table-cell>
          <table:table-cell office:value-type="float" office:value="57727" table:style-name="ce26">
            <text:p>$57,7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16SE-02</text:p>
          </table:table-cell>
          <table:table-cell office:value-type="string" table:style-name="ce19">
            <text:p>r6416se Appliance, 4-node, 192TB raw HDD, 15.2TB SSD, 10GBase-T NIC</text:p>
          </table:table-cell>
          <table:table-cell office:value-type="float" office:value="57727" table:style-name="ce26">
            <text:p>$57,7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20S-01</text:p>
          </table:table-cell>
          <table:table-cell office:value-type="string" table:style-name="ce19">
            <text:p>r6420 Appliance, 4-node, 240TB raw HDD, 1.6TB SSD, SFP+ NIC</text:p>
          </table:table-cell>
          <table:table-cell office:value-type="float" office:value="38688" table:style-name="ce26">
            <text:p>$38,68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20S-02</text:p>
          </table:table-cell>
          <table:table-cell office:value-type="string" table:style-name="ce19">
            <text:p>r6420 Appliance, 4-node, 240TB raw HDD, 1.6TB SSD, 10GBase-T NIC</text:p>
          </table:table-cell>
          <table:table-cell office:value-type="float" office:value="38688" table:style-name="ce26">
            <text:p>$38,68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20SE-01</text:p>
          </table:table-cell>
          <table:table-cell office:value-type="string" table:style-name="ce19">
            <text:p>r6420se Appliance, 4-node, 240TB raw HDD, 15.2TB SSD, SFP+ NIC</text:p>
          </table:table-cell>
          <table:table-cell office:value-type="float" office:value="64818" table:style-name="ce26">
            <text:p>$64,81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6420SE-02</text:p>
          </table:table-cell>
          <table:table-cell office:value-type="string" table:style-name="ce19">
            <text:p>r6420se Appliance, 4-node, 240TB raw HDD, 15.2TB SSD, 10GBase-T NIC</text:p>
          </table:table-cell>
          <table:table-cell office:value-type="float" office:value="64818" table:style-name="ce26">
            <text:p>$64,81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E1104S</text:p>
          </table:table-cell>
          <table:table-cell office:value-type="string" table:style-name="ce19">
            <text:p>e1104s Appliance, 1-node, 8TB raw HDD, 0.4TB SSD, 1 GbE NIC</text:p>
          </table:table-cell>
          <table:table-cell office:value-type="float" office:value="5111" table:style-name="ce26">
            <text:p>$5,11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E1108S</text:p>
          </table:table-cell>
          <table:table-cell office:value-type="string" table:style-name="ce19">
            <text:p>e1108s Appliance, 1-node, 16TB raw HDD, 0.4TB SSD, 1 GbE NIC</text:p>
          </table:table-cell>
          <table:table-cell office:value-type="float" office:value="5360" table:style-name="ce26">
            <text:p>$5,36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E1112S</text:p>
          </table:table-cell>
          <table:table-cell office:value-type="string" table:style-name="ce19">
            <text:p>e1112s Appliance, 1-node, 24TB raw HDD, 0.4TB SSD, 1 GbE NIC</text:p>
          </table:table-cell>
          <table:table-cell office:value-type="float" office:value="5730" table:style-name="ce26">
            <text:p>$5,73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4-01</text:p>
          </table:table-cell>
          <table:table-cell office:value-type="string" table:style-name="ce19">
            <text:p>f10404 All Flash Appliance, 4-node, 76.8TB raw SSD, SFP+ NIC</text:p>
          </table:table-cell>
          <table:table-cell office:value-type="float" office:value="57500" table:style-name="ce26">
            <text:p>$57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4-02</text:p>
          </table:table-cell>
          <table:table-cell office:value-type="string" table:style-name="ce19">
            <text:p>f10404 All Flash Appliance, 4-node, 76.8TB raw SSD, 10GBase-T NIC</text:p>
          </table:table-cell>
          <table:table-cell office:value-type="float" office:value="57500" table:style-name="ce26">
            <text:p>$57,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4-HW-N-01</text:p>
          </table:table-cell>
          <table:table-cell office:value-type="string" table:style-name="ce19">
            <text:p>Add-On Node, F10404, 22TB raw, SSD NVMe, dual-port SFP+ NIC with chassis</text:p>
          </table:table-cell>
          <table:table-cell office:value-type="float" office:value="17968" table:style-name="ce26">
            <text:p>$17,96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4-HW-N-02</text:p>
          </table:table-cell>
          <table:table-cell office:value-type="string" table:style-name="ce19">
            <text:p>Add-On Node, F10404, 22TB raw, SSD NVMe, dual-port 10GBase-T NIC with chassis</text:p>
          </table:table-cell>
          <table:table-cell office:value-type="float" office:value="17968" table:style-name="ce26">
            <text:p>$17,96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4-NA-01</text:p>
          </table:table-cell>
          <table:table-cell office:value-type="string" table:style-name="ce19">
            <text:p>Add-On Node, F10404, 22TB raw, SSD NVMe, dual-port SFP+ NIC without chassis</text:p>
          </table:table-cell>
          <table:table-cell office:value-type="float" office:value="17968" table:style-name="ce26">
            <text:p>$17,96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4-NA-02</text:p>
          </table:table-cell>
          <table:table-cell office:value-type="string" table:style-name="ce19">
            <text:p>Add-On Node, F10404, 22TB raw, SSD NVMe, dual-port 10GBase-T NIC without chassis</text:p>
          </table:table-cell>
          <table:table-cell office:value-type="float" office:value="17968" table:style-name="ce26">
            <text:p>$17,96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8-01</text:p>
          </table:table-cell>
          <table:table-cell office:value-type="string" table:style-name="ce19">
            <text:p>f10408 All Flash Appliance, 4-node, 153.6TB raw SSD, SFP+ NIC</text:p>
          </table:table-cell>
          <table:table-cell office:value-type="float" office:value="93751" table:style-name="ce26">
            <text:p>$93,75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8-02</text:p>
          </table:table-cell>
          <table:table-cell office:value-type="string" table:style-name="ce19">
            <text:p>f10408 All Flash Appliance, 4-node, 153.6TB raw SSD, 10GBase-T NIC</text:p>
          </table:table-cell>
          <table:table-cell office:value-type="float" office:value="93751" table:style-name="ce26">
            <text:p>$93,75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8-HW-N-01</text:p>
          </table:table-cell>
          <table:table-cell office:value-type="string" table:style-name="ce19">
            <text:p>Add-On Node, F10408, 44TB raw, SSD NVMe, dual-port SFP+ NIC with chassis</text:p>
          </table:table-cell>
          <table:table-cell office:value-type="float" office:value="29296" table:style-name="ce26">
            <text:p>$29,29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8-HW-N-02</text:p>
          </table:table-cell>
          <table:table-cell office:value-type="string" table:style-name="ce19">
            <text:p>Add-On Node, F10408, 44TB raw, SSD NVMe, dual-port 10GBase-T NIC with chassis</text:p>
          </table:table-cell>
          <table:table-cell office:value-type="float" office:value="29296" table:style-name="ce26">
            <text:p>$29,29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8-NA-01</text:p>
          </table:table-cell>
          <table:table-cell office:value-type="string" table:style-name="ce19">
            <text:p>Add-On Node, F10408, 44TB raw, SSD NVMe, dual-port SFP+ NIC without chassis</text:p>
          </table:table-cell>
          <table:table-cell office:value-type="float" office:value="29296" table:style-name="ce26">
            <text:p>$29,29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F10408-NA-02</text:p>
          </table:table-cell>
          <table:table-cell office:value-type="string" table:style-name="ce19">
            <text:p>Add-On Node, F10408, 44TB raw, SSD NVMe, dual-port 10GBase-T NIC without chassis</text:p>
          </table:table-cell>
          <table:table-cell office:value-type="float" office:value="29296" table:style-name="ce26">
            <text:p>$29,29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-HW-N-01</text:p>
          </table:table-cell>
          <table:table-cell office:value-type="string" table:style-name="ce19">
            <text:p>r6304s, 12TB raw HDD, 0.4TB SSD, single-node upgrade, dual-port SFP+ NIC with chassis</text:p>
          </table:table-cell>
          <table:table-cell office:value-type="float" office:value="4547" table:style-name="ce26">
            <text:p>$4,54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-HW-N-02</text:p>
          </table:table-cell>
          <table:table-cell office:value-type="string" table:style-name="ce19">
            <text:p>r6304s, 12TB raw HDD, 0.4TB SSD, single-node upgrade, dual-port 10GBase-T NIC with chassis</text:p>
          </table:table-cell>
          <table:table-cell office:value-type="float" office:value="4547" table:style-name="ce26">
            <text:p>$4,54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-HW-NB-01</text:p>
          </table:table-cell>
          <table:table-cell office:value-type="string" table:style-name="ce19">
            <text:p>Add-On Node, r6304s, 12TB raw HDD, 0.4TB SSD, dual-port SFP+ NIC without chassis</text:p>
          </table:table-cell>
          <table:table-cell office:value-type="float" office:value="4547" table:style-name="ce26">
            <text:p>$4,54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-HW-NB-02</text:p>
          </table:table-cell>
          <table:table-cell office:value-type="string" table:style-name="ce19">
            <text:p>Add-On Node, r6304s, 12TB raw HDD, 0.4TB SSD, 10GBase-T NIC without chassis</text:p>
          </table:table-cell>
          <table:table-cell office:value-type="float" office:value="4547" table:style-name="ce26">
            <text:p>$4,54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-NB-02</text:p>
          </table:table-cell>
          <table:table-cell office:value-type="string" table:style-name="ce19">
            <text:p>Add-On Node, r6304s, 10GBase-T NIC Without chassis</text:p>
          </table:table-cell>
          <table:table-cell office:value-type="float" office:value="86825" table:style-name="ce26">
            <text:p>$86,82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E-HW-N-02</text:p>
          </table:table-cell>
          <table:table-cell office:value-type="string" table:style-name="ce19">
            <text:p>r6304se, 12TB raw HDD, 3.8TB SSD, single-node upgrade, dual-port 10GBase-T NIC with chassis</text:p>
          </table:table-cell>
          <table:table-cell office:value-type="float" office:value="13675" table:style-name="ce26">
            <text:p>$13,6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E-HW-NB-01</text:p>
          </table:table-cell>
          <table:table-cell office:value-type="string" table:style-name="ce19">
            <text:p>Add-On Node, r6304se, 12TB raw HDD, SFP+NIC 3.8TB SSD, without chassis</text:p>
          </table:table-cell>
          <table:table-cell office:value-type="float" office:value="13675" table:style-name="ce26">
            <text:p>$13,6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304SE-HW-NB-02</text:p>
          </table:table-cell>
          <table:table-cell office:value-type="string" table:style-name="ce19">
            <text:p>Add-On Node, r6304se, 12TB raw HDD, 3.8TB SSD, 10GBase-T NIC without chassis</text:p>
          </table:table-cell>
          <table:table-cell office:value-type="float" office:value="13675" table:style-name="ce26">
            <text:p>$13,6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4S-HW-N-01</text:p>
          </table:table-cell>
          <table:table-cell office:value-type="string" table:style-name="ce19">
            <text:p>r6404s, 12TB raw HDD, 0.4TB SSD, single-node upgrade, dual-port SFP+ NIC with chassis</text:p>
          </table:table-cell>
          <table:table-cell office:value-type="float" office:value="5863" table:style-name="ce26">
            <text:p>$5,86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4S-HW-N-02</text:p>
          </table:table-cell>
          <table:table-cell office:value-type="string" table:style-name="ce19">
            <text:p>r6404s, 12TB raw HDD, 0.4TB SSD, single-node upgrade, dual-port 10GBase-T NIC with chassis</text:p>
          </table:table-cell>
          <table:table-cell office:value-type="float" office:value="5863" table:style-name="ce26">
            <text:p>$5,86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4S-NA-01</text:p>
          </table:table-cell>
          <table:table-cell office:value-type="string" table:style-name="ce19">
            <text:p>r6404s, 12TB raw HDD, 0.4TB SSD, single-node upgrade, dual-port SFP+ NIC without chassis</text:p>
          </table:table-cell>
          <table:table-cell office:value-type="float" office:value="5863" table:style-name="ce26">
            <text:p>$5,86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4S-NA-02</text:p>
          </table:table-cell>
          <table:table-cell office:value-type="string" table:style-name="ce19">
            <text:p>r6404s, 12TB raw HDD, 0.4TB SSD, single-node upgrade, dual-port 10GBase-T NIC without chassis</text:p>
          </table:table-cell>
          <table:table-cell office:value-type="float" office:value="5863" table:style-name="ce26">
            <text:p>$5,86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4SE-HW-N-02</text:p>
          </table:table-cell>
          <table:table-cell office:value-type="string" table:style-name="ce19">
            <text:p>r6404se, 12TB raw HDD, 3.8TB SSD, single-node upgrade, dual-port 10GBase-T NIC with chassis</text:p>
          </table:table-cell>
          <table:table-cell office:value-type="float" office:value="13675" table:style-name="ce26">
            <text:p>$13,6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F-HW-N-01</text:p>
          </table:table-cell>
          <table:table-cell office:value-type="string" table:style-name="ce19">
            <text:p>r6408f, 24TB raw HDD, 0.4TB SSD, single-node upgrade, dual-port SFP+ NIC with chassis</text:p>
          </table:table-cell>
          <table:table-cell office:value-type="float" office:value="13831" table:style-name="ce26">
            <text:p>$13,83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F-HW-N-02</text:p>
          </table:table-cell>
          <table:table-cell office:value-type="string" table:style-name="ce19">
            <text:p>r6408f, 24TB raw HDD, 0.4TB SSD, single-node upgrade, dual-port 10GBase-T NIC with chassis</text:p>
          </table:table-cell>
          <table:table-cell office:value-type="float" office:value="13831" table:style-name="ce26">
            <text:p>$13,83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F-NA-01</text:p>
          </table:table-cell>
          <table:table-cell office:value-type="string" table:style-name="ce19">
            <text:p>r6408f, 24TB raw HDD, 0.4TB SSD, single-node upgrade, dual-port SFP+ NIC without chassis</text:p>
          </table:table-cell>
          <table:table-cell office:value-type="float" office:value="13831" table:style-name="ce26">
            <text:p>$13,83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F-NA-02</text:p>
          </table:table-cell>
          <table:table-cell office:value-type="string" table:style-name="ce19">
            <text:p>r6408f, 24TB raw HDD, 0.4TB SSD, single-node upgrade, dual-port 10GBase-T NIC without chassis</text:p>
          </table:table-cell>
          <table:table-cell office:value-type="float" office:value="13831" table:style-name="ce26">
            <text:p>$13,83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S-HW-N-01</text:p>
          </table:table-cell>
          <table:table-cell office:value-type="string" table:style-name="ce19">
            <text:p>r6408s, 24TB raw HDD, 0.4TB SSD, single-node upgrade, dual-port SFP+ NIC with chassis</text:p>
          </table:table-cell>
          <table:table-cell office:value-type="float" office:value="7315" table:style-name="ce26">
            <text:p>$7,3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S-HW-N-02</text:p>
          </table:table-cell>
          <table:table-cell office:value-type="string" table:style-name="ce19">
            <text:p>r6408s, 24TB raw HDD, 0.4TB SSD, single-node upgrade, dual-port 10GBase-T NIC with chassis</text:p>
          </table:table-cell>
          <table:table-cell office:value-type="float" office:value="7315" table:style-name="ce26">
            <text:p>$7,3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S-NA-01</text:p>
          </table:table-cell>
          <table:table-cell office:value-type="string" table:style-name="ce19">
            <text:p>r6408s, 24TB raw HDD, 0.4TB SSD, single-node upgrade, dual-port SFP+ NIC without chassis</text:p>
          </table:table-cell>
          <table:table-cell office:value-type="float" office:value="7315" table:style-name="ce26">
            <text:p>$7,3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S-NA-02</text:p>
          </table:table-cell>
          <table:table-cell office:value-type="string" table:style-name="ce19">
            <text:p>r6408s, 24TB raw HDD, 0.4TB SSD, single-node upgrade, dual-port 10GBase-T NIC without chassis</text:p>
          </table:table-cell>
          <table:table-cell office:value-type="float" office:value="7315" table:style-name="ce26">
            <text:p>$7,3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SE-HW-N-02</text:p>
          </table:table-cell>
          <table:table-cell office:value-type="string" table:style-name="ce19">
            <text:p>r6408se, 24TB raw HDD, 3.8TB SSD, single-node upgrade, dual-port 10GBase-T NIC with chassis</text:p>
          </table:table-cell>
          <table:table-cell office:value-type="float" office:value="15128" table:style-name="ce26">
            <text:p>$15,12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08SE-NA-01</text:p>
          </table:table-cell>
          <table:table-cell office:value-type="string" table:style-name="ce19">
            <text:p>r6408se, 24TB raw HDD, 3.8TB SSD, single-node upgrade, dual-port SFP+ NIC without chassis</text:p>
          </table:table-cell>
          <table:table-cell office:value-type="float" office:value="15128" table:style-name="ce26">
            <text:p>$15,12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0S-HW-N-01</text:p>
          </table:table-cell>
          <table:table-cell office:value-type="string" table:style-name="ce19">
            <text:p>r6410s, 30TB raw HDD, 0.4TB SSD, single-node upgrade, dual-port SFP+ NIC with chassis</text:p>
          </table:table-cell>
          <table:table-cell office:value-type="float" office:value="7658" table:style-name="ce26">
            <text:p>$7,65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0S-HW-N-02</text:p>
          </table:table-cell>
          <table:table-cell office:value-type="string" table:style-name="ce19">
            <text:p>r6410s, 30TB raw HDD, 0.4TB SSD, single-node upgrade, dual-port 10GBase-T NIC with chassis</text:p>
          </table:table-cell>
          <table:table-cell office:value-type="float" office:value="7658" table:style-name="ce26">
            <text:p>$7,65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0S-NA-01</text:p>
          </table:table-cell>
          <table:table-cell office:value-type="string" table:style-name="ce19">
            <text:p>r6410s, 30TB raw HDD, 0.4TB SSD, single-node upgrade, dual-port SFP+ NIC without chassis</text:p>
          </table:table-cell>
          <table:table-cell office:value-type="float" office:value="7658" table:style-name="ce26">
            <text:p>$7,65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0S-NA-02</text:p>
          </table:table-cell>
          <table:table-cell office:value-type="string" table:style-name="ce19">
            <text:p>r6410s, 30TB raw HDD, 0.4TB SSD, single-node upgrade, dual-port 10GBase-T NIC without chassis</text:p>
          </table:table-cell>
          <table:table-cell office:value-type="float" office:value="7658" table:style-name="ce26">
            <text:p>$7,65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0SE-HW-N-01</text:p>
          </table:table-cell>
          <table:table-cell office:value-type="string" table:style-name="ce19">
            <text:p>r6410se, 30TB raw HDD, 3.8TB SSD, single-node upgrade, dual-port SFP+ NIC with chassis</text:p>
          </table:table-cell>
          <table:table-cell office:value-type="float" office:value="15470" table:style-name="ce26">
            <text:p>$15,47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0SE-HW-N-02</text:p>
          </table:table-cell>
          <table:table-cell office:value-type="string" table:style-name="ce19">
            <text:p>r6410se, 30TB raw HDD, 3.8TB SSD, single-node upgrade, dual-port 10GBase-T NIC with chassis</text:p>
          </table:table-cell>
          <table:table-cell office:value-type="float" office:value="15470" table:style-name="ce26">
            <text:p>$15,47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0SE-NA-01</text:p>
          </table:table-cell>
          <table:table-cell office:value-type="string" table:style-name="ce19">
            <text:p>r6410se, 30TB raw HDD, 3.8TB SSD, single-node upgrade, dual-port SFP+ NIC without chassis</text:p>
          </table:table-cell>
          <table:table-cell office:value-type="float" office:value="15470" table:style-name="ce26">
            <text:p>$15,47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2S-HW-N-01</text:p>
          </table:table-cell>
          <table:table-cell office:value-type="string" table:style-name="ce19">
            <text:p>r6412s, 36TB raw HDD, 0.4TB SSD, single-node upgrade, dual-port SFP+ NIC with chassis</text:p>
          </table:table-cell>
          <table:table-cell office:value-type="float" office:value="8678" table:style-name="ce26">
            <text:p>$8,67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2S-HW-N-02</text:p>
          </table:table-cell>
          <table:table-cell office:value-type="string" table:style-name="ce19">
            <text:p>r6412s, 36TB raw HDD, 0.4TB SSD, single-node upgrade, dual-port 10GBase-T NIC with chassis</text:p>
          </table:table-cell>
          <table:table-cell office:value-type="float" office:value="8678" table:style-name="ce26">
            <text:p>$8,67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2S-NA-01</text:p>
          </table:table-cell>
          <table:table-cell office:value-type="string" table:style-name="ce19">
            <text:p>r6412s, 36TB raw HDD, 0.4TB SSD, single-node upgrade, dual-port SFP+ NIC without chassis</text:p>
          </table:table-cell>
          <table:table-cell office:value-type="float" office:value="8678" table:style-name="ce26">
            <text:p>$8,67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2S-NA-02</text:p>
          </table:table-cell>
          <table:table-cell office:value-type="string" table:style-name="ce19">
            <text:p>r6412s, 36TB raw HDD, 0.4TB SSD, single-node upgrade, dual-port 10GBase-T NIC without chassis</text:p>
          </table:table-cell>
          <table:table-cell office:value-type="float" office:value="8678" table:style-name="ce26">
            <text:p>$8,67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2SE-HW-N-01</text:p>
          </table:table-cell>
          <table:table-cell office:value-type="string" table:style-name="ce19">
            <text:p>r6412se, 36TB raw HDD, 3.8TB SSD, single-node upgrade, dual-port SFP+ NIC with chassis</text:p>
          </table:table-cell>
          <table:table-cell office:value-type="float" office:value="16490" table:style-name="ce26">
            <text:p>$16,4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2SE-HW-N-02</text:p>
          </table:table-cell>
          <table:table-cell office:value-type="string" table:style-name="ce19">
            <text:p>r6412se, 36TB raw HDD, 3.8TB SSD, single-node upgrade, dual-port 10GBase-T NIC with chassis</text:p>
          </table:table-cell>
          <table:table-cell office:value-type="float" office:value="16490" table:style-name="ce26">
            <text:p>$16,4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2SE-NA-01</text:p>
          </table:table-cell>
          <table:table-cell office:value-type="string" table:style-name="ce19">
            <text:p>r6412se, 36TB raw HDD, 3.8TB SSD, single-node upgrade, dual-port SFP+ NIC without chassis</text:p>
          </table:table-cell>
          <table:table-cell office:value-type="float" office:value="16490" table:style-name="ce26">
            <text:p>$16,4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F-HW-N-01</text:p>
          </table:table-cell>
          <table:table-cell office:value-type="string" table:style-name="ce19">
            <text:p>r6416f, 48TB raw HDD, 0.4TB SSD, single-node upgrade, dual-port SFP+ NIC with chassis</text:p>
          </table:table-cell>
          <table:table-cell office:value-type="float" office:value="15215" table:style-name="ce26">
            <text:p>$15,2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F-HW-N-02</text:p>
          </table:table-cell>
          <table:table-cell office:value-type="string" table:style-name="ce19">
            <text:p>r6416f, 48TB raw HDD, 0.4TB SSD, single-node upgrade, dual-port 10GBase-T NIC with chassis</text:p>
          </table:table-cell>
          <table:table-cell office:value-type="float" office:value="15215" table:style-name="ce26">
            <text:p>$15,2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F-NA-01</text:p>
          </table:table-cell>
          <table:table-cell office:value-type="string" table:style-name="ce19">
            <text:p>r6416f, 48TB raw HDD, 0.4TB SSD, single-node upgrade, dual-port SFP+ NIC without chassis</text:p>
          </table:table-cell>
          <table:table-cell office:value-type="float" office:value="15215" table:style-name="ce26">
            <text:p>$15,2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F-NA-02</text:p>
          </table:table-cell>
          <table:table-cell office:value-type="string" table:style-name="ce19">
            <text:p>r6416f, 48TB raw HDD, 0.4TB SSD, single-node upgrade, dual-port 10GBase-T NIC without chassis</text:p>
          </table:table-cell>
          <table:table-cell office:value-type="float" office:value="15215" table:style-name="ce26">
            <text:p>$15,2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-HW-N-01</text:p>
          </table:table-cell>
          <table:table-cell office:value-type="string" table:style-name="ce19">
            <text:p>r6416s, 48TB raw HDD, 0.4TB SSD, single-node upgrade, dual-port SFP+ NIC with chassis</text:p>
          </table:table-cell>
          <table:table-cell office:value-type="float" office:value="10227" table:style-name="ce26">
            <text:p>$10,2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-HW-N-02</text:p>
          </table:table-cell>
          <table:table-cell office:value-type="string" table:style-name="ce19">
            <text:p>r6416s, 48TB raw HDD, 0.4TB SSD, single-node upgrade, dual-port 10GBase-T NIC with chassis</text:p>
          </table:table-cell>
          <table:table-cell office:value-type="float" office:value="10227" table:style-name="ce26">
            <text:p>$10,2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-NA-01</text:p>
          </table:table-cell>
          <table:table-cell office:value-type="string" table:style-name="ce19">
            <text:p>r6416s, 48TB raw HDD, 0.4TB SSD, single-node upgrade, dual-port SFP+ NIC without chassis</text:p>
          </table:table-cell>
          <table:table-cell office:value-type="float" office:value="10227" table:style-name="ce26">
            <text:p>$10,2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-NA-02</text:p>
          </table:table-cell>
          <table:table-cell office:value-type="string" table:style-name="ce19">
            <text:p>r6416s, 48TB raw HDD, 0.4TB SSD, single-node upgrade, dual-port 10GBase-T NIC without chassis</text:p>
          </table:table-cell>
          <table:table-cell office:value-type="float" office:value="10227" table:style-name="ce26">
            <text:p>$10,22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E-HW-N-01</text:p>
          </table:table-cell>
          <table:table-cell office:value-type="string" table:style-name="ce19">
            <text:p>r6416se, 48TB raw HDD, 3.8TB SSD, single-node upgrade, dual-port SFP+ NIC with chassis</text:p>
          </table:table-cell>
          <table:table-cell office:value-type="float" office:value="18040" table:style-name="ce26">
            <text:p>$18,04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E-HW-N-02</text:p>
          </table:table-cell>
          <table:table-cell office:value-type="string" table:style-name="ce19">
            <text:p>r6416se, 48TB raw HDD, 3.8TB SSD, single-node upgrade, dual-port 10GBase-T NIC with chassis</text:p>
          </table:table-cell>
          <table:table-cell office:value-type="float" office:value="18040" table:style-name="ce26">
            <text:p>$18,04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E-NA-01</text:p>
          </table:table-cell>
          <table:table-cell office:value-type="string" table:style-name="ce19">
            <text:p>r6416se, 48TB raw HDD, 3.8TB SSD, single-node upgrade, dual-port SFP+ NIC without chassis</text:p>
          </table:table-cell>
          <table:table-cell office:value-type="float" office:value="18040" table:style-name="ce26">
            <text:p>$18,04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16SE-NA-02</text:p>
          </table:table-cell>
          <table:table-cell office:value-type="string" table:style-name="ce19">
            <text:p>r6416se, 48TB raw HDD, 3.8TB SSD, single-node upgrade, dual-port 10GBase-T NIC without chassis</text:p>
          </table:table-cell>
          <table:table-cell office:value-type="float" office:value="18040" table:style-name="ce26">
            <text:p>$18,04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-HW-N-01</text:p>
          </table:table-cell>
          <table:table-cell office:value-type="string" table:style-name="ce19">
            <text:p>r6420s, 60TB raw HDD, 0.4TB SSD, single-node upgrade, dual-port SFP+ NIC with chassis</text:p>
          </table:table-cell>
          <table:table-cell office:value-type="float" office:value="12090" table:style-name="ce26">
            <text:p>$12,0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-HW-N-02</text:p>
          </table:table-cell>
          <table:table-cell office:value-type="string" table:style-name="ce19">
            <text:p>r6420s, 60TB raw HDD, 0.4TB SSD, single-node upgrade, dual-port, 10GBase-T NIC with chassis</text:p>
          </table:table-cell>
          <table:table-cell office:value-type="float" office:value="12090" table:style-name="ce26">
            <text:p>$12,0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-NA-01</text:p>
          </table:table-cell>
          <table:table-cell office:value-type="string" table:style-name="ce19">
            <text:p>r6420s, 60TB raw HDD, 0.4TB SSD, single-node upgrade, dual-port SFP+ NIC without chassis</text:p>
          </table:table-cell>
          <table:table-cell office:value-type="float" office:value="12090" table:style-name="ce26">
            <text:p>$12,0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-NA-02</text:p>
          </table:table-cell>
          <table:table-cell office:value-type="string" table:style-name="ce19">
            <text:p>r6420s, 60TB raw HDD, 0.4TB SSD, single-node upgrade, dual-port, 10GBase-T NIC without chassis</text:p>
          </table:table-cell>
          <table:table-cell office:value-type="float" office:value="12090" table:style-name="ce26">
            <text:p>$12,0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E-HW-N-01</text:p>
          </table:table-cell>
          <table:table-cell office:value-type="string" table:style-name="ce19">
            <text:p>r6420se, 60TB raw HDD, 3.8TB SSD, single-node upgrade, dual-port SFP+ NIC with chassis</text:p>
          </table:table-cell>
          <table:table-cell office:value-type="float" office:value="20256" table:style-name="ce26">
            <text:p>$20,25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E-HW-N-02</text:p>
          </table:table-cell>
          <table:table-cell office:value-type="string" table:style-name="ce19">
            <text:p>r6420se, 60TB raw HDD, 3.8TB SSD, single-node upgrade, dual-port 10GBase-T NIC with chassis</text:p>
          </table:table-cell>
          <table:table-cell office:value-type="float" office:value="20256" table:style-name="ce26">
            <text:p>$20,25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E-NA-01</text:p>
          </table:table-cell>
          <table:table-cell office:value-type="string" table:style-name="ce19">
            <text:p>r6420se, 60TB raw HDD, 3.8TB SSD, single-node upgrade, dual-port SFP+ NIC without chassis</text:p>
          </table:table-cell>
          <table:table-cell office:value-type="float" office:value="20256" table:style-name="ce26">
            <text:p>$20,25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R6420SE-NA-02</text:p>
          </table:table-cell>
          <table:table-cell office:value-type="string" table:style-name="ce19">
            <text:p>r6420se, 60TB raw HDD, 3.8TB SSD, single-node upgrade, dual-port 10GBase-T NIC without chassis</text:p>
          </table:table-cell>
          <table:table-cell office:value-type="float" office:value="20256" table:style-name="ce26">
            <text:p>$20,25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304S-01</text:p>
          </table:table-cell>
          <table:table-cell office:value-type="string" table:style-name="ce19">
            <text:p>r6304s Appliance, 3-node, 36TB raw HDD, 1.2TB SSD, SFP+ NIC</text:p>
          </table:table-cell>
          <table:table-cell office:value-type="string" table:style-name="ce26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304S-02</text:p>
          </table:table-cell>
          <table:table-cell office:value-type="string" table:style-name="ce19">
            <text:p>r6304s Appliance, 3-node, 36TB raw HDD, 1.2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304SE-01</text:p>
          </table:table-cell>
          <table:table-cell office:value-type="string" table:style-name="ce19">
            <text:p>r6304se Appliance, 4-node, 36TB raw HDD, 11.4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304SE-02</text:p>
          </table:table-cell>
          <table:table-cell office:value-type="string" table:style-name="ce19">
            <text:p>r6304se Appliance, 4-node, 36TB raw HDD, 11.4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4S-01</text:p>
          </table:table-cell>
          <table:table-cell office:value-type="string" table:style-name="ce19">
            <text:p>r6404s Appliance, 4-node, 48TB raw HDD, 1.6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4S-02</text:p>
          </table:table-cell>
          <table:table-cell office:value-type="string" table:style-name="ce19">
            <text:p>r6404s Appliance, 4-node, 48TB raw HDD, 1.6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4SE-01</text:p>
          </table:table-cell>
          <table:table-cell office:value-type="string" table:style-name="ce19">
            <text:p>r6404se Appliance, 4-node, 48TB raw HDD, 15.2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4SE-02</text:p>
          </table:table-cell>
          <table:table-cell office:value-type="string" table:style-name="ce19">
            <text:p>r6404se Appliance, 4-node, 48TB raw HDD, 15.2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8F-01</text:p>
          </table:table-cell>
          <table:table-cell office:value-type="string" table:style-name="ce19">
            <text:p>r6408f Appliance, 4-node, 96TB raw HDD, 1.6TB SSD FIPS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8F-02</text:p>
          </table:table-cell>
          <table:table-cell office:value-type="string" table:style-name="ce19">
            <text:p>r6408f Appliance, 4-node, 96TB raw HDD, 1.6TB SSD FIPS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8S-01</text:p>
          </table:table-cell>
          <table:table-cell office:value-type="string" table:style-name="ce19">
            <text:p>r6408s Appliance, 4-node, 96TB raw HDD, 1.6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8S-02</text:p>
          </table:table-cell>
          <table:table-cell office:value-type="string" table:style-name="ce19">
            <text:p>r6408s Appliance, 4-node, 96TB raw HDD, 1.6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8SE-01</text:p>
          </table:table-cell>
          <table:table-cell office:value-type="string" table:style-name="ce19">
            <text:p>r6408se Appliance, 4-node, 96TB raw HDD, 15.2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08SE-02</text:p>
          </table:table-cell>
          <table:table-cell office:value-type="string" table:style-name="ce19">
            <text:p>r6408se Appliance, 4-node, 96TB raw HDD, 15.2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0S-01</text:p>
          </table:table-cell>
          <table:table-cell office:value-type="string" table:style-name="ce19">
            <text:p>r6410s Appliance, 4-node, 120TB raw HDD, 1.6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0S-02</text:p>
          </table:table-cell>
          <table:table-cell office:value-type="string" table:style-name="ce19">
            <text:p>r6410s Appliance, 4-node, 120TB raw HDD, 1.6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0SE-01</text:p>
          </table:table-cell>
          <table:table-cell office:value-type="string" table:style-name="ce19">
            <text:p>r6410se Appliance, 4-node, 120TB raw HDD, 15.2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0SE-02</text:p>
          </table:table-cell>
          <table:table-cell office:value-type="string" table:style-name="ce19">
            <text:p>r6410se Appliance, 4-node, 120TB raw HDD, 15.2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2S-01</text:p>
          </table:table-cell>
          <table:table-cell office:value-type="string" table:style-name="ce19">
            <text:p>r6412s Appliance, 4-node, 144TB raw HDD, 1.6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2S-02</text:p>
          </table:table-cell>
          <table:table-cell office:value-type="string" table:style-name="ce19">
            <text:p>r6412s Appliance, 4-node, 144TB raw HDD, 1.6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2SE-01</text:p>
          </table:table-cell>
          <table:table-cell office:value-type="string" table:style-name="ce19">
            <text:p>r6412se Appliance, 4-node, 144TB raw HDD, 15.2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2SE-02</text:p>
          </table:table-cell>
          <table:table-cell office:value-type="string" table:style-name="ce19">
            <text:p>r6412se Appliance, 4-node, 144TB raw HDD, 15.2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6F-01</text:p>
          </table:table-cell>
          <table:table-cell office:value-type="string" table:style-name="ce19">
            <text:p>r6416f Appliance, 4-node, 192TB raw HDD, 1.6TB SSD FIPS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6F-02</text:p>
          </table:table-cell>
          <table:table-cell office:value-type="string" table:style-name="ce19">
            <text:p>r6416f Appliance, 4-node, 192TB raw HDD, 1.6TB SSD FIPS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6S-01</text:p>
          </table:table-cell>
          <table:table-cell office:value-type="string" table:style-name="ce19">
            <text:p>r6416 Appliance, 4-node, 192TB raw HDD, 1.6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6S-02</text:p>
          </table:table-cell>
          <table:table-cell office:value-type="string" table:style-name="ce19">
            <text:p>r6416 Appliance, 4-node, 192TB raw HDD, 1.6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6SE-01</text:p>
          </table:table-cell>
          <table:table-cell office:value-type="string" table:style-name="ce19">
            <text:p>r6416se Appliance, 4-node, 192TB raw HDD, 15.2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16SE-02</text:p>
          </table:table-cell>
          <table:table-cell office:value-type="string" table:style-name="ce19">
            <text:p>r6416se Appliance, 4-node, 192TB raw HDD, 15.2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20S-01</text:p>
          </table:table-cell>
          <table:table-cell office:value-type="string" table:style-name="ce19">
            <text:p>r6420 Appliance, 4-node, 240TB raw HDD, 1.6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20S-02</text:p>
          </table:table-cell>
          <table:table-cell office:value-type="string" table:style-name="ce19">
            <text:p>r6420 Appliance, 4-node, 240TB raw HDD, 1.6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20SE-01</text:p>
          </table:table-cell>
          <table:table-cell office:value-type="string" table:style-name="ce19">
            <text:p>r6420se Appliance, 4-node, 240TB raw HDD, 15.2TB SSD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6420SE-02</text:p>
          </table:table-cell>
          <table:table-cell office:value-type="string" table:style-name="ce19">
            <text:p>r6420se Appliance, 4-node, 240TB raw HDD, 15.2TB SSD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E1104S</text:p>
          </table:table-cell>
          <table:table-cell office:value-type="string" table:style-name="ce19">
            <text:p>e1104s Appliance, 1-node, 8TB raw HDD, 0.4TB SSD, 1 GbE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E1108S</text:p>
          </table:table-cell>
          <table:table-cell office:value-type="string" table:style-name="ce19">
            <text:p>e1108s Appliance, 1-node, 16TB raw HDD, 0.4TB SSD, 1 GbE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E1112S</text:p>
          </table:table-cell>
          <table:table-cell office:value-type="string" table:style-name="ce19">
            <text:p>e1112s Appliance, 1-node, 24TB raw HDD, 0.4TB SSD, 1 GbE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R6304S-HW-NB-01</text:p>
          </table:table-cell>
          <table:table-cell office:value-type="string" table:style-name="ce19">
            <text:p>Add-On Node, r6304s, 12TB raw HDD, 0.4TB SSD, dual-port SFP+ NIC without chassis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R6304S-HW-NB-02</text:p>
          </table:table-cell>
          <table:table-cell office:value-type="string" table:style-name="ce19">
            <text:p>Add-On Node, r6304s, 12TB raw HDD, 0.4TB SSD, 10GBase-T NIC without chassis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R6304SE-HW-NB-01</text:p>
          </table:table-cell>
          <table:table-cell office:value-type="string" table:style-name="ce19">
            <text:p>Add-On Node, r6304se, 12TB raw HDD, 3.8TB SSD, dual-port SFP+ NIC without chassis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R6304SE-HW-NB-02</text:p>
          </table:table-cell>
          <table:table-cell office:value-type="string" table:style-name="ce19">
            <text:p>Add-On Node, r6304se, 12TB raw HDD, 3.8TB SSD, 10GBase-T NIC without chassis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-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LOD Software</text:p>
          </table:table-cell>
          <table:table-cell office:value-type="string" table:style-name="ce19">
            <text:p>RL-BT-RCDM</text:p>
          </table:table-cell>
          <table:table-cell office:value-type="string" table:style-name="ce19">
            <text:p>RCDM Software, Life of Device; per usable BETB</text:p>
          </table:table-cell>
          <table:table-cell office:value-type="float" office:value="4754" table:style-name="ce26">
            <text:p>$4,754.00<text:s/></text:p>
          </table:table-cell>
          <table:table-cell office:value-type="string" table:style-name="ce19">
            <text:p>Per 1 Usable BETB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LOD Software</text:p>
          </table:table-cell>
          <table:table-cell office:value-type="string" table:style-name="ce19">
            <text:p>RL-BT-TPH-RCDM</text:p>
          </table:table-cell>
          <table:table-cell office:value-type="string" table:style-name="ce19">
            <text:p>RCDM Software - Third Party Hardware, Life of Device; per usable BETB</text:p>
          </table:table-cell>
          <table:table-cell office:value-type="float" office:value="4754" table:style-name="ce26">
            <text:p>$4,754.00<text:s/></text:p>
          </table:table-cell>
          <table:table-cell office:value-type="string" table:style-name="ce19">
            <text:p>Per 1 Usable BETB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L-TB-EDG-L3-PP</text:p>
          </table:table-cell>
          <table:table-cell office:value-type="string" table:style-name="ce19">
            <text:p>Rubrik Zero Trust Data Protection for Remote and Branch Office tied to life of device, per usable BETB, L3 Support,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L-TB-EDG-PE-PP</text:p>
          </table:table-cell>
          <table:table-cell office:value-type="string" table:style-name="ce19">
            <text:p>Rubrik Zero Trust Data Protection for Remote and Branch Office tied to life of device, per usable BETB, Premium Support,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E-ADN-L3-PP</text:p>
          </table:table-cell>
          <table:table-cell office:value-type="string" table:style-name="ce19">
            <text:p>Rubrik Business Add-On Edition; per usable BETB; L3 Support; prepa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E-ADN-PE-PA</text:p>
          </table:table-cell>
          <table:table-cell office:value-type="string" table:style-name="ce19">
            <text:p>Rubrik Business Add-On Edition; per usable BETB; Premium Support; pay annual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E-ADN-PE-PP</text:p>
          </table:table-cell>
          <table:table-cell office:value-type="string" table:style-name="ce19">
            <text:p>Rubrik Business Add-On Edition; per usable BETB; Premium Support; prepay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E-RSCP-ADN-L3-PP</text:p>
          </table:table-cell>
          <table:table-cell office:value-type="string" table:style-name="ce19">
            <text:p>Rubrik RSC-P Business Add-On Edition; per usable BETB; L3 Support; prepa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E-RSCP-ADN-PE-PA</text:p>
          </table:table-cell>
          <table:table-cell office:value-type="string" table:style-name="ce19">
            <text:p>Rubrik RSC-P Business Add-On Edition; per usable BETB; L3 Support; pay annual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E-RSCP-ADN-PE-PP</text:p>
          </table:table-cell>
          <table:table-cell office:value-type="string" table:style-name="ce19">
            <text:p>Rubrik RSC-P Business Add-On Edition; per usable BETB; Premium Support; prepay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APFL-BS-PP</text:p>
          </table:table-cell>
          <table:table-cell office:value-type="string" table:style-name="ce19">
            <text:p>Rubrik Orchestrated Application Recovery, unlimited per appliance; per usable BETB; Basic support; prepay</text:p>
          </table:table-cell>
          <table:table-cell office:value-type="float" office:value="64" table:style-name="ce26">
            <text:p>$64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APFL-L3-PA</text:p>
          </table:table-cell>
          <table:table-cell office:value-type="string" table:style-name="ce19">
            <text:p>Rubrik Orchestrated Application Recovery, unlimited per appliance; per usable BETB; L3 support; pay annual</text:p>
          </table:table-cell>
          <table:table-cell office:value-type="float" office:value="72" table:style-name="ce26">
            <text:p>$7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APFL-L3-PP</text:p>
          </table:table-cell>
          <table:table-cell office:value-type="string" table:style-name="ce19">
            <text:p>Rubrik Orchestrated Application Recovery, unlimited per appliance; per usable BETB; L3 support; prepay</text:p>
          </table:table-cell>
          <table:table-cell office:value-type="float" office:value="72" table:style-name="ce26">
            <text:p>$7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APFL-LB-PP</text:p>
          </table:table-cell>
          <table:table-cell office:value-type="string" table:style-name="ce19">
            <text:p>Rubrik Orchestrated Application Recovery, unlimited per appliance; per usable BETB; L3 Basic support; prepay</text:p>
          </table:table-cell>
          <table:table-cell office:value-type="float" office:value="58" table:style-name="ce26">
            <text:p>$5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APFL-PE-PA</text:p>
          </table:table-cell>
          <table:table-cell office:value-type="string" table:style-name="ce19">
            <text:p>Rubrik Orchestrated Application Recovery, unlimited per appliance; per usable BETB; Premium support; pay annual</text:p>
          </table:table-cell>
          <table:table-cell office:value-type="float" office:value="80" table:style-name="ce26">
            <text:p>$8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APFL-PE-PP</text:p>
          </table:table-cell>
          <table:table-cell office:value-type="string" table:style-name="ce19">
            <text:p>Rubrik Orchestrated Application Recovery, unlimited per appliance; per usable BETB; Premium support; prepay</text:p>
          </table:table-cell>
          <table:table-cell office:value-type="float" office:value="80" table:style-name="ce26">
            <text:p>$8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L3-PA</text:p>
          </table:table-cell>
          <table:table-cell office:value-type="string" table:style-name="ce19">
            <text:p>Rubrik Business Edition; per usable BETB; L3 support; pay annual</text:p>
          </table:table-cell>
          <table:table-cell office:value-type="float" office:value="147" table:style-name="ce26">
            <text:p>$1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L3-PP</text:p>
          </table:table-cell>
          <table:table-cell office:value-type="string" table:style-name="ce19">
            <text:p>Rubrik Business Edition; per usable BETB; L3 support; prepay</text:p>
          </table:table-cell>
          <table:table-cell office:value-type="float" office:value="147" table:style-name="ce26">
            <text:p>$1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PE-PA</text:p>
          </table:table-cell>
          <table:table-cell office:value-type="string" table:style-name="ce19">
            <text:p>Rubrik Business Edition; per usable BETB; Premium support; pay annual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PE-PP</text:p>
          </table:table-cell>
          <table:table-cell office:value-type="string" table:style-name="ce19">
            <text:p>Rubrik Business Edition; per usable BETB; Premium support; prepay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RSCG-PE-PA</text:p>
          </table:table-cell>
          <table:table-cell office:value-type="string" table:style-name="ce19">
            <text:p>Rubrik Security Cloud - Government, Business Edition; per usable BETB; Premium support; pay annual</text:p>
          </table:table-cell>
          <table:table-cell office:value-type="float" office:value="203.75" table:style-name="ce26">
            <text:p>$203.7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RSCG-PE-PP</text:p>
          </table:table-cell>
          <table:table-cell office:value-type="string" table:style-name="ce19">
            <text:p>Rubrik Security Cloud - Government, Business Edition; per usable BETB; Premium support; prepay</text:p>
          </table:table-cell>
          <table:table-cell office:value-type="float" office:value="203.75" table:style-name="ce26">
            <text:p>$203.7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RSCGH-PE-PA</text:p>
          </table:table-cell>
          <table:table-cell office:value-type="string" table:style-name="ce19">
            <text:p>Rubrik Security Cloud - Government, Business Edition; Third Party Hardware, per usable BETB; Premium support; pay annual</text:p>
          </table:table-cell>
          <table:table-cell office:value-type="float" office:value="203.75" table:style-name="ce26">
            <text:p>$203.7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RSCGH-PE-PP</text:p>
          </table:table-cell>
          <table:table-cell office:value-type="string" table:style-name="ce19">
            <text:p>Rubrik Security Cloud - Government, Business Edition; Third Party Hardware, per usable BETB; Premium support; prepay</text:p>
          </table:table-cell>
          <table:table-cell office:value-type="float" office:value="203.75" table:style-name="ce26">
            <text:p>$203.7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L3-PA</text:p>
          </table:table-cell>
          <table:table-cell office:value-type="string" table:style-name="ce19">
            <text:p>Rubrik Security Cloud - Private, Business Edition; per usable BETB; L3 support; pay annual</text:p>
          </table:table-cell>
          <table:table-cell office:value-type="float" office:value="147" table:style-name="ce26">
            <text:p>$1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L3-PP</text:p>
          </table:table-cell>
          <table:table-cell office:value-type="string" table:style-name="ce19">
            <text:p>Rubrik Security Cloud - Private, Business Edition; per usable BETB; L3 support; prepay</text:p>
          </table:table-cell>
          <table:table-cell office:value-type="float" office:value="147" table:style-name="ce26">
            <text:p>$14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PE-PA</text:p>
          </table:table-cell>
          <table:table-cell office:value-type="string" table:style-name="ce19">
            <text:p>Rubrik Security Cloud - Private, Business Edition; per usable BETB; Premium support; pay annual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PE-PP</text:p>
          </table:table-cell>
          <table:table-cell office:value-type="string" table:style-name="ce19">
            <text:p>Rubrik Security Cloud - Private, Business Edition; per usable BETB; Premium support; prepay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TPH-L3-PA</text:p>
          </table:table-cell>
          <table:table-cell office:value-type="string" table:style-name="ce19">
            <text:p>Rubrik Security Cloud - Private, Business Edition; Third Party Hardware, per usable BETB; L3 Support; Pay annual</text:p>
          </table:table-cell>
          <table:table-cell office:value-type="float" office:value="146.69999999999999" table:style-name="ce26">
            <text:p>$146.7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TPH-L3-PP</text:p>
          </table:table-cell>
          <table:table-cell office:value-type="string" table:style-name="ce19">
            <text:p>Rubrik Security Cloud - Private, Business Edition; Third Party Hardware, per usable BETB; L3 Support; Prepay</text:p>
          </table:table-cell>
          <table:table-cell office:value-type="float" office:value="146.69999999999999" table:style-name="ce26">
            <text:p>$146.7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TPH-PE-PA</text:p>
          </table:table-cell>
          <table:table-cell office:value-type="string" table:style-name="ce19">
            <text:p>Rubrik Security Cloud - Private, Business Edition; Third Party Hardware, per usable BETB; Premium support; Pay annual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E-RSCP-TPH-PE-PP</text:p>
          </table:table-cell>
          <table:table-cell office:value-type="string" table:style-name="ce19">
            <text:p>Rubrik Security Cloud - Private, Business Edition; Third Party Hardware, per usable BETB; Premium support; Prepay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SC-PE-PA</text:p>
          </table:table-cell>
          <table:table-cell office:value-type="string" table:style-name="ce19">
            <text:p>Rubrik Scale Business Edition; per usable BETB; Premium support; pay annual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SC-PE-PP</text:p>
          </table:table-cell>
          <table:table-cell office:value-type="string" table:style-name="ce19">
            <text:p>Rubrik Scale Business Edition; per usable BETB; Premium support; prepay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TPH-L3-PA</text:p>
          </table:table-cell>
          <table:table-cell office:value-type="string" table:style-name="ce19">
            <text:p>Rubrik Business Edition - Third Party Hardware; per usable BETB; L3 Support; pay annual</text:p>
          </table:table-cell>
          <table:table-cell office:value-type="float" office:value="146.69999999999999" table:style-name="ce26">
            <text:p>$146.7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TPH-L3-PP</text:p>
          </table:table-cell>
          <table:table-cell office:value-type="string" table:style-name="ce19">
            <text:p>Rubrik Business Edition - Third Party Hardware; per usable BETB; L3 Support; prepay</text:p>
          </table:table-cell>
          <table:table-cell office:value-type="float" office:value="146.69999999999999" table:style-name="ce26">
            <text:p>$146.7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TPH-PE-PA</text:p>
          </table:table-cell>
          <table:table-cell office:value-type="string" table:style-name="ce19">
            <text:p>Rubrik Business Edition - Third Party Hardware; per usable BETB; Premium support; pay annual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BE-TPH-PE-PP</text:p>
          </table:table-cell>
          <table:table-cell office:value-type="string" table:style-name="ce19">
            <text:p>Rubrik Business Edition - Third Party Hardware; per usable BETB; Premium support; prepay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L3-PA</text:p>
          </table:table-cell>
          <table:table-cell office:value-type="string" table:style-name="ce19">
            <text:p>Enterprise Edition Add-on for Business, L3 Support, Pay Annual</text:p>
          </table:table-cell>
          <table:table-cell office:value-type="float" office:value="58.5" table:style-name="ce26">
            <text:p>$58.5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L3-PP</text:p>
          </table:table-cell>
          <table:table-cell office:value-type="string" table:style-name="ce19">
            <text:p>Enterprise Edition Add-on for Business, L3 Support, Prepay</text:p>
          </table:table-cell>
          <table:table-cell office:value-type="float" office:value="58.5" table:style-name="ce26">
            <text:p>$58.5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PE-PA</text:p>
          </table:table-cell>
          <table:table-cell office:value-type="string" table:style-name="ce19">
            <text:p>Enterprise Edition Add-on for Business, Premium Support, Pay Annual</text:p>
          </table:table-cell>
          <table:table-cell office:value-type="float" office:value="65" table:style-name="ce26">
            <text:p>$6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PE-PP</text:p>
          </table:table-cell>
          <table:table-cell office:value-type="string" table:style-name="ce19">
            <text:p>Enterprise Edition Add-on for Business, Premium Support, Prepay</text:p>
          </table:table-cell>
          <table:table-cell office:value-type="float" office:value="65" table:style-name="ce26">
            <text:p>$6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RSCG-PE-PA</text:p>
          </table:table-cell>
          <table:table-cell office:value-type="string" table:style-name="ce19">
            <text:p>Rubrik Security Cloud - Government, Add-On from Business Edition to Enterprise Edition, Premium support; pay annual</text:p>
          </table:table-cell>
          <table:table-cell office:value-type="float" office:value="81.25" table:style-name="ce26">
            <text:p>$81.2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RSCG-PE-PP</text:p>
          </table:table-cell>
          <table:table-cell office:value-type="string" table:style-name="ce19">
            <text:p>Rubrik Security Cloud - Government, Add-On from Business Edition to Enterprise Edition, Premium support; prepay</text:p>
          </table:table-cell>
          <table:table-cell office:value-type="float" office:value="81.25" table:style-name="ce26">
            <text:p>$81.2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UE-RSCP-L3-PA</text:p>
          </table:table-cell>
          <table:table-cell office:value-type="string" table:style-name="ce19">
            <text:p>Rubrik Security Cloud - Private, Add-On from Business Edition to Enterprise Edition</text:p>
          </table:table-cell>
          <table:table-cell office:value-type="float" office:value="59" table:style-name="ce26">
            <text:p>$59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UE-RSCP-L3-PP</text:p>
          </table:table-cell>
          <table:table-cell office:value-type="string" table:style-name="ce19">
            <text:p>Rubrik Security Cloud - Private, Add-On from Business Edition to Enterprise Edition</text:p>
          </table:table-cell>
          <table:table-cell office:value-type="float" office:value="59" table:style-name="ce26">
            <text:p>$59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UE-RSCP-PE-PA</text:p>
          </table:table-cell>
          <table:table-cell office:value-type="string" table:style-name="ce19">
            <text:p>Rubrik Security Cloud - Private, Enterprise Edition Add-on for Business, Premium Support, Pay Annual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BUE-RSCP-PE-PP</text:p>
          </table:table-cell>
          <table:table-cell office:value-type="string" table:style-name="ce19">
            <text:p>Rubrik Security Cloud - Private, Enterprise Edition Add-on for Business, Premium Support, Prepay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SC-PE-PA</text:p>
          </table:table-cell>
          <table:table-cell office:value-type="string" table:style-name="ce19">
            <text:p>Scale Enterprise Edition Add-on for Scale Business, Premium Support, Pay Annual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E-SC-PE-PP</text:p>
          </table:table-cell>
          <table:table-cell office:value-type="string" table:style-name="ce19">
            <text:p>Scale Enterprise Edition Add-on for Scale Business, Premium Support, Prepay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P-L3-PA</text:p>
          </table:table-cell>
          <table:table-cell office:value-type="string" table:style-name="ce19">
            <text:p>Enterprise Proactive Edition Add-on for Business, L3 Support, Pay Annual</text:p>
          </table:table-cell>
          <table:table-cell office:value-type="float" office:value="150.30000000000001" table:style-name="ce26">
            <text:p>$150.3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P-L3-PP</text:p>
          </table:table-cell>
          <table:table-cell office:value-type="string" table:style-name="ce19">
            <text:p>Enterprise Proactive Edition Add-on for Business, L3 Support, Prepay</text:p>
          </table:table-cell>
          <table:table-cell office:value-type="float" office:value="150.30000000000001" table:style-name="ce26">
            <text:p>$150.3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P-PE-PA</text:p>
          </table:table-cell>
          <table:table-cell office:value-type="string" table:style-name="ce19">
            <text:p>Enterprise Proactive Edition Add-on for Business, Premium Support, Pay Annual</text:p>
          </table:table-cell>
          <table:table-cell office:value-type="float" office:value="167" table:style-name="ce26">
            <text:p>$16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P-PE-PP</text:p>
          </table:table-cell>
          <table:table-cell office:value-type="string" table:style-name="ce19">
            <text:p>Enterprise Proactive Edition Add-on for Business, Premium Support, Prepay</text:p>
          </table:table-cell>
          <table:table-cell office:value-type="float" office:value="167" table:style-name="ce26">
            <text:p>$16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P-RSCG-PE-PA</text:p>
          </table:table-cell>
          <table:table-cell office:value-type="string" table:style-name="ce19">
            <text:p>Rubrik Security Cloud - Government, Upgrade from Business Edition to Enterprise Proactive Edition, Premium support; pay annual</text:p>
          </table:table-cell>
          <table:table-cell office:value-type="float" office:value="283.75" table:style-name="ce26">
            <text:p>$283.7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BUP-RSCG-PE-PP</text:p>
          </table:table-cell>
          <table:table-cell office:value-type="string" table:style-name="ce19">
            <text:p>Rubrik Security Cloud - Government, Upgrade from Business Edition to Enterprise Proactive Edition, Premium support; prepay</text:p>
          </table:table-cell>
          <table:table-cell office:value-type="float" office:value="283.75" table:style-name="ce26">
            <text:p>$283.7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E30-BS-PP</text:p>
          </table:table-cell>
          <table:table-cell office:value-type="string" table:style-name="ce19">
            <text:p>Add-On from Complete Edition to Complete Elite Edition, 30TB, Basic Support, Prepay</text:p>
          </table:table-cell>
          <table:table-cell office:value-type="float" office:value="37" table:style-name="ce26">
            <text:p>$3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E30-LB-PP</text:p>
          </table:table-cell>
          <table:table-cell office:value-type="string" table:style-name="ce19">
            <text:p>Add-On from Complete Edition to Complete Elite Edition, 30TB, L3 Basic Support, Prepay</text:p>
          </table:table-cell>
          <table:table-cell office:value-type="float" office:value="33.299999999999997" table:style-name="ce26">
            <text:p>$33.3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E60-BS-PP</text:p>
          </table:table-cell>
          <table:table-cell office:value-type="string" table:style-name="ce19">
            <text:p>Add-On from Complete Edition to Complete Elite Edition, 60TB, Basic Support, Prepay</text:p>
          </table:table-cell>
          <table:table-cell office:value-type="float" office:value="26" table:style-name="ce26">
            <text:p>$26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E60-LB-PP</text:p>
          </table:table-cell>
          <table:table-cell office:value-type="string" table:style-name="ce19">
            <text:p>Add-On from Complete Edition to Complete Elite Edition, 60TB, L3 Basic Support, Prepay</text:p>
          </table:table-cell>
          <table:table-cell office:value-type="float" office:value="23.4" table:style-name="ce26">
            <text:p>$23.4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P30-BS-PP</text:p>
          </table:table-cell>
          <table:table-cell office:value-type="string" table:style-name="ce19">
            <text:p>Add-On from Complete Edition to Complete Pro Edition, 30TB, Basic Support, Prepay</text:p>
          </table:table-cell>
          <table:table-cell office:value-type="float" office:value="8" table:style-name="ce26">
            <text:p>$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P30-LB-PP</text:p>
          </table:table-cell>
          <table:table-cell office:value-type="string" table:style-name="ce19">
            <text:p>Add-On from Complete Edition to Complete Pro Edition, L3 Basic Support</text:p>
          </table:table-cell>
          <table:table-cell office:value-type="float" office:value="7.2" table:style-name="ce26">
            <text:p>$7.2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P60-BS-PP</text:p>
          </table:table-cell>
          <table:table-cell office:value-type="string" table:style-name="ce19">
            <text:p>Add-On from Complete Edition to Complete Pro Edition, 60TB, Basic Support, Prepay</text:p>
          </table:table-cell>
          <table:table-cell office:value-type="float" office:value="7" table:style-name="ce26">
            <text:p>$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CP60-LB-PP</text:p>
          </table:table-cell>
          <table:table-cell office:value-type="string" table:style-name="ce19">
            <text:p>Add-On from Complete Edition to Complete Pro Edition, L3 Basic Support, Prepay</text:p>
          </table:table-cell>
          <table:table-cell office:value-type="float" office:value="6.3" table:style-name="ce26">
            <text:p>$6.3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30-BS-PP</text:p>
          </table:table-cell>
          <table:table-cell office:value-type="string" table:style-name="ce19">
            <text:p>Rubrik Complete Edition, 30TB usable; per usable BETB; Basic support; prepay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30-LB-PP</text:p>
          </table:table-cell>
          <table:table-cell office:value-type="string" table:style-name="ce19">
            <text:p>Rubrik Complete Edition, 30TB usable; per usable BETB; L3 Basic support; prepay</text:p>
          </table:table-cell>
          <table:table-cell office:value-type="float" office:value="27" table:style-name="ce26">
            <text:p>$2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60-BS-PP</text:p>
          </table:table-cell>
          <table:table-cell office:value-type="string" table:style-name="ce19">
            <text:p>Rubrik Complete Edition, 60TB usable; per usable BETB; Basic support; prepay</text:p>
          </table:table-cell>
          <table:table-cell office:value-type="float" office:value="28" table:style-name="ce26">
            <text:p>$28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60-LB-PP</text:p>
          </table:table-cell>
          <table:table-cell office:value-type="string" table:style-name="ce19">
            <text:p>Rubrik Complete Edition, 60TB usable; per usable BETB; L3 Basic support; prepay</text:p>
          </table:table-cell>
          <table:table-cell office:value-type="float" office:value="26" table:style-name="ce26">
            <text:p>$26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L30-BS-PP</text:p>
          </table:table-cell>
          <table:table-cell office:value-type="string" table:style-name="ce19">
            <text:p>Rubrik Complete Elite Edition, 30TB usable; per usable BETB; Basic support; prepay</text:p>
          </table:table-cell>
          <table:table-cell office:value-type="float" office:value="67" table:style-name="ce26">
            <text:p>$6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L30-LB-PP</text:p>
          </table:table-cell>
          <table:table-cell office:value-type="string" table:style-name="ce19">
            <text:p>Rubrik Complete Elite Edition, 30TB usable; per usable BETB; L3 Basic support; prepay</text:p>
          </table:table-cell>
          <table:table-cell office:value-type="float" office:value="61" table:style-name="ce26">
            <text:p>$61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L60-BS-PP</text:p>
          </table:table-cell>
          <table:table-cell office:value-type="string" table:style-name="ce19">
            <text:p>Rubrik Complete Elite Edition, 60TB usable; per usable BETB; Basic support; prepay</text:p>
          </table:table-cell>
          <table:table-cell office:value-type="float" office:value="54" table:style-name="ce26">
            <text:p>$54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L60-LB-PP</text:p>
          </table:table-cell>
          <table:table-cell office:value-type="string" table:style-name="ce19">
            <text:p>Rubrik Complete Elite Edition, 60TB usable; per usable BETB; L3 Basic support; prepay</text:p>
          </table:table-cell>
          <table:table-cell office:value-type="float" office:value="49" table:style-name="ce26">
            <text:p>$49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P30-BS-PP</text:p>
          </table:table-cell>
          <table:table-cell office:value-type="string" table:style-name="ce19">
            <text:p>Rubrik Complete Pro Edition, 30TB usable; per usable BETB; Basic support; prepay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P30-LB-PP</text:p>
          </table:table-cell>
          <table:table-cell office:value-type="string" table:style-name="ce19">
            <text:p>Rubrik Complete Pro Edition, 30TB usable; per usable BETB; L3 Basic support; prepay</text:p>
          </table:table-cell>
          <table:table-cell office:value-type="float" office:value="34" table:style-name="ce26">
            <text:p>$34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P60-BS-PP</text:p>
          </table:table-cell>
          <table:table-cell office:value-type="string" table:style-name="ce19">
            <text:p>Rubrik Complete Pro Edition, 60TB usable; per usable BETB; Basic support; prepay</text:p>
          </table:table-cell>
          <table:table-cell office:value-type="float" office:value="35" table:style-name="ce26">
            <text:p>$35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CEP60-LB-PP</text:p>
          </table:table-cell>
          <table:table-cell office:value-type="string" table:style-name="ce19">
            <text:p>Rubrik Complete Pro Edition, 60TB usable; per usable BETB; L3 Basic support; prepay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CLE-BS-PP</text:p>
          </table:table-cell>
          <table:table-cell office:value-type="string" table:style-name="ce19">
            <text:p>Rubrik Cloud Edition; per BETB; Basic support; prepay</text:p>
          </table:table-cell>
          <table:table-cell office:value-type="float" office:value="107" table:style-name="ce26">
            <text:p>$10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CLE-L3-PA</text:p>
          </table:table-cell>
          <table:table-cell office:value-type="string" table:style-name="ce19">
            <text:p>Rubrik Cloud Edition; per BETB; L3 support; pay annual</text:p>
          </table:table-cell>
          <table:table-cell office:value-type="float" office:value="120" table:style-name="ce26">
            <text:p>$12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CLE-L3-PP</text:p>
          </table:table-cell>
          <table:table-cell office:value-type="string" table:style-name="ce19">
            <text:p>Rubrik Cloud Edition; per BETB; L3 support; prepay</text:p>
          </table:table-cell>
          <table:table-cell office:value-type="float" office:value="120" table:style-name="ce26">
            <text:p>$12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CLE-LB-PP</text:p>
          </table:table-cell>
          <table:table-cell office:value-type="string" table:style-name="ce19">
            <text:p>Rubrik Cloud Edition; per BETB; L3 Basic support; prepay</text:p>
          </table:table-cell>
          <table:table-cell office:value-type="float" office:value="97" table:style-name="ce26">
            <text:p>$9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CLE-PE-PA</text:p>
          </table:table-cell>
          <table:table-cell office:value-type="string" table:style-name="ce19">
            <text:p>Rubrik Cloud Edition; per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CLE-PE-PP</text:p>
          </table:table-cell>
          <table:table-cell office:value-type="string" table:style-name="ce19">
            <text:p>Rubrik Cloud Edition; per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PE30-BS-PP</text:p>
          </table:table-cell>
          <table:table-cell office:value-type="string" table:style-name="ce19">
            <text:p>Add-On from Complete Pro Edition to Complete Elite Edition, 30TB, Basic Support, Prepay</text:p>
          </table:table-cell>
          <table:table-cell office:value-type="float" office:value="29" table:style-name="ce26">
            <text:p>$29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PE30-LB-PP</text:p>
          </table:table-cell>
          <table:table-cell office:value-type="string" table:style-name="ce19">
            <text:p>Add-On from Complete Pro Edition to Complete Elite Edition, 30TB, L3 Basic Support, Prepay</text:p>
          </table:table-cell>
          <table:table-cell office:value-type="float" office:value="26.1" table:style-name="ce26">
            <text:p>$26.1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PE60-BS-PP</text:p>
          </table:table-cell>
          <table:table-cell office:value-type="string" table:style-name="ce19">
            <text:p>Add-On from Complete Pro Edition to Complete Elite Edition, 60TB, Basic Support, Prepay</text:p>
          </table:table-cell>
          <table:table-cell office:value-type="float" office:value="19" table:style-name="ce26">
            <text:p>$19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PE60-LB-PP</text:p>
          </table:table-cell>
          <table:table-cell office:value-type="string" table:style-name="ce19">
            <text:p>Add-On from Complete Pro Edition to Complete Elite Edition, 60TB, L3 Basic Support, Prepay</text:p>
          </table:table-cell>
          <table:table-cell office:value-type="float" office:value="17.100000000000001" table:style-name="ce26">
            <text:p>$17.1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-BS-PP</text:p>
          </table:table-cell>
          <table:table-cell office:value-type="string" table:style-name="ce19">
            <text:p>Rubrik Cloud Vault in Azure - Archive Tier Single Zone; per BETB; Basic support; prepay</text:p>
          </table:table-cell>
          <table:table-cell office:value-type="float" office:value="4.75" table:style-name="ce26">
            <text:p>$4.75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-L3-PA</text:p>
          </table:table-cell>
          <table:table-cell office:value-type="string" table:style-name="ce19">
            <text:p>Rubrik Cloud Vault in Azure - Archive Tier Single Zone; per BETB; L3 support; pay annual</text:p>
          </table:table-cell>
          <table:table-cell office:value-type="float" office:value="4.28" table:style-name="ce26">
            <text:p>$4.28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-L3-PP</text:p>
          </table:table-cell>
          <table:table-cell office:value-type="string" table:style-name="ce19">
            <text:p>Rubrik Cloud Vault in Azure - Archive Tier Single Zone; per BETB; L3 support; prepay</text:p>
          </table:table-cell>
          <table:table-cell office:value-type="float" office:value="4.28" table:style-name="ce26">
            <text:p>$4.28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-LB-PP</text:p>
          </table:table-cell>
          <table:table-cell office:value-type="string" table:style-name="ce19">
            <text:p>Rubrik Cloud Vault in Azure - Archive Tier Single Zone; per BETB; L3 Basic support; prepay</text:p>
          </table:table-cell>
          <table:table-cell office:value-type="float" office:value="4.28" table:style-name="ce26">
            <text:p>$4.28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-PE-PA</text:p>
          </table:table-cell>
          <table:table-cell office:value-type="string" table:style-name="ce19">
            <text:p>Rubrik Cloud Vault in Azure - Archive Tier Single Zone; per BETB; Premium support; pay annual</text:p>
          </table:table-cell>
          <table:table-cell office:value-type="float" office:value="4.75" table:style-name="ce26">
            <text:p>$4.75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-PE-PP</text:p>
          </table:table-cell>
          <table:table-cell office:value-type="string" table:style-name="ce19">
            <text:p>Rubrik Cloud Vault in Azure - Archive Tier Single Zone; per BETB; Premium support; prepay</text:p>
          </table:table-cell>
          <table:table-cell office:value-type="float" office:value="4.75" table:style-name="ce26">
            <text:p>$4.75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G-PE-PA</text:p>
          </table:table-cell>
          <table:table-cell office:value-type="string" table:style-name="ce19">
            <text:p>Rubrik Cloud Vault in Azure - Archive Tier Single Zone; Government, per BETB, Premium Support, Pay Annual</text:p>
          </table:table-cell>
          <table:table-cell office:value-type="float" office:value="5.94" table:style-name="ce26">
            <text:p>$5.94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G-PE-PP</text:p>
          </table:table-cell>
          <table:table-cell office:value-type="string" table:style-name="ce19">
            <text:p>Rubrik Cloud Vault in Azure - Archive Tier Single Zone; Government, per BETB, Premium Support, Prepay</text:p>
          </table:table-cell>
          <table:table-cell office:value-type="float" office:value="5.94" table:style-name="ce26">
            <text:p>$5.94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-BS-PP</text:p>
          </table:table-cell>
          <table:table-cell office:value-type="string" table:style-name="ce19">
            <text:p>Rubrik Cloud Vault in Azure and AWS - Backup Tier Single Zone; per BETB; Basic support; prepay</text:p>
          </table:table-cell>
          <table:table-cell office:value-type="float" office:value="20" table:style-name="ce26">
            <text:p>$2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-L3-PA</text:p>
          </table:table-cell>
          <table:table-cell office:value-type="string" table:style-name="ce19">
            <text:p>Rubrik Cloud Vault in Azure and AWS - Backup Tier Single Zone; per BETB; L3 support; pay annual</text:p>
          </table:table-cell>
          <table:table-cell office:value-type="float" office:value="18" table:style-name="ce26">
            <text:p>$18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-L3-PP</text:p>
          </table:table-cell>
          <table:table-cell office:value-type="string" table:style-name="ce19">
            <text:p>Rubrik Cloud Vault in Azure and AWS - Backup Tier Single Zone; per BETB; L3 support; prepay</text:p>
          </table:table-cell>
          <table:table-cell office:value-type="float" office:value="18" table:style-name="ce26">
            <text:p>$18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-LB-PP</text:p>
          </table:table-cell>
          <table:table-cell office:value-type="string" table:style-name="ce19">
            <text:p>Rubrik Cloud Vault in Azure and AWS - Backup Tier Single Zone; per BETB; L3 Basic support; prepay</text:p>
          </table:table-cell>
          <table:table-cell office:value-type="float" office:value="18" table:style-name="ce26">
            <text:p>$18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-PE-PA</text:p>
          </table:table-cell>
          <table:table-cell office:value-type="string" table:style-name="ce19">
            <text:p>Rubrik Cloud Vault in Azure and AWS - Backup Tier Single Zone; per BETB; Premium support; pay annual</text:p>
          </table:table-cell>
          <table:table-cell office:value-type="float" office:value="20" table:style-name="ce26">
            <text:p>$2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-PE-PP</text:p>
          </table:table-cell>
          <table:table-cell office:value-type="string" table:style-name="ce19">
            <text:p>Rubrik Cloud Vault in Azure and AWS - Backup Tier Single Zone; per BETB; Premium support; prepay</text:p>
          </table:table-cell>
          <table:table-cell office:value-type="float" office:value="20" table:style-name="ce26">
            <text:p>$2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-PE-PA</text:p>
          </table:table-cell>
          <table:table-cell office:value-type="string" table:style-name="ce19">
            <text:p>Rubrik Cloud Vault in Azure - Backup Tier Single Zone; Government, per BETB, Premium Support, Pay Annual</text:p>
          </table:table-cell>
          <table:table-cell office:value-type="float" office:value="25" table:style-name="ce26">
            <text:p>$25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-PE-PP</text:p>
          </table:table-cell>
          <table:table-cell office:value-type="string" table:style-name="ce19">
            <text:p>Rubrik Cloud Vault in Azure - Backup Tier Single Zone; Government, per BETB, Premium Support, Prepay</text:p>
          </table:table-cell>
          <table:table-cell office:value-type="float" office:value="25" table:style-name="ce26">
            <text:p>$25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R-L3-PA</text:p>
          </table:table-cell>
          <table:table-cell office:value-type="string" table:style-name="ce19">
            <text:p>Rubrik Cloud Vault in Azure - Backup Tier Multi Region; per BETB; L3 support; pay annual</text:p>
          </table:table-cell>
          <table:table-cell office:value-type="float" office:value="45" table:style-name="ce26">
            <text:p>$4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R-L3-PP</text:p>
          </table:table-cell>
          <table:table-cell office:value-type="string" table:style-name="ce19">
            <text:p>Rubrik Cloud Vault in Azure - Backup Tier Multi Region; per BETB; L3 support; prepay</text:p>
          </table:table-cell>
          <table:table-cell office:value-type="float" office:value="45" table:style-name="ce26">
            <text:p>$4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R-PE-PA</text:p>
          </table:table-cell>
          <table:table-cell office:value-type="string" table:style-name="ce19">
            <text:p>Rubrik Cloud Vault in Azure - Backup Tier Multi Region; per BETB; Premium support; pay annual</text:p>
          </table:table-cell>
          <table:table-cell office:value-type="float" office:value="50" table:style-name="ce26">
            <text:p>$5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R-PE-PP</text:p>
          </table:table-cell>
          <table:table-cell office:value-type="string" table:style-name="ce19">
            <text:p>Rubrik Cloud Vault in Azure - Backup Tier Multi Region; per BETB; Premium support; prepay</text:p>
          </table:table-cell>
          <table:table-cell office:value-type="float" office:value="50" table:style-name="ce26">
            <text:p>$5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ZR-L3-PA</text:p>
          </table:table-cell>
          <table:table-cell office:value-type="string" table:style-name="ce19">
            <text:p>Rubrik Cloud Vault in Azure and AWS - Backup Tier Multi Zone; per BETB; L3 support; pay annual</text:p>
          </table:table-cell>
          <table:table-cell office:value-type="float" office:value="27" table:style-name="ce26">
            <text:p>$2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ZR-L3-PP</text:p>
          </table:table-cell>
          <table:table-cell office:value-type="string" table:style-name="ce19">
            <text:p>Rubrik Cloud Vault in Azure and AWS - Backup Tier Multi Zone; per BETB; L3 support; prepay</text:p>
          </table:table-cell>
          <table:table-cell office:value-type="float" office:value="27" table:style-name="ce26">
            <text:p>$2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ZR-PE-PA</text:p>
          </table:table-cell>
          <table:table-cell office:value-type="string" table:style-name="ce19">
            <text:p>Rubrik Cloud Vault in Azure and AWS - Backup Tier Multi Zone; per BETB; Premium support; pay annual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ZR-PE-PP</text:p>
          </table:table-cell>
          <table:table-cell office:value-type="string" table:style-name="ce19">
            <text:p>Rubrik Cloud Vault in Azure and AWS - Backup Tier Multi Zone; per BETB; Premium support; prepay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DG-BS-PP</text:p>
          </table:table-cell>
          <table:table-cell office:value-type="string" table:style-name="ce19">
            <text:p>Rubrik Edge Foundation Edition; per usable BETB; Basic support; prepay</text:p>
          </table:table-cell>
          <table:table-cell office:value-type="float" office:value="104" table:style-name="ce26">
            <text:p>$104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DG-L3-PA</text:p>
          </table:table-cell>
          <table:table-cell office:value-type="string" table:style-name="ce19">
            <text:p>Rubrik Edge Foundation Edition; per usable BETB; L3 support; pay annual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DG-L3-PP</text:p>
          </table:table-cell>
          <table:table-cell office:value-type="string" table:style-name="ce19">
            <text:p>Rubrik Edge Foundation Edition; per usable BETB; L3 support;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DG-LB-PP</text:p>
          </table:table-cell>
          <table:table-cell office:value-type="string" table:style-name="ce19">
            <text:p>Rubrik Edge Foundation Edition; per usable BETB; L3 Basic support; prepay</text:p>
          </table:table-cell>
          <table:table-cell office:value-type="float" office:value="94" table:style-name="ce26">
            <text:p>$94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DG-PE-PA</text:p>
          </table:table-cell>
          <table:table-cell office:value-type="string" table:style-name="ce19">
            <text:p>Rubrik Edge Foundation Edition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DG-PE-PP</text:p>
          </table:table-cell>
          <table:table-cell office:value-type="string" table:style-name="ce19">
            <text:p>Rubrik Edge Foundation Edition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L3-PA</text:p>
          </table:table-cell>
          <table:table-cell office:value-type="string" table:style-name="ce19">
            <text:p>Rubrik Enterprise Edition; per usable BETB; L3 support; pay annual</text:p>
          </table:table-cell>
          <table:table-cell office:value-type="float" office:value="206" table:style-name="ce26">
            <text:p>$206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L3-PP</text:p>
          </table:table-cell>
          <table:table-cell office:value-type="string" table:style-name="ce19">
            <text:p>Rubrik Enterprise Edition; per usable BETB; L3 support; prepay</text:p>
          </table:table-cell>
          <table:table-cell office:value-type="float" office:value="206" table:style-name="ce26">
            <text:p>$206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PE-PA</text:p>
          </table:table-cell>
          <table:table-cell office:value-type="string" table:style-name="ce19">
            <text:p>Rubrik Enterprise Edition; per usable BETB; Premium support; pay annual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PE-PP</text:p>
          </table:table-cell>
          <table:table-cell office:value-type="string" table:style-name="ce19">
            <text:p>Rubrik Enterprise Edition; per usable BETB; Premium support; prepay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RSCG-PE-PA</text:p>
          </table:table-cell>
          <table:table-cell office:value-type="string" table:style-name="ce19">
            <text:p>Rubrik Security Cloud - Government, Enterprise Edition; per usable BETB; Premium support; pay annual</text:p>
          </table:table-cell>
          <table:table-cell office:value-type="float" office:value="285" table:style-name="ce26">
            <text:p>$28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RSCG-PE-PP</text:p>
          </table:table-cell>
          <table:table-cell office:value-type="string" table:style-name="ce19">
            <text:p>Rubrik Security Cloud - Government, Enterprise Edition; per usable BETB; Premium support; prepay</text:p>
          </table:table-cell>
          <table:table-cell office:value-type="float" office:value="285" table:style-name="ce26">
            <text:p>$28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RSCGH-PE-PA</text:p>
          </table:table-cell>
          <table:table-cell office:value-type="string" table:style-name="ce19">
            <text:p>Rubrik Security Cloud - Government, Enterprise Edition; Third Party Hardware, per usable BETB; Premium support; pay annual</text:p>
          </table:table-cell>
          <table:table-cell office:value-type="float" office:value="285" table:style-name="ce26">
            <text:p>$28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RSCGH-PE-PP</text:p>
          </table:table-cell>
          <table:table-cell office:value-type="string" table:style-name="ce19">
            <text:p>Rubrik Security Cloud - Government, Enterprise Edition; Third Party Hardware, per usable BETB; Premium support; prepay</text:p>
          </table:table-cell>
          <table:table-cell office:value-type="float" office:value="285" table:style-name="ce26">
            <text:p>$28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L3-PA</text:p>
          </table:table-cell>
          <table:table-cell office:value-type="string" table:style-name="ce19">
            <text:p>Rubrik Security Cloud - Private, Enterprise Edition; per usable BETB; L3 support; pay annual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L3-PP</text:p>
          </table:table-cell>
          <table:table-cell office:value-type="string" table:style-name="ce19">
            <text:p>Rubrik Security Cloud - Private, Enterprise Edition; per usable BETB; L3 support; prepay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PE-PA</text:p>
          </table:table-cell>
          <table:table-cell office:value-type="string" table:style-name="ce19">
            <text:p>Rubrik Security Cloud - Private, Enterprise Edition; per usable BETB; Premium support; pay annual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PE-PP</text:p>
          </table:table-cell>
          <table:table-cell office:value-type="string" table:style-name="ce19">
            <text:p>Rubrik Security Cloud - Private, Enterprise Edition; per usable BETB; Premium support; prepay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TPH-L3-PA</text:p>
          </table:table-cell>
          <table:table-cell office:value-type="string" table:style-name="ce19">
            <text:p>Rubrik Security Cloud - Private, Enterprise Edition; Third Party Hardware, per usable BETB; L3 Support; Pay annual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TPH-L3-PP</text:p>
          </table:table-cell>
          <table:table-cell office:value-type="string" table:style-name="ce19">
            <text:p>Rubrik Security Cloud - Private, Enterprise Edition; Third Party Hardware, per usable BETB; L3 Support; Prepay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TPH-PE-PA</text:p>
          </table:table-cell>
          <table:table-cell office:value-type="string" table:style-name="ce19">
            <text:p>Rubrik Security Cloud - Private, Enterprise Edition; Third Party Hardware, per usable BETB; Premium support; Pay annual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EE-RSCP-TPH-PE-PP</text:p>
          </table:table-cell>
          <table:table-cell office:value-type="string" table:style-name="ce19">
            <text:p>Rubrik Security Cloud - Private, Enterprise Edition; Third Party Hardware, per usable BETB; Premium support; Prepay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SC-PE-PA</text:p>
          </table:table-cell>
          <table:table-cell office:value-type="string" table:style-name="ce19">
            <text:p>Rubrik Scale Enterprise Edition; per usable BETB; Premium support; pay annual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SC-PE-PP</text:p>
          </table:table-cell>
          <table:table-cell office:value-type="string" table:style-name="ce19">
            <text:p>Rubrik Scale Enterprise Edition; per usable BETB; Premium support; prepay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TPH-L3-PA</text:p>
          </table:table-cell>
          <table:table-cell office:value-type="string" table:style-name="ce19">
            <text:p>Rubrik Enterprise Edition - Third Party Hardware; per usable BETB; L3 Support; pay annual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TPH-L3-PP</text:p>
          </table:table-cell>
          <table:table-cell office:value-type="string" table:style-name="ce19">
            <text:p>Rubrik Enterprise Edition - Third Party Hardware; per usable BETB; L3 Support; prepay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TPH-PE-PA</text:p>
          </table:table-cell>
          <table:table-cell office:value-type="string" table:style-name="ce19">
            <text:p>Rubrik Enterprise Edition - Third Party Hardware; per usable BETB; Premium support; pay annual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EE-TPH-PE-PP</text:p>
          </table:table-cell>
          <table:table-cell office:value-type="string" table:style-name="ce19">
            <text:p>Rubrik Enterprise Edition - Third Party Hardware; per usable BETB; Premium support; prepay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UP-L3-PA</text:p>
          </table:table-cell>
          <table:table-cell office:value-type="string" table:style-name="ce19">
            <text:p>Enterprise Proactive Edition Add-on for Enterprise Edition, L3 Support, Pay Annual</text:p>
          </table:table-cell>
          <table:table-cell office:value-type="float" office:value="91.8" table:style-name="ce26">
            <text:p>$91.8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UP-L3-PP</text:p>
          </table:table-cell>
          <table:table-cell office:value-type="string" table:style-name="ce19">
            <text:p>Enterprise Proactive Edition Add-on for Enterprise Edition, L3 Support, Prepay</text:p>
          </table:table-cell>
          <table:table-cell office:value-type="float" office:value="91.8" table:style-name="ce26">
            <text:p>$91.8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UP-PE-PA</text:p>
          </table:table-cell>
          <table:table-cell office:value-type="string" table:style-name="ce19">
            <text:p>Enterprise Proactive Edition Add-on for Enterprise Edition, Premium Support, Pay Annual</text:p>
          </table:table-cell>
          <table:table-cell office:value-type="float" office:value="102" table:style-name="ce26">
            <text:p>$10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UP-PE-PP</text:p>
          </table:table-cell>
          <table:table-cell office:value-type="string" table:style-name="ce19">
            <text:p>Enterprise Proactive Edition Add-on for Enterprise Edition, Premium Support, Prepay</text:p>
          </table:table-cell>
          <table:table-cell office:value-type="float" office:value="102" table:style-name="ce26">
            <text:p>$10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UP-RSCG-PE-PA</text:p>
          </table:table-cell>
          <table:table-cell office:value-type="string" table:style-name="ce19">
            <text:p>Rubrik Security Cloud - Government, Upgrade from Enterprise Edition to Enterprise Proactive Edition, Premium support; pay annual</text:p>
          </table:table-cell>
          <table:table-cell office:value-type="float" office:value="202.5" table:style-name="ce26">
            <text:p>$20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EUP-RSCG-PE-PP</text:p>
          </table:table-cell>
          <table:table-cell office:value-type="string" table:style-name="ce19">
            <text:p>Rubrik Security Cloud - Government, Upgrade from Enterprise Edition to Enterprise Proactive Edition, Premium support; prepay</text:p>
          </table:table-cell>
          <table:table-cell office:value-type="float" office:value="202.5" table:style-name="ce26">
            <text:p>$20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E1K-PE-PA</text:p>
          </table:table-cell>
          <table:table-cell office:value-type="string" table:style-name="ce19">
            <text:p>Rubrik for Remote and Branch Office Appliance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E1K-PE-PP</text:p>
          </table:table-cell>
          <table:table-cell office:value-type="string" table:style-name="ce19">
            <text:p>Rubrik for Remote and Branch Office Appliance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L3-PA</text:p>
          </table:table-cell>
          <table:table-cell office:value-type="string" table:style-name="ce19">
            <text:p>Rubrik Foundation Edition; per usable BETB; L3 support; pay annual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L3-PP</text:p>
          </table:table-cell>
          <table:table-cell office:value-type="string" table:style-name="ce19">
            <text:p>Rubrik Foundation Edition; per usable BETB; L3 support;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PE-PA</text:p>
          </table:table-cell>
          <table:table-cell office:value-type="string" table:style-name="ce19">
            <text:p>Rubrik Foundation Edition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PE-PP</text:p>
          </table:table-cell>
          <table:table-cell office:value-type="string" table:style-name="ce19">
            <text:p>Rubrik Foundation Edition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RSCG-PE-PA</text:p>
          </table:table-cell>
          <table:table-cell office:value-type="string" table:style-name="ce19">
            <text:p>Rubrik Security Cloud - Government, Foundation Edition, per usable BETB, Premium Support, Pay Annual</text:p>
          </table:table-cell>
          <table:table-cell office:value-type="float" office:value="162.5" table:style-name="ce26">
            <text:p>$16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RSCG-PE-PP</text:p>
          </table:table-cell>
          <table:table-cell office:value-type="string" table:style-name="ce19">
            <text:p>Rubrik Security Cloud - Government, Foundation Edition, per usable BETB, Premium Support, Prepay</text:p>
          </table:table-cell>
          <table:table-cell office:value-type="float" office:value="162.5" table:style-name="ce26">
            <text:p>$16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RSCGH-PE-PA</text:p>
          </table:table-cell>
          <table:table-cell office:value-type="string" table:style-name="ce19">
            <text:p>Rubrik Security Cloud - Government, Foundation Edition, Third Party Hardware, per usable BETB, Premium Support, Pay Annual</text:p>
          </table:table-cell>
          <table:table-cell office:value-type="float" office:value="162.5" table:style-name="ce26">
            <text:p>$16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RSCGH-PE-PP</text:p>
          </table:table-cell>
          <table:table-cell office:value-type="string" table:style-name="ce19">
            <text:p>Rubrik Security Cloud - Government, Foundation Edition, Third Party Hardware, per usable BETB, Premium Support, Prepay</text:p>
          </table:table-cell>
          <table:table-cell office:value-type="float" office:value="162.5" table:style-name="ce26">
            <text:p>$16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L3-PA</text:p>
          </table:table-cell>
          <table:table-cell office:value-type="string" table:style-name="ce19">
            <text:p>Rubrik Security Cloud - Private, Foundation Edition, per usable BETB, L3 Support, Pay Annual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L3-PP</text:p>
          </table:table-cell>
          <table:table-cell office:value-type="string" table:style-name="ce19">
            <text:p>Rubrik Security Cloud - Private, Foundation Edition, per usable BETB, L3 Support,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PE-PA</text:p>
          </table:table-cell>
          <table:table-cell office:value-type="string" table:style-name="ce19">
            <text:p>Rubrik Security Cloud - Private, Foundation Edition, per usable BETB, Premium Support,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PE-PP</text:p>
          </table:table-cell>
          <table:table-cell office:value-type="string" table:style-name="ce19">
            <text:p>Rubrik Security Cloud - Private, Foundation Edition, per usable BETB, Premium Support,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TPH-L3-PA</text:p>
          </table:table-cell>
          <table:table-cell office:value-type="string" table:style-name="ce19">
            <text:p>Rubrik Security Cloud - Private, Foundation Edition, Third Party Hardware, per usable BETB, L3 Support, Pay Annual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TPH-L3-PP</text:p>
          </table:table-cell>
          <table:table-cell office:value-type="string" table:style-name="ce19">
            <text:p>Rubrik Security Cloud - Private, Foundation Edition, Third Party Hardware, per usable BETB, L3 Support,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TPH-PE-PA</text:p>
          </table:table-cell>
          <table:table-cell office:value-type="string" table:style-name="ce19">
            <text:p>Rubrik Security Cloud - Private, Foundation Edition, Third Party Hardware, per usable BETB, Premium Support,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E-RSCP-TPH-PE-PP</text:p>
          </table:table-cell>
          <table:table-cell office:value-type="string" table:style-name="ce19">
            <text:p>Rubrik Security Cloud - Private, Foundation Edition, Third Party Hardware, per usable BETB, Premium Support,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SC-PE-PA</text:p>
          </table:table-cell>
          <table:table-cell office:value-type="string" table:style-name="ce19">
            <text:p>Rubrik Scale Foundation Edition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SC-PE-PP</text:p>
          </table:table-cell>
          <table:table-cell office:value-type="string" table:style-name="ce19">
            <text:p>Rubrik Scale Foundation Edition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TPH-L3-PA</text:p>
          </table:table-cell>
          <table:table-cell office:value-type="string" table:style-name="ce19">
            <text:p>Rubrik Foundation Edition - Third Party Hardware; per usable BETB; L3 Support; pay annual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TPH-L3-PP</text:p>
          </table:table-cell>
          <table:table-cell office:value-type="string" table:style-name="ce19">
            <text:p>Rubrik Foundation Edition - Third Party Hardware; per usable BETB; L3 Support;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TPH-PE-PA</text:p>
          </table:table-cell>
          <table:table-cell office:value-type="string" table:style-name="ce19">
            <text:p>Rubrik Foundation Edition - Third Party Hardware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TPH-PE-PP</text:p>
          </table:table-cell>
          <table:table-cell office:value-type="string" table:style-name="ce19">
            <text:p>Rubrik Foundation Edition - Third Party Hardware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VC-PE-PA</text:p>
          </table:table-cell>
          <table:table-cell office:value-type="string" table:style-name="ce19">
            <text:p>Rubrik Virtual Edition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FE-VC-PE-PP</text:p>
          </table:table-cell>
          <table:table-cell office:value-type="string" table:style-name="ce19">
            <text:p>Rubrik Virtual Edition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L3-PA</text:p>
          </table:table-cell>
          <table:table-cell office:value-type="string" table:style-name="ce19">
            <text:p>Business Edition Add-on for Foundation, L3 Support, Pay Annual</text:p>
          </table:table-cell>
          <table:table-cell office:value-type="float" office:value="29.7" table:style-name="ce26">
            <text:p>$29.7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L3-PP</text:p>
          </table:table-cell>
          <table:table-cell office:value-type="string" table:style-name="ce19">
            <text:p>Business Edition Add-on for Foundation, L3 Support, Prepay</text:p>
          </table:table-cell>
          <table:table-cell office:value-type="float" office:value="29.7" table:style-name="ce26">
            <text:p>$29.7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PE-PA</text:p>
          </table:table-cell>
          <table:table-cell office:value-type="string" table:style-name="ce19">
            <text:p>Business Edition Add-on for Foundation, Premium Support, Pay Annual</text:p>
          </table:table-cell>
          <table:table-cell office:value-type="float" office:value="33" table:style-name="ce26">
            <text:p>$3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PE-PP</text:p>
          </table:table-cell>
          <table:table-cell office:value-type="string" table:style-name="ce19">
            <text:p>Business Edition Add-on for Foundation, Premium Support, Prepay</text:p>
          </table:table-cell>
          <table:table-cell office:value-type="float" office:value="33" table:style-name="ce26">
            <text:p>$3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RSCG-PE-PA</text:p>
          </table:table-cell>
          <table:table-cell office:value-type="string" table:style-name="ce19">
            <text:p>Rubrik Security Cloud - Government, Add-On from Foundation Edition to Business Edition, Premium support; pay annual</text:p>
          </table:table-cell>
          <table:table-cell office:value-type="float" office:value="41.25" table:style-name="ce26">
            <text:p>$41.2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RSCG-PE-PP</text:p>
          </table:table-cell>
          <table:table-cell office:value-type="string" table:style-name="ce19">
            <text:p>Rubrik Security Cloud - Government, Add-On from Foundation Edition to Business Edition, Premium support; prepay</text:p>
          </table:table-cell>
          <table:table-cell office:value-type="float" office:value="41.25" table:style-name="ce26">
            <text:p>$41.2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B-RSCP-L3-PA</text:p>
          </table:table-cell>
          <table:table-cell office:value-type="string" table:style-name="ce19">
            <text:p>Rubrik Security Cloud - Private, Add-On from Foundation Edition to Business Edition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B-RSCP-L3-PP</text:p>
          </table:table-cell>
          <table:table-cell office:value-type="string" table:style-name="ce19">
            <text:p>Rubrik Security Cloud - Private, Add-On from Foundation Edition to Business Edition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B-RSCP-PE-PA</text:p>
          </table:table-cell>
          <table:table-cell office:value-type="string" table:style-name="ce19">
            <text:p>Rubrik Security Cloud - Private, Business Edition Add-on for Foundation, Premium support, Pay Annual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B-RSCP-PE-PP</text:p>
          </table:table-cell>
          <table:table-cell office:value-type="string" table:style-name="ce19">
            <text:p>Rubrik Security Cloud - Private, Business Edition Add-on for Foundation, Premium support, Prepay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SC-PE-PA</text:p>
          </table:table-cell>
          <table:table-cell office:value-type="string" table:style-name="ce19">
            <text:p>Scale Business Edition Add-on for Scale Foundation, Premium Support, Pay Annual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B-SC-PE-PP</text:p>
          </table:table-cell>
          <table:table-cell office:value-type="string" table:style-name="ce19">
            <text:p>Scale Business Edition Add-on for Scale Foundation, Premium Support, Prepay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L3-PA</text:p>
          </table:table-cell>
          <table:table-cell office:value-type="string" table:style-name="ce19">
            <text:p>Enterprise Edition Add-on for Foundation, L3 Support, Pay Annual</text:p>
          </table:table-cell>
          <table:table-cell office:value-type="float" office:value="88.2" table:style-name="ce26">
            <text:p>$88.2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L3-PP</text:p>
          </table:table-cell>
          <table:table-cell office:value-type="string" table:style-name="ce19">
            <text:p>Enterprise Edition Add-on for Foundation, L3 Support, Prepay</text:p>
          </table:table-cell>
          <table:table-cell office:value-type="float" office:value="88.2" table:style-name="ce26">
            <text:p>$88.2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PE-PA</text:p>
          </table:table-cell>
          <table:table-cell office:value-type="string" table:style-name="ce19">
            <text:p>Enterprise Edition Add-on for Foundation, Premium Support, Pay Annual</text:p>
          </table:table-cell>
          <table:table-cell office:value-type="float" office:value="98" table:style-name="ce26">
            <text:p>$9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PE-PP</text:p>
          </table:table-cell>
          <table:table-cell office:value-type="string" table:style-name="ce19">
            <text:p>Enterprise Edition Add-on for Foundation, Premium Support, Prepay</text:p>
          </table:table-cell>
          <table:table-cell office:value-type="float" office:value="98" table:style-name="ce26">
            <text:p>$9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RSCG-PE-PA</text:p>
          </table:table-cell>
          <table:table-cell office:value-type="string" table:style-name="ce19">
            <text:p>Rubrik Security Cloud - Government, Add-On from Foundation Edition to Enterprise Edition, Premium support; pay annual</text:p>
          </table:table-cell>
          <table:table-cell office:value-type="float" office:value="122.5" table:style-name="ce26">
            <text:p>$12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RSCG-PE-PP</text:p>
          </table:table-cell>
          <table:table-cell office:value-type="string" table:style-name="ce19">
            <text:p>Rubrik Security Cloud - Government, Add-On from Foundation Edition to Enterprise Edition, Premium support; prepay</text:p>
          </table:table-cell>
          <table:table-cell office:value-type="float" office:value="122.5" table:style-name="ce26">
            <text:p>$12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E-RSCP-L3-PA</text:p>
          </table:table-cell>
          <table:table-cell office:value-type="string" table:style-name="ce19">
            <text:p>Rubrik Security Cloud - Private, Add-On from Foundation Edition to Enterprise Edition</text:p>
          </table:table-cell>
          <table:table-cell office:value-type="float" office:value="88" table:style-name="ce26">
            <text:p>$8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E-RSCP-L3-PP</text:p>
          </table:table-cell>
          <table:table-cell office:value-type="string" table:style-name="ce19">
            <text:p>Rubrik Security Cloud - Private, Add-On from Foundation Edition to Enterprise Edition</text:p>
          </table:table-cell>
          <table:table-cell office:value-type="float" office:value="88" table:style-name="ce26">
            <text:p>$8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E-RSCP-PE-PA</text:p>
          </table:table-cell>
          <table:table-cell office:value-type="string" table:style-name="ce19">
            <text:p>Rubrik Security Cloud - Private, Enterprise Edition Add-on for Foundation, Premium Support, Pay Annual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FUE-RSCP-PE-PP</text:p>
          </table:table-cell>
          <table:table-cell office:value-type="string" table:style-name="ce19">
            <text:p>Rubrik Security Cloud - Private, Enterprise Edition Add-on for Foundation, Premium Support, Prepay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SC-PE-PA</text:p>
          </table:table-cell>
          <table:table-cell office:value-type="string" table:style-name="ce19">
            <text:p>Scale Enterprise Edition Add-on for Scale Foundation, Premium Support, Pay Annual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E-SC-PE-PP</text:p>
          </table:table-cell>
          <table:table-cell office:value-type="string" table:style-name="ce19">
            <text:p>Scale Enterprise Edition Add-on for Scale Foundation, Premium Support, Prepay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P-L3-PA</text:p>
          </table:table-cell>
          <table:table-cell office:value-type="string" table:style-name="ce19">
            <text:p>Enterprise Proactive Edition Add-on for Foundation, L3 Support, Pay Annual</text:p>
          </table:table-cell>
          <table:table-cell office:value-type="float" office:value="180" table:style-name="ce26">
            <text:p>$18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P-L3-PP</text:p>
          </table:table-cell>
          <table:table-cell office:value-type="string" table:style-name="ce19">
            <text:p>Enterprise Proactive Edition Add-on for Foundation, L3 Support, Prepay</text:p>
          </table:table-cell>
          <table:table-cell office:value-type="float" office:value="180" table:style-name="ce26">
            <text:p>$18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P-PE-PA</text:p>
          </table:table-cell>
          <table:table-cell office:value-type="string" table:style-name="ce19">
            <text:p>Enterprise Proactive Edition Add-on for Foundation, Premium Support, Pay Annual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P-PE-PP</text:p>
          </table:table-cell>
          <table:table-cell office:value-type="string" table:style-name="ce19">
            <text:p>Enterprise Proactive Edition Add-on for Foundation, Premium Support, Prepay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P-RSCG-PE-PA</text:p>
          </table:table-cell>
          <table:table-cell office:value-type="string" table:style-name="ce19">
            <text:p>Rubrik Security Cloud - Government, Upgrade from Foundation Edition to Enterprise Proactive Edition, Premium support; pay annual</text:p>
          </table:table-cell>
          <table:table-cell office:value-type="float" office:value="325" table:style-name="ce26">
            <text:p>$32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FUP-RSCG-PE-PP</text:p>
          </table:table-cell>
          <table:table-cell office:value-type="string" table:style-name="ce19">
            <text:p>Rubrik Security Cloud - Government, Upgrade from Foundation Edition to Enterprise Proactive Edition, Premium support; prepay</text:p>
          </table:table-cell>
          <table:table-cell office:value-type="float" office:value="325" table:style-name="ce26">
            <text:p>$32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NDA-L3-PA</text:p>
          </table:table-cell>
          <table:table-cell office:value-type="string" table:style-name="ce19">
            <text:p>Rubrik NAS Direct Archive, unlimited per appliance; per appliance; L3 support; pay annual</text:p>
          </table:table-cell>
          <table:table-cell office:value-type="float" office:value="4500" table:style-name="ce26">
            <text:p>$4,500.00<text:s/></text:p>
          </table:table-cell>
          <table:table-cell office:value-type="string" table:style-name="ce19">
            <text:p>Per 1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NDA-L3-PP</text:p>
          </table:table-cell>
          <table:table-cell office:value-type="string" table:style-name="ce19">
            <text:p>Rubrik NAS Direct Archive, unlimited per appliance; per appliance; L3 support; prepay</text:p>
          </table:table-cell>
          <table:table-cell office:value-type="float" office:value="4500" table:style-name="ce26">
            <text:p>$4,500.00<text:s/></text:p>
          </table:table-cell>
          <table:table-cell office:value-type="string" table:style-name="ce19">
            <text:p>Per 1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NDA-PE-PA</text:p>
          </table:table-cell>
          <table:table-cell office:value-type="string" table:style-name="ce19">
            <text:p>Rubrik NAS Direct Archive, unlimited per appliance; per appliance; Premium support; pay annual</text:p>
          </table:table-cell>
          <table:table-cell office:value-type="float" office:value="5000" table:style-name="ce26">
            <text:p>$5,000.00<text:s/></text:p>
          </table:table-cell>
          <table:table-cell office:value-type="string" table:style-name="ce19">
            <text:p>Per 1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NDA-PE-PP</text:p>
          </table:table-cell>
          <table:table-cell office:value-type="string" table:style-name="ce19">
            <text:p>Rubrik NAS Direct Archive, unlimited per appliance; per appliance; Premium support; prepay</text:p>
          </table:table-cell>
          <table:table-cell office:value-type="float" office:value="5000" table:style-name="ce26">
            <text:p>$5,000.00<text:s/></text:p>
          </table:table-cell>
          <table:table-cell office:value-type="string" table:style-name="ce19">
            <text:p>Per 1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NDAG-PE-PA</text:p>
          </table:table-cell>
          <table:table-cell office:value-type="string" table:style-name="ce19">
            <text:p>Rubrik NAS Direct Archive - Government, unlimited per appliance; per appliance; Premium support; pay annual</text:p>
          </table:table-cell>
          <table:table-cell office:value-type="float" office:value="6250" table:style-name="ce26">
            <text:p>$6,250.00<text:s/></text:p>
          </table:table-cell>
          <table:table-cell office:value-type="string" table:style-name="ce19">
            <text:p>Per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NDAG-PE-PP</text:p>
          </table:table-cell>
          <table:table-cell office:value-type="string" table:style-name="ce19">
            <text:p>Rubrik NAS Direct Archive - Government, unlimited per appliance; per appliance; Premium support; prepay</text:p>
          </table:table-cell>
          <table:table-cell office:value-type="float" office:value="6250" table:style-name="ce26">
            <text:p>$6,250.00<text:s/></text:p>
          </table:table-cell>
          <table:table-cell office:value-type="string" table:style-name="ce19">
            <text:p>Per applianc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L3-PA</text:p>
          </table:table-cell>
          <table:table-cell office:value-type="string" table:style-name="ce19">
            <text:p>Rubrik Enterprise Proactive Edition; per usable BETB; L3 support; pay annual</text:p>
          </table:table-cell>
          <table:table-cell office:value-type="float" office:value="297" table:style-name="ce26">
            <text:p>$29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L3-PP</text:p>
          </table:table-cell>
          <table:table-cell office:value-type="string" table:style-name="ce19">
            <text:p>Rubrik Enterprise Proactive Edition; per usable BETB; L3 support; prepay</text:p>
          </table:table-cell>
          <table:table-cell office:value-type="float" office:value="297" table:style-name="ce26">
            <text:p>$29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PE-PA</text:p>
          </table:table-cell>
          <table:table-cell office:value-type="string" table:style-name="ce19">
            <text:p>Rubrik Enterprise Proactive Edition; per usable BETB; Premium support; pay annual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PE-PP</text:p>
          </table:table-cell>
          <table:table-cell office:value-type="string" table:style-name="ce19">
            <text:p>Rubrik Enterprise Proactive Edition; per usable BETB; Premium support; prepay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RSCG-PE-PA</text:p>
          </table:table-cell>
          <table:table-cell office:value-type="string" table:style-name="ce19">
            <text:p>Rubrik Security Cloud - Government, Enterprise Proactive Edition Edition; per usable BETB; Premium support; pay annual</text:p>
          </table:table-cell>
          <table:table-cell office:value-type="float" office:value="412.5" table:style-name="ce26">
            <text:p>$41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RSCG-PE-PP</text:p>
          </table:table-cell>
          <table:table-cell office:value-type="string" table:style-name="ce19">
            <text:p>Rubrik Security Cloud - Government, Enterprise Proactive Edition Edition; per usable BETB; Premium support; prepay</text:p>
          </table:table-cell>
          <table:table-cell office:value-type="float" office:value="412.5" table:style-name="ce26">
            <text:p>$41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RSCGH-PE-PA</text:p>
          </table:table-cell>
          <table:table-cell office:value-type="string" table:style-name="ce19">
            <text:p>Rubrik Security Cloud - Government, Enterprise Proactive Edition Edition; Third Party Hardware, per usable BETB; Premium support; pay annual</text:p>
          </table:table-cell>
          <table:table-cell office:value-type="float" office:value="412.5" table:style-name="ce26">
            <text:p>$41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RSCGH-PE-PP</text:p>
          </table:table-cell>
          <table:table-cell office:value-type="string" table:style-name="ce19">
            <text:p>Rubrik Security Cloud - Government, Enterprise Proactive Edition Edition; Third Party Hardware, per usable BETB; Premium support; prepay</text:p>
          </table:table-cell>
          <table:table-cell office:value-type="float" office:value="412.5" table:style-name="ce26">
            <text:p>$41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SC-PE-PA</text:p>
          </table:table-cell>
          <table:table-cell office:value-type="string" table:style-name="ce19">
            <text:p>Rubrik Scale Enterprise Proactive Edition; per usable BETB; Premium support; pay annual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SC-PE-PP</text:p>
          </table:table-cell>
          <table:table-cell office:value-type="string" table:style-name="ce19">
            <text:p>Rubrik Scale Enterprise Proactive Edition; per usable BETB; Premium support; prepay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TPH-PE-PA</text:p>
          </table:table-cell>
          <table:table-cell office:value-type="string" table:style-name="ce19">
            <text:p>Rubrik Enterprise Proactive Edition - Third Party Hardware; per usable BETB; Premium support; pay annual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PRE-TPH-PE-PP</text:p>
          </table:table-cell>
          <table:table-cell office:value-type="string" table:style-name="ce19">
            <text:p>Rubrik Enterprise Proactive Edition - Third Party Hardware; per usable BETB; Premium support; prepay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RAD-L3-PA</text:p>
          </table:table-cell>
          <table:table-cell office:value-type="string" table:style-name="ce19">
            <text:p>Rubrik Ransomware Investigation, unlimited per appliance; per usable BETB; L3 support; pay annual</text:p>
          </table:table-cell>
          <table:table-cell office:value-type="float" office:value="54" table:style-name="ce26">
            <text:p>$54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RAD-L3-PP</text:p>
          </table:table-cell>
          <table:table-cell office:value-type="string" table:style-name="ce19">
            <text:p>Rubrik Ransomware Investigation, unlimited per appliance; per usable BETB; L3 support; prepay</text:p>
          </table:table-cell>
          <table:table-cell office:value-type="float" office:value="54" table:style-name="ce26">
            <text:p>$54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RAD-PE-PA</text:p>
          </table:table-cell>
          <table:table-cell office:value-type="string" table:style-name="ce19">
            <text:p>Rubrik Ransomware Investigation, unlimited per appliance; per usable BETB; Premium support; pay annual</text:p>
          </table:table-cell>
          <table:table-cell office:value-type="float" office:value="60" table:style-name="ce26">
            <text:p>$6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RAD-PE-PP</text:p>
          </table:table-cell>
          <table:table-cell office:value-type="string" table:style-name="ce19">
            <text:p>Rubrik Ransomware Investigation, unlimited per appliance; per usable BETB; Premium support; prepay</text:p>
          </table:table-cell>
          <table:table-cell office:value-type="float" office:value="60" table:style-name="ce26">
            <text:p>$6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CDM-T</text:p>
          </table:table-cell>
          <table:table-cell office:value-type="string" table:style-name="ce19">
            <text:p>Rubrik Cloud Data Management Software, per usable BETB, Premium Support,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DPMS-L3-PA</text:p>
          </table:table-cell>
          <table:table-cell office:value-type="string" table:style-name="ce19">
            <text:p>Rubrik Security Cloud - Private, Cluster Management; per appliance; L3 support; pay annual</text:p>
          </table:table-cell>
          <table:table-cell office:value-type="float" office:value="376" table:style-name="ce26">
            <text:p>$376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DPMS-L3-PP</text:p>
          </table:table-cell>
          <table:table-cell office:value-type="string" table:style-name="ce19">
            <text:p>Rubrik Security Cloud - Private, Cluster Management; per appliance; L3 support; prepay</text:p>
          </table:table-cell>
          <table:table-cell office:value-type="float" office:value="376" table:style-name="ce26">
            <text:p>$376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DPMS-PE-PA</text:p>
          </table:table-cell>
          <table:table-cell office:value-type="string" table:style-name="ce19">
            <text:p>Rubrik Security Cloud - Private, Cluster Management; per appliance; Premium support; pay annual</text:p>
          </table:table-cell>
          <table:table-cell office:value-type="float" office:value="417" table:style-name="ce26">
            <text:p>$41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DPMS-PE-PP</text:p>
          </table:table-cell>
          <table:table-cell office:value-type="string" table:style-name="ce19">
            <text:p>Rubrik Security Cloud - Private, Cluster Management; per appliance; Premium support; prepay</text:p>
          </table:table-cell>
          <table:table-cell office:value-type="float" office:value="417" table:style-name="ce26">
            <text:p>$417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SCP-EDG-BS-PP</text:p>
          </table:table-cell>
          <table:table-cell office:value-type="string" table:style-name="ce19">
            <text:p>Rubrik Security Cloud - Private, Rubrik Edge; per usable BETB; Basic support; prepay</text:p>
          </table:table-cell>
          <table:table-cell office:value-type="float" office:value="104" table:style-name="ce26">
            <text:p>$104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SCP-EDG-PE-PA</text:p>
          </table:table-cell>
          <table:table-cell office:value-type="string" table:style-name="ce19">
            <text:p>Rubrik Security Cloud - Private, Rubrik Edge Foundation Edition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SCP-EDG-PE-PP</text:p>
          </table:table-cell>
          <table:table-cell office:value-type="string" table:style-name="ce19">
            <text:p>Rubrik Security Cloud - Private, Rubrik Edge Foundation Edition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RZTDP-L3-PA</text:p>
          </table:table-cell>
          <table:table-cell office:value-type="string" table:style-name="ce19">
            <text:p>Rubrik Security Cloud; per usable BETB; L3 support; pay annual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RZTDP-L3-PP</text:p>
          </table:table-cell>
          <table:table-cell office:value-type="string" table:style-name="ce19">
            <text:p>Rubrik Security Cloud; per usable BETB; L3 support;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RZTDP-PE-PA</text:p>
          </table:table-cell>
          <table:table-cell office:value-type="string" table:style-name="ce19">
            <text:p>Rubrik Security Cloud; per usable B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BT-RZTDP-PE-PP</text:p>
          </table:table-cell>
          <table:table-cell office:value-type="string" table:style-name="ce19">
            <text:p>Rubrik Security Cloud; per usable B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C-APFL-PE-PA</text:p>
          </table:table-cell>
          <table:table-cell office:value-type="string" table:style-name="ce19">
            <text:p>Rubrik Orchestrated Application Recovery; per usable BETB; Premium support; pay annual</text:p>
          </table:table-cell>
          <table:table-cell office:value-type="float" office:value="80" table:style-name="ce26">
            <text:p>$8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C-APFL-PE-PP</text:p>
          </table:table-cell>
          <table:table-cell office:value-type="string" table:style-name="ce19">
            <text:p>Rubrik Orchestrated Application Recovery; per usable BETB; Premium support; prepay</text:p>
          </table:table-cell>
          <table:table-cell office:value-type="float" office:value="80" table:style-name="ce26">
            <text:p>$8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C-RAD-PE-PA</text:p>
          </table:table-cell>
          <table:table-cell office:value-type="string" table:style-name="ce19">
            <text:p>Rubrik Scale Ransomware Investigation, unlimited per appliance; per usable BETB; Premium support; pay annual</text:p>
          </table:table-cell>
          <table:table-cell office:value-type="float" office:value="59" table:style-name="ce26">
            <text:p>$59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C-RAD-PE-PP</text:p>
          </table:table-cell>
          <table:table-cell office:value-type="string" table:style-name="ce19">
            <text:p>Rubrik Scale Ransomware Investigation, unlimited per appliance; per usable BETB; Premium support; prepay</text:p>
          </table:table-cell>
          <table:table-cell office:value-type="float" office:value="59" table:style-name="ce26">
            <text:p>$59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C-SNR-PE-PA</text:p>
          </table:table-cell>
          <table:table-cell office:value-type="string" table:style-name="ce19">
            <text:p>Rubrik Scale Sensitive Data Discovery and Remediation, unlimited per appliance; per usable BETB; Premium support; pay annual</text:p>
          </table:table-cell>
          <table:table-cell office:value-type="float" office:value="78" table:style-name="ce26">
            <text:p>$7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C-SNR-PE-PP</text:p>
          </table:table-cell>
          <table:table-cell office:value-type="string" table:style-name="ce19">
            <text:p>Rubrik Scale Sensitive Data Discovery and Remediation, unlimited per appliance; per usable BETB; Premium support; prepay</text:p>
          </table:table-cell>
          <table:table-cell office:value-type="float" office:value="78" table:style-name="ce26">
            <text:p>$7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NR-L3-PA</text:p>
          </table:table-cell>
          <table:table-cell office:value-type="string" table:style-name="ce19">
            <text:p>Rubrik Sensitive Data Discovery and Remediation, unlimited per appliance; per usable BETB; L3 support; pay annual</text:p>
          </table:table-cell>
          <table:table-cell office:value-type="float" office:value="70" table:style-name="ce26">
            <text:p>$7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NR-L3-PP</text:p>
          </table:table-cell>
          <table:table-cell office:value-type="string" table:style-name="ce19">
            <text:p>Rubrik Sensitive Data Discovery and Remediation, unlimited per appliance; per usable BETB; L3 support; prepay</text:p>
          </table:table-cell>
          <table:table-cell office:value-type="float" office:value="70" table:style-name="ce26">
            <text:p>$70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NR-PE-PA</text:p>
          </table:table-cell>
          <table:table-cell office:value-type="string" table:style-name="ce19">
            <text:p>Rubrik Sensitive Data Discovery and Remediation, unlimited per appliance; per usable BETB; Premium support; pay annual</text:p>
          </table:table-cell>
          <table:table-cell office:value-type="float" office:value="78" table:style-name="ce26">
            <text:p>$78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SNR-PE-PP</text:p>
          </table:table-cell>
          <table:table-cell office:value-type="string" table:style-name="ce19">
            <text:p>Rubrik Sensitive Data Discovery and Remediation, unlimited per appliance; per usable BETB; Premium support; prepay</text:p>
          </table:table-cell>
          <table:table-cell office:value-type="float" office:value="78" table:style-name="ce26">
            <text:p>$78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BT-SW-SVC-L3</text:p>
          </table:table-cell>
          <table:table-cell office:value-type="string" table:style-name="ce19">
            <text:p>Support for Life of Device RCDM Software; per usable BETB; L3 support</text:p>
          </table:table-cell>
          <table:table-cell office:value-type="float" office:value="82" table:style-name="ce26">
            <text:p>$82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BT-SW-SVC-PE</text:p>
          </table:table-cell>
          <table:table-cell office:value-type="string" table:style-name="ce19">
            <text:p>Support for Life of Device RCDM Software; per usable BETB</text:p>
          </table:table-cell>
          <table:table-cell office:value-type="float" office:value="91" table:style-name="ce26">
            <text:p>$91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EE-ADN-L3-PP</text:p>
          </table:table-cell>
          <table:table-cell office:value-type="string" table:style-name="ce19">
            <text:p>Rubrik Enterprise Add-On Edition; per usable BETB; L3 Support; prepay</text:p>
          </table:table-cell>
          <table:table-cell office:value-type="float" office:value="126" table:style-name="ce26">
            <text:p>$126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EE-ADN-PE-PA</text:p>
          </table:table-cell>
          <table:table-cell office:value-type="string" table:style-name="ce19">
            <text:p>Rubrik Enterprise Add-On Edition; per usable BETB; Premium Support; pay annual</text:p>
          </table:table-cell>
          <table:table-cell office:value-type="float" office:value="140" table:style-name="ce26">
            <text:p>$14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EE-ADN-PE-PP</text:p>
          </table:table-cell>
          <table:table-cell office:value-type="string" table:style-name="ce19">
            <text:p>Rubrik Enterprise Add-On Edition; per usable BETB; Premium Support; prepay</text:p>
          </table:table-cell>
          <table:table-cell office:value-type="float" office:value="140" table:style-name="ce26">
            <text:p>$14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EE-RSCP-ADN-L3-PP</text:p>
          </table:table-cell>
          <table:table-cell office:value-type="string" table:style-name="ce19">
            <text:p>Rubrik RSC-P Enterprise Add-On Edition; per usable BETB; L3 Support; prepay</text:p>
          </table:table-cell>
          <table:table-cell office:value-type="float" office:value="126" table:style-name="ce26">
            <text:p>$126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EE-RSCP-ADN-PE-PA</text:p>
          </table:table-cell>
          <table:table-cell office:value-type="string" table:style-name="ce19">
            <text:p>Rubrik RSC-P Enterprise Add-On Edition; per usable BETB; Premium Support; pay annual</text:p>
          </table:table-cell>
          <table:table-cell office:value-type="float" office:value="140" table:style-name="ce26">
            <text:p>$14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EE-RSCP-ADN-PE-PP</text:p>
          </table:table-cell>
          <table:table-cell office:value-type="string" table:style-name="ce19">
            <text:p>Rubrik RSC-P Enterprise Add-On Edition; per usable BETB; Premium Support; prepay</text:p>
          </table:table-cell>
          <table:table-cell office:value-type="float" office:value="140" table:style-name="ce26">
            <text:p>$14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E-ADN-L3-PP</text:p>
          </table:table-cell>
          <table:table-cell office:value-type="string" table:style-name="ce19">
            <text:p>Rubrik Foundation Add-On Edition; per usable BETB; L3 Support; prepay</text:p>
          </table:table-cell>
          <table:table-cell office:value-type="float" office:value="25" table:style-name="ce26">
            <text:p>$2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E-ADN-PE-PA</text:p>
          </table:table-cell>
          <table:table-cell office:value-type="string" table:style-name="ce19">
            <text:p>Rubrik Foundation Add-On Edition; per usable BETB; Premium support; pay annual</text:p>
          </table:table-cell>
          <table:table-cell office:value-type="float" office:value="28" table:style-name="ce26">
            <text:p>$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E-ADN-PE-PP</text:p>
          </table:table-cell>
          <table:table-cell office:value-type="string" table:style-name="ce19">
            <text:p>Rubrik Foundation Add-On Edition; per usable BETB; Premium Support; prepay</text:p>
          </table:table-cell>
          <table:table-cell office:value-type="float" office:value="28" table:style-name="ce26">
            <text:p>$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E-RSCP-ADN-L3-PP</text:p>
          </table:table-cell>
          <table:table-cell office:value-type="string" table:style-name="ce19">
            <text:p>Rubrik RSC-P Foundation Add-On Edition; per usable BETB; L3 Support; prepay</text:p>
          </table:table-cell>
          <table:table-cell office:value-type="float" office:value="25" table:style-name="ce26">
            <text:p>$2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E-RSCP-ADN-PE-PA</text:p>
          </table:table-cell>
          <table:table-cell office:value-type="string" table:style-name="ce19">
            <text:p>Rubrik RSC-P Foundation Add-On Edition; per usable BETB; Premium Support; Pay Annual.</text:p>
          </table:table-cell>
          <table:table-cell office:value-type="float" office:value="28" table:style-name="ce26">
            <text:p>$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E-RSCP-ADN-PE-PP</text:p>
          </table:table-cell>
          <table:table-cell office:value-type="string" table:style-name="ce19">
            <text:p>Rubrik RSC-P Foundation Add-On Edition; per usable BETB; Premium support; Prepay.</text:p>
          </table:table-cell>
          <table:table-cell office:value-type="float" office:value="28" table:style-name="ce26">
            <text:p>$2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G-MBS-L3-PA</text:p>
          </table:table-cell>
          <table:table-cell office:value-type="string" table:style-name="ce19">
            <text:p>Rubrik for Microsoft M365 Backup Storage, per usable FEGB, L3 Support, Pay Annual</text:p>
          </table:table-cell>
          <table:table-cell office:value-type="float" office:value="0.14000000000000001" table:style-name="ce26">
            <text:p>$0.14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G-MBS-L3-PP</text:p>
          </table:table-cell>
          <table:table-cell office:value-type="string" table:style-name="ce19">
            <text:p>Rubrik for Microsoft M365 Backup Storage, per usable FEGB, L3 Support, Prepay</text:p>
          </table:table-cell>
          <table:table-cell office:value-type="float" office:value="0.14000000000000001" table:style-name="ce26">
            <text:p>$0.14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G-MBS-PE-PA</text:p>
          </table:table-cell>
          <table:table-cell office:value-type="string" table:style-name="ce19">
            <text:p>Rubrik for Microsoft M365 Backup Storage, per usable FEGB, Premium Support, Pay Annual</text:p>
          </table:table-cell>
          <table:table-cell office:value-type="float" office:value="0.15" table:style-name="ce26">
            <text:p>$0.15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G-MBS-PE-PP</text:p>
          </table:table-cell>
          <table:table-cell office:value-type="string" table:style-name="ce19">
            <text:p>Rubrik for Microsoft M365 Backup Storage, per usable FEGB, Premium Support, Prepay</text:p>
          </table:table-cell>
          <table:table-cell office:value-type="float" office:value="0.15" table:style-name="ce26">
            <text:p>$0.15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CLU-L3-PA</text:p>
          </table:table-cell>
          <table:table-cell office:value-type="string" table:style-name="ce19">
            <text:p>Rubrik Cloud Unstructured Business Edition; per usable FETB; L3 support; pay annual</text:p>
          </table:table-cell>
          <table:table-cell office:value-type="float" office:value="46.8" table:style-name="ce26">
            <text:p>$46.8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CLU-L3-PP</text:p>
          </table:table-cell>
          <table:table-cell office:value-type="string" table:style-name="ce19">
            <text:p>Rubrik Cloud Unstructured Business Edition; per usable FETB; L3 support; prepay</text:p>
          </table:table-cell>
          <table:table-cell office:value-type="float" office:value="46.8" table:style-name="ce26">
            <text:p>$46.8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CLU-PE-PA</text:p>
          </table:table-cell>
          <table:table-cell office:value-type="string" table:style-name="ce19">
            <text:p>Rubrik Cloud Unstructured Business Edition; per usable FETB; Premium support; pay annual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CLU-PE-PP</text:p>
          </table:table-cell>
          <table:table-cell office:value-type="string" table:style-name="ce19">
            <text:p>Rubrik Cloud Unstructured Business Edition; per usable FETB; Premium support; prepay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CD-L3-PA</text:p>
          </table:table-cell>
          <table:table-cell office:value-type="string" table:style-name="ce19">
            <text:p>Rubrik NAS Cloud Direct Business Edition; per FETB; L3 support; pay annual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CD-L3-PP</text:p>
          </table:table-cell>
          <table:table-cell office:value-type="string" table:style-name="ce19">
            <text:p>Rubrik NAS Cloud Direct Business Edition; per FETB; L3 support; prepay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CD-PE-PA</text:p>
          </table:table-cell>
          <table:table-cell office:value-type="string" table:style-name="ce19">
            <text:p>Rubrik NAS Cloud Direct Business Edition; per FETB; Premium support; pay annual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CD-PE-PP</text:p>
          </table:table-cell>
          <table:table-cell office:value-type="string" table:style-name="ce19">
            <text:p>Rubrik NAS Cloud Direct Business Edition; per FETB; Premium support; prepay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-L3-PA</text:p>
          </table:table-cell>
          <table:table-cell office:value-type="string" table:style-name="ce19">
            <text:p>Rubrik Data Security as a Service Business Edition for NAS, including 3 BETB of Rubrik Cloud Vault (Archive Tier); per FETB; L3 support; pay annual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-L3-PP</text:p>
          </table:table-cell>
          <table:table-cell office:value-type="string" table:style-name="ce19">
            <text:p>Rubrik Data Security as a Service Business Edition for NAS, including 3 BETB of Rubrik Cloud Vault (Archive Tier); per FETB; L3 support; prepay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-PE-PA</text:p>
          </table:table-cell>
          <table:table-cell office:value-type="string" table:style-name="ce19">
            <text:p>Rubrik Data Security as a Service Business Edition for NAS, including 3 BETB of Rubrik Cloud Vault (Archive Tier); per FETB; Premium support; pay annual</text:p>
          </table:table-cell>
          <table:table-cell office:value-type="float" office:value="57" table:style-name="ce26">
            <text:p>$5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-PE-PP</text:p>
          </table:table-cell>
          <table:table-cell office:value-type="string" table:style-name="ce19">
            <text:p>Rubrik Data Security as a Service Business Edition for NAS, including 3 BETB of Rubrik Cloud Vault (Archive Tier); per FETB; Premium support; prepay</text:p>
          </table:table-cell>
          <table:table-cell office:value-type="float" office:value="57" table:style-name="ce26">
            <text:p>$5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B-L3-PA</text:p>
          </table:table-cell>
          <table:table-cell office:value-type="string" table:style-name="ce19">
            <text:p>Rubrik Data Security as a Service Business Edition for NAS; per FETB; L3 support; pay annual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B-L3-PP</text:p>
          </table:table-cell>
          <table:table-cell office:value-type="string" table:style-name="ce19">
            <text:p>Rubrik Data Security as a Service Business Edition for NAS; per FETB; L3 support; prepay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B-PE-PA</text:p>
          </table:table-cell>
          <table:table-cell office:value-type="string" table:style-name="ce19">
            <text:p>Rubrik Data Security as a Service Business Edition for NAS; per FETB; Premium support; pay annual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NDSB-PE-PP</text:p>
          </table:table-cell>
          <table:table-cell office:value-type="string" table:style-name="ce19">
            <text:p>Rubrik Data Security as a Service Business Edition for NAS; per FETB; Premium support; prepay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CL-L3-PA</text:p>
          </table:table-cell>
          <table:table-cell office:value-type="string" table:style-name="ce19">
            <text:p>Rubrik Business Edition for Customer Hosted Universal Cloud License; per FETB; L3 support; Pay annual</text:p>
          </table:table-cell>
          <table:table-cell office:value-type="float" office:value="146.69999999999999" table:style-name="ce26">
            <text:p>$146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CL-L3-PP</text:p>
          </table:table-cell>
          <table:table-cell office:value-type="string" table:style-name="ce19">
            <text:p>Rubrik Business Edition for Customer Hosted Universal Cloud License; per FETB; L3 support; Prepay</text:p>
          </table:table-cell>
          <table:table-cell office:value-type="float" office:value="146.69999999999999" table:style-name="ce26">
            <text:p>$146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CL-PE-PA</text:p>
          </table:table-cell>
          <table:table-cell office:value-type="string" table:style-name="ce19">
            <text:p>Rubrik Business Edition for Customer Hosted Universal Cloud License per FETB; Premium support; Pay annual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CL-PE-PP</text:p>
          </table:table-cell>
          <table:table-cell office:value-type="string" table:style-name="ce19">
            <text:p>Rubrik Business Edition for Customer Hosted Universal Cloud License; per FETB; Premium support; Prepay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UCLG-PE-PA</text:p>
          </table:table-cell>
          <table:table-cell office:value-type="string" table:style-name="ce19">
            <text:p>Rubrik Business Edition for Customer Hosted Universal Cloud License per FETB - Government; Premium support; Pay annual</text:p>
          </table:table-cell>
          <table:table-cell office:value-type="float" office:value="203.75" table:style-name="ce26">
            <text:p>$203.75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UCLG-PE-PP</text:p>
          </table:table-cell>
          <table:table-cell office:value-type="string" table:style-name="ce19">
            <text:p>Rubrik Business Edition for Customer Hosted Universal Cloud License; per FETB - Government; Premium support; Prepay</text:p>
          </table:table-cell>
          <table:table-cell office:value-type="float" office:value="203.75" table:style-name="ce26">
            <text:p>$203.75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DS-L3-PA</text:p>
          </table:table-cell>
          <table:table-cell office:value-type="string" table:style-name="ce19">
            <text:p>Rubrik Data Security as a Service Business Edition for Universal Cloud License, including 12 BETB of Rubrik Cloud Vault (Backup Tier); per FETB; L3 support; Pay annual</text:p>
          </table:table-cell>
          <table:table-cell office:value-type="float" office:value="203" table:style-name="ce26">
            <text:p>$203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DS-L3-PP</text:p>
          </table:table-cell>
          <table:table-cell office:value-type="string" table:style-name="ce19">
            <text:p>Rubrik Data Security as a Service Business Edition for Universal Cloud License, including 12 BETB of Rubrik Cloud Vault (Backup Tier); per FETB; L3 support; Prepay</text:p>
          </table:table-cell>
          <table:table-cell office:value-type="float" office:value="203" table:style-name="ce26">
            <text:p>$203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DS-PE-PA</text:p>
          </table:table-cell>
          <table:table-cell office:value-type="string" table:style-name="ce19">
            <text:p>Rubrik Data Security as a Service Business Edition for Universal Cloud License, including 12 BETB of Rubrik Cloud Vault (Backup Tier); per FETB; Premium support; Pay annual</text:p>
          </table:table-cell>
          <table:table-cell office:value-type="float" office:value="225" table:style-name="ce26">
            <text:p>$22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E-UDS-PE-PP</text:p>
          </table:table-cell>
          <table:table-cell office:value-type="string" table:style-name="ce19">
            <text:p>Rubrik Data Security as a Service Business Edition for Universal Cloud License, including 12 BETB of Rubrik Cloud Vault (Backup Tier); per FETB; Premium support; Prepay</text:p>
          </table:table-cell>
          <table:table-cell office:value-type="float" office:value="225" table:style-name="ce26">
            <text:p>$22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UDSB-L3-PA</text:p>
          </table:table-cell>
          <table:table-cell office:value-type="string" table:style-name="ce19">
            <text:p>Rubrik Data Security as a Service Business Edition for Universal Cloud License; per FETB; L3 support; Pay annual</text:p>
          </table:table-cell>
          <table:table-cell office:value-type="float" office:value="147" table:style-name="ce26">
            <text:p>$1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UDSB-L3-PP</text:p>
          </table:table-cell>
          <table:table-cell office:value-type="string" table:style-name="ce19">
            <text:p>Rubrik Data Security as a Service Business Edition for Universal Cloud License; per FETB; L3 support; Prepay</text:p>
          </table:table-cell>
          <table:table-cell office:value-type="float" office:value="147" table:style-name="ce26">
            <text:p>$1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UDSB-PE-PA</text:p>
          </table:table-cell>
          <table:table-cell office:value-type="string" table:style-name="ce19">
            <text:p>Rubrik Data Security as a Service Business Edition for Universal Cloud License; per FETB; Premium support; Pay annual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E-UDSB-PE-PP</text:p>
          </table:table-cell>
          <table:table-cell office:value-type="string" table:style-name="ce19">
            <text:p>Rubrik Data Security as a Service Business Edition for Universal Cloud License; per FETB; Premium support; Prepay</text:p>
          </table:table-cell>
          <table:table-cell office:value-type="float" office:value="163" table:style-name="ce26">
            <text:p>$16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NDS-L3-PA</text:p>
          </table:table-cell>
          <table:table-cell office:value-type="string" table:style-name="ce19">
            <text:p>Add-On from Business Edition to Enterprise Edition for Rubrik Data Security as a Service for NAS; per FETB; L3 support; pay annual</text:p>
          </table:table-cell>
          <table:table-cell office:value-type="float" office:value="19" table:style-name="ce26">
            <text:p>$19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NDS-L3-PP</text:p>
          </table:table-cell>
          <table:table-cell office:value-type="string" table:style-name="ce19">
            <text:p>Add-On from Business Edition to Enterprise Edition for Rubrik Data Security as a Service for NAS; per FETB; L3 support; prepay</text:p>
          </table:table-cell>
          <table:table-cell office:value-type="float" office:value="19" table:style-name="ce26">
            <text:p>$19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NDS-PE-PA</text:p>
          </table:table-cell>
          <table:table-cell office:value-type="string" table:style-name="ce19">
            <text:p>Add-On from Business Edition to Enterprise Edition for Rubrik Data Security as a Service for NAS; per FETB; Premium support; pay annual</text:p>
          </table:table-cell>
          <table:table-cell office:value-type="float" office:value="21" table:style-name="ce26">
            <text:p>$2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NDS-PE-PP</text:p>
          </table:table-cell>
          <table:table-cell office:value-type="string" table:style-name="ce19">
            <text:p>Add-On from Business Edition to Enterprise Edition for Rubrik Data Security as a Service for NAS; per FETB; Premium support; prepay</text:p>
          </table:table-cell>
          <table:table-cell office:value-type="float" office:value="21" table:style-name="ce26">
            <text:p>$2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CL-L3-PA</text:p>
          </table:table-cell>
          <table:table-cell office:value-type="string" table:style-name="ce19">
            <text:p>Add-On from Customer Hosted UCL Business Edition to Customer Hosted UCL Enterprise Edition; per FETB; L3 support; Pay annual</text:p>
          </table:table-cell>
          <table:table-cell office:value-type="float" office:value="58.5" table:style-name="ce26">
            <text:p>$58.5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CL-L3-PP</text:p>
          </table:table-cell>
          <table:table-cell office:value-type="string" table:style-name="ce19">
            <text:p>Add-On from Customer Hosted UCL Business Edition to Customer Hosted UCL Enterprise Edition; per FETB; L3 support; Prepay</text:p>
          </table:table-cell>
          <table:table-cell office:value-type="float" office:value="58.5" table:style-name="ce26">
            <text:p>$58.5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CL-PE-PA</text:p>
          </table:table-cell>
          <table:table-cell office:value-type="string" table:style-name="ce19">
            <text:p>Add-On from Customer Hosted UCL Business Edition to Customer Hosted UCL Enterprise Edition; per FETB; Premium support; Pay annual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CL-PE-PP</text:p>
          </table:table-cell>
          <table:table-cell office:value-type="string" table:style-name="ce19">
            <text:p>Add-On from Customer Hosted UCL Business Edition to Customer Hosted UCL Enterprise Edition; per FETB; Premium support; Prepay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DS-L3-PA</text:p>
          </table:table-cell>
          <table:table-cell office:value-type="string" table:style-name="ce19">
            <text:p>Add-On from Business Edition to Enterprise Edition for Rubrik Data Security as a Service for Universal Cloud License; per FETB; L3 support; Pay annual</text:p>
          </table:table-cell>
          <table:table-cell office:value-type="float" office:value="59" table:style-name="ce26">
            <text:p>$59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DS-L3-PP</text:p>
          </table:table-cell>
          <table:table-cell office:value-type="string" table:style-name="ce19">
            <text:p>Add-On from Business Edition to Enterprise Edition for Rubrik Data Security as a Service for Universal Cloud License; per FETB; L3 support; Prepay</text:p>
          </table:table-cell>
          <table:table-cell office:value-type="float" office:value="59" table:style-name="ce26">
            <text:p>$59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DS-PE-PA</text:p>
          </table:table-cell>
          <table:table-cell office:value-type="string" table:style-name="ce19">
            <text:p>Add-On from Business Edition to Enterprise Edition for Rubrik Data Security as a Service for Universal Cloud License; per FETB; Premium support; Pay annual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E-UDS-PE-PP</text:p>
          </table:table-cell>
          <table:table-cell office:value-type="string" table:style-name="ce19">
            <text:p>Add-On from Business Edition to Enterprise Edition for Rubrik Data Security as a Service for Universal Cloud License; per FETB; Premium support; Prepay</text:p>
          </table:table-cell>
          <table:table-cell office:value-type="float" office:value="65" table:style-name="ce26">
            <text:p>$6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P-UCL-L3-PA</text:p>
          </table:table-cell>
          <table:table-cell office:value-type="string" table:style-name="ce19">
            <text:p>Add-On from Customer Hosted UCL Business Edition to Customer Hosted UCL Enterprise Proactive Edition; per FETB; L3 support; Pay annual</text:p>
          </table:table-cell>
          <table:table-cell office:value-type="float" office:value="150.30000000000001" table:style-name="ce26">
            <text:p>$150.3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P-UCL-L3-PP</text:p>
          </table:table-cell>
          <table:table-cell office:value-type="string" table:style-name="ce19">
            <text:p>Add-On from Customer Hosted UCL Business Edition to Customer Hosted UCL Enterprise Proactive Edition; per FETB; L3 support; Prepay</text:p>
          </table:table-cell>
          <table:table-cell office:value-type="float" office:value="150.30000000000001" table:style-name="ce26">
            <text:p>$150.3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BUP-UCL-PE-PA</text:p>
          </table:table-cell>
          <table:table-cell office:value-type="string" table:style-name="ce19">
            <text:p>Add-On from Customer Hosted UCL Business Edition to Customer Hosted UCL Enterprise Proactive Edition; per FETB; Premium support; Pay annual</text:p>
          </table:table-cell>
          <table:table-cell office:value-type="float" office:value="167" table:style-name="ce26">
            <text:p>$167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L3-PA</text:p>
          </table:table-cell>
          <table:table-cell office:value-type="string" table:style-name="ce19">
            <text:p>Rubrik Data Security Posture Management; per usable FETB; L3 support; pay annual</text:p>
          </table:table-cell>
          <table:table-cell office:value-type="float" office:value="74.7" table:style-name="ce26">
            <text:p>$74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L3-PP</text:p>
          </table:table-cell>
          <table:table-cell office:value-type="string" table:style-name="ce19">
            <text:p>Rubrik Data Security Posture Management; per usable FETB; L3 support; prepay</text:p>
          </table:table-cell>
          <table:table-cell office:value-type="float" office:value="74.7" table:style-name="ce26">
            <text:p>$74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PE-PA</text:p>
          </table:table-cell>
          <table:table-cell office:value-type="string" table:style-name="ce19">
            <text:p>Rubrik Data Security Posture Management; per usable FETB; Premium support; pay annual</text:p>
          </table:table-cell>
          <table:table-cell office:value-type="float" office:value="83" table:style-name="ce26">
            <text:p>$8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PE-PP</text:p>
          </table:table-cell>
          <table:table-cell office:value-type="string" table:style-name="ce19">
            <text:p>Rubrik Data Security Posture Management; per usable FETB; Premium support; prepay</text:p>
          </table:table-cell>
          <table:table-cell office:value-type="float" office:value="83" table:style-name="ce26">
            <text:p>$8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-L3-PA</text:p>
          </table:table-cell>
          <table:table-cell office:value-type="string" table:style-name="ce19">
            <text:p>Rubrik Data Security as a Service Enterprise Edition for NAS, including 3 BETB of Rubrik Cloud Vault (Archive Tier); per FETB; L3 support; pay annual</text:p>
          </table:table-cell>
          <table:table-cell office:value-type="float" office:value="72" table:style-name="ce26">
            <text:p>$7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-L3-PP</text:p>
          </table:table-cell>
          <table:table-cell office:value-type="string" table:style-name="ce19">
            <text:p>Rubrik Data Security as a Service Enterprise Edition for NAS, including 3 BETB of Rubrik Cloud Vault (Archive Tier); per FETB; L3 support; prepay</text:p>
          </table:table-cell>
          <table:table-cell office:value-type="float" office:value="72" table:style-name="ce26">
            <text:p>$7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-PE-PA</text:p>
          </table:table-cell>
          <table:table-cell office:value-type="string" table:style-name="ce19">
            <text:p>Rubrik Data Security as a Service Enterprise Edition for NAS, including 3 BETB of Rubrik Cloud Vault (Archive Tier); per FETB; Premium support; pay annual</text:p>
          </table:table-cell>
          <table:table-cell office:value-type="float" office:value="80" table:style-name="ce26">
            <text:p>$8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-PE-PP</text:p>
          </table:table-cell>
          <table:table-cell office:value-type="string" table:style-name="ce19">
            <text:p>Rubrik Data Security as a Service Enterprise Edition for NAS, including 3 BETB of Rubrik Cloud Vault (Archive Tier); per FETB; Premium support; prepay</text:p>
          </table:table-cell>
          <table:table-cell office:value-type="float" office:value="80" table:style-name="ce26">
            <text:p>$8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B-L3-PA</text:p>
          </table:table-cell>
          <table:table-cell office:value-type="string" table:style-name="ce19">
            <text:p>Rubrik Data Security as a Service Enterprise Edition for NAS; per FETB; L3 support; pay annual</text:p>
          </table:table-cell>
          <table:table-cell office:value-type="float" office:value="66" table:style-name="ce26">
            <text:p>$66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B-L3-PP</text:p>
          </table:table-cell>
          <table:table-cell office:value-type="string" table:style-name="ce19">
            <text:p>Rubrik Data Security as a Service Enterprise Edition for NAS; per FETB; L3 support; prepay</text:p>
          </table:table-cell>
          <table:table-cell office:value-type="float" office:value="66" table:style-name="ce26">
            <text:p>$66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B-PE-PA</text:p>
          </table:table-cell>
          <table:table-cell office:value-type="string" table:style-name="ce19">
            <text:p>Rubrik Data Security as a Service Enterprise Edition for NAS; per FETB; Premium support; pay annual</text:p>
          </table:table-cell>
          <table:table-cell office:value-type="float" office:value="73" table:style-name="ce26">
            <text:p>$7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NDSB-PE-PP</text:p>
          </table:table-cell>
          <table:table-cell office:value-type="string" table:style-name="ce19">
            <text:p>Rubrik Data Security as a Service Enterprise Edition for NAS; per FETB; Premium support; prepay</text:p>
          </table:table-cell>
          <table:table-cell office:value-type="float" office:value="73" table:style-name="ce26">
            <text:p>$7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CL-L3-PA</text:p>
          </table:table-cell>
          <table:table-cell office:value-type="string" table:style-name="ce19">
            <text:p>Rubrik Enterprise Edition for Customer Hosted Universal Cloud License; per FETB; L3 support; Pay annual</text:p>
          </table:table-cell>
          <table:table-cell office:value-type="float" office:value="205.2" table:style-name="ce26">
            <text:p>$205.2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CL-L3-PP</text:p>
          </table:table-cell>
          <table:table-cell office:value-type="string" table:style-name="ce19">
            <text:p>Rubrik Enterprise Edition for Customer Hosted Universal Cloud License; per FETB; L3 support; Prepay</text:p>
          </table:table-cell>
          <table:table-cell office:value-type="float" office:value="205.2" table:style-name="ce26">
            <text:p>$205.2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CL-PE-PA</text:p>
          </table:table-cell>
          <table:table-cell office:value-type="string" table:style-name="ce19">
            <text:p>Rubrik Enterprise Edition for Customer Hosted Universal Cloud License per FETB; Premium support; Pay annual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CL-PE-PP</text:p>
          </table:table-cell>
          <table:table-cell office:value-type="string" table:style-name="ce19">
            <text:p>Rubrik Enterprise Edition for Customer Hosted Universal Cloud License; per FETB; Premium support; Prepay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DS-L3-PA</text:p>
          </table:table-cell>
          <table:table-cell office:value-type="string" table:style-name="ce19">
            <text:p>Rubrik Data Security as a Service Enterprise Edition for Universal Cloud License, including 12 BETB of Rubrik Cloud Vault (Backup Tier); per FETB; L3 support; Pay annual</text:p>
          </table:table-cell>
          <table:table-cell office:value-type="float" office:value="315" table:style-name="ce26">
            <text:p>$31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DS-L3-PP</text:p>
          </table:table-cell>
          <table:table-cell office:value-type="string" table:style-name="ce19">
            <text:p>Rubrik Data Security as a Service Enterprise Edition for Universal Cloud License, including 12 BETB of Rubrik Cloud Vault (Backup Tier); per FETB; L3 support; Prepay</text:p>
          </table:table-cell>
          <table:table-cell office:value-type="float" office:value="315" table:style-name="ce26">
            <text:p>$31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DS-PE-PA</text:p>
          </table:table-cell>
          <table:table-cell office:value-type="string" table:style-name="ce19">
            <text:p>Rubrik Data Security as a Service Enterprise Edition for Universal Cloud License, including 12 BETB of Rubrik Cloud Vault (Backup Tier); per FETB; Premium support; Pay annual</text:p>
          </table:table-cell>
          <table:table-cell office:value-type="float" office:value="350" table:style-name="ce26">
            <text:p>$350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E-UDS-PE-PP</text:p>
          </table:table-cell>
          <table:table-cell office:value-type="string" table:style-name="ce19">
            <text:p>Rubrik Data Security as a Service Enterprise Edition for Universal Cloud License, including 12 BETB of Rubrik Cloud Vault (Backup Tier); per FETB; Premium support; Prepay</text:p>
          </table:table-cell>
          <table:table-cell office:value-type="float" office:value="350" table:style-name="ce26">
            <text:p>$350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DSB-L3-PA</text:p>
          </table:table-cell>
          <table:table-cell office:value-type="string" table:style-name="ce19">
            <text:p>Rubrik Data Security as a Service Enterprise Edition for Universal Cloud License; per FETB; L3 support; Pay annual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DSB-L3-PP</text:p>
          </table:table-cell>
          <table:table-cell office:value-type="string" table:style-name="ce19">
            <text:p>Rubrik Data Security as a Service Enterprise Edition for Universal Cloud License; per FETB; L3 support; Prepay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DSB-PE-PA</text:p>
          </table:table-cell>
          <table:table-cell office:value-type="string" table:style-name="ce19">
            <text:p>Rubrik Data Security as a Service Enterprise Edition for Universal Cloud License per FETB; Premium support; Pay annual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DSB-PE-PP</text:p>
          </table:table-cell>
          <table:table-cell office:value-type="string" table:style-name="ce19">
            <text:p>Rubrik Data Security as a Service Enterprise Edition for Universal Cloud License; per FETB; Premium support; Prepay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UP-UCL-L3-PA</text:p>
          </table:table-cell>
          <table:table-cell office:value-type="string" table:style-name="ce19">
            <text:p>Add-On from Customer Hosted UCL Enterprise Edition to Customer Hosted UCL Enterprise Proactive Edition; per FETB; L3 support; Pay annual</text:p>
          </table:table-cell>
          <table:table-cell office:value-type="float" office:value="91.8" table:style-name="ce26">
            <text:p>$91.8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UP-UCL-L3-PP</text:p>
          </table:table-cell>
          <table:table-cell office:value-type="string" table:style-name="ce19">
            <text:p>Add-On from Customer Hosted UCL Enterprise Edition to Customer Hosted UCL Enterprise Proactive Edition; per FETB; L3 support; Prepay</text:p>
          </table:table-cell>
          <table:table-cell office:value-type="float" office:value="91.8" table:style-name="ce26">
            <text:p>$91.8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UP-UCL-PE-PA</text:p>
          </table:table-cell>
          <table:table-cell office:value-type="string" table:style-name="ce19">
            <text:p>Add-On from Customer Hosted UCL Enterprise Edition to Customer Hosted UCL Enterprise Proactive Edition; per FETB; Premium support; Pay annual</text:p>
          </table:table-cell>
          <table:table-cell office:value-type="float" office:value="102" table:style-name="ce26">
            <text:p>$102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EUP-UCL-PE-PP</text:p>
          </table:table-cell>
          <table:table-cell office:value-type="string" table:style-name="ce19">
            <text:p>Add-On from Customer Hosted UCL Enterprise Edition to Customer Hosted UCL Enterprise Proactive Edition; per FETB; Premium support; Prepay</text:p>
          </table:table-cell>
          <table:table-cell office:value-type="float" office:value="102" table:style-name="ce26">
            <text:p>$102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CLU-L3-PA</text:p>
          </table:table-cell>
          <table:table-cell office:value-type="string" table:style-name="ce19">
            <text:p>Rubrik Cloud Unstructured Foundation Edition; per usable FETB; L3 support; pay annual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CLU-L3-PP</text:p>
          </table:table-cell>
          <table:table-cell office:value-type="string" table:style-name="ce19">
            <text:p>Rubrik Cloud Unstructured Foundation Edition; per usable FETB; L3 support; prepay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CLU-PE-PA</text:p>
          </table:table-cell>
          <table:table-cell office:value-type="string" table:style-name="ce19">
            <text:p>Rubrik Cloud Unstructured Foundation Edition; per usable FETB; Premium support; pay annual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CLU-PE-PP</text:p>
          </table:table-cell>
          <table:table-cell office:value-type="string" table:style-name="ce19">
            <text:p>Rubrik Cloud Unstructured Foundation Edition; per usable FETB; Premium support; prepa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NDS-L3-PA</text:p>
          </table:table-cell>
          <table:table-cell office:value-type="string" table:style-name="ce19">
            <text:p>Rubrik Data Security as a Service Foundation Edition for NAS, including 3 BETB of Rubrik Cloud Vault (Archive Tier); per FETB; L3 support; pay annual</text:p>
          </table:table-cell>
          <table:table-cell office:value-type="float" office:value="41" table:style-name="ce26">
            <text:p>$4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NDS-L3-PP</text:p>
          </table:table-cell>
          <table:table-cell office:value-type="string" table:style-name="ce19">
            <text:p>Rubrik Data Security as a Service Foundation Edition for NAS, including 3 BETB of Rubrik Cloud Vault (Archive Tier); per FETB; L3 support; prepay</text:p>
          </table:table-cell>
          <table:table-cell office:value-type="float" office:value="41" table:style-name="ce26">
            <text:p>$4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NDS-PE-PA</text:p>
          </table:table-cell>
          <table:table-cell office:value-type="string" table:style-name="ce19">
            <text:p>Rubrik Data Security as a Service Foundation Edition for NAS, including 3 BETB of Rubrik Cloud Vault (Archive Tier); per FETB; Premium support; pay annual</text:p>
          </table:table-cell>
          <table:table-cell office:value-type="float" office:value="46" table:style-name="ce26">
            <text:p>$46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E-NDS-PE-PP</text:p>
          </table:table-cell>
          <table:table-cell office:value-type="string" table:style-name="ce19">
            <text:p>Rubrik Data Security as a Service Foundation Edition for NAS, including 3 BETB of Rubrik Cloud Vault (Archive Tier); per FETB; Premium support; prepay</text:p>
          </table:table-cell>
          <table:table-cell office:value-type="float" office:value="46" table:style-name="ce26">
            <text:p>$46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E-UDS-L3-PA</text:p>
          </table:table-cell>
          <table:table-cell office:value-type="string" table:style-name="ce19">
            <text:p>Rubrik Data Security as a Service Foundation Edition for Universal Cloud License, including 12 BETB of Rubrik Cloud Vault (Backup Tier); per FETB; L3 support; Pay annual</text:p>
          </table:table-cell>
          <table:table-cell office:value-type="float" office:value="149" table:style-name="ce26">
            <text:p>$149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E-UDS-L3-PP</text:p>
          </table:table-cell>
          <table:table-cell office:value-type="string" table:style-name="ce19">
            <text:p>Rubrik Data Security as a Service Foundation Edition for Universal Cloud License, including 12 BETB of Rubrik Cloud Vault (Backup Tier); per FETB; L3 support; Prepay</text:p>
          </table:table-cell>
          <table:table-cell office:value-type="float" office:value="149" table:style-name="ce26">
            <text:p>$149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E-UDS-PE-PA</text:p>
          </table:table-cell>
          <table:table-cell office:value-type="string" table:style-name="ce19">
            <text:p>Rubrik Data Security as a Service Foundation Edition for Universal Cloud License, including 12 BETB of Rubrik Cloud Vault (Backup Tier); per FETB; Premium support; Pay annual</text:p>
          </table:table-cell>
          <table:table-cell office:value-type="float" office:value="165" table:style-name="ce26">
            <text:p>$16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E-UDS-PE-PP</text:p>
          </table:table-cell>
          <table:table-cell office:value-type="string" table:style-name="ce19">
            <text:p>Rubrik Data Security as a Service Foundation Edition for Universal Cloud License, including 12 BETB of Rubrik Cloud Vault (Backup Tier); per FETB; Premium support; Prepay</text:p>
          </table:table-cell>
          <table:table-cell office:value-type="float" office:value="165" table:style-name="ce26">
            <text:p>$16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CLU-L3-PA</text:p>
          </table:table-cell>
          <table:table-cell office:value-type="string" table:style-name="ce19">
            <text:p>Add-On from Cloud Unstructured Foundation Edition to Cloud Unstructured Business Edition; per FETB; L3 support; Pay annual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CLU-L3-PP</text:p>
          </table:table-cell>
          <table:table-cell office:value-type="string" table:style-name="ce19">
            <text:p>Add-On from Cloud Unstructured Foundation Edition to Cloud Unstructured Business Edition; per FETB; L3 support; Prepay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CLU-PE-PA</text:p>
          </table:table-cell>
          <table:table-cell office:value-type="string" table:style-name="ce19">
            <text:p>Add-On from Cloud Unstructured Foundation Edition to Cloud Unstructured Business Edition; per FETB; Premium support; Pay annual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CLU-PE-PP</text:p>
          </table:table-cell>
          <table:table-cell office:value-type="string" table:style-name="ce19">
            <text:p>Add-On from Cloud Unstructured Foundation Edition to Cloud Unstructured Business Edition; per FETB; Premium support; Prepay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CD-L3-PA</text:p>
          </table:table-cell>
          <table:table-cell office:value-type="string" table:style-name="ce19">
            <text:p>Business Edition Add-On for Rubrik NAS Cloud Direct; per FETB; L3 support; pay annual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CD-L3-PP</text:p>
          </table:table-cell>
          <table:table-cell office:value-type="string" table:style-name="ce19">
            <text:p>Business Edition Add-On for Rubrik NAS Cloud Direct; per FETB; L3 support; prepay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CD-PE-PA</text:p>
          </table:table-cell>
          <table:table-cell office:value-type="string" table:style-name="ce19">
            <text:p>Business Edition Add-On for Rubrik NAS Cloud Direct; per FETB; Premium support; pay annual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CD-PE-PP</text:p>
          </table:table-cell>
          <table:table-cell office:value-type="string" table:style-name="ce19">
            <text:p>Business Edition Add-On for Rubrik NAS Cloud Direct; per FETB; Premium support; prepay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DS-L3-PA</text:p>
          </table:table-cell>
          <table:table-cell office:value-type="string" table:style-name="ce19">
            <text:p>Add-On from Foundation Edition to Business Edition for Rubrik Data Security as a Service for NAS; per FETB; L3 support; pay annual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DS-L3-PP</text:p>
          </table:table-cell>
          <table:table-cell office:value-type="string" table:style-name="ce19">
            <text:p>Add-On from Foundation Edition to Business Edition for Rubrik Data Security as a Service for NAS; per FETB; L3 support; prepay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DS-PE-PA</text:p>
          </table:table-cell>
          <table:table-cell office:value-type="string" table:style-name="ce19">
            <text:p>Add-On from Foundation Edition to Business Edition for Rubrik Data Security as a Service for NAS; per FETB; Premium support; pay annual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NDS-PE-PP</text:p>
          </table:table-cell>
          <table:table-cell office:value-type="string" table:style-name="ce19">
            <text:p>Add-On from Foundation Edition to Business Edition for Rubrik Data Security as a Service for NAS; per FETB; Premium support; prepay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CL-L3-PA</text:p>
          </table:table-cell>
          <table:table-cell office:value-type="string" table:style-name="ce19">
            <text:p>Add-On from Customer Hosted UCL Foundation Edition to Customer Hosted UCL Business Edition; per FETB; L3 support; Pay annual</text:p>
          </table:table-cell>
          <table:table-cell office:value-type="float" office:value="29.7" table:style-name="ce26">
            <text:p>$29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CL-L3-PP</text:p>
          </table:table-cell>
          <table:table-cell office:value-type="string" table:style-name="ce19">
            <text:p>Add-On from Customer Hosted UCL Foundation Edition to Customer Hosted UCL Business Edition; per FETB; L3 support; Prepay</text:p>
          </table:table-cell>
          <table:table-cell office:value-type="float" office:value="29.7" table:style-name="ce26">
            <text:p>$29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CL-PE-PA</text:p>
          </table:table-cell>
          <table:table-cell office:value-type="string" table:style-name="ce19">
            <text:p>Add-On from Customer Hosted UCL Foundation Edition to Customer Hosted UCL Business Edition; per FETB; Premium support; Pay annual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CL-PE-PP</text:p>
          </table:table-cell>
          <table:table-cell office:value-type="string" table:style-name="ce19">
            <text:p>Add-On from Customer Hosted UCL Foundation Edition to Customer Hosted UCL Business Edition; per FETB; Premium support; Prepay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UCLG-PE-PA</text:p>
          </table:table-cell>
          <table:table-cell office:value-type="string" table:style-name="ce19">
            <text:p>Add-On from FE to BE for Rubrik Customer Hosted Universal Cloud License - Government; per FETB; Premium support; Pay Annual</text:p>
          </table:table-cell>
          <table:table-cell office:value-type="float" office:value="41.25" table:style-name="ce26">
            <text:p>$41.25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B-UCLG-PE-PP</text:p>
          </table:table-cell>
          <table:table-cell office:value-type="string" table:style-name="ce19">
            <text:p>Add-On from FE to BE for Rubrik Customer Hosted Universal Cloud License - Government; per FETB; Premium support; Prepay</text:p>
          </table:table-cell>
          <table:table-cell office:value-type="float" office:value="41.25" table:style-name="ce26">
            <text:p>$41.25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DS-L3-PA</text:p>
          </table:table-cell>
          <table:table-cell office:value-type="string" table:style-name="ce19">
            <text:p>Add-On from Foundation Edition to Business Edition for Rubrik Data Security as a Service for Universal Cloud License; per FETB; L3 support; Pay annual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DS-L3-PP</text:p>
          </table:table-cell>
          <table:table-cell office:value-type="string" table:style-name="ce19">
            <text:p>Add-On from Foundation Edition to Business Edition for Rubrik Data Security as a Service for Universal Cloud License; per FETB; L3 support; Prepay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DS-PE-PA</text:p>
          </table:table-cell>
          <table:table-cell office:value-type="string" table:style-name="ce19">
            <text:p>Add-On from Foundation Edition to Business Edition for Rubrik Data Security as a Service for Universal Cloud License; per FETB; Premium support; Pay annual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B-UDS-PE-PP</text:p>
          </table:table-cell>
          <table:table-cell office:value-type="string" table:style-name="ce19">
            <text:p>Add-On from Foundation Edition to Business Edition for Rubrik Data Security as a Service for Universal Cloud License; per FETB; Premium support; Prepay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NDS-L3-PA</text:p>
          </table:table-cell>
          <table:table-cell office:value-type="string" table:style-name="ce19">
            <text:p>Add-On from Foundation Edition to Enterprise Edition for Rubrik Data Security as a Service for NAS; per FETB; L3 support; pay annual</text:p>
          </table:table-cell>
          <table:table-cell office:value-type="float" office:value="28" table:style-name="ce26">
            <text:p>$2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NDS-L3-PP</text:p>
          </table:table-cell>
          <table:table-cell office:value-type="string" table:style-name="ce19">
            <text:p>Add-On from Foundation Edition to Enterprise Edition for Rubrik Data Security as a Service for NAS; per FETB; L3 support; prepay</text:p>
          </table:table-cell>
          <table:table-cell office:value-type="float" office:value="28" table:style-name="ce26">
            <text:p>$2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NDS-PE-PA</text:p>
          </table:table-cell>
          <table:table-cell office:value-type="string" table:style-name="ce19">
            <text:p>Add-On from Foundation Edition to Enterprise Edition for Rubrik Data Security as a Service for NAS; per FETB; Premium support; pay annual</text:p>
          </table:table-cell>
          <table:table-cell office:value-type="float" office:value="31" table:style-name="ce26">
            <text:p>$3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NDS-PE-PP</text:p>
          </table:table-cell>
          <table:table-cell office:value-type="string" table:style-name="ce19">
            <text:p>Add-On from Foundation Edition to Enterprise Edition for Rubrik Data Security as a Service for NAS; per FETB; Premium support; prepay</text:p>
          </table:table-cell>
          <table:table-cell office:value-type="float" office:value="31" table:style-name="ce26">
            <text:p>$3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CL-L3-PA</text:p>
          </table:table-cell>
          <table:table-cell office:value-type="string" table:style-name="ce19">
            <text:p>Add-On from Customer Hosted UCL Foundation Edition to Customer Hosted UCL Enterprise Edition; per FETB; L3 support; pay annual</text:p>
          </table:table-cell>
          <table:table-cell office:value-type="float" office:value="88.2" table:style-name="ce26">
            <text:p>$88.2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CL-L3-PP</text:p>
          </table:table-cell>
          <table:table-cell office:value-type="string" table:style-name="ce19">
            <text:p>Add-On from Customer Hosted UCL Foundation Edition to Customer Hosted UCL Enterprise Edition; per FETB; L3 support; prepay</text:p>
          </table:table-cell>
          <table:table-cell office:value-type="float" office:value="88.2" table:style-name="ce26">
            <text:p>$88.2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CL-PE-PA</text:p>
          </table:table-cell>
          <table:table-cell office:value-type="string" table:style-name="ce19">
            <text:p>Add-On from Customer Hosted UCL Foundation Edition to Customer Hosted UCL Enterprise Edition; per FETB; Premium support; pay annual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CL-PE-PP</text:p>
          </table:table-cell>
          <table:table-cell office:value-type="string" table:style-name="ce19">
            <text:p>Add-On from Customer Hosted UCL Foundation Edition to Customer Hosted UCL Enterprise Edition; per FETB; Premium support; prepay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DS-L3-PA</text:p>
          </table:table-cell>
          <table:table-cell office:value-type="string" table:style-name="ce19">
            <text:p>Add-On from Foundation Edition to Enterprise Edition for Rubrik Data Security as a Service for Universal Cloud License; per FETB; L3 support; Pay annual</text:p>
          </table:table-cell>
          <table:table-cell office:value-type="float" office:value="88" table:style-name="ce26">
            <text:p>$88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DS-L3-PP</text:p>
          </table:table-cell>
          <table:table-cell office:value-type="string" table:style-name="ce19">
            <text:p>Add-On from Foundation Edition to Enterprise Edition for Rubrik Data Security as a Service for Universal Cloud License; per FETB; L3 support; Prepay</text:p>
          </table:table-cell>
          <table:table-cell office:value-type="float" office:value="88" table:style-name="ce26">
            <text:p>$88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DS-PE-PA</text:p>
          </table:table-cell>
          <table:table-cell office:value-type="string" table:style-name="ce19">
            <text:p>Add-On from Foundation Edition to Enterprise Edition for Rubrik Data Security as a Service for Universal Cloud License; per FETB; Premium support; Pay annual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DS-PE-PP</text:p>
          </table:table-cell>
          <table:table-cell office:value-type="string" table:style-name="ce19">
            <text:p>Add-On from Foundation Edition to Enterprise Edition for Rubrik Data Security as a Service for Universal Cloud License; per FETB; Premium support; Prepay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P-UCL-L3-PA</text:p>
          </table:table-cell>
          <table:table-cell office:value-type="string" table:style-name="ce19">
            <text:p>Add-On from Customer Hosted UCL Foundation Edition to Customer Hosted UCL Enterprise Proactive Edition; per FETB; L3 support; pay annual</text:p>
          </table:table-cell>
          <table:table-cell office:value-type="float" office:value="180" table:style-name="ce26">
            <text:p>$18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P-UCL-L3-PP</text:p>
          </table:table-cell>
          <table:table-cell office:value-type="string" table:style-name="ce19">
            <text:p>Add-On from Customer Hosted UCL Foundation Edition to Customer Hosted UCL Enterprise Proactive Edition; per FETB; L3 support; prepay</text:p>
          </table:table-cell>
          <table:table-cell office:value-type="float" office:value="180" table:style-name="ce26">
            <text:p>$18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P-UCL-PE-PA</text:p>
          </table:table-cell>
          <table:table-cell office:value-type="string" table:style-name="ce19">
            <text:p>Add-On from Customer Hosted UCL Foundation Edition to Customer Hosted UCL Enterprise Proactive Edition; per FETB; Premium support; pay annual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P-UCL-PE-PP</text:p>
          </table:table-cell>
          <table:table-cell office:value-type="string" table:style-name="ce19">
            <text:p>Add-On from Customer Hosted UCL Foundation Edition to Customer Hosted UCL Enterprise Proactive Edition; per FETB; Premium support; prepay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LAM-PE-PA</text:p>
          </table:table-cell>
          <table:table-cell office:value-type="string" table:style-name="ce19">
            <text:p>Rubrik Laminar offering; per usable FETB; Premium support; Pay Annual</text:p>
          </table:table-cell>
          <table:table-cell office:value-type="float" office:value="83" table:style-name="ce26">
            <text:p>$8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LAM-PE-PP</text:p>
          </table:table-cell>
          <table:table-cell office:value-type="string" table:style-name="ce19">
            <text:p>Rubrik Laminar offering; per usable FETB; Premium support; prepay</text:p>
          </table:table-cell>
          <table:table-cell office:value-type="float" office:value="83" table:style-name="ce26">
            <text:p>$83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CD-BS-PP</text:p>
          </table:table-cell>
          <table:table-cell office:value-type="string" table:style-name="ce19">
            <text:p>Rubrik NAS Cloud Direct; per FETB; Basic support; prepay</text:p>
          </table:table-cell>
          <table:table-cell office:value-type="float" office:value="34" table:style-name="ce26">
            <text:p>$3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CD-L3-PA</text:p>
          </table:table-cell>
          <table:table-cell office:value-type="string" table:style-name="ce19">
            <text:p>Rubrik NAS Cloud Direct; per FETB; L3 support; pay annual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CD-L3-PP</text:p>
          </table:table-cell>
          <table:table-cell office:value-type="string" table:style-name="ce19">
            <text:p>Rubrik NAS Cloud Direct; per FETB; L3 support; prepay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CD-LB-PP</text:p>
          </table:table-cell>
          <table:table-cell office:value-type="string" table:style-name="ce19">
            <text:p>Rubrik NAS Cloud Direct; per FETB; L3 Basic support; prepay</text:p>
          </table:table-cell>
          <table:table-cell office:value-type="float" office:value="31" table:style-name="ce26">
            <text:p>$3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CD-PE-PA</text:p>
          </table:table-cell>
          <table:table-cell office:value-type="string" table:style-name="ce19">
            <text:p>Rubrik NAS Cloud Direct; per FETB; Premium support; pay annual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CD-PE-PP</text:p>
          </table:table-cell>
          <table:table-cell office:value-type="string" table:style-name="ce19">
            <text:p>Rubrik NAS Cloud Direct; per FETB; Premium support; prepa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-BS-PP</text:p>
          </table:table-cell>
          <table:table-cell office:value-type="string" table:style-name="ce19">
            <text:p>Rubrik NAS Direct Archive; per FETB; Basic support; prepay</text:p>
          </table:table-cell>
          <table:table-cell office:value-type="float" office:value="27" table:style-name="ce26">
            <text:p>$2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-L3-PA</text:p>
          </table:table-cell>
          <table:table-cell office:value-type="string" table:style-name="ce19">
            <text:p>Rubrik NAS Direct Archive; per FETB; L3 support; pay annual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-L3-PP</text:p>
          </table:table-cell>
          <table:table-cell office:value-type="string" table:style-name="ce19">
            <text:p>Rubrik NAS Direct Archive; per FETB; L3 support; prepay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-LB-PP</text:p>
          </table:table-cell>
          <table:table-cell office:value-type="string" table:style-name="ce19">
            <text:p>Rubrik NAS Direct Archive; per FETB; L3 Basic support; prepay</text:p>
          </table:table-cell>
          <table:table-cell office:value-type="float" office:value="25" table:style-name="ce26">
            <text:p>$25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-PE-PA</text:p>
          </table:table-cell>
          <table:table-cell office:value-type="string" table:style-name="ce19">
            <text:p>Rubrik NAS Direct Archive; per FETB; Premium support; pay annual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-PE-PP</text:p>
          </table:table-cell>
          <table:table-cell office:value-type="string" table:style-name="ce19">
            <text:p>Rubrik NAS Direct Archive; per FETB; Premium support; prepay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G-PE-PA</text:p>
          </table:table-cell>
          <table:table-cell office:value-type="string" table:style-name="ce19">
            <text:p>Rubrik NAS Direct Archive - Government; per FETB; Premium support; pay annual</text:p>
          </table:table-cell>
          <table:table-cell office:value-type="float" office:value="41.25" table:style-name="ce26">
            <text:p>$41.25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NDAG-PE-PP</text:p>
          </table:table-cell>
          <table:table-cell office:value-type="string" table:style-name="ce19">
            <text:p>Rubrik NAS Direct Archive - Government; per FETB; Premium support; prepay</text:p>
          </table:table-cell>
          <table:table-cell office:value-type="float" office:value="41.25" table:style-name="ce26">
            <text:p>$41.25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B-NDS-L3-PA</text:p>
          </table:table-cell>
          <table:table-cell office:value-type="string" table:style-name="ce19">
            <text:p>Add-On from NAS to Business Edition for Rubrik Data Security as a Service for NAS; per FETB; L3 support; pay annual</text:p>
          </table:table-cell>
          <table:table-cell office:value-type="float" office:value="14" table:style-name="ce26">
            <text:p>$1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B-NDS-L3-PP</text:p>
          </table:table-cell>
          <table:table-cell office:value-type="string" table:style-name="ce19">
            <text:p>Add-On from NAS to Business Edition for Rubrik Data Security as a Service for NAS; per FETB; L3 support; prepay</text:p>
          </table:table-cell>
          <table:table-cell office:value-type="float" office:value="14" table:style-name="ce26">
            <text:p>$1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B-NDS-PE-PA</text:p>
          </table:table-cell>
          <table:table-cell office:value-type="string" table:style-name="ce19">
            <text:p>Add-On from NAS to Business Edition for Rubrik Data Security as a Service for NAS; per FETB; Premium support; pay annual</text:p>
          </table:table-cell>
          <table:table-cell office:value-type="float" office:value="15" table:style-name="ce26">
            <text:p>$15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B-NDS-PE-PP</text:p>
          </table:table-cell>
          <table:table-cell office:value-type="string" table:style-name="ce19">
            <text:p>Add-On from NAS to Business Edition for Rubrik Data Security as a Service for NAS; per FETB; Premium support; prepay</text:p>
          </table:table-cell>
          <table:table-cell office:value-type="float" office:value="15" table:style-name="ce26">
            <text:p>$15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E-NDS-L3-PA</text:p>
          </table:table-cell>
          <table:table-cell office:value-type="string" table:style-name="ce19">
            <text:p>Add-On from NAS to Enterprise Edition for Rubrik Data Security as a Service for NAS; per FETB; L3 support; pay annual</text:p>
          </table:table-cell>
          <table:table-cell office:value-type="float" office:value="34" table:style-name="ce26">
            <text:p>$3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E-NDS-L3-PP</text:p>
          </table:table-cell>
          <table:table-cell office:value-type="string" table:style-name="ce19">
            <text:p>Add-On from NAS to Enterprise Edition for Rubrik Data Security as a Service for NAS; per FETB; L3 support; prepay</text:p>
          </table:table-cell>
          <table:table-cell office:value-type="float" office:value="34" table:style-name="ce26">
            <text:p>$3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E-NDS-PE-PA</text:p>
          </table:table-cell>
          <table:table-cell office:value-type="string" table:style-name="ce19">
            <text:p>Add-On from NAS to Enterprise Edition for Rubrik Data Security as a Service for NAS; per FETB; Premium support; pay annual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E-NDS-PE-PP</text:p>
          </table:table-cell>
          <table:table-cell office:value-type="string" table:style-name="ce19">
            <text:p>Add-On from NAS to Enterprise Edition for Rubrik Data Security as a Service for NAS; per FETB; Premium support; prepay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F-NDS-L3-PA</text:p>
          </table:table-cell>
          <table:table-cell office:value-type="string" table:style-name="ce19">
            <text:p>Add-On from NAS to Foundation Edition for Rubrik Data Security as a Service for NAS; per FETB; L3 support; pay annual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F-NDS-L3-PP</text:p>
          </table:table-cell>
          <table:table-cell office:value-type="string" table:style-name="ce19">
            <text:p>Add-On from NAS to Foundation Edition for Rubrik Data Security as a Service for NAS; per FETB; L3 support; prepay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F-NDS-PE-PA</text:p>
          </table:table-cell>
          <table:table-cell office:value-type="string" table:style-name="ce19">
            <text:p>Add-On from NAS to Foundation Edition for Rubrik Data Security as a Service for NAS; per FETB; Premium support; pay annual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NUF-NDS-PE-PP</text:p>
          </table:table-cell>
          <table:table-cell office:value-type="string" table:style-name="ce19">
            <text:p>Add-On from NAS to Foundation Edition for Rubrik Data Security as a Service for NAS; per FETB; Premium support; prepa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PRE-UCL-L3-PA</text:p>
          </table:table-cell>
          <table:table-cell office:value-type="string" table:style-name="ce19">
            <text:p>Rubrik Enterprise Proactive Edition for Customer Hosted Universal Cloud License; per FETB; L3 support; Pay annual</text:p>
          </table:table-cell>
          <table:table-cell office:value-type="float" office:value="297" table:style-name="ce26">
            <text:p>$297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PRE-UCL-L3-PP</text:p>
          </table:table-cell>
          <table:table-cell office:value-type="string" table:style-name="ce19">
            <text:p>Rubrik Enterprise Proactive Edition for Customer Hosted Universal Cloud License; per FETB; L3 support; Prepay</text:p>
          </table:table-cell>
          <table:table-cell office:value-type="float" office:value="297" table:style-name="ce26">
            <text:p>$297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PRE-UCL-PE-PA</text:p>
          </table:table-cell>
          <table:table-cell office:value-type="string" table:style-name="ce19">
            <text:p>Rubrik Enterprise Proactive Edition for Customer Hosted Universal Cloud License per FETB; Premium support; Pay annual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PRE-UCL-PE-PP</text:p>
          </table:table-cell>
          <table:table-cell office:value-type="string" table:style-name="ce19">
            <text:p>Rubrik Enterprise Proactive Edition for Customer Hosted Universal Cloud License; per FETB; Premium support; Prepay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RAD-BS-PP</text:p>
          </table:table-cell>
          <table:table-cell office:value-type="string" table:style-name="ce19">
            <text:p>Rubrik Ransomware Investigation; per FETB; Basic support; prepay</text:p>
          </table:table-cell>
          <table:table-cell office:value-type="float" office:value="48" table:style-name="ce26">
            <text:p>$4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RAD-L3-PA</text:p>
          </table:table-cell>
          <table:table-cell office:value-type="string" table:style-name="ce19">
            <text:p>Rubrik Ransomware Investigation; per FETB; L3 support; pay annual</text:p>
          </table:table-cell>
          <table:table-cell office:value-type="float" office:value="54" table:style-name="ce26">
            <text:p>$5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RAD-L3-PP</text:p>
          </table:table-cell>
          <table:table-cell office:value-type="string" table:style-name="ce19">
            <text:p>Rubrik Ransomware Investigation; per FETB; L3 support; prepay</text:p>
          </table:table-cell>
          <table:table-cell office:value-type="float" office:value="54" table:style-name="ce26">
            <text:p>$5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RAD-LB-PP</text:p>
          </table:table-cell>
          <table:table-cell office:value-type="string" table:style-name="ce19">
            <text:p>Rubrik Ransomware Investigation; per FETB; L3 Basic support; prepay</text:p>
          </table:table-cell>
          <table:table-cell office:value-type="float" office:value="44" table:style-name="ce26">
            <text:p>$4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RAD-PE-PA</text:p>
          </table:table-cell>
          <table:table-cell office:value-type="string" table:style-name="ce19">
            <text:p>Rubrik Ransomware Investigation; per FETB; Premium support; pay annual</text:p>
          </table:table-cell>
          <table:table-cell office:value-type="float" office:value="60" table:style-name="ce26">
            <text:p>$6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RAD-PE-PP</text:p>
          </table:table-cell>
          <table:table-cell office:value-type="string" table:style-name="ce19">
            <text:p>Rubrik Ransomware Investigation; per FETB; Premium support; prepay</text:p>
          </table:table-cell>
          <table:table-cell office:value-type="float" office:value="60" table:style-name="ce26">
            <text:p>$6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T-RADF-PE-PP</text:p>
          </table:table-cell>
          <table:table-cell office:value-type="string" table:style-name="ce19">
            <text:p>Rubrik Security Cloud - Private, Ransomware Investigation; per FETB; Premium support; prepa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C-NCD-PE-PA</text:p>
          </table:table-cell>
          <table:table-cell office:value-type="string" table:style-name="ce19">
            <text:p>Rubrik Scale for NAS Cloud Direct; per FETB; Premium support; pay annual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C-NCD-PE-PP</text:p>
          </table:table-cell>
          <table:table-cell office:value-type="string" table:style-name="ce19">
            <text:p>Rubrik Scale for NAS Cloud Direct; per FETB; Premium support; prepa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C-NDA-PE-PA</text:p>
          </table:table-cell>
          <table:table-cell office:value-type="string" table:style-name="ce19">
            <text:p>Rubrik Scale for NAS Direct Archive; per FETB; Premium support; pay annual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C-NDA-PE-PP</text:p>
          </table:table-cell>
          <table:table-cell office:value-type="string" table:style-name="ce19">
            <text:p>Rubrik Scale for NAS Direct Archive; per FETB; Premium support; prepay</text:p>
          </table:table-cell>
          <table:table-cell office:value-type="float" office:value="33" table:style-name="ce26">
            <text:p>$33.00<text:s/></text:p>
          </table:table-cell>
          <table:table-cell office:value-type="string" table:style-name="ce19">
            <text:p>Per 1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C-SPH-PE-PA</text:p>
          </table:table-cell>
          <table:table-cell office:value-type="string" table:style-name="ce19">
            <text:p>Rubrik Scale for SAP HANA - Cloud; per FETB; Premium support; pay annual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C-SPH-PE-PP</text:p>
          </table:table-cell>
          <table:table-cell office:value-type="string" table:style-name="ce19">
            <text:p>Rubrik Scale for SAP HANA - Cloud; per FETB; Premium support; prepay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C-UCL-PE-PA</text:p>
          </table:table-cell>
          <table:table-cell office:value-type="string" table:style-name="ce19">
            <text:p>Rubrik Scale Universal Cloud License; per F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C-UCL-PE-PP</text:p>
          </table:table-cell>
          <table:table-cell office:value-type="string" table:style-name="ce19">
            <text:p>Rubrik Scale Universal Cloud License; per F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NR-BS-PP</text:p>
          </table:table-cell>
          <table:table-cell office:value-type="string" table:style-name="ce19">
            <text:p>Rubrik Sensitive Data Discovery and Remediation; per FETB; Basic support; prepay</text:p>
          </table:table-cell>
          <table:table-cell office:value-type="float" office:value="62" table:style-name="ce26">
            <text:p>$6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NR-L3-PA</text:p>
          </table:table-cell>
          <table:table-cell office:value-type="string" table:style-name="ce19">
            <text:p>Rubrik Sensitive Data Discovery and Remediation; per FETB; L3 support; pay annual</text:p>
          </table:table-cell>
          <table:table-cell office:value-type="float" office:value="70" table:style-name="ce26">
            <text:p>$7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NR-L3-PP</text:p>
          </table:table-cell>
          <table:table-cell office:value-type="string" table:style-name="ce19">
            <text:p>Rubrik Sensitive Data Discovery and Remediation; per FETB; L3 support; prepay</text:p>
          </table:table-cell>
          <table:table-cell office:value-type="float" office:value="70" table:style-name="ce26">
            <text:p>$7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NR-LB-PP</text:p>
          </table:table-cell>
          <table:table-cell office:value-type="string" table:style-name="ce19">
            <text:p>Rubrik Sensitive Data Discovery and Remediation; per FETB; L3 Basic support; prepay</text:p>
          </table:table-cell>
          <table:table-cell office:value-type="float" office:value="56" table:style-name="ce26">
            <text:p>$56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NR-PE-PA</text:p>
          </table:table-cell>
          <table:table-cell office:value-type="string" table:style-name="ce19">
            <text:p>Rubrik Sensitive Data Discovery and Remediation; per FETB; Premium support; pay annual</text:p>
          </table:table-cell>
          <table:table-cell office:value-type="float" office:value="78" table:style-name="ce26">
            <text:p>$7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SNR-PE-PP</text:p>
          </table:table-cell>
          <table:table-cell office:value-type="string" table:style-name="ce19">
            <text:p>Rubrik Sensitive Data Discovery and Remediation; per FETB; Premium support; prepay</text:p>
          </table:table-cell>
          <table:table-cell office:value-type="float" office:value="78" table:style-name="ce26">
            <text:p>$7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PH-L3-PA</text:p>
          </table:table-cell>
          <table:table-cell office:value-type="string" table:style-name="ce19">
            <text:p>Rubrik for SAP HANA - Cloud; per FETB; L3 support; pay annual</text:p>
          </table:table-cell>
          <table:table-cell office:value-type="float" office:value="180" table:style-name="ce26">
            <text:p>$18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PH-L3-PP</text:p>
          </table:table-cell>
          <table:table-cell office:value-type="string" table:style-name="ce19">
            <text:p>Rubrik for SAP HANA - Cloud; per FETB; L3 support; prepay</text:p>
          </table:table-cell>
          <table:table-cell office:value-type="float" office:value="180" table:style-name="ce26">
            <text:p>$18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PH-PE-PA</text:p>
          </table:table-cell>
          <table:table-cell office:value-type="string" table:style-name="ce19">
            <text:p>Rubrik for SAP HANA - Cloud; per FETB; Premium support; pay annual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SPH-PE-PP</text:p>
          </table:table-cell>
          <table:table-cell office:value-type="string" table:style-name="ce19">
            <text:p>Rubrik for SAP HANA - Cloud; per FETB; Premium support; prepay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CL-BS-PP</text:p>
          </table:table-cell>
          <table:table-cell office:value-type="string" table:style-name="ce19">
            <text:p>Rubrik Universal Cloud License; per FETB; Basic support; prepay</text:p>
          </table:table-cell>
          <table:table-cell office:value-type="float" office:value="104" table:style-name="ce26">
            <text:p>$10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L3-PA</text:p>
          </table:table-cell>
          <table:table-cell office:value-type="string" table:style-name="ce19">
            <text:p>Rubrik Universal Cloud License; per FETB; L3 support; pay annual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L3-PP</text:p>
          </table:table-cell>
          <table:table-cell office:value-type="string" table:style-name="ce19">
            <text:p>Rubrik Universal Cloud License; per FETB; L3 support; prepay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CL-LB-PP</text:p>
          </table:table-cell>
          <table:table-cell office:value-type="string" table:style-name="ce19">
            <text:p>Rubrik Universal Cloud License; per FETB; L3 Basic support; prepay</text:p>
          </table:table-cell>
          <table:table-cell office:value-type="float" office:value="94" table:style-name="ce26">
            <text:p>$9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PE-PA</text:p>
          </table:table-cell>
          <table:table-cell office:value-type="string" table:style-name="ce19">
            <text:p>Rubrik Universal Cloud License; per F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PE-PP</text:p>
          </table:table-cell>
          <table:table-cell office:value-type="string" table:style-name="ce19">
            <text:p>Rubrik Universal Cloud License; per F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T-UCLF-PE-PA</text:p>
          </table:table-cell>
          <table:table-cell office:value-type="string" table:style-name="ce19">
            <text:p>Rubrik Security Cloud - Private, Universal Cloud License; per FETB; Premium support; pay annual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T-UCLF-PE-PP</text:p>
          </table:table-cell>
          <table:table-cell office:value-type="string" table:style-name="ce19">
            <text:p>Rubrik Security Cloud - Private, Universal Cloud License; per FETB; Premium support; prepay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G-PE-PA</text:p>
          </table:table-cell>
          <table:table-cell office:value-type="string" table:style-name="ce19">
            <text:p>Rubrik Security Cloud - Government, Universal Cloud License; per FETB; Premium support; pay annual</text:p>
          </table:table-cell>
          <table:table-cell office:value-type="float" office:value="162.5" table:style-name="ce26">
            <text:p>$162.5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G-PE-PP</text:p>
          </table:table-cell>
          <table:table-cell office:value-type="string" table:style-name="ce19">
            <text:p>Rubrik Security Cloud - Government, Universal Cloud License; per FETB; Premium support; prepay</text:p>
          </table:table-cell>
          <table:table-cell office:value-type="float" office:value="162.5" table:style-name="ce26">
            <text:p>$162.5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B-UDS-L3-PA</text:p>
          </table:table-cell>
          <table:table-cell office:value-type="string" table:style-name="ce19">
            <text:p>Add-On from UCL to UCL Business Edition; per FETB; L3 support; pay annual</text:p>
          </table:table-cell>
          <table:table-cell office:value-type="float" office:value="86" table:style-name="ce26">
            <text:p>$86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B-UDS-L3-PP</text:p>
          </table:table-cell>
          <table:table-cell office:value-type="string" table:style-name="ce19">
            <text:p>Add-On from UCL to UCL Business Edition; per FETB; L3 support; prepay</text:p>
          </table:table-cell>
          <table:table-cell office:value-type="float" office:value="86" table:style-name="ce26">
            <text:p>$86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B-UDS-PE-PA</text:p>
          </table:table-cell>
          <table:table-cell office:value-type="string" table:style-name="ce19">
            <text:p>Add-On from UCL to UCL Business Edition; per FETB; Premium support; pay annual</text:p>
          </table:table-cell>
          <table:table-cell office:value-type="float" office:value="95" table:style-name="ce26">
            <text:p>$9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B-UDS-PE-PP</text:p>
          </table:table-cell>
          <table:table-cell office:value-type="string" table:style-name="ce19">
            <text:p>Add-On from UCL to UCL Business Edition; per FETB; Premium support; prepay</text:p>
          </table:table-cell>
          <table:table-cell office:value-type="float" office:value="95" table:style-name="ce26">
            <text:p>$9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E-UDS-L3-PA</text:p>
          </table:table-cell>
          <table:table-cell office:value-type="string" table:style-name="ce19">
            <text:p>Add-On from UCL to UCL Enterprise Edition; per FETB; L3 support; pay annual</text:p>
          </table:table-cell>
          <table:table-cell office:value-type="float" office:value="198" table:style-name="ce26">
            <text:p>$198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E-UDS-L3-PP</text:p>
          </table:table-cell>
          <table:table-cell office:value-type="string" table:style-name="ce19">
            <text:p>Add-On from UCL to UCL Enterprise Edition; per FETB; L3 support; prepay</text:p>
          </table:table-cell>
          <table:table-cell office:value-type="float" office:value="198" table:style-name="ce26">
            <text:p>$198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E-UDS-PE-PA</text:p>
          </table:table-cell>
          <table:table-cell office:value-type="string" table:style-name="ce19">
            <text:p>Add-On from UCL to UCL Enterprise Edition; per FETB; Premium support; pay annual</text:p>
          </table:table-cell>
          <table:table-cell office:value-type="float" office:value="220" table:style-name="ce26">
            <text:p>$220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E-UDS-PE-PP</text:p>
          </table:table-cell>
          <table:table-cell office:value-type="string" table:style-name="ce19">
            <text:p>Add-On from UCL to UCL Enterprise Edition; per FETB; Premium support; prepay</text:p>
          </table:table-cell>
          <table:table-cell office:value-type="float" office:value="220" table:style-name="ce26">
            <text:p>$220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F-UDS-L3-PA</text:p>
          </table:table-cell>
          <table:table-cell office:value-type="string" table:style-name="ce19">
            <text:p>Add-On from UCL to UCL Foundation Edition; per FETB; L3 support; pay annual</text:p>
          </table:table-cell>
          <table:table-cell office:value-type="float" office:value="32" table:style-name="ce26">
            <text:p>$32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F-UDS-L3-PP</text:p>
          </table:table-cell>
          <table:table-cell office:value-type="string" table:style-name="ce19">
            <text:p>Add-On from UCL to UCL Foundation Edition; per FETB; L3 support; prepay</text:p>
          </table:table-cell>
          <table:table-cell office:value-type="float" office:value="32" table:style-name="ce26">
            <text:p>$32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F-UDS-PE-PA</text:p>
          </table:table-cell>
          <table:table-cell office:value-type="string" table:style-name="ce19">
            <text:p>Add-On from UCL to UCL Foundation Edition; per FETB; Premium support; pay annual</text:p>
          </table:table-cell>
          <table:table-cell office:value-type="float" office:value="35" table:style-name="ce26">
            <text:p>$3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UUF-UDS-PE-PP</text:p>
          </table:table-cell>
          <table:table-cell office:value-type="string" table:style-name="ce19">
            <text:p>Add-On from UCL to UCL Foundation Edition; per FETB; Premium support; prepay</text:p>
          </table:table-cell>
          <table:table-cell office:value-type="float" office:value="35" table:style-name="ce26">
            <text:p>$35.00<text:s/></text:p>
          </table:table-cell>
          <table:table-cell office:value-type="string" table:style-name="ce19">
            <text:p>Per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BS-S2</text:p>
          </table:table-cell>
          <table:table-cell office:value-type="string" table:style-name="ce19">
            <text:p>Support for R6000S-2 hardware, prepay; Basic support</text:p>
          </table:table-cell>
          <table:table-cell office:value-type="float" office:value="211" table:style-name="ce26">
            <text:p>$211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L3-E1</text:p>
          </table:table-cell>
          <table:table-cell office:value-type="string" table:style-name="ce19">
            <text:p>Support for Rubrik hardware, prepay; L3 support</text:p>
          </table:table-cell>
          <table:table-cell office:value-type="float" office:value="60" table:style-name="ce26">
            <text:p>$60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L3-F1</text:p>
          </table:table-cell>
          <table:table-cell office:value-type="string" table:style-name="ce19">
            <text:p>L3 support for F10000-1 hardware, prepay</text:p>
          </table:table-cell>
          <table:table-cell office:value-type="float" office:value="601" table:style-name="ce26">
            <text:p>$601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L3-S1</text:p>
          </table:table-cell>
          <table:table-cell office:value-type="string" table:style-name="ce19">
            <text:p>Support for R6000S-1 hardware, prepay; L3 support</text:p>
          </table:table-cell>
          <table:table-cell office:value-type="float" office:value="138" table:style-name="ce26">
            <text:p>$138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L3-S2</text:p>
          </table:table-cell>
          <table:table-cell office:value-type="string" table:style-name="ce19">
            <text:p>Support for R6000S-2 hardware, prepay; L3 support</text:p>
          </table:table-cell>
          <table:table-cell office:value-type="float" office:value="237" table:style-name="ce26">
            <text:p>$237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L3-S3</text:p>
          </table:table-cell>
          <table:table-cell office:value-type="string" table:style-name="ce19">
            <text:p>Support for R6000S-3 hardware, prepay; L3 support</text:p>
          </table:table-cell>
          <table:table-cell office:value-type="float" office:value="310" table:style-name="ce26">
            <text:p>$310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L3-SE1</text:p>
          </table:table-cell>
          <table:table-cell office:value-type="string" table:style-name="ce19">
            <text:p>Support for R6000SE hardware, prepay; L3 support</text:p>
          </table:table-cell>
          <table:table-cell office:value-type="float" office:value="435" table:style-name="ce26">
            <text:p>$435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LB-S2</text:p>
          </table:table-cell>
          <table:table-cell office:value-type="string" table:style-name="ce19">
            <text:p>Support for R6000S-2 hardware, prepay; L3 Basic support</text:p>
          </table:table-cell>
          <table:table-cell office:value-type="float" office:value="190" table:style-name="ce26">
            <text:p>$190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PE-E1</text:p>
          </table:table-cell>
          <table:table-cell office:value-type="string" table:style-name="ce19">
            <text:p>Support for Rubrik hardware, prepay; Premium support</text:p>
          </table:table-cell>
          <table:table-cell office:value-type="float" office:value="67" table:style-name="ce26">
            <text:p>$67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PE-F1</text:p>
          </table:table-cell>
          <table:table-cell office:value-type="string" table:style-name="ce19">
            <text:p>Premium Support for F10000 Tier 1 hardware, Prepay</text:p>
          </table:table-cell>
          <table:table-cell office:value-type="float" office:value="667" table:style-name="ce26">
            <text:p>$667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PE-S1</text:p>
          </table:table-cell>
          <table:table-cell office:value-type="string" table:style-name="ce19">
            <text:p>Support for R6000S-1 hardware, prepay; Premium support</text:p>
          </table:table-cell>
          <table:table-cell office:value-type="float" office:value="153" table:style-name="ce26">
            <text:p>$153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PE-S2</text:p>
          </table:table-cell>
          <table:table-cell office:value-type="string" table:style-name="ce19">
            <text:p>Support for R6000S-2 hardware, prepay; Premium support</text:p>
          </table:table-cell>
          <table:table-cell office:value-type="float" office:value="263" table:style-name="ce26">
            <text:p>$263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PE-S3</text:p>
          </table:table-cell>
          <table:table-cell office:value-type="string" table:style-name="ce19">
            <text:p>Support for R6000S-3 hardware, prepay; Premium support</text:p>
          </table:table-cell>
          <table:table-cell office:value-type="float" office:value="344" table:style-name="ce26">
            <text:p>$344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PE-SE1</text:p>
          </table:table-cell>
          <table:table-cell office:value-type="string" table:style-name="ce19">
            <text:p>Support for R6000SE hardware, prepay; Premium support</text:p>
          </table:table-cell>
          <table:table-cell office:value-type="float" office:value="483" table:style-name="ce26">
            <text:p>$483.00<text:s/></text:p>
          </table:table-cell>
          <table:table-cell office:value-type="string" table:style-name="ce19">
            <text:p>Per applianc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S-MAILBOX-PA</text:p>
          </table:table-cell>
          <table:table-cell office:value-type="string" table:style-name="ce19">
            <text:p>License for mailbox; per mailbox; pay annual</text:p>
          </table:table-cell>
          <table:table-cell office:value-type="float" office:value="0.6" table:style-name="ce26">
            <text:p>$0.60<text:s/></text:p>
          </table:table-cell>
          <table:table-cell office:value-type="string" table:style-name="ce19">
            <text:p>Per 1 mailbox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S-MAILBOX-PP</text:p>
          </table:table-cell>
          <table:table-cell office:value-type="string" table:style-name="ce19">
            <text:p>License for mailbox; per mailbox; prepay</text:p>
          </table:table-cell>
          <table:table-cell office:value-type="float" office:value="0.6" table:style-name="ce26">
            <text:p>$0.60<text:s/></text:p>
          </table:table-cell>
          <table:table-cell office:value-type="string" table:style-name="ce19">
            <text:p>Per 1 mailbox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ND-NSL-L3-PA</text:p>
          </table:table-cell>
          <table:table-cell office:value-type="string" table:style-name="ce19">
            <text:p>Rubrik NoSQL Protection; per database node; L3 support; pay annual</text:p>
          </table:table-cell>
          <table:table-cell office:value-type="float" office:value="376" table:style-name="ce26">
            <text:p>$376.00<text:s/></text:p>
          </table:table-cell>
          <table:table-cell office:value-type="string" table:style-name="ce19">
            <text:p>Per 1 Database Nod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ND-NSL-L3-PP</text:p>
          </table:table-cell>
          <table:table-cell office:value-type="string" table:style-name="ce19">
            <text:p>Rubrik NoSQL Protection; per database node; L3 support; prepay</text:p>
          </table:table-cell>
          <table:table-cell office:value-type="float" office:value="376" table:style-name="ce26">
            <text:p>$376.00<text:s/></text:p>
          </table:table-cell>
          <table:table-cell office:value-type="string" table:style-name="ce19">
            <text:p>Per 1 Database Nod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ND-NSL-PE-PA</text:p>
          </table:table-cell>
          <table:table-cell office:value-type="string" table:style-name="ce19">
            <text:p>Rubrik NoSQL Protection; per database node; Premium support; pay annual</text:p>
          </table:table-cell>
          <table:table-cell office:value-type="float" office:value="417" table:style-name="ce26">
            <text:p>$417.00<text:s/></text:p>
          </table:table-cell>
          <table:table-cell office:value-type="string" table:style-name="ce19">
            <text:p>Per 1 Database Nod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ND-NSL-PE-PP</text:p>
          </table:table-cell>
          <table:table-cell office:value-type="string" table:style-name="ce19">
            <text:p>Rubrik NoSQL Protection; per database node; Premium support; prepay</text:p>
          </table:table-cell>
          <table:table-cell office:value-type="float" office:value="417" table:style-name="ce26">
            <text:p>$417.00<text:s/></text:p>
          </table:table-cell>
          <table:table-cell office:value-type="string" table:style-name="ce19">
            <text:p>Per 1 Database Nod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ND-SC-NSL-PE-PA</text:p>
          </table:table-cell>
          <table:table-cell office:value-type="string" table:style-name="ce19">
            <text:p>Rubrik Scale for NoSQL Protection; per database node; Premium support; pay annual</text:p>
          </table:table-cell>
          <table:table-cell office:value-type="float" office:value="417" table:style-name="ce26">
            <text:p>$417.00<text:s/></text:p>
          </table:table-cell>
          <table:table-cell office:value-type="string" table:style-name="ce19">
            <text:p>Per 1 Database Nod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ND-SC-NSL-PE-PP</text:p>
          </table:table-cell>
          <table:table-cell office:value-type="string" table:style-name="ce19">
            <text:p>Rubrik Scale for NoSQL Protection; per database node; Premium support; prepay</text:p>
          </table:table-cell>
          <table:table-cell office:value-type="float" office:value="417" table:style-name="ce26">
            <text:p>$417.00<text:s/></text:p>
          </table:table-cell>
          <table:table-cell office:value-type="string" table:style-name="ce19">
            <text:p>Per 1 Database Node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NRD-E1K</text:p>
          </table:table-cell>
          <table:table-cell office:value-type="string" table:style-name="ce19">
            <text:p>Non-Returnable Disk Service for Rubrik e1000 Appliance</text:p>
          </table:table-cell>
          <table:table-cell office:value-type="float" office:value="159" table:style-name="ce26">
            <text:p>$15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NRD-F10000</text:p>
          </table:table-cell>
          <table:table-cell office:value-type="string" table:style-name="ce19">
            <text:p>Non-Returnable Disk Service for Rubrik F10000 Appliance</text:p>
          </table:table-cell>
          <table:table-cell office:value-type="float" office:value="1667" table:style-name="ce26">
            <text:p>$1,66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NRD-R6000</text:p>
          </table:table-cell>
          <table:table-cell office:value-type="string" table:style-name="ce19">
            <text:p>Non-Returnable Disk Service for Rubrik r6000 Appliance</text:p>
          </table:table-cell>
          <table:table-cell office:value-type="float" office:value="292" table:style-name="ce26">
            <text:p>$292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NRD-R6000F</text:p>
          </table:table-cell>
          <table:table-cell office:value-type="string" table:style-name="ce19">
            <text:p>Non-Returnable Disk Service for Rubrik r6000F Appliance</text:p>
          </table:table-cell>
          <table:table-cell office:value-type="float" office:value="292" table:style-name="ce26">
            <text:p>$292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NRD-R6000S</text:p>
          </table:table-cell>
          <table:table-cell office:value-type="string" table:style-name="ce19">
            <text:p>Non-Returnable Disk Service for Rubrik r6000S Appliance</text:p>
          </table:table-cell>
          <table:table-cell office:value-type="float" office:value="292" table:style-name="ce26">
            <text:p>$292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NRD-R6000SE</text:p>
          </table:table-cell>
          <table:table-cell office:value-type="string" table:style-name="ce19">
            <text:p>Non-Returnable Disk Service for Rubrik r6000SE Appliance</text:p>
          </table:table-cell>
          <table:table-cell office:value-type="float" office:value="500" table:style-name="ce26">
            <text:p>$5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PB-EDG-L3-PP</text:p>
          </table:table-cell>
          <table:table-cell office:value-type="string" table:style-name="ce19">
            <text:p>Rubrik Edge Foundation Edition for Remote and Branch Office for MSP; per PB; L3 support; prepay</text:p>
          </table:table-cell>
          <table:table-cell office:value-type="float" office:value="117000" table:style-name="ce26">
            <text:p>$117,000.00<text:s/></text:p>
          </table:table-cell>
          <table:table-cell office:value-type="string" table:style-name="ce19">
            <text:p>Per 1 P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PB-EDG-PE-PP</text:p>
          </table:table-cell>
          <table:table-cell office:value-type="string" table:style-name="ce19">
            <text:p>Rubrik Edge Foundation Edition for Remote and Branch Office for MSP; per PB; Premium support; prepay</text:p>
          </table:table-cell>
          <table:table-cell office:value-type="float" office:value="130000" table:style-name="ce26">
            <text:p>$130,000.00<text:s/></text:p>
          </table:table-cell>
          <table:table-cell office:value-type="string" table:style-name="ce19">
            <text:p>Per 1 P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ST-AR-NCD-PE-PA</text:p>
          </table:table-cell>
          <table:table-cell office:value-type="string" table:style-name="ce19">
            <text:p>Rubrik NAS Cloud Direct Site License Archive; per Site License; Premium support; pay annual</text:p>
          </table:table-cell>
          <table:table-cell office:value-type="float" office:value="33333" table:style-name="ce26">
            <text:p>$33,333.00<text:s/></text:p>
          </table:table-cell>
          <table:table-cell office:value-type="string" table:style-name="ce19">
            <text:p>Per Site Licens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ST-AR-NCD-PE-PP</text:p>
          </table:table-cell>
          <table:table-cell office:value-type="string" table:style-name="ce19">
            <text:p>Rubrik NAS Cloud Direct Site License Archive; per Site License; Premium support; prepay</text:p>
          </table:table-cell>
          <table:table-cell office:value-type="float" office:value="33333" table:style-name="ce26">
            <text:p>$33,333.00<text:s/></text:p>
          </table:table-cell>
          <table:table-cell office:value-type="string" table:style-name="ce19">
            <text:p>Per Site Licens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ST-BE-NCD-PE-PA</text:p>
          </table:table-cell>
          <table:table-cell office:value-type="string" table:style-name="ce19">
            <text:p>Rubrik NAS Cloud Direct Site License Business Edition; per Site License; Premium support; pay annual</text:p>
          </table:table-cell>
          <table:table-cell office:value-type="float" office:value="62500" table:style-name="ce26">
            <text:p>$62,500.00<text:s/></text:p>
          </table:table-cell>
          <table:table-cell office:value-type="string" table:style-name="ce19">
            <text:p>Per Site Licens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ST-BE-NCD-PE-PP</text:p>
          </table:table-cell>
          <table:table-cell office:value-type="string" table:style-name="ce19">
            <text:p>Rubrik NAS Cloud Direct Site License Business Edition; per Site License; Premium support; prepay</text:p>
          </table:table-cell>
          <table:table-cell office:value-type="float" office:value="62500" table:style-name="ce26">
            <text:p>$62,500.00<text:s/></text:p>
          </table:table-cell>
          <table:table-cell office:value-type="string" table:style-name="ce19">
            <text:p>Per Site Licens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ST-FE-NCD-PE-PA</text:p>
          </table:table-cell>
          <table:table-cell office:value-type="string" table:style-name="ce19">
            <text:p>Rubrik NAS Cloud Direct Site License Foundation Edition; per Site License; Premium support; pay annual</text:p>
          </table:table-cell>
          <table:table-cell office:value-type="float" office:value="50000" table:style-name="ce26">
            <text:p>$50,000.00<text:s/></text:p>
          </table:table-cell>
          <table:table-cell office:value-type="string" table:style-name="ce19">
            <text:p>Per Site Licens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ST-FE-NCD-PE-PP</text:p>
          </table:table-cell>
          <table:table-cell office:value-type="string" table:style-name="ce19">
            <text:p>Rubrik NAS Cloud Direct Site License Foundation Edition; per Site License; Premium support; prepay</text:p>
          </table:table-cell>
          <table:table-cell office:value-type="float" office:value="50000" table:style-name="ce26">
            <text:p>$50,000.00<text:s/></text:p>
          </table:table-cell>
          <table:table-cell office:value-type="string" table:style-name="ce19">
            <text:p>Per Site License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BE-NCD-AR-L3</text:p>
          </table:table-cell>
          <table:table-cell office:value-type="string" table:style-name="ce19">
            <text:p>Rubrik NAS Cloud Direct Consumption; Business Edition; L3 support, above reserve capacity</text:p>
          </table:table-cell>
          <table:table-cell office:value-type="float" office:value="54" table:style-name="ce26">
            <text:p>$54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BE-NCD-AR-PE</text:p>
          </table:table-cell>
          <table:table-cell office:value-type="string" table:style-name="ce19">
            <text:p>Rubrik NAS Cloud Direct Consumption; Business Edition; Premium support, above reserve capacity</text:p>
          </table:table-cell>
          <table:table-cell office:value-type="float" office:value="59.8" table:style-name="ce26">
            <text:p>$59.8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BE-NCD-RSV-L3</text:p>
          </table:table-cell>
          <table:table-cell office:value-type="string" table:style-name="ce19">
            <text:p>Rubrik NAS Cloud Direct Consumption; Business Edition; L3 support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BE-NCD-RSV-PE</text:p>
          </table:table-cell>
          <table:table-cell office:value-type="string" table:style-name="ce19">
            <text:p>Rubrik NAS Cloud Direct Consumption; Business Edition; Premium support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BE-NCD-SR-L3</text:p>
          </table:table-cell>
          <table:table-cell office:value-type="string" table:style-name="ce19">
            <text:p>Rubrik NAS Cloud Direct Consumption; Business Edition; L3 support, sub reserve capacity</text:p>
          </table:table-cell>
          <table:table-cell office:value-type="float" office:value="47" table:style-name="ce26">
            <text:p>$47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BE-NCD-SR-PE</text:p>
          </table:table-cell>
          <table:table-cell office:value-type="string" table:style-name="ce19">
            <text:p>Rubrik NAS Cloud Direct Consumption; Business Edition; Premium support, sub reserve capacity</text:p>
          </table:table-cell>
          <table:table-cell office:value-type="float" office:value="52" table:style-name="ce26">
            <text:p>$5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-AR-L3</text:p>
          </table:table-cell>
          <table:table-cell office:value-type="string" table:style-name="ce19">
            <text:p>Rubrik Cloud Vault in Azure - Archive Tier Single Zone; Consumption; L3 support, above reserve capacity</text:p>
          </table:table-cell>
          <table:table-cell office:value-type="float" office:value="4.92" table:style-name="ce26">
            <text:p>$4.92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-AR-PE</text:p>
          </table:table-cell>
          <table:table-cell office:value-type="string" table:style-name="ce19">
            <text:p>Rubrik Cloud Vault in Azure - Archive Tier Single Zone; Consumption; Premium support, above reserve capacity</text:p>
          </table:table-cell>
          <table:table-cell office:value-type="float" office:value="5.46" table:style-name="ce26">
            <text:p>$5.46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-RSV-L3</text:p>
          </table:table-cell>
          <table:table-cell office:value-type="string" table:style-name="ce19">
            <text:p>Rubrik Cloud Vault in Azure - Archive Tier Single Zone; Consumption; L3 support</text:p>
          </table:table-cell>
          <table:table-cell office:value-type="float" office:value="4.28" table:style-name="ce26">
            <text:p>$4.28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-RSV-PE</text:p>
          </table:table-cell>
          <table:table-cell office:value-type="string" table:style-name="ce19">
            <text:p>Rubrik Cloud Vault in Azure - Archive Tier Single Zone; Consumption; Premium support</text:p>
          </table:table-cell>
          <table:table-cell office:value-type="float" office:value="4.75" table:style-name="ce26">
            <text:p>$4.75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-SR-L3</text:p>
          </table:table-cell>
          <table:table-cell office:value-type="string" table:style-name="ce19">
            <text:p>Rubrik Cloud Vault in Azure - Archive Tier Single Zone; Consumption; L3 support, sub reserve capacity</text:p>
          </table:table-cell>
          <table:table-cell office:value-type="float" office:value="4.28" table:style-name="ce26">
            <text:p>$4.28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-SR-PE</text:p>
          </table:table-cell>
          <table:table-cell office:value-type="string" table:style-name="ce19">
            <text:p>Rubrik Cloud Vault in Azure - Archive Tier Single Zone; Consumption; Premium support, sub reserve capacity</text:p>
          </table:table-cell>
          <table:table-cell office:value-type="float" office:value="4.75" table:style-name="ce26">
            <text:p>$4.75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-AR-L3</text:p>
          </table:table-cell>
          <table:table-cell office:value-type="string" table:style-name="ce19">
            <text:p>Rubrik Cloud Vault in Azure and AWS - Backup Tier Single Zone; Consumption; L3 support, above reserve capacity</text:p>
          </table:table-cell>
          <table:table-cell office:value-type="float" office:value="20.7" table:style-name="ce26">
            <text:p>$20.7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-AR-PE</text:p>
          </table:table-cell>
          <table:table-cell office:value-type="string" table:style-name="ce19">
            <text:p>Rubrik Cloud Vault in Azure and AWS - Backup Tier Single Zone; Consumption; Premium support, above reserve capacity</text:p>
          </table:table-cell>
          <table:table-cell office:value-type="float" office:value="23" table:style-name="ce26">
            <text:p>$23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-RSV-L3</text:p>
          </table:table-cell>
          <table:table-cell office:value-type="string" table:style-name="ce19">
            <text:p>Rubrik Cloud Vault in Azure and AWS - Backup Tier Single Zone; Consumption; L3 support, above reserve capacity</text:p>
          </table:table-cell>
          <table:table-cell office:value-type="float" office:value="18" table:style-name="ce26">
            <text:p>$1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-RSV-PE</text:p>
          </table:table-cell>
          <table:table-cell office:value-type="string" table:style-name="ce19">
            <text:p>Rubrik Cloud Vault in Azure and AWS - Backup Tier Single Zone; Consumption; Premium support, above reserve capacity</text:p>
          </table:table-cell>
          <table:table-cell office:value-type="float" office:value="20" table:style-name="ce26">
            <text:p>$2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-SR-L3</text:p>
          </table:table-cell>
          <table:table-cell office:value-type="string" table:style-name="ce19">
            <text:p>Rubrik Cloud Vault in Azure and AWS - Backup Tier Single Zone; Consumption; L3 support, sub minimum commitment</text:p>
          </table:table-cell>
          <table:table-cell office:value-type="float" office:value="18" table:style-name="ce26">
            <text:p>$1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-SR-PE</text:p>
          </table:table-cell>
          <table:table-cell office:value-type="string" table:style-name="ce19">
            <text:p>Rubrik Cloud Vault in Azure and AWS - Backup Tier Single Zone; Consumption; Premium support, sub reserve capacity</text:p>
          </table:table-cell>
          <table:table-cell office:value-type="float" office:value="20" table:style-name="ce26">
            <text:p>$2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AR-L3</text:p>
          </table:table-cell>
          <table:table-cell office:value-type="string" table:style-name="ce19">
            <text:p>RSC Consumption, Enterprise Edition; Edge; L3 Support, above reserve</text:p>
          </table:table-cell>
          <table:table-cell office:value-type="float" office:value="236" table:style-name="ce26">
            <text:p>$236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AR-PE</text:p>
          </table:table-cell>
          <table:table-cell office:value-type="string" table:style-name="ce19">
            <text:p>RSC Consumption, Enterprise Edition; Edge; Premium Support, above reserve</text:p>
          </table:table-cell>
          <table:table-cell office:value-type="float" office:value="262" table:style-name="ce26">
            <text:p>$262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OND-L3</text:p>
          </table:table-cell>
          <table:table-cell office:value-type="string" table:style-name="ce19">
            <text:p>RSC Consumption, Enterprise Edition; Edge; L3 Support, above minimum commitment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OND-PE</text:p>
          </table:table-cell>
          <table:table-cell office:value-type="string" table:style-name="ce19">
            <text:p>RSC Consumption, Enterprise Edition; Edge; Premium Support, above minimum commitment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RSV-L3</text:p>
          </table:table-cell>
          <table:table-cell office:value-type="string" table:style-name="ce19">
            <text:p>RSC Consumption, Enterprise Edition; Edge; L3 Support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RSV-PE</text:p>
          </table:table-cell>
          <table:table-cell office:value-type="string" table:style-name="ce19">
            <text:p>RSC Consumption, Enterprise Edition; Edge; Premium Support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SR-L3</text:p>
          </table:table-cell>
          <table:table-cell office:value-type="string" table:style-name="ce19">
            <text:p>RSC Consumption, Enterprise Edition; Edge; L3 Support, sub reserve</text:p>
          </table:table-cell>
          <table:table-cell office:value-type="float" office:value="205" table:style-name="ce26">
            <text:p>$205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EE-SR-PE</text:p>
          </table:table-cell>
          <table:table-cell office:value-type="string" table:style-name="ce19">
            <text:p>RSC Consumption, Enterprise Edition; Edge; Premium Support, sub reserve</text:p>
          </table:table-cell>
          <table:table-cell office:value-type="float" office:value="228" table:style-name="ce26">
            <text:p>$228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UP-RSV-L3</text:p>
          </table:table-cell>
          <table:table-cell office:value-type="string" table:style-name="ce19">
            <text:p>Enterprise Proactive Edition Add-on for RSC Consumption Enterprise Edition, L3 Support, Pay Annual</text:p>
          </table:table-cell>
          <table:table-cell office:value-type="float" office:value="91" table:style-name="ce26">
            <text:p>$91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UP-RSV-PE</text:p>
          </table:table-cell>
          <table:table-cell office:value-type="string" table:style-name="ce19">
            <text:p>Enterprise Proactive Edition Add-on for RSC Consumption Enterprise Edition, Premium Support, Pay Annual</text:p>
          </table:table-cell>
          <table:table-cell office:value-type="float" office:value="102" table:style-name="ce26">
            <text:p>$10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AR-L3</text:p>
          </table:table-cell>
          <table:table-cell office:value-type="string" table:style-name="ce19">
            <text:p>RSC Consumption, Foundation Edition; Edge; L3 Support, above reserve</text:p>
          </table:table-cell>
          <table:table-cell office:value-type="float" office:value="135" table:style-name="ce26">
            <text:p>$135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AR-PE</text:p>
          </table:table-cell>
          <table:table-cell office:value-type="string" table:style-name="ce19">
            <text:p>RSC Consumption, Foundation Edition; Edge; Premium Support, above reserve</text:p>
          </table:table-cell>
          <table:table-cell office:value-type="float" office:value="150" table:style-name="ce26">
            <text:p>$150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NCD-AR-L3</text:p>
          </table:table-cell>
          <table:table-cell office:value-type="string" table:style-name="ce19">
            <text:p>Rubrik NAS Cloud Direct Consumption; Foundation Edition; L3 support, above reserve capacity</text:p>
          </table:table-cell>
          <table:table-cell office:value-type="float" office:value="43.7" table:style-name="ce26">
            <text:p>$43.7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NCD-AR-PE</text:p>
          </table:table-cell>
          <table:table-cell office:value-type="string" table:style-name="ce19">
            <text:p>Rubrik NAS Cloud Direct Consumption; Foundation Edition; Premium support, above reserve capacity</text:p>
          </table:table-cell>
          <table:table-cell office:value-type="float" office:value="48.3" table:style-name="ce26">
            <text:p>$48.3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NCD-RSV-L3</text:p>
          </table:table-cell>
          <table:table-cell office:value-type="string" table:style-name="ce19">
            <text:p>Rubrik NAS Cloud Direct Consumption; Foundation Edition; L3 support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NCD-RSV-PE</text:p>
          </table:table-cell>
          <table:table-cell office:value-type="string" table:style-name="ce19">
            <text:p>Rubrik NAS Cloud Direct Consumption; Foundation Edition; Premium support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NCD-SR-L3</text:p>
          </table:table-cell>
          <table:table-cell office:value-type="string" table:style-name="ce19">
            <text:p>Rubrik NAS Cloud Direct Consumption; Foundation Edition; L3 support, sub reserve capacity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NCD-SR-PE</text:p>
          </table:table-cell>
          <table:table-cell office:value-type="string" table:style-name="ce19">
            <text:p>Rubrik NAS Cloud Direct Consumption; Foundation Edition; Premium support, sub reserve capacit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OND-L3</text:p>
          </table:table-cell>
          <table:table-cell office:value-type="string" table:style-name="ce19">
            <text:p>RSC Consumption, Foundation Edition; Edge; L3 Support, above minimum commitment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OND-PE</text:p>
          </table:table-cell>
          <table:table-cell office:value-type="string" table:style-name="ce19">
            <text:p>RSC Consumption, Foundation Edition; Edge; Premium Support, above minimum commitment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RSV-L3</text:p>
          </table:table-cell>
          <table:table-cell office:value-type="string" table:style-name="ce19">
            <text:p>RSC Consumption, Foundation Edition; Edge; L3 Support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RSV-PE</text:p>
          </table:table-cell>
          <table:table-cell office:value-type="string" table:style-name="ce19">
            <text:p>RSC Consumption, Foundation Edition; Edge; Premium Support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SR-L3</text:p>
          </table:table-cell>
          <table:table-cell office:value-type="string" table:style-name="ce19">
            <text:p>RSC Consumption, Foundation Edition; Edge; L3 Support, sub reserve</text:p>
          </table:table-cell>
          <table:table-cell office:value-type="float" office:value="117" table:style-name="ce26">
            <text:p>$117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FE-SR-PE</text:p>
          </table:table-cell>
          <table:table-cell office:value-type="string" table:style-name="ce19">
            <text:p>RSC Consumption, Foundation Edition; Edge; Premium Support, sub reserve</text:p>
          </table:table-cell>
          <table:table-cell office:value-type="float" office:value="130" table:style-name="ce26">
            <text:p>$130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B-NCD-RSV-L3</text:p>
          </table:table-cell>
          <table:table-cell office:value-type="string" table:style-name="ce19">
            <text:p>Business Edition Add-On for Rubrik NAS Cloud Direct Consumption; L3 support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B-NCD-RSV-PE</text:p>
          </table:table-cell>
          <table:table-cell office:value-type="string" table:style-name="ce19">
            <text:p>Business Edition Add-On for Rubrik NAS Cloud Direct Consumption; Premium support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E-RSV-L3</text:p>
          </table:table-cell>
          <table:table-cell office:value-type="string" table:style-name="ce19">
            <text:p>RSC Consumption, Add-On from Foundation Edition to Enterprise Edition; L3 Support</text:p>
          </table:table-cell>
          <table:table-cell office:value-type="float" office:value="88" table:style-name="ce26">
            <text:p>$88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E-RSV-PE</text:p>
          </table:table-cell>
          <table:table-cell office:value-type="string" table:style-name="ce19">
            <text:p>RSC Consumption, Add-On from Foundation Edition to Enterprise Edition; Premium Support</text:p>
          </table:table-cell>
          <table:table-cell office:value-type="float" office:value="98" table:style-name="ce26">
            <text:p>$98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P-RSV-L3</text:p>
          </table:table-cell>
          <table:table-cell office:value-type="string" table:style-name="ce19">
            <text:p>Enterprise Proactive Edition Add-on for RSC Consumption Foundation Edition, L3 Support</text:p>
          </table:table-cell>
          <table:table-cell office:value-type="float" office:value="180" table:style-name="ce26">
            <text:p>$18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P-RSV-PE</text:p>
          </table:table-cell>
          <table:table-cell office:value-type="string" table:style-name="ce19">
            <text:p>Enterprise Proactive Edition Add-on for Foundation, Premium Support, Pay Annual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PRE-AR-L3</text:p>
          </table:table-cell>
          <table:table-cell office:value-type="string" table:style-name="ce19">
            <text:p>RSC Consumption, Enterprise Proactive Edition; Edge; L3 Support, above reserve capacity</text:p>
          </table:table-cell>
          <table:table-cell office:value-type="float" office:value="341.6" table:style-name="ce26">
            <text:p>$341.6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PRE-AR-PE</text:p>
          </table:table-cell>
          <table:table-cell office:value-type="string" table:style-name="ce19">
            <text:p>RSC Consumption, Enterprise Proactive Edition; Edge; Premium Support, above reserve capacity</text:p>
          </table:table-cell>
          <table:table-cell office:value-type="float" office:value="379.5" table:style-name="ce26">
            <text:p>$379.5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PRE-RSV-L3</text:p>
          </table:table-cell>
          <table:table-cell office:value-type="string" table:style-name="ce19">
            <text:p>RSC Consumption, Enterprise Proactive Edition; Edge; L3 Support</text:p>
          </table:table-cell>
          <table:table-cell office:value-type="float" office:value="297" table:style-name="ce26">
            <text:p>$297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PRE-RSV-PE</text:p>
          </table:table-cell>
          <table:table-cell office:value-type="string" table:style-name="ce19">
            <text:p>RSC Consumption, Enterprise Proactive Edition; Edge; Premium Support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PRE-SR-L3</text:p>
          </table:table-cell>
          <table:table-cell office:value-type="string" table:style-name="ce19">
            <text:p>RSC Consumption, Enterprise Proactive Edition; Edge; L3 Support, sub reserve capacity</text:p>
          </table:table-cell>
          <table:table-cell office:value-type="float" office:value="297" table:style-name="ce26">
            <text:p>$297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ybrid Software</text:p>
          </table:table-cell>
          <table:table-cell office:value-type="string" table:style-name="ce19">
            <text:p>RS-TB-PRE-SR-PE</text:p>
          </table:table-cell>
          <table:table-cell office:value-type="string" table:style-name="ce19">
            <text:p>RSC Consumption, Enterprise Proactive Edition; Edge; Premium Support, sub reserve capacity</text:p>
          </table:table-cell>
          <table:table-cell office:value-type="float" office:value="330" table:style-name="ce26">
            <text:p>$330.00<text:s/></text:p>
          </table:table-cell>
          <table:table-cell office:value-type="string" table:style-name="ce19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-BS-PP</text:p>
          </table:table-cell>
          <table:table-cell office:value-type="string" table:style-name="ce19">
            <text:p>One (1) month of Rubrik Data Security as a Service Enterprise Edition for M365 - incl. Basic support, Prepay</text:p>
          </table:table-cell>
          <table:table-cell office:value-type="float" office:value="6.8" table:style-name="ce26">
            <text:p>$6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-L3-PA</text:p>
          </table:table-cell>
          <table:table-cell office:value-type="string" table:style-name="ce19">
            <text:p>One (1) month of Rubrik Data Security as a Service Enterprise Edition for M365 - incl. L3 support, Pay Annual</text:p>
          </table:table-cell>
          <table:table-cell office:value-type="float" office:value="6.1" table:style-name="ce26">
            <text:p>$6.1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-L3-PP</text:p>
          </table:table-cell>
          <table:table-cell office:value-type="string" table:style-name="ce19">
            <text:p>One (1) month of Rubrik Data Security as a Service Enterprise Edition for M365 - incl. L3 support, Prepay</text:p>
          </table:table-cell>
          <table:table-cell office:value-type="float" office:value="6.1" table:style-name="ce26">
            <text:p>$6.1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-PE-PA</text:p>
          </table:table-cell>
          <table:table-cell office:value-type="string" table:style-name="ce19">
            <text:p>One (1) month of Rubrik Data Security as a Service Enterprise Edition for M365 - incl. Premium support, Pay Annual</text:p>
          </table:table-cell>
          <table:table-cell office:value-type="float" office:value="6.8" table:style-name="ce26">
            <text:p>$6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-PE-PP</text:p>
          </table:table-cell>
          <table:table-cell office:value-type="string" table:style-name="ce19">
            <text:p>One (1) month of Rubrik Data Security as a Service Enterprise Edition for M365 - incl. Premium support, Prepay</text:p>
          </table:table-cell>
          <table:table-cell office:value-type="float" office:value="6.8" table:style-name="ce26">
            <text:p>$6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X-BS-PP</text:p>
          </table:table-cell>
          <table:table-cell office:value-type="string" table:style-name="ce19">
            <text:p>One (1) month of Rubrik Enterprise Edition for M365 - 50GB for One (1) User and 5GB for Four (4) Users, incl. Basic support, Prepay</text:p>
          </table:table-cell>
          <table:table-cell office:value-type="float" office:value="4.5" table:style-name="ce26">
            <text:p>$4.5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X-L3-PA</text:p>
          </table:table-cell>
          <table:table-cell office:value-type="string" table:style-name="ce19">
            <text:p>One (1) month of Rubrik Enterprise Edition for M365 - 50GB for One (1) User and 5GB for Four (4) Users, incl. L3 support, Pay Annual</text:p>
          </table:table-cell>
          <table:table-cell office:value-type="float" office:value="4.0999999999999996" table:style-name="ce26">
            <text:p>$4.1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X-L3-PP</text:p>
          </table:table-cell>
          <table:table-cell office:value-type="string" table:style-name="ce19">
            <text:p>One (1) month of Rubrik Enterprise Edition for M365 - 50GB for One (1) User and 5GB for Four (4) Users, incl. L3 support, Prepay</text:p>
          </table:table-cell>
          <table:table-cell office:value-type="float" office:value="4.0999999999999996" table:style-name="ce26">
            <text:p>$4.1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X-PE-PA</text:p>
          </table:table-cell>
          <table:table-cell office:value-type="string" table:style-name="ce19">
            <text:p>One (1) month of Rubrik Enterprise Edition for M365 - 50GB for One (1) User and 5GB for Four (4) Users, incl. Premium support, Pay Annual</text:p>
          </table:table-cell>
          <table:table-cell office:value-type="float" office:value="4.5" table:style-name="ce26">
            <text:p>$4.5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DX-PE-PP</text:p>
          </table:table-cell>
          <table:table-cell office:value-type="string" table:style-name="ce19">
            <text:p>One (1) month of Rubrik Enterprise Edition for M365 - 50GB for One (1) User and 5GB for Four (4) Users, incl. Premium support, Prepay</text:p>
          </table:table-cell>
          <table:table-cell office:value-type="float" office:value="4.5" table:style-name="ce26">
            <text:p>$4.5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ATL-L3-PA</text:p>
          </table:table-cell>
          <table:table-cell office:value-type="string" table:style-name="ce19">
            <text:p>One (1) month of Rubrik Foundation Edition for Atlassian - Per user, incl. L3 support, Pay Annual</text:p>
          </table:table-cell>
          <table:table-cell office:value-type="float" office:value="2.25" table:style-name="ce26">
            <text:p>$2.25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ATL-L3-PP</text:p>
          </table:table-cell>
          <table:table-cell office:value-type="string" table:style-name="ce19">
            <text:p>One (1) month of Rubrik Foundation Edition for Atlassian - Per user, incl. L3 support, Prepay</text:p>
          </table:table-cell>
          <table:table-cell office:value-type="float" office:value="2.25" table:style-name="ce26">
            <text:p>$2.25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ATL-PE-PA</text:p>
          </table:table-cell>
          <table:table-cell office:value-type="string" table:style-name="ce19">
            <text:p>One (1) month of Rubrik Foundation Edition for Atlassian - Per user, incl. Premium support, Pay Annual</text:p>
          </table:table-cell>
          <table:table-cell office:value-type="float" office:value="2.5" table:style-name="ce26">
            <text:p>$2.5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ATL-PE-PP</text:p>
          </table:table-cell>
          <table:table-cell office:value-type="string" table:style-name="ce19">
            <text:p>One (1) month of Rubrik Foundation Edition for Atlassian - Per user, incl. Premium support, Prepay</text:p>
          </table:table-cell>
          <table:table-cell office:value-type="float" office:value="2.5" table:style-name="ce26">
            <text:p>$2.5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-BS-PP</text:p>
          </table:table-cell>
          <table:table-cell office:value-type="string" table:style-name="ce19">
            <text:p>One (1) month of Rubrik Foundation Edition for M365 - Basic support, Prepay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-L3-PA</text:p>
          </table:table-cell>
          <table:table-cell office:value-type="string" table:style-name="ce19">
            <text:p>One (1) month of Rubrik Foundation Edition for M365 - L3 support, Pay Annual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-L3-PP</text:p>
          </table:table-cell>
          <table:table-cell office:value-type="string" table:style-name="ce19">
            <text:p>One (1) month of Rubrik Foundation Edition for M365 - L3 support, Prepay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-PE-PA</text:p>
          </table:table-cell>
          <table:table-cell office:value-type="string" table:style-name="ce19">
            <text:p>One (1) month of Rubrik Foundation Edition for M365 - Premium support, Pay Annual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-PE-PP</text:p>
          </table:table-cell>
          <table:table-cell office:value-type="string" table:style-name="ce19">
            <text:p>One (1) month of Rubrik Foundation Edition for M365 - Premium support, Prepay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G-PE-PA</text:p>
          </table:table-cell>
          <table:table-cell office:value-type="string" table:style-name="ce19">
            <text:p>Rubrik Security Cloud - Government, M365 Protection - Foundation Edition; per user, incl. Premium support, Pay annual</text:p>
          </table:table-cell>
          <table:table-cell office:value-type="float" office:value="4.75" table:style-name="ce26">
            <text:p>$4.75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G-PE-PP</text:p>
          </table:table-cell>
          <table:table-cell office:value-type="string" table:style-name="ce19">
            <text:p>Rubrik Security Cloud - Government, M365 Protection - Foundation Edition; per user, incl. Premium support, Prepay</text:p>
          </table:table-cell>
          <table:table-cell office:value-type="float" office:value="4.75" table:style-name="ce26">
            <text:p>$4.75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X-BS-PP</text:p>
          </table:table-cell>
          <table:table-cell office:value-type="string" table:style-name="ce19">
            <text:p>One (1) month of Rubrik Foundation Edition for M365 - 50GB for One (1) User and 5GB for Four (4) Users, incl. Basic support, Prepay</text:p>
          </table:table-cell>
          <table:table-cell office:value-type="float" office:value="2.5" table:style-name="ce26">
            <text:p>$2.5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X-L3-PA</text:p>
          </table:table-cell>
          <table:table-cell office:value-type="string" table:style-name="ce19">
            <text:p>One (1) month of Rubrik Foundation Edition for M365 - 50GB for One (1) User and 5GB for Four (4) Users, incl. L3 support, Pay Annual</text:p>
          </table:table-cell>
          <table:table-cell office:value-type="float" office:value="2.2999999999999998" table:style-name="ce26">
            <text:p>$2.3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X-L3-PP</text:p>
          </table:table-cell>
          <table:table-cell office:value-type="string" table:style-name="ce19">
            <text:p>One (1) month of Rubrik Foundation Edition for M365 - 50GB for One (1) User and 5GB for Four (4) Users, incl. L3 support, Prepay</text:p>
          </table:table-cell>
          <table:table-cell office:value-type="float" office:value="2.2999999999999998" table:style-name="ce26">
            <text:p>$2.3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X-PE-PA</text:p>
          </table:table-cell>
          <table:table-cell office:value-type="string" table:style-name="ce19">
            <text:p>One (1) month of Rubrik Foundation Edition for M365 - 50GB for One (1) User and 5GB for Four (4) Users, incl. Premium support, Pay Annual</text:p>
          </table:table-cell>
          <table:table-cell office:value-type="float" office:value="2.5" table:style-name="ce26">
            <text:p>$2.5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DX-PE-PP</text:p>
          </table:table-cell>
          <table:table-cell office:value-type="string" table:style-name="ce19">
            <text:p>One (1) month of Rubrik Foundation Edition for M365 - 50GB for One (1) User and 5GB for Four (4) Users, incl. Premium support, Prepay</text:p>
          </table:table-cell>
          <table:table-cell office:value-type="float" office:value="2.5" table:style-name="ce26">
            <text:p>$2.5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L3-AR</text:p>
          </table:table-cell>
          <table:table-cell office:value-type="string" table:style-name="ce19">
            <text:p>One (1) month of Rubrik Foundation Edition for SaaS Applications - Per user per application, incl. L3 support, Prepay, Above Reserve</text:p>
          </table:table-cell>
          <table:table-cell office:value-type="float" office:value="3.9" table:style-name="ce26">
            <text:p>$3.9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L3-PA</text:p>
          </table:table-cell>
          <table:table-cell office:value-type="string" table:style-name="ce19">
            <text:p>One (1) month of Rubrik Foundation Edition for SaaS Applications - Per user per application, incl. L3 support, Pay Annual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L3-PP</text:p>
          </table:table-cell>
          <table:table-cell office:value-type="string" table:style-name="ce19">
            <text:p>One (1) month of Rubrik Foundation Edition for SaaS Applications - Per user per application, incl. L3 support, Prepay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L3-RSV</text:p>
          </table:table-cell>
          <table:table-cell office:value-type="string" table:style-name="ce19">
            <text:p>One (1) month of Rubrik Foundation Edition for SaaS Applications - Per user per application, incl. L3 support, Prepay, Minimum Commitment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L3-SR</text:p>
          </table:table-cell>
          <table:table-cell office:value-type="string" table:style-name="ce19">
            <text:p>One (1) month of Rubrik Foundation Edition for SaaS Applications - Per user per application, incl. L3 support, Prepay, Sub-Reserve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PE-AR</text:p>
          </table:table-cell>
          <table:table-cell office:value-type="string" table:style-name="ce19">
            <text:p>One (1) month of Rubrik Foundation Edition for SaaS Applications - Per user per application, incl. Premium support, Prepay, Above Reserve</text:p>
          </table:table-cell>
          <table:table-cell office:value-type="float" office:value="4.3499999999999996" table:style-name="ce26">
            <text:p>$4.35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PE-PA</text:p>
          </table:table-cell>
          <table:table-cell office:value-type="string" table:style-name="ce19">
            <text:p>One (1) month of Rubrik Foundation Edition for SaaS Applications - Per user per application, incl. Premium support, Pay Annual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PE-PP</text:p>
          </table:table-cell>
          <table:table-cell office:value-type="string" table:style-name="ce19">
            <text:p>One (1) month of Rubrik Foundation Edition for SaaS Applications - Per user per application, incl. Premium support, Prepay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PE-RSV</text:p>
          </table:table-cell>
          <table:table-cell office:value-type="string" table:style-name="ce19">
            <text:p>One (1) month of Rubrik Foundation Edition for SaaS Applications - Per user per application, incl. Premium support, Prepay, Minimum Commitment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A-PE-SR</text:p>
          </table:table-cell>
          <table:table-cell office:value-type="string" table:style-name="ce19">
            <text:p>One (1) month of Rubrik Foundation Edition for SaaS Applications - Per user per application, incl. Premium support, Prepay, Sub-Reserve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F-L3-PA</text:p>
          </table:table-cell>
          <table:table-cell office:value-type="string" table:style-name="ce19">
            <text:p>One (1) month of Rubrik Foundation Edition for Salesforce - Per user, incl. L3 support, Pay Annual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F-L3-PP</text:p>
          </table:table-cell>
          <table:table-cell office:value-type="string" table:style-name="ce19">
            <text:p>One (1) month of Rubrik Foundation Edition for Salesforce - Per user, incl. L3 support, Prepay</text:p>
          </table:table-cell>
          <table:table-cell office:value-type="float" office:value="3.4" table:style-name="ce26">
            <text:p>$3.4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F-PE-PA</text:p>
          </table:table-cell>
          <table:table-cell office:value-type="string" table:style-name="ce19">
            <text:p>One (1) month of Rubrik Foundation Edition for Salesforce - Per user, incl. Premium support, Pay Annual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SF-PE-PP</text:p>
          </table:table-cell>
          <table:table-cell office:value-type="string" table:style-name="ce19">
            <text:p>One (1) month of Rubrik Foundation Edition for Salesforce - Per user, incl. Premium support, Prepay</text:p>
          </table:table-cell>
          <table:table-cell office:value-type="float" office:value="3.8" table:style-name="ce26">
            <text:p>$3.80<text:s/></text:p>
          </table:table-cell>
          <table:table-cell office:value-type="string" table:style-name="ce19">
            <text:p>Per user per applicatio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-BS-PP</text:p>
          </table:table-cell>
          <table:table-cell office:value-type="string" table:style-name="ce19">
            <text:p>Add-On from FE to EE for Rubrik for M365 - Basic support, Prepay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-L3-PA</text:p>
          </table:table-cell>
          <table:table-cell office:value-type="string" table:style-name="ce19">
            <text:p>Add-On from FE to EE for Rubrik for M365 - L3 support, Pay Annual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-L3-PP</text:p>
          </table:table-cell>
          <table:table-cell office:value-type="string" table:style-name="ce19">
            <text:p>Add-On from FE to EE for Rubrik for M365 - L3 support, Prepay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-PE-PA</text:p>
          </table:table-cell>
          <table:table-cell office:value-type="string" table:style-name="ce19">
            <text:p>Add-On from FE to EE for Rubrik for M365 - Premium support, Pay Annual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-PE-PP</text:p>
          </table:table-cell>
          <table:table-cell office:value-type="string" table:style-name="ce19">
            <text:p>Add-On from FE to EE for Rubrik for M365 - Premium support, Prepay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X-BS-PP</text:p>
          </table:table-cell>
          <table:table-cell office:value-type="string" table:style-name="ce19">
            <text:p>Add-On from FE to EE for Rubrik for M365 - 50GB for One (1) User and 5GB for Four (4) Users, incl. Basic support, Prepay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X-L3-PA</text:p>
          </table:table-cell>
          <table:table-cell office:value-type="string" table:style-name="ce19">
            <text:p>Add-On from FE to EE for Rubrik for M365 - 50GB for One (1) User and 5GB for Four (4) Users, incl. L3 support, Pay Annual</text:p>
          </table:table-cell>
          <table:table-cell office:value-type="float" office:value="1.8" table:style-name="ce26">
            <text:p>$1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X-L3-PP</text:p>
          </table:table-cell>
          <table:table-cell office:value-type="string" table:style-name="ce19">
            <text:p>Add-On from FE to EE for Rubrik for M365 - 50GB for One (1) User and 5GB for Four (4) Users, incl. L3 support, Prepay</text:p>
          </table:table-cell>
          <table:table-cell office:value-type="float" office:value="1.8" table:style-name="ce26">
            <text:p>$1.8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X-PE-PA</text:p>
          </table:table-cell>
          <table:table-cell office:value-type="string" table:style-name="ce19">
            <text:p>Add-On from FE to EE for Rubrik for M365 - 50GB for One (1) User and 5GB for Four (4) Users, incl. Premium support, Pay Annual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UE-MDX-PE-PP</text:p>
          </table:table-cell>
          <table:table-cell office:value-type="string" table:style-name="ce19">
            <text:p>Add-On from FE to EE for Rubrik for M365 - 50GB for One (1) User and 5GB for Four (4) Users, incl. Premium support, Prepay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Storage Tier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L3-PA</text:p>
          </table:table-cell>
          <table:table-cell office:value-type="string" table:style-name="ce19">
            <text:p>Rubrik Identity Recovery for Active Directory and EntraID per User; L3 support; Pay annual</text:p>
          </table:table-cell>
          <table:table-cell office:value-type="float" office:value="1.73" table:style-name="ce26">
            <text:p>$1.73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L3-PP</text:p>
          </table:table-cell>
          <table:table-cell office:value-type="string" table:style-name="ce19">
            <text:p>Rubrik Identity Recovery for Active Directory and EntraID per User; L3 support; Prepay</text:p>
          </table:table-cell>
          <table:table-cell office:value-type="float" office:value="1.73" table:style-name="ce26">
            <text:p>$1.73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PE-PA</text:p>
          </table:table-cell>
          <table:table-cell office:value-type="string" table:style-name="ce19">
            <text:p>Rubrik Identity Recovery for Active Directory and EntraID; per User; Premium support; Pay annual</text:p>
          </table:table-cell>
          <table:table-cell office:value-type="float" office:value="1.92" table:style-name="ce26">
            <text:p>$1.92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PE-PP</text:p>
          </table:table-cell>
          <table:table-cell office:value-type="string" table:style-name="ce19">
            <text:p>Rubrik Identity Recovery for Active Directory and EntraID; per User; Premium support; Prepay</text:p>
          </table:table-cell>
          <table:table-cell office:value-type="float" office:value="1.92" table:style-name="ce26">
            <text:p>$1.92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365-BS-PP</text:p>
          </table:table-cell>
          <table:table-cell office:value-type="string" table:style-name="ce19">
            <text:p>Rubrik for M365; per user; Basic support; prepay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365-L3-PA</text:p>
          </table:table-cell>
          <table:table-cell office:value-type="string" table:style-name="ce19">
            <text:p>Rubrik for M365; per user; L3 support; pay annual</text:p>
          </table:table-cell>
          <table:table-cell office:value-type="float" office:value="1.9" table:style-name="ce26">
            <text:p>$1.9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365-L3-PP</text:p>
          </table:table-cell>
          <table:table-cell office:value-type="string" table:style-name="ce19">
            <text:p>Rubrik for M365; per user; L3 support; prepay</text:p>
          </table:table-cell>
          <table:table-cell office:value-type="float" office:value="1.9" table:style-name="ce26">
            <text:p>$1.9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365-LB-PP</text:p>
          </table:table-cell>
          <table:table-cell office:value-type="string" table:style-name="ce19">
            <text:p>Rubrik for M365; per user; L3 Basic support; prepay</text:p>
          </table:table-cell>
          <table:table-cell office:value-type="float" office:value="1.9" table:style-name="ce26">
            <text:p>$1.9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365-PE-PA</text:p>
          </table:table-cell>
          <table:table-cell office:value-type="string" table:style-name="ce19">
            <text:p>Rubrik for M365; per user; Premium support; pay annual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365-PE-PP</text:p>
          </table:table-cell>
          <table:table-cell office:value-type="string" table:style-name="ce19">
            <text:p>Rubrik for M365; per user; Premium support; prepay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UR-M365F-PE-PA</text:p>
          </table:table-cell>
          <table:table-cell office:value-type="string" table:style-name="ce19">
            <text:p>Rubrik Security Cloud - Private for Microsoft 365; per user; Premium support; pay annual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UR-M365F-PE-PP</text:p>
          </table:table-cell>
          <table:table-cell office:value-type="string" table:style-name="ce19">
            <text:p>Rubrik Security Cloud - Private for Microsoft 365; per user; Premium support; prepay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M365G-PE-PA</text:p>
          </table:table-cell>
          <table:table-cell office:value-type="string" table:style-name="ce19">
            <text:p>Rubrik Security Cloud - Government, M365 Protection - Customer Hosted; per user, incl. Premium support, Pay annual</text:p>
          </table:table-cell>
          <table:table-cell office:value-type="float" office:value="2.5" table:style-name="ce26">
            <text:p>$2.5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M365G-PE-PP</text:p>
          </table:table-cell>
          <table:table-cell office:value-type="string" table:style-name="ce19">
            <text:p>Rubrik Security Cloud - Government, M365 Protection - Customer Hosted; per user, incl. Premium support, Prepay</text:p>
          </table:table-cell>
          <table:table-cell office:value-type="float" office:value="2.5" table:style-name="ce26">
            <text:p>$2.5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-BS-PP</text:p>
          </table:table-cell>
          <table:table-cell office:value-type="string" table:style-name="ce19">
            <text:p>Rubrik for M365, Managed, including unlimited FEGB per user; per user; Basic support; prepay</text:p>
          </table:table-cell>
          <table:table-cell office:value-type="float" office:value="6" table:style-name="ce26">
            <text:p>$6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-L3-PA</text:p>
          </table:table-cell>
          <table:table-cell office:value-type="string" table:style-name="ce19">
            <text:p>Rubrik for M365, Managed, including unlimited FEGB per user; per user; L3 support; pay annual</text:p>
          </table:table-cell>
          <table:table-cell office:value-type="float" office:value="5.4" table:style-name="ce26">
            <text:p>$5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-L3-PP</text:p>
          </table:table-cell>
          <table:table-cell office:value-type="string" table:style-name="ce19">
            <text:p>Rubrik for M365, Managed, including unlimited FEGB per user; per user; L3 support; prepay</text:p>
          </table:table-cell>
          <table:table-cell office:value-type="float" office:value="5.4" table:style-name="ce26">
            <text:p>$5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-LB-PP</text:p>
          </table:table-cell>
          <table:table-cell office:value-type="string" table:style-name="ce19">
            <text:p>Rubrik for M365, Managed, including unlimited FEGB per user; per user; L3 Basic support; prepay</text:p>
          </table:table-cell>
          <table:table-cell office:value-type="float" office:value="5.4" table:style-name="ce26">
            <text:p>$5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-PE-PA</text:p>
          </table:table-cell>
          <table:table-cell office:value-type="string" table:style-name="ce19">
            <text:p>Rubrik for M365, Managed, including unlimited FEGB per user; per user; Premium support; pay annual</text:p>
          </table:table-cell>
          <table:table-cell office:value-type="float" office:value="6" table:style-name="ce26">
            <text:p>$6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-PE-PP</text:p>
          </table:table-cell>
          <table:table-cell office:value-type="string" table:style-name="ce19">
            <text:p>Rubrik for M365, Managed, including unlimited FEGB per user; per user; Premium support; prepay</text:p>
          </table:table-cell>
          <table:table-cell office:value-type="float" office:value="6" table:style-name="ce26">
            <text:p>$6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20G-BS-PP</text:p>
          </table:table-cell>
          <table:table-cell office:value-type="string" table:style-name="ce19">
            <text:p>Rubrik for M365, Managed, including 20 FEGB per user; per user; Basic support; prepay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20G-L3-PA</text:p>
          </table:table-cell>
          <table:table-cell office:value-type="string" table:style-name="ce19">
            <text:p>Rubrik for M365, Managed, including 20 FEGB per user; per user; L3 support; pay annual</text:p>
          </table:table-cell>
          <table:table-cell office:value-type="float" office:value="1.8" table:style-name="ce26">
            <text:p>$1.8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20G-L3-PP</text:p>
          </table:table-cell>
          <table:table-cell office:value-type="string" table:style-name="ce19">
            <text:p>Rubrik for M365, Managed, including 20 FEGB per user; per user; L3 support; prepay</text:p>
          </table:table-cell>
          <table:table-cell office:value-type="float" office:value="1.8" table:style-name="ce26">
            <text:p>$1.8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20G-LB-PP</text:p>
          </table:table-cell>
          <table:table-cell office:value-type="string" table:style-name="ce19">
            <text:p>Rubrik for M365, Managed, including 20 FEGB per user; per user; L3 Basic support; prepay</text:p>
          </table:table-cell>
          <table:table-cell office:value-type="float" office:value="1.8" table:style-name="ce26">
            <text:p>$1.8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20G-PE-PA</text:p>
          </table:table-cell>
          <table:table-cell office:value-type="string" table:style-name="ce19">
            <text:p>Rubrik for M365, Managed, including 20 FEGB per user; per user; Premium support; pay annual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20G-PE-PP</text:p>
          </table:table-cell>
          <table:table-cell office:value-type="string" table:style-name="ce19">
            <text:p>Rubrik for M365, Managed, including 20 FEGB per user; per user; Premium support; prepay</text:p>
          </table:table-cell>
          <table:table-cell office:value-type="float" office:value="2" table:style-name="ce26">
            <text:p>$2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G-BS-PP</text:p>
          </table:table-cell>
          <table:table-cell office:value-type="string" table:style-name="ce19">
            <text:p>Rubrik for M365, Managed, including 50 FEGB per user; per user; Basic support; prepa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G-L3-PA</text:p>
          </table:table-cell>
          <table:table-cell office:value-type="string" table:style-name="ce19">
            <text:p>Rubrik for M365, Managed, including 50 FEGB per user; per user; L3 support; pay annual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G-L3-PP</text:p>
          </table:table-cell>
          <table:table-cell office:value-type="string" table:style-name="ce19">
            <text:p>Rubrik for M365, Managed, including 50 FEGB per user; per user; L3 support; prepay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G-LB-PP</text:p>
          </table:table-cell>
          <table:table-cell office:value-type="string" table:style-name="ce19">
            <text:p>Rubrik for M365, Managed, including 50 FEGB per user; per user; L3 Basic support; prepay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G-PE-PA</text:p>
          </table:table-cell>
          <table:table-cell office:value-type="string" table:style-name="ce19">
            <text:p>Rubrik for M365, Managed, including 50 FEGB per user; per user; Premium support; pay annual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G-PE-PP</text:p>
          </table:table-cell>
          <table:table-cell office:value-type="string" table:style-name="ce19">
            <text:p>Rubrik for M365, Managed, including 50 FEGB per user; per user; Premium support; prepa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X-BS-PP</text:p>
          </table:table-cell>
          <table:table-cell office:value-type="string" table:style-name="ce19">
            <text:p>Rubrik for M365, Managed, including 1 user for 50 FEGB and 4 users for 5 FEGB; per faculty user; Basic support; prepa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X-L3-PA</text:p>
          </table:table-cell>
          <table:table-cell office:value-type="string" table:style-name="ce19">
            <text:p>Rubrik for M365, Managed, including 1 user for 50 FEGB and 4 users for 5 FEGB; per faculty user; L3 support; pay annual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X-L3-PP</text:p>
          </table:table-cell>
          <table:table-cell office:value-type="string" table:style-name="ce19">
            <text:p>Rubrik for M365, Managed, including 1 user for 50 FEGB and 4 users for 5 FEGB; per faculty user; L3 support; prepay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X-LB-PP</text:p>
          </table:table-cell>
          <table:table-cell office:value-type="string" table:style-name="ce19">
            <text:p>Rubrik for M365, Managed, including 1 user for 50 FEGB and 4 users for 5 FEGB; per faculty user; L3 Basic support; prepay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X-PE-PA</text:p>
          </table:table-cell>
          <table:table-cell office:value-type="string" table:style-name="ce19">
            <text:p>Rubrik for M365, Managed, including 1 user for 50 FEGB and 4 users for 5 FEGB; per faculty user; Premium support; pay annual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0X-PE-PP</text:p>
          </table:table-cell>
          <table:table-cell office:value-type="string" table:style-name="ce19">
            <text:p>Rubrik for M365, Managed, including 1 user for 50 FEGB and 4 users for 5 FEGB; per faculty user; Premium support; prepa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G-BS-PP</text:p>
          </table:table-cell>
          <table:table-cell office:value-type="string" table:style-name="ce19">
            <text:p>Rubrik for M365, Managed, including 5 FEGB per user; per user; Basic support; prepay</text:p>
          </table:table-cell>
          <table:table-cell office:value-type="float" office:value="1.5" table:style-name="ce26">
            <text:p>$1.5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G-L3-PA</text:p>
          </table:table-cell>
          <table:table-cell office:value-type="string" table:style-name="ce19">
            <text:p>Rubrik for M365, Managed, including 5 FEGB per user; per user; L3 support; pay annual</text:p>
          </table:table-cell>
          <table:table-cell office:value-type="float" office:value="1.4" table:style-name="ce26">
            <text:p>$1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G-L3-PP</text:p>
          </table:table-cell>
          <table:table-cell office:value-type="string" table:style-name="ce19">
            <text:p>Rubrik for M365, Managed, including 5 FEGB per user; per user; L3 support; prepay</text:p>
          </table:table-cell>
          <table:table-cell office:value-type="float" office:value="1.4" table:style-name="ce26">
            <text:p>$1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G-LB-PP</text:p>
          </table:table-cell>
          <table:table-cell office:value-type="string" table:style-name="ce19">
            <text:p>Rubrik for M365, Managed, including 5 FEGB per user; per user; L3 Basic support; prepay</text:p>
          </table:table-cell>
          <table:table-cell office:value-type="float" office:value="1.4" table:style-name="ce26">
            <text:p>$1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G-PE-PA</text:p>
          </table:table-cell>
          <table:table-cell office:value-type="string" table:style-name="ce19">
            <text:p>Rubrik for M365, Managed, including 5 FEGB per user; per user; Premium support; pay annual</text:p>
          </table:table-cell>
          <table:table-cell office:value-type="float" office:value="1.5" table:style-name="ce26">
            <text:p>$1.5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MH5G-PE-PP</text:p>
          </table:table-cell>
          <table:table-cell office:value-type="string" table:style-name="ce19">
            <text:p>Rubrik for M365, Managed, including 5 FEGB per user; per user; Premium support; prepay</text:p>
          </table:table-cell>
          <table:table-cell office:value-type="float" office:value="1.5" table:style-name="ce26">
            <text:p>$1.5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VM-APFL-BS-PP</text:p>
          </table:table-cell>
          <table:table-cell office:value-type="string" table:style-name="ce19">
            <text:p>Rubrik Orchestrated Application Recovery; per VM; Basic support; prepay</text:p>
          </table:table-cell>
          <table:table-cell office:value-type="float" office:value="20" table:style-name="ce26">
            <text:p>$20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VM-APFL-L3-PA</text:p>
          </table:table-cell>
          <table:table-cell office:value-type="string" table:style-name="ce19">
            <text:p>Rubrik Orchestrated Application Recovery; per VM; L3 support; pay annual</text:p>
          </table:table-cell>
          <table:table-cell office:value-type="float" office:value="23" table:style-name="ce26">
            <text:p>$23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VM-APFL-L3-PP</text:p>
          </table:table-cell>
          <table:table-cell office:value-type="string" table:style-name="ce19">
            <text:p>Rubrik Orchestrated Application Recovery; per VM; L3 support; prepay</text:p>
          </table:table-cell>
          <table:table-cell office:value-type="float" office:value="23" table:style-name="ce26">
            <text:p>$23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VM-APFL-LB-PP</text:p>
          </table:table-cell>
          <table:table-cell office:value-type="string" table:style-name="ce19">
            <text:p>Rubrik Orchestrated Application Recovery; per VM; L3 Basic support; prepay</text:p>
          </table:table-cell>
          <table:table-cell office:value-type="float" office:value="18" table:style-name="ce26">
            <text:p>$18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VM-APFL-PE-PA</text:p>
          </table:table-cell>
          <table:table-cell office:value-type="string" table:style-name="ce19">
            <text:p>Rubrik Orchestrated Application Recovery; per VM; Premium support; pay annual</text:p>
          </table:table-cell>
          <table:table-cell office:value-type="float" office:value="25" table:style-name="ce26">
            <text:p>$25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VM-APFL-PE-PP</text:p>
          </table:table-cell>
          <table:table-cell office:value-type="string" table:style-name="ce19">
            <text:p>Rubrik Orchestrated Application Recovery; per VM; Premium support; prepay</text:p>
          </table:table-cell>
          <table:table-cell office:value-type="float" office:value="25" table:style-name="ce26">
            <text:p>$25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VM-CLN-BS-PP</text:p>
          </table:table-cell>
          <table:table-cell office:value-type="string" table:style-name="ce19">
            <text:p>Rubrik Cloud Native Edition; per VM/instance; Basic support; prepay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VM-CLN-L3-PA</text:p>
          </table:table-cell>
          <table:table-cell office:value-type="string" table:style-name="ce19">
            <text:p>Rubrik Cloud Native Edition; per VM/instance; L3 support; pay annual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VM-CLN-L3-PP</text:p>
          </table:table-cell>
          <table:table-cell office:value-type="string" table:style-name="ce19">
            <text:p>Rubrik Cloud Native Edition; per VM/instance; L3 support; prepay</text:p>
          </table:table-cell>
          <table:table-cell office:value-type="float" office:value="10" table:style-name="ce26">
            <text:p>$10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VM-CLN-LB-PP</text:p>
          </table:table-cell>
          <table:table-cell office:value-type="string" table:style-name="ce19">
            <text:p>Rubrik Cloud Native Edition; per VM/instance; L3 Basic support; prepay</text:p>
          </table:table-cell>
          <table:table-cell office:value-type="float" office:value="9" table:style-name="ce26">
            <text:p>$9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VM-CLN-PE-PA</text:p>
          </table:table-cell>
          <table:table-cell office:value-type="string" table:style-name="ce19">
            <text:p>Rubrik Cloud Native Edition; per VM/instance; Premium support; pay annual</text:p>
          </table:table-cell>
          <table:table-cell office:value-type="float" office:value="11" table:style-name="ce26">
            <text:p>$11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VM-CLN-PE-PP</text:p>
          </table:table-cell>
          <table:table-cell office:value-type="string" table:style-name="ce19">
            <text:p>Rubrik Cloud Native Edition; per VM/instance; Premium support; prepay</text:p>
          </table:table-cell>
          <table:table-cell office:value-type="float" office:value="11" table:style-name="ce26">
            <text:p>$11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VM-DD-PE-PP</text:p>
          </table:table-cell>
          <table:table-cell office:value-type="string" table:style-name="ce19">
            <text:p>Rubrik DataDiscover time-based views and data visibility for NAS; per VM; Premium support; prepay</text:p>
          </table:table-cell>
          <table:table-cell office:value-type="float" office:value="2500" table:style-name="ce26">
            <text:p>$2,500.00<text:s/></text:p>
          </table:table-cell>
          <table:table-cell office:value-type="string" table:style-name="ce19">
            <text:p>Per 1 VM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10GBT</text:p>
          </table:table-cell>
          <table:table-cell office:value-type="string" table:style-name="ce19">
            <text:p>Spare, R7000 Series, 4-port 10GbE 10GBASE-T, NIC</text:p>
          </table:table-cell>
          <table:table-cell office:value-type="float" office:value="1131" table:style-name="ce26">
            <text:p>$1,13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CHASSIS</text:p>
          </table:table-cell>
          <table:table-cell office:value-type="string" table:style-name="ce19">
            <text:p>Spare, R7000 Series, Chassis, with fans, no PSU</text:p>
          </table:table-cell>
          <table:table-cell office:value-type="float" office:value="2514" table:style-name="ce26">
            <text:p>$2,51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DDR5</text:p>
          </table:table-cell>
          <table:table-cell office:value-type="string" table:style-name="ce19">
            <text:p>Spare, R7000 Series, 32GB DDR5 DIMM</text:p>
          </table:table-cell>
          <table:table-cell office:value-type="float" office:value="563" table:style-name="ce26">
            <text:p>$56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HDD-2TB</text:p>
          </table:table-cell>
          <table:table-cell office:value-type="string" table:style-name="ce19">
            <text:p>Spare, R7000 Series, 2TB HDD, 3.5"</text:p>
          </table:table-cell>
          <table:table-cell office:value-type="float" office:value="328" table:style-name="ce26">
            <text:p>$32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HDD-4TB</text:p>
          </table:table-cell>
          <table:table-cell office:value-type="string" table:style-name="ce19">
            <text:p>Spare, R7000 Series, 4TB HDD, 3.5"</text:p>
          </table:table-cell>
          <table:table-cell office:value-type="float" office:value="383" table:style-name="ce26">
            <text:p>$38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HDD-8TB</text:p>
          </table:table-cell>
          <table:table-cell office:value-type="string" table:style-name="ce19">
            <text:p>Spare, R7000 Series, 8TB HDD, 3.5"</text:p>
          </table:table-cell>
          <table:table-cell office:value-type="float" office:value="478" table:style-name="ce26">
            <text:p>$47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HDD-12TB</text:p>
          </table:table-cell>
          <table:table-cell office:value-type="string" table:style-name="ce19">
            <text:p>Spare, R7000 Series, 12TB HDD, 3.5"</text:p>
          </table:table-cell>
          <table:table-cell office:value-type="float" office:value="731" table:style-name="ce26">
            <text:p>$73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HDD-16TB</text:p>
          </table:table-cell>
          <table:table-cell office:value-type="string" table:style-name="ce19">
            <text:p>Spare, R7000 Series, 16TB HDD, 3.5"</text:p>
          </table:table-cell>
          <table:table-cell office:value-type="float" office:value="794" table:style-name="ce26">
            <text:p>$79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HDD-20TB</text:p>
          </table:table-cell>
          <table:table-cell office:value-type="string" table:style-name="ce19">
            <text:p>Spare, R7000 Series, 20TB HDD, 3.5"</text:p>
          </table:table-cell>
          <table:table-cell office:value-type="float" office:value="1275" table:style-name="ce26">
            <text:p>$1,2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HDD-24TB</text:p>
          </table:table-cell>
          <table:table-cell office:value-type="string" table:style-name="ce19">
            <text:p>Spare, R7000 Series, 24TB HDD, 3.5"</text:p>
          </table:table-cell>
          <table:table-cell office:value-type="float" office:value="1448" table:style-name="ce26">
            <text:p>$1,44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N-01</text:p>
          </table:table-cell>
          <table:table-cell office:value-type="string" table:style-name="ce19">
            <text:p>Spare, R7000 Node, 4-port 10/25GbE SFP+ NIC, 7.68TB NvMe, 192GB DIMM</text:p>
          </table:table-cell>
          <table:table-cell office:value-type="float" office:value="8003" table:style-name="ce26">
            <text:p>$8,003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N-02</text:p>
          </table:table-cell>
          <table:table-cell office:value-type="string" table:style-name="ce19">
            <text:p>Spare, R7000 Node, 4-port 10GBASE-T NIC, 7.68TB NvMe, 192GB DIMM</text:p>
          </table:table-cell>
          <table:table-cell office:value-type="float" office:value="8075" table:style-name="ce26">
            <text:p>$8,07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NVME</text:p>
          </table:table-cell>
          <table:table-cell office:value-type="string" table:style-name="ce19">
            <text:p>Spare, R7000 Series, 3.84 NVMe</text:p>
          </table:table-cell>
          <table:table-cell office:value-type="float" office:value="1141" table:style-name="ce26">
            <text:p>$1,14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PSU</text:p>
          </table:table-cell>
          <table:table-cell office:value-type="string" table:style-name="ce19">
            <text:p>Spare, R7000 Series, PSU, 2200W</text:p>
          </table:table-cell>
          <table:table-cell office:value-type="float" office:value="711" table:style-name="ce26">
            <text:p>$711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-R7K-SFP</text:p>
          </table:table-cell>
          <table:table-cell office:value-type="string" table:style-name="ce19">
            <text:p>Spare, R7000 Series, 4-port 10/25GbE optical NIC</text:p>
          </table:table-cell>
          <table:table-cell office:value-type="float" office:value="709" table:style-name="ce26">
            <text:p>$709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10GBT</text:p>
          </table:table-cell>
          <table:table-cell office:value-type="string" table:style-name="ce19">
            <text:p>Spare, R7000 Series, 4-port 10GbE 10GBASE-T, NIC</text:p>
          </table:table-cell>
          <table:table-cell office:value-type="string" table:style-name="ce26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CHASSIS</text:p>
          </table:table-cell>
          <table:table-cell office:value-type="string" table:style-name="ce19">
            <text:p>Spare, R7000 Series, Chassis, with fans, no PSU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DDR5</text:p>
          </table:table-cell>
          <table:table-cell office:value-type="string" table:style-name="ce19">
            <text:p>Spare, R7000 Series, 32GB DDR5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HDD-2TB</text:p>
          </table:table-cell>
          <table:table-cell office:value-type="string" table:style-name="ce19">
            <text:p>Spare, R7000 Series, 2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HDD-4TB</text:p>
          </table:table-cell>
          <table:table-cell office:value-type="string" table:style-name="ce19">
            <text:p>Spare, R7000 Series, 4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HDD-8TB</text:p>
          </table:table-cell>
          <table:table-cell office:value-type="string" table:style-name="ce19">
            <text:p>Spare, R7000 Series, 8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HDD-12TB</text:p>
          </table:table-cell>
          <table:table-cell office:value-type="string" table:style-name="ce19">
            <text:p>Spare, R7000 Series, 12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HDD-16TB</text:p>
          </table:table-cell>
          <table:table-cell office:value-type="string" table:style-name="ce19">
            <text:p>Spare, R7000 Series, 16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HDD-20TB</text:p>
          </table:table-cell>
          <table:table-cell office:value-type="string" table:style-name="ce19">
            <text:p>Spare, R7000 Series, 20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HDD-24TB</text:p>
          </table:table-cell>
          <table:table-cell office:value-type="string" table:style-name="ce19">
            <text:p>Spare, R7000 Series, 24TB HDD, 3.5"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N-01</text:p>
          </table:table-cell>
          <table:table-cell office:value-type="string" table:style-name="ce19">
            <text:p>Spare, R7000 Node, 4-port 10/25GbE SFP+ NIC, 7.68TB NvMe, 192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N-02</text:p>
          </table:table-cell>
          <table:table-cell office:value-type="string" table:style-name="ce19">
            <text:p>Spare, R7000 Node, 4-port 10GBASE-T NIC, 7.68TB NvMe, 192GB DIMM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NVME</text:p>
          </table:table-cell>
          <table:table-cell office:value-type="string" table:style-name="ce19">
            <text:p>Spare, R7000 Series, 3.84 NVMe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PSU</text:p>
          </table:table-cell>
          <table:table-cell office:value-type="string" table:style-name="ce19">
            <text:p>Spare, R7000 Series, PSU, 2200W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CA-R7K-SFP</text:p>
          </table:table-cell>
          <table:table-cell office:value-type="string" table:style-name="ce19">
            <text:p>Spare, R7000 Series, 4-port 10/25GbE optical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02-01</text:p>
          </table:table-cell>
          <table:table-cell office:value-type="string" table:style-name="ce19">
            <text:p>R7402 Appliance, 4-node, 24TB raw HDD, 30.7TB NvMe, SFP+ NIC</text:p>
          </table:table-cell>
          <table:table-cell office:value-type="float" office:value="26034" table:style-name="ce26">
            <text:p>$26,03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02-02</text:p>
          </table:table-cell>
          <table:table-cell office:value-type="string" table:style-name="ce19">
            <text:p>R7402 Appliance, 4-node, 24TB raw HDD, 30.7TB NvMe, 10GBase-T NIC</text:p>
          </table:table-cell>
          <table:table-cell office:value-type="float" office:value="26034" table:style-name="ce26">
            <text:p>$26,03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04-01</text:p>
          </table:table-cell>
          <table:table-cell office:value-type="string" table:style-name="ce19">
            <text:p>R7404 Appliance, 4-node, 48TB raw HDD, 30.7TB NvMe, SFP+ NIC</text:p>
          </table:table-cell>
          <table:table-cell office:value-type="float" office:value="26680" table:style-name="ce26">
            <text:p>$26,68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04-02</text:p>
          </table:table-cell>
          <table:table-cell office:value-type="string" table:style-name="ce19">
            <text:p>R7404 Appliance, 4-node, 48TB raw HDD, 30.7TB NvMe, 10GBase-T NIC</text:p>
          </table:table-cell>
          <table:table-cell office:value-type="float" office:value="26680" table:style-name="ce26">
            <text:p>$26,68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08-01</text:p>
          </table:table-cell>
          <table:table-cell office:value-type="string" table:style-name="ce19">
            <text:p>R7408 Appliance, 4-node, 96TB raw HDD, 30.7TB NvMe, SFP+ NIC</text:p>
          </table:table-cell>
          <table:table-cell office:value-type="float" office:value="31567" table:style-name="ce26">
            <text:p>$31,56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08-02</text:p>
          </table:table-cell>
          <table:table-cell office:value-type="string" table:style-name="ce19">
            <text:p>R7408 Appliance, 4-node, 96TB raw HDD, 30.7TB NvMe, 10GBase-T NIC</text:p>
          </table:table-cell>
          <table:table-cell office:value-type="float" office:value="31567" table:style-name="ce26">
            <text:p>$31,56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12-01</text:p>
          </table:table-cell>
          <table:table-cell office:value-type="string" table:style-name="ce19">
            <text:p>R7412 Appliance, 4-node, 144TB raw HDD, 30.7TB NvMe, SFP+ NIC</text:p>
          </table:table-cell>
          <table:table-cell office:value-type="float" office:value="34547" table:style-name="ce26">
            <text:p>$34,54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12-02</text:p>
          </table:table-cell>
          <table:table-cell office:value-type="string" table:style-name="ce19">
            <text:p>R7412 Appliance, 4-node, 144TB raw HDD, 30.7TB NvMe, 10GBase-T NIC</text:p>
          </table:table-cell>
          <table:table-cell office:value-type="float" office:value="34547" table:style-name="ce26">
            <text:p>$34,547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16-01</text:p>
          </table:table-cell>
          <table:table-cell office:value-type="string" table:style-name="ce19">
            <text:p>R7416 Appliance, 4-node, 192TB raw HDD, 30.7TB NvMe, SFP+ NIC</text:p>
          </table:table-cell>
          <table:table-cell office:value-type="float" office:value="37134" table:style-name="ce26">
            <text:p>$37,13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16-02</text:p>
          </table:table-cell>
          <table:table-cell office:value-type="string" table:style-name="ce19">
            <text:p>R7416 Appliance, 4-node, 192TB raw HDD, 30.7TB NvMe, 10GBase-T NIC</text:p>
          </table:table-cell>
          <table:table-cell office:value-type="float" office:value="37134" table:style-name="ce26">
            <text:p>$37,134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20-01</text:p>
          </table:table-cell>
          <table:table-cell office:value-type="string" table:style-name="ce19">
            <text:p>R7420 Appliance, 4-node, 240TB raw HDD, 30.7TB NvMe, SFP+ NIC</text:p>
          </table:table-cell>
          <table:table-cell office:value-type="float" office:value="40666" table:style-name="ce26">
            <text:p>$40,66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20-02</text:p>
          </table:table-cell>
          <table:table-cell office:value-type="string" table:style-name="ce19">
            <text:p>R7420 Appliance, 4-node, 240TB raw HDD, 30.7TB NvMe, 10GBase-T NIC</text:p>
          </table:table-cell>
          <table:table-cell office:value-type="float" office:value="40666" table:style-name="ce26">
            <text:p>$40,666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24-01</text:p>
          </table:table-cell>
          <table:table-cell office:value-type="string" table:style-name="ce19">
            <text:p>R7424 Appliance, 4-node, 288TB raw HDD, 30.7TB NvMe, SFP+ NIC</text:p>
          </table:table-cell>
          <table:table-cell office:value-type="float" office:value="44990" table:style-name="ce26">
            <text:p>$44,9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-7424-02</text:p>
          </table:table-cell>
          <table:table-cell office:value-type="string" table:style-name="ce19">
            <text:p>R7424 Appliance, 4-node, 288TB raw HDD, 30.7TB NvMe, 10GBase-T NIC</text:p>
          </table:table-cell>
          <table:table-cell office:value-type="float" office:value="44990" table:style-name="ce26">
            <text:p>$44,99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02-01</text:p>
          </table:table-cell>
          <table:table-cell office:value-type="string" table:style-name="ce19">
            <text:p>R7402 Appliance, 4-node, 24TB raw HDD, 30.7TB NvMe, SFP+ NIC</text:p>
          </table:table-cell>
          <table:table-cell office:value-type="string" table:style-name="ce26">
            <text:p>Contact distributor for price</text:p>
          </table:table-cell>
          <table:table-cell office:value-type="float" office:value="0.15" table:style-name="ce19">
            <text:p>0.15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02-02</text:p>
          </table:table-cell>
          <table:table-cell office:value-type="string" table:style-name="ce19">
            <text:p>R7402 Appliance, 4-node, 24TB raw HDD, 30.7TB NvMe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04-01</text:p>
          </table:table-cell>
          <table:table-cell office:value-type="string" table:style-name="ce19">
            <text:p>R7404 Appliance, 4-node, 48TB raw HDD, 30.7TB NvMe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04-02</text:p>
          </table:table-cell>
          <table:table-cell office:value-type="string" table:style-name="ce19">
            <text:p>R7404 Appliance, 4-node, 48TB raw HDD, 30.7TB NvMe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08-01</text:p>
          </table:table-cell>
          <table:table-cell office:value-type="string" table:style-name="ce19">
            <text:p>R7408 Appliance, 4-node, 96TB raw HDD, 30.7TB NvMe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08-02</text:p>
          </table:table-cell>
          <table:table-cell office:value-type="string" table:style-name="ce19">
            <text:p>R7408 Appliance, 4-node, 96TB raw HDD, 30.7TB NvMe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12-01</text:p>
          </table:table-cell>
          <table:table-cell office:value-type="string" table:style-name="ce19">
            <text:p>R7412 Appliance, 4-node, 144TB raw HDD, 30.7TB NvMe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12-02</text:p>
          </table:table-cell>
          <table:table-cell office:value-type="string" table:style-name="ce19">
            <text:p>R7412 Appliance, 4-node, 144TB raw HDD, 30.7TB NvMe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16-01</text:p>
          </table:table-cell>
          <table:table-cell office:value-type="string" table:style-name="ce19">
            <text:p>R7416 Appliance, 4-node, 192TB raw HDD, 30.7TB NvMe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16-02</text:p>
          </table:table-cell>
          <table:table-cell office:value-type="string" table:style-name="ce19">
            <text:p>R7416 Appliance, 4-node, 192TB raw HDD, 30.7TB NvMe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20-01</text:p>
          </table:table-cell>
          <table:table-cell office:value-type="string" table:style-name="ce19">
            <text:p>R7420 Appliance, 4-node, 240TB raw HDD, 30.7TB NvMe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20-02</text:p>
          </table:table-cell>
          <table:table-cell office:value-type="string" table:style-name="ce19">
            <text:p>R7420 Appliance, 4-node, 240TB raw HDD, 30.7TB NvMe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24-01</text:p>
          </table:table-cell>
          <table:table-cell office:value-type="string" table:style-name="ce19">
            <text:p>R7424 Appliance, 4-node, 288TB raw HDD, 30.7TB NvMe, SFP+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Hardware</text:p>
          </table:table-cell>
          <table:table-cell office:value-type="string" table:style-name="ce19">
            <text:p>RHA-7424-02</text:p>
          </table:table-cell>
          <table:table-cell office:value-type="string" table:style-name="ce19">
            <text:p>R7424 Appliance, 4-node, 288TB raw HDD, 30.7TB NvMe, 10GBase-T NIC</text:p>
          </table:table-cell>
          <table:table-cell office:value-type="string" table:style-name="ce27">
            <text:p>Contact distributor for price</text:p>
          </table:table-cell>
          <table:table-cell office:value-type="string" table:style-name="ce19">
            <text:p>Aspen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NRD-R7000</text:p>
          </table:table-cell>
          <table:table-cell office:value-type="string" table:style-name="ce19">
            <text:p>Non-Returnable Disk Service for Rubrik R7000 Appliance</text:p>
          </table:table-cell>
          <table:table-cell office:value-type="float" office:value="365" table:style-name="ce26">
            <text:p>$36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R7K-L3-S1</text:p>
          </table:table-cell>
          <table:table-cell office:value-type="string" table:style-name="ce19">
            <text:p>Support for R7000-1 hardware, prepay; L3 support</text:p>
          </table:table-cell>
          <table:table-cell office:value-type="float" office:value="166.5" table:style-name="ce26">
            <text:p>$166.5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R7K-L3-S2</text:p>
          </table:table-cell>
          <table:table-cell office:value-type="string" table:style-name="ce19">
            <text:p>Support for R7000-2 hardware, prepay; L3 support</text:p>
          </table:table-cell>
          <table:table-cell office:value-type="float" office:value="288" table:style-name="ce26">
            <text:p>$288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R7K-L3-S3</text:p>
          </table:table-cell>
          <table:table-cell office:value-type="string" table:style-name="ce19">
            <text:p>Support for R7000-3 hardware, prepay; L3 support</text:p>
          </table:table-cell>
          <table:table-cell office:value-type="float" office:value="373.5" table:style-name="ce26">
            <text:p>$373.5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R7K-PE-S1</text:p>
          </table:table-cell>
          <table:table-cell office:value-type="string" table:style-name="ce19">
            <text:p>Support for R7000-1 hardware, prepay; Premium support</text:p>
          </table:table-cell>
          <table:table-cell office:value-type="float" office:value="185" table:style-name="ce26">
            <text:p>$18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R7K-PE-S2</text:p>
          </table:table-cell>
          <table:table-cell office:value-type="string" table:style-name="ce19">
            <text:p>Support for R7000-2 hardware, prepay; Premium support</text:p>
          </table:table-cell>
          <table:table-cell office:value-type="float" office:value="320" table:style-name="ce26">
            <text:p>$32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upport</text:p>
          </table:table-cell>
          <table:table-cell office:value-type="string" table:style-name="ce19">
            <text:p>RS-HW-SVC-R7K-PE-S3</text:p>
          </table:table-cell>
          <table:table-cell office:value-type="string" table:style-name="ce19">
            <text:p>Support for R7000-3 hardware, prepay; Premium support</text:p>
          </table:table-cell>
          <table:table-cell office:value-type="float" office:value="415" table:style-name="ce26">
            <text:p>$415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L3-PA</text:p>
          </table:table-cell>
          <table:table-cell office:value-type="string" table:style-name="ce19">
            <text:p>Salesforce DevOps Add-On for SaaS Applications, per user per application, L3 Support, Pay Annual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L3-PP</text:p>
          </table:table-cell>
          <table:table-cell office:value-type="string" table:style-name="ce19">
            <text:p>Salesforce DevOps Add-On for SaaS Applications, per user per application, L3 Support, Prepay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PE-PA</text:p>
          </table:table-cell>
          <table:table-cell office:value-type="string" table:style-name="ce19">
            <text:p>Salesforce DevOps Add-On for SaaS Applications, per user per application, Premium Support, Pay Annual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PE-PP</text:p>
          </table:table-cell>
          <table:table-cell office:value-type="string" table:style-name="ce19">
            <text:p>Salesforce DevOps Add-On for SaaS Applications, per user per application, Premium Support, Prepay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G-PE-PA</text:p>
          </table:table-cell>
          <table:table-cell office:value-type="string" table:style-name="ce19">
            <text:p>Rubrik Identity Recovery for Active Directory and EntraID - Government; per User; Premium support; Pay annual</text:p>
          </table:table-cell>
          <table:table-cell office:value-type="float" office:value="2.4" table:style-name="ce26">
            <text:p>$2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G-PE-PP</text:p>
          </table:table-cell>
          <table:table-cell office:value-type="string" table:style-name="ce19">
            <text:p>Rubrik Identity Recovery for Active Directory and EntraID - Government; per User; Premium support; Prepay</text:p>
          </table:table-cell>
          <table:table-cell office:value-type="float" office:value="2.4" table:style-name="ce26">
            <text:p>$2.4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GB-ANNA-L3-PA</text:p>
          </table:table-cell>
          <table:table-cell office:value-type="string" table:style-name="ce19">
            <text:p>Rubrik Annapurna - Pooled Data Indexed, per GB, L3 Support, Pay Annual</text:p>
          </table:table-cell>
          <table:table-cell office:value-type="float" office:value="234" table:style-name="ce26">
            <text:p>$234.00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GB-ANNA-L3-PP</text:p>
          </table:table-cell>
          <table:table-cell office:value-type="string" table:style-name="ce19">
            <text:p>Rubrik Annapurna - Pooled Data Indexed, per GB, L3 Support, Prepay</text:p>
          </table:table-cell>
          <table:table-cell office:value-type="float" office:value="234" table:style-name="ce26">
            <text:p>$234.00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GB-ANNA-PE-PA</text:p>
          </table:table-cell>
          <table:table-cell office:value-type="string" table:style-name="ce19">
            <text:p>Rubrik Annapurna - Pooled Data Indexed, per GB, Premium Support, Pay Annual</text:p>
          </table:table-cell>
          <table:table-cell office:value-type="float" office:value="260" table:style-name="ce26">
            <text:p>$260.00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GB-ANNA-PE-PP</text:p>
          </table:table-cell>
          <table:table-cell office:value-type="string" table:style-name="ce19">
            <text:p>Rubrik Annapurna - Pooled Data Indexed, per GB, Premium Support, Prepay</text:p>
          </table:table-cell>
          <table:table-cell office:value-type="float" office:value="260" table:style-name="ce26">
            <text:p>$260.00<text:s/></text:p>
          </table:table-cell>
          <table:table-cell office:value-type="string" table:style-name="ce19">
            <text:p>Per 1 Usable FE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ZR-L3-PA</text:p>
          </table:table-cell>
          <table:table-cell office:value-type="string" table:style-name="ce19">
            <text:p>Rubrik Cloud Vault in AWS - Archive Tier Multi Zone; per BETB; L3 support; pay annual</text:p>
          </table:table-cell>
          <table:table-cell office:value-type="float" office:value="7.2" table:style-name="ce26">
            <text:p>$7.2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ZR-L3-PP</text:p>
          </table:table-cell>
          <table:table-cell office:value-type="string" table:style-name="ce19">
            <text:p>Rubrik Cloud Vault in AWS - Archive Tier Multi Zone; per BETB; L3 support; prepay</text:p>
          </table:table-cell>
          <table:table-cell office:value-type="float" office:value="7.2" table:style-name="ce26">
            <text:p>$7.2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ZR-PE-PA</text:p>
          </table:table-cell>
          <table:table-cell office:value-type="string" table:style-name="ce19">
            <text:p>Rubrik Cloud Vault in AWS - Archive Tier Multi Zone; per BETB; Premium support; pay annual</text:p>
          </table:table-cell>
          <table:table-cell office:value-type="float" office:value="8" table:style-name="ce26">
            <text:p>$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AZR-PE-PP</text:p>
          </table:table-cell>
          <table:table-cell office:value-type="string" table:style-name="ce19">
            <text:p>Rubrik Cloud Vault in AWS - Archive Tier Multi Zone; per BETB; Premium support; prepay</text:p>
          </table:table-cell>
          <table:table-cell office:value-type="float" office:value="8" table:style-name="ce26">
            <text:p>$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RP-CBR-L3-PA</text:p>
          </table:table-cell>
          <table:table-cell office:value-type="string" table:style-name="ce19">
            <text:p>Rubrik Codebase Recovery for Azure DevOps and Github; per Repository; L3 support; Pay annual</text:p>
          </table:table-cell>
          <table:table-cell office:value-type="float" office:value="11.7" table:style-name="ce26">
            <text:p>$11.70<text:s/></text:p>
          </table:table-cell>
          <table:table-cell office:value-type="string" table:style-name="ce19">
            <text:p>Per 1 Repository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RP-CBR-L3-PP</text:p>
          </table:table-cell>
          <table:table-cell office:value-type="string" table:style-name="ce19">
            <text:p>Rubrik Codebase Recovery for Azure DevOps and Github; per Repository; L3 support; Prepay</text:p>
          </table:table-cell>
          <table:table-cell office:value-type="float" office:value="11.7" table:style-name="ce26">
            <text:p>$11.70<text:s/></text:p>
          </table:table-cell>
          <table:table-cell office:value-type="string" table:style-name="ce19">
            <text:p>Per 1 Repository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RP-CBR-PE-PA</text:p>
          </table:table-cell>
          <table:table-cell office:value-type="string" table:style-name="ce19">
            <text:p>Rubrik Codebase Recovery for Azure DevOps and Github; per Repository; Premium support; Pay annual</text:p>
          </table:table-cell>
          <table:table-cell office:value-type="float" office:value="13" table:style-name="ce26">
            <text:p>$13.00<text:s/></text:p>
          </table:table-cell>
          <table:table-cell office:value-type="string" table:style-name="ce19">
            <text:p>Per 1 Repository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RP-CBR-PE-PP</text:p>
          </table:table-cell>
          <table:table-cell office:value-type="string" table:style-name="ce19">
            <text:p>Rubrik Codebase Recovery for Azure DevOps and Github; per Repository; Premium support; Prepay</text:p>
          </table:table-cell>
          <table:table-cell office:value-type="float" office:value="13" table:style-name="ce26">
            <text:p>$13.00<text:s/></text:p>
          </table:table-cell>
          <table:table-cell office:value-type="string" table:style-name="ce19">
            <text:p>Per 1 Repository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BUP-SC-PE-PA</text:p>
          </table:table-cell>
          <table:table-cell office:value-type="string" table:style-name="ce19">
            <text:p>Scale Enterprise Proactive Edition Add-on for Scale Business, Premium Support, Pay Annual</text:p>
          </table:table-cell>
          <table:table-cell office:value-type="float" office:value="167" table:style-name="ce26">
            <text:p>$16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BUP-SC-PE-PP</text:p>
          </table:table-cell>
          <table:table-cell office:value-type="string" table:style-name="ce19">
            <text:p>Scale Enterprise Proactive Edition Add-on for Scale Business, Premium Support, Prepay</text:p>
          </table:table-cell>
          <table:table-cell office:value-type="float" office:value="167" table:style-name="ce26">
            <text:p>$16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EUP-SC-PE-PA</text:p>
          </table:table-cell>
          <table:table-cell office:value-type="string" table:style-name="ce19">
            <text:p>Scale Enterprise Proactive Edition Add-on for Scale Enterprise, Premium Support, Pay Annual</text:p>
          </table:table-cell>
          <table:table-cell office:value-type="float" office:value="102" table:style-name="ce26">
            <text:p>$10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EUP-SC-PE-PP</text:p>
          </table:table-cell>
          <table:table-cell office:value-type="string" table:style-name="ce19">
            <text:p>Scale Enterprise Proactive Edition Add-on for Scale Enterprise, Premium Support, Prepay</text:p>
          </table:table-cell>
          <table:table-cell office:value-type="float" office:value="102" table:style-name="ce26">
            <text:p>$102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FUP-SC-PE-PA</text:p>
          </table:table-cell>
          <table:table-cell office:value-type="string" table:style-name="ce19">
            <text:p>Scale Enterprise Proactive Edition Add-on for Scale Foundation, Premium Support, Pay Annual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BT-FUP-SC-PE-PP</text:p>
          </table:table-cell>
          <table:table-cell office:value-type="string" table:style-name="ce19">
            <text:p>Scale Enterprise Proactive Edition Add-on for Scale Foundation, Premium Support, Prepay</text:p>
          </table:table-cell>
          <table:table-cell office:value-type="float" office:value="200" table:style-name="ce26">
            <text:p>$20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L3-PA</text:p>
          </table:table-cell>
          <table:table-cell office:value-type="string" table:style-name="ce19">
            <text:p>Rubrik Foundation Edition for SaaS Applications, per user per application, L3 Support, Pay Annual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L3-PP</text:p>
          </table:table-cell>
          <table:table-cell office:value-type="string" table:style-name="ce19">
            <text:p>Rubrik Foundation Edition for SaaS Applications, per user per application, L3 Support, Prepay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PE-PA</text:p>
          </table:table-cell>
          <table:table-cell office:value-type="string" table:style-name="ce19">
            <text:p>Rubrik Foundation Edition for SaaS Applications, per user per application, Premium Support, Pay Annual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PE-PP</text:p>
          </table:table-cell>
          <table:table-cell office:value-type="string" table:style-name="ce19">
            <text:p>Rubrik Foundation Edition for SaaS Applications, per user per application, Premium Support, Prepa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L3-PA</text:p>
          </table:table-cell>
          <table:table-cell office:value-type="string" table:style-name="ce19">
            <text:p>Add-On from Foundation Edition to Enterprise Edition M365 for SaaS Applications, per user per application, L3 Support, Pay Annual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L3-PP</text:p>
          </table:table-cell>
          <table:table-cell office:value-type="string" table:style-name="ce19">
            <text:p>Add-On from Foundation Edition to Enterprise Edition M365 for SaaS Applications, per user per application, L3 Support, Prepay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PE-PA</text:p>
          </table:table-cell>
          <table:table-cell office:value-type="string" table:style-name="ce19">
            <text:p>Add-On from Foundation Edition to Enterprise Edition M365 for SaaS Applications, per user per application, Premium Support, Pay Annual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PE-PP</text:p>
          </table:table-cell>
          <table:table-cell office:value-type="string" table:style-name="ce19">
            <text:p>Add-On from Foundation Edition to Enterprise Edition M365 for SaaS Applications, per user per application, Premium Support, Prepay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L3-PA</text:p>
          </table:table-cell>
          <table:table-cell office:value-type="string" table:style-name="ce19">
            <text:p>Pooled Data Protection Capacity for M365 for All Retained Data - GRS, per GB, L3 Support, Pay Annual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L3-PP</text:p>
          </table:table-cell>
          <table:table-cell office:value-type="string" table:style-name="ce19">
            <text:p>Pooled Data Protection Capacity for M365 for All Retained Data - GRS, per GB, L3 Support, Prepay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PE-PA</text:p>
          </table:table-cell>
          <table:table-cell office:value-type="string" table:style-name="ce19">
            <text:p>Pooled Data Protection Capacity for M365 for All Retained Data - GRS, per GB, Premium Support, Pay Annual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PE-PP</text:p>
          </table:table-cell>
          <table:table-cell office:value-type="string" table:style-name="ce19">
            <text:p>Pooled Data Protection Capacity for M365 for All Retained Data - GRS, per GB, Premium Support, Prepay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L3-PA</text:p>
          </table:table-cell>
          <table:table-cell office:value-type="string" table:style-name="ce19">
            <text:p>Pooled Data Protection Capacity for M365 for All Retained Data, per GB, L3 Support, Pay Annual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L3-PP</text:p>
          </table:table-cell>
          <table:table-cell office:value-type="string" table:style-name="ce19">
            <text:p>Pooled Data Protection Capacity for M365 for All Retained Data, per GB, L3 Support, Prepay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PE-PA</text:p>
          </table:table-cell>
          <table:table-cell office:value-type="string" table:style-name="ce19">
            <text:p>Pooled Data Protection Capacity for M365 for All Retained Data, per GB, Premium Support, Pay Annual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PE-PP</text:p>
          </table:table-cell>
          <table:table-cell office:value-type="string" table:style-name="ce19">
            <text:p>Pooled Data Protection Capacity for M365 for All Retained Data, per GB, Premium Support, Prepay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G-PE-PA</text:p>
          </table:table-cell>
          <table:table-cell office:value-type="string" table:style-name="ce19">
            <text:p>Rubrik Security Cloud - Government, Pooled Data Protection Capacity for M365 for All Retained Data, per GB, Premium Support, Pay Annual</text:p>
          </table:table-cell>
          <table:table-cell office:value-type="float" office:value="0.06" table:style-name="ce26">
            <text:p>$0.06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G-PE-PP</text:p>
          </table:table-cell>
          <table:table-cell office:value-type="string" table:style-name="ce19">
            <text:p>Rubrik Security Cloud - Government, Pooled Data Protection Capacity for M365 for All Retained Data, per GB, Premium Support, Prepay</text:p>
          </table:table-cell>
          <table:table-cell office:value-type="float" office:value="0.06" table:style-name="ce26">
            <text:p>$0.06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L3-PA</text:p>
          </table:table-cell>
          <table:table-cell office:value-type="string" table:style-name="ce19">
            <text:p>Rubrik Enterprise Edition for M365, per user, L3 Support, Pay Annual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L3-PP</text:p>
          </table:table-cell>
          <table:table-cell office:value-type="string" table:style-name="ce19">
            <text:p>Rubrik Enterprise Edition for M365, per user, L3 Support, Prepay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PE-PA</text:p>
          </table:table-cell>
          <table:table-cell office:value-type="string" table:style-name="ce19">
            <text:p>Rubrik Enterprise Edition for M365, per user, Premium Support, Pay Annual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PE-PP</text:p>
          </table:table-cell>
          <table:table-cell office:value-type="string" table:style-name="ce19">
            <text:p>Rubrik Enterprise Edition for M365, per user, Premium Support, Prepay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X-L3-PA</text:p>
          </table:table-cell>
          <table:table-cell office:value-type="string" table:style-name="ce19">
            <text:p>Rubrik Enterprise Edition for M365 - EDU, per 5 users, L3 Support, Pay Annual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X-L3-PP</text:p>
          </table:table-cell>
          <table:table-cell office:value-type="string" table:style-name="ce19">
            <text:p>Rubrik Enterprise Edition for M365 - EDU, per 5 users, L3 Support, Prepay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X-PE-PA</text:p>
          </table:table-cell>
          <table:table-cell office:value-type="string" table:style-name="ce19">
            <text:p>Rubrik Enterprise Edition for M365 - EDU, per 5 users, Premium Support, Pay Annual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X-PE-PP</text:p>
          </table:table-cell>
          <table:table-cell office:value-type="string" table:style-name="ce19">
            <text:p>Rubrik Enterprise Edition for M365 - EDU, per 5 users, Premium Support, Prepay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L3-PA</text:p>
          </table:table-cell>
          <table:table-cell office:value-type="string" table:style-name="ce19">
            <text:p>Rubrik Foundation Edition for M365, per user, L3 Support, Pay Annual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L3-PP</text:p>
          </table:table-cell>
          <table:table-cell office:value-type="string" table:style-name="ce19">
            <text:p>Rubrik Foundation Edition for M365, per user, L3 Support, Prepay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PE-PA</text:p>
          </table:table-cell>
          <table:table-cell office:value-type="string" table:style-name="ce19">
            <text:p>Rubrik Foundation Edition for M365, per user, Premium Support, Pay Annual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PE-PP</text:p>
          </table:table-cell>
          <table:table-cell office:value-type="string" table:style-name="ce19">
            <text:p>Rubrik Foundation Edition for M365, per user, Premium Support, Prepay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G-PE-PA</text:p>
          </table:table-cell>
          <table:table-cell office:value-type="string" table:style-name="ce19">
            <text:p>Rubrik Security Cloud - Government, Foundation Edition for M365, per user, Premium Support, Pay Annual</text:p>
          </table:table-cell>
          <table:table-cell office:value-type="float" office:value="1.25" table:style-name="ce26">
            <text:p>$1.25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G-PE-PP</text:p>
          </table:table-cell>
          <table:table-cell office:value-type="string" table:style-name="ce19">
            <text:p>Rubrik Security Cloud - Government, Foundation Edition for M365, per user, Premium Support, Prepay</text:p>
          </table:table-cell>
          <table:table-cell office:value-type="float" office:value="1.25" table:style-name="ce26">
            <text:p>$1.25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X-L3-PA</text:p>
          </table:table-cell>
          <table:table-cell office:value-type="string" table:style-name="ce19">
            <text:p>Rubrik Foundation Edition for M365 - EDU, per 5 users, L3 Support, Pay Annual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X-L3-PP</text:p>
          </table:table-cell>
          <table:table-cell office:value-type="string" table:style-name="ce19">
            <text:p>Rubrik Foundation Edition for M365 - EDU, per 5 users, L3 Support, Prepay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X-PE-PA</text:p>
          </table:table-cell>
          <table:table-cell office:value-type="string" table:style-name="ce19">
            <text:p>Rubrik Foundation Edition for M365 - EDU, per 5 users, Premium Support, Pay Annual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X-PE-PP</text:p>
          </table:table-cell>
          <table:table-cell office:value-type="string" table:style-name="ce19">
            <text:p>Rubrik Foundation Edition for M365 - EDU, per 5 users, Premium Support, Prepay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5 users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USCS-PA</text:p>
          </table:table-cell>
          <table:table-cell office:value-type="string" table:style-name="ce19">
            <text:p>US Citizen Support Add-on Offering; pay annual</text:p>
          </table:table-cell>
          <table:table-cell office:value-type="float" office:value="9166.67" table:style-name="ce26">
            <text:p>$9,166.67<text:s/></text:p>
          </table:table-cell>
          <table:table-cell office:value-type="string" table:style-name="ce19">
            <text:p>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USCS-PP</text:p>
          </table:table-cell>
          <table:table-cell office:value-type="string" table:style-name="ce19">
            <text:p>US Citizen Support Add-on Offering; prepay</text:p>
          </table:table-cell>
          <table:table-cell office:value-type="float" office:value="9166.67" table:style-name="ce26">
            <text:p>$9,166.67<text:s/></text:p>
          </table:table-cell>
          <table:table-cell office:value-type="string" table:style-name="ce19">
            <text:p>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G-PE-PA</text:p>
          </table:table-cell>
          <table:table-cell office:value-type="string" table:style-name="ce19">
            <text:p>Rubrik Security Cloud - Government, Foundation Edition for SaaS Applications, per user per application, Premium Support, Pay Annual</text:p>
          </table:table-cell>
          <table:table-cell office:value-type="float" office:value="5" table:style-name="ce26">
            <text:p>$5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G-PE-PP</text:p>
          </table:table-cell>
          <table:table-cell office:value-type="string" table:style-name="ce19">
            <text:p>Rubrik Security Cloud - Government, Foundation Edition for SaaS Applications, per user per application, Premium Support, Prepay</text:p>
          </table:table-cell>
          <table:table-cell office:value-type="float" office:value="5" table:style-name="ce26">
            <text:p>$5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RG-PE-PA</text:p>
          </table:table-cell>
          <table:table-cell office:value-type="string" table:style-name="ce19">
            <text:p>Rubrik Cloud Vault in Azure - Backup Tier Multi Region; Government; per BETB; Premium support; pay annual</text:p>
          </table:table-cell>
          <table:table-cell office:value-type="float" office:value="62.5" table:style-name="ce26">
            <text:p>$6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GRG-PE-PP</text:p>
          </table:table-cell>
          <table:table-cell office:value-type="string" table:style-name="ce19">
            <text:p>Rubrik Cloud Vault in Azure - Backup Tier Multi Region; Government; per BETB; Premium support; prepay</text:p>
          </table:table-cell>
          <table:table-cell office:value-type="float" office:value="62.5" table:style-name="ce26">
            <text:p>$62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ZRG-PE-PA</text:p>
          </table:table-cell>
          <table:table-cell office:value-type="string" table:style-name="ce19">
            <text:p>Rubrik Cloud Vault in Azure - Backup Tier Multi Zone; Government; per BETB; Premium support; pay annual</text:p>
          </table:table-cell>
          <table:table-cell office:value-type="float" office:value="37.5" table:style-name="ce26">
            <text:p>$37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BT-CVBZRG-PE-PP</text:p>
          </table:table-cell>
          <table:table-cell office:value-type="string" table:style-name="ce19">
            <text:p>Rubrik Cloud Vault in Azure - Backup Tier Multi Zone; Government; per BETB; Premium support; prepay</text:p>
          </table:table-cell>
          <table:table-cell office:value-type="float" office:value="37.5" table:style-name="ce26">
            <text:p>$37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L3-PA</text:p>
          </table:table-cell>
          <table:table-cell office:value-type="string" table:style-name="ce19">
            <text:p>Rubrik Identity Resilience; per User; L3 support; Pay annual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L3-PP</text:p>
          </table:table-cell>
          <table:table-cell office:value-type="string" table:style-name="ce19">
            <text:p>Rubrik Identity Resilience; per User; L3 support; Prepay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PE-PA</text:p>
          </table:table-cell>
          <table:table-cell office:value-type="string" table:style-name="ce19">
            <text:p>Rubrik Identity Resilience; per User; Premium support; Pay annual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PE-PP</text:p>
          </table:table-cell>
          <table:table-cell office:value-type="string" table:style-name="ce19">
            <text:p>Rubrik Identity Resilience; per User; Premium support; Prepa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RUP-L3-PA</text:p>
          </table:table-cell>
          <table:table-cell office:value-type="string" table:style-name="ce19">
            <text:p>Rubrik Identity Resilience Add-on for Rubrik Identity Recovery; per User; L3 support; Pay annual</text:p>
          </table:table-cell>
          <table:table-cell office:value-type="float" office:value="1.87" table:style-name="ce26">
            <text:p>$1.87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RUP-L3-PP</text:p>
          </table:table-cell>
          <table:table-cell office:value-type="string" table:style-name="ce19">
            <text:p>Rubrik Identity Resilience Add-on for Rubrik Identity Recovery; per User; L3 support; Prepay</text:p>
          </table:table-cell>
          <table:table-cell office:value-type="float" office:value="1.87" table:style-name="ce26">
            <text:p>$1.87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RUP-PE-PA</text:p>
          </table:table-cell>
          <table:table-cell office:value-type="string" table:style-name="ce19">
            <text:p>Rubrik Identity Resilience Add-on for Rubrik Identity Recovery; per User; Premium support; Pay annual</text:p>
          </table:table-cell>
          <table:table-cell office:value-type="float" office:value="2.08" table:style-name="ce26">
            <text:p>$2.08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RUP-PE-PP</text:p>
          </table:table-cell>
          <table:table-cell office:value-type="string" table:style-name="ce19">
            <text:p>Rubrik Identity Resilience Add-on for Rubrik Identity Recovery; per User; Premium support; Prepay</text:p>
          </table:table-cell>
          <table:table-cell office:value-type="float" office:value="2.08" table:style-name="ce26">
            <text:p>$2.08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UR-ICRF-L3-PA</text:p>
          </table:table-cell>
          <table:table-cell office:value-type="string" table:style-name="ce19">
            <text:p>Rubrik Identity Recovery for Active Directory and EntraID - Private; per User; L3 support; Pay annual</text:p>
          </table:table-cell>
          <table:table-cell office:value-type="float" office:value="1.73" table:style-name="ce26">
            <text:p>$1.73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UR-ICRF-L3-PP</text:p>
          </table:table-cell>
          <table:table-cell office:value-type="string" table:style-name="ce19">
            <text:p>Rubrik Identity Recovery for Active Directory and EntraID - Private; per User; L3 support; Prepay</text:p>
          </table:table-cell>
          <table:table-cell office:value-type="float" office:value="1.73" table:style-name="ce26">
            <text:p>$1.73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UR-ICRF-PE-PA</text:p>
          </table:table-cell>
          <table:table-cell office:value-type="string" table:style-name="ce19">
            <text:p>Rubrik Identity Recovery for Active Directory and EntraID - Private; per User; Premium support; Pay annual</text:p>
          </table:table-cell>
          <table:table-cell office:value-type="float" office:value="1.92" table:style-name="ce26">
            <text:p>$1.92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UR-ICRF-PE-PP</text:p>
          </table:table-cell>
          <table:table-cell office:value-type="string" table:style-name="ce19">
            <text:p>Rubrik Identity Recovery for Active Directory and EntraID - Private; per User; Premium support; Prepay</text:p>
          </table:table-cell>
          <table:table-cell office:value-type="float" office:value="1.92" table:style-name="ce26">
            <text:p>$1.92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CLU-L3-PA</text:p>
          </table:table-cell>
          <table:table-cell office:value-type="string" table:style-name="ce19">
            <text:p>Add-On from Cloud Unstructured Business Edition to Cloud Unstructured Enterprise Edition; per FETB; L3 support; Pay annual</text:p>
          </table:table-cell>
          <table:table-cell office:value-type="float" office:value="18.899999999999999" table:style-name="ce26">
            <text:p>$18.9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CLU-L3-PP</text:p>
          </table:table-cell>
          <table:table-cell office:value-type="string" table:style-name="ce19">
            <text:p>Add-On from Cloud Unstructured Business Edition to Cloud Unstructured Enterprise Edition; per FETB; L3 support; Prepay</text:p>
          </table:table-cell>
          <table:table-cell office:value-type="float" office:value="18.899999999999999" table:style-name="ce26">
            <text:p>$18.9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CLU-PE-PA</text:p>
          </table:table-cell>
          <table:table-cell office:value-type="string" table:style-name="ce19">
            <text:p>Add-On from Cloud Unstructured Business Edition to Cloud Unstructured Enterprise Edition; per FETB; Premium support; Pay annual</text:p>
          </table:table-cell>
          <table:table-cell office:value-type="float" office:value="21" table:style-name="ce26">
            <text:p>$21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BUE-CLU-PE-PP</text:p>
          </table:table-cell>
          <table:table-cell office:value-type="string" table:style-name="ce19">
            <text:p>Add-On from Cloud Unstructured Business Edition to Cloud Unstructured Enterprise Edition; per FETB; Premium support; Prepay</text:p>
          </table:table-cell>
          <table:table-cell office:value-type="float" office:value="21" table:style-name="ce26">
            <text:p>$21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CLU-L3-PA</text:p>
          </table:table-cell>
          <table:table-cell office:value-type="string" table:style-name="ce19">
            <text:p>Rubrik Cloud Unstructured Enterprise Edition; per usable FETB; L3 support; pay annual</text:p>
          </table:table-cell>
          <table:table-cell office:value-type="float" office:value="65.7" table:style-name="ce26">
            <text:p>$65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CLU-L3-PP</text:p>
          </table:table-cell>
          <table:table-cell office:value-type="string" table:style-name="ce19">
            <text:p>Rubrik Cloud Unstructured Enterprise Edition; per usable FETB; L3 support; prepay</text:p>
          </table:table-cell>
          <table:table-cell office:value-type="float" office:value="65.7" table:style-name="ce26">
            <text:p>$65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CLU-PE-PA</text:p>
          </table:table-cell>
          <table:table-cell office:value-type="string" table:style-name="ce19">
            <text:p>Rubrik Cloud Unstructured Enterprise Edition; per usable FETB; Premium support; pay annual</text:p>
          </table:table-cell>
          <table:table-cell office:value-type="float" office:value="73" table:style-name="ce26">
            <text:p>$7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CLU-PE-PP</text:p>
          </table:table-cell>
          <table:table-cell office:value-type="string" table:style-name="ce19">
            <text:p>Rubrik Cloud Unstructured Enterprise Edition; per usable FETB; Premium support; prepay</text:p>
          </table:table-cell>
          <table:table-cell office:value-type="float" office:value="73" table:style-name="ce26">
            <text:p>$7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CLU-L3-PA</text:p>
          </table:table-cell>
          <table:table-cell office:value-type="string" table:style-name="ce19">
            <text:p>Add-On from Cloud Unstructured Foundation Edition to Cloud Unstructured Enterprise Edition; per FETB; L3 support; pay annual</text:p>
          </table:table-cell>
          <table:table-cell office:value-type="float" office:value="27.9" table:style-name="ce26">
            <text:p>$27.9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CLU-L3-PP</text:p>
          </table:table-cell>
          <table:table-cell office:value-type="string" table:style-name="ce19">
            <text:p>Add-On from Cloud Unstructured Foundation Edition to Cloud Unstructured Enterprise Edition; per FETB; L3 support; prepay</text:p>
          </table:table-cell>
          <table:table-cell office:value-type="float" office:value="27.9" table:style-name="ce26">
            <text:p>$27.9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CLU-PE-PA</text:p>
          </table:table-cell>
          <table:table-cell office:value-type="string" table:style-name="ce19">
            <text:p>Add-On from Cloud Unstructured Foundation Edition to Cloud Unstructured Enterprise Edition; per FETB; Premium support; pay annual</text:p>
          </table:table-cell>
          <table:table-cell office:value-type="float" office:value="31" table:style-name="ce26">
            <text:p>$31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FUE-CLU-PE-PP</text:p>
          </table:table-cell>
          <table:table-cell office:value-type="string" table:style-name="ce19">
            <text:p>Add-On from Cloud Unstructured Foundation Edition to Cloud Unstructured Enterprise Edition; per FETB; Premium support; prepay</text:p>
          </table:table-cell>
          <table:table-cell office:value-type="float" office:value="31" table:style-name="ce26">
            <text:p>$31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One-Time-Special</text:p>
          </table:table-cell>
          <table:table-cell office:value-type="string" table:style-name="ce19">
            <text:p>This Quote has a special One Time Discount or Credit. Please see special terms for more details or contact your sales representative</text:p>
          </table:table-cell>
          <table:table-cell office:value-type="float" office:value="0.01" table:style-name="ce26">
            <text:p>$0.01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L3-AR</text:p>
          </table:table-cell>
          <table:table-cell office:value-type="string" table:style-name="ce19">
            <text:p>Rubrik Foundation Edition for SaaS Applications, per user per application, L3 Support, Above Reserve</text:p>
          </table:table-cell>
          <table:table-cell office:value-type="float" office:value="4.1399999999999997" table:style-name="ce26">
            <text:p>$4.14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L3-RSV</text:p>
          </table:table-cell>
          <table:table-cell office:value-type="string" table:style-name="ce19">
            <text:p>Rubrik Foundation Edition for SaaS Applications, per user per application, L3 Support, Minimum Commitment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L3-SR</text:p>
          </table:table-cell>
          <table:table-cell office:value-type="string" table:style-name="ce19">
            <text:p>Rubrik Foundation Edition for SaaS Applications, per user per application, L3 Support, Sub-Reserve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PE-AR</text:p>
          </table:table-cell>
          <table:table-cell office:value-type="string" table:style-name="ce19">
            <text:p>Rubrik Foundation Edition for SaaS Applications, per user per application, Premium Support, Above Reserve</text:p>
          </table:table-cell>
          <table:table-cell office:value-type="float" office:value="4.5999999999999996" table:style-name="ce26">
            <text:p>$4.6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PE-RSV</text:p>
          </table:table-cell>
          <table:table-cell office:value-type="string" table:style-name="ce19">
            <text:p>Rubrik Foundation Edition for SaaS Applications, per user per application, Premium Support, Minimum Commitment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E-USL-PE-SR</text:p>
          </table:table-cell>
          <table:table-cell office:value-type="string" table:style-name="ce19">
            <text:p>Rubrik Foundation Edition for SaaS Applications, per user per application, Premium Support, Sub-Reserve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AR-L3</text:p>
          </table:table-cell>
          <table:table-cell office:value-type="string" table:style-name="ce19">
            <text:p>Add-On from Foundation Edition to Enterprise Edition M365 for SaaS Applications, per user per application, L3 Support, Above Reserve</text:p>
          </table:table-cell>
          <table:table-cell office:value-type="float" office:value="3.11" table:style-name="ce26">
            <text:p>$3.11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AR-PE</text:p>
          </table:table-cell>
          <table:table-cell office:value-type="string" table:style-name="ce19">
            <text:p>Add-On from Foundation Edition to Enterprise Edition M365 for SaaS Applications, per user per application, Premium Support, Above Reserve</text:p>
          </table:table-cell>
          <table:table-cell office:value-type="float" office:value="3.45" table:style-name="ce26">
            <text:p>$3.45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RSV-L3</text:p>
          </table:table-cell>
          <table:table-cell office:value-type="string" table:style-name="ce19">
            <text:p>Add-On from Foundation Edition to Enterprise Edition M365 for SaaS Applications, per user per application, L3 Support, Minimum Commitment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RSV-PE</text:p>
          </table:table-cell>
          <table:table-cell office:value-type="string" table:style-name="ce19">
            <text:p>Add-On from Foundation Edition to Enterprise Edition M365 for SaaS Applications, per user per application, Premium Support, Minimum Commitment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SR-L3</text:p>
          </table:table-cell>
          <table:table-cell office:value-type="string" table:style-name="ce19">
            <text:p>Add-On from Foundation Edition to Enterprise Edition M365 for SaaS Applications, per user per application, L3 Support, Sub-Reserve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-SR-PE</text:p>
          </table:table-cell>
          <table:table-cell office:value-type="string" table:style-name="ce19">
            <text:p>Add-On from Foundation Edition to Enterprise Edition M365 for SaaS Applications, per user per application, Premium Support, Sub-Reserve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AR-L3</text:p>
          </table:table-cell>
          <table:table-cell office:value-type="string" table:style-name="ce19">
            <text:p>Salesforce DevOps Add-On for SaaS Applications, per user per application, L3 Support, Above Reserve</text:p>
          </table:table-cell>
          <table:table-cell office:value-type="float" office:value="1.04" table:style-name="ce26">
            <text:p>$1.04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AR-PE</text:p>
          </table:table-cell>
          <table:table-cell office:value-type="string" table:style-name="ce19">
            <text:p>Salesforce DevOps Add-On for SaaS Applications, per user per application, Premium Support, Above Reserve</text:p>
          </table:table-cell>
          <table:table-cell office:value-type="float" office:value="1.1499999999999999" table:style-name="ce26">
            <text:p>$1.15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RSV-L3</text:p>
          </table:table-cell>
          <table:table-cell office:value-type="string" table:style-name="ce19">
            <text:p>Salesforce DevOps Add-On for SaaS Applications, per user per application, L3 Support, Minimum Commitment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RSV-PE</text:p>
          </table:table-cell>
          <table:table-cell office:value-type="string" table:style-name="ce19">
            <text:p>Salesforce DevOps Add-On for SaaS Applications, per user per application, Premium Support, Minimum Commitment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SR-L3</text:p>
          </table:table-cell>
          <table:table-cell office:value-type="string" table:style-name="ce19">
            <text:p>Salesforce DevOps Add-On for SaaS Applications, per user per application, L3 Support, Sub-Reserve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-SR-PE</text:p>
          </table:table-cell>
          <table:table-cell office:value-type="string" table:style-name="ce19">
            <text:p>Salesforce DevOps Add-On for SaaS Applications, per user per application, Premium Support, Sub-Reserve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AR-L3</text:p>
          </table:table-cell>
          <table:table-cell office:value-type="string" table:style-name="ce19">
            <text:p>Rubrik Data Security Posture Management Consumption; L3 support; above reserve capacity</text:p>
          </table:table-cell>
          <table:table-cell office:value-type="float" office:value="85.91" table:style-name="ce26">
            <text:p>$85.91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AR-PE</text:p>
          </table:table-cell>
          <table:table-cell office:value-type="string" table:style-name="ce19">
            <text:p>Rubrik Data Security Posture Management Consumption; above reserve capacity</text:p>
          </table:table-cell>
          <table:table-cell office:value-type="float" office:value="95.45" table:style-name="ce26">
            <text:p>$95.45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RSV-L3</text:p>
          </table:table-cell>
          <table:table-cell office:value-type="string" table:style-name="ce19">
            <text:p>Rubrik Data Security Posture Management Consumption; L3 support</text:p>
          </table:table-cell>
          <table:table-cell office:value-type="float" office:value="74.7" table:style-name="ce26">
            <text:p>$74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RSV-PE</text:p>
          </table:table-cell>
          <table:table-cell office:value-type="string" table:style-name="ce19">
            <text:p>Rubrik Data Security Posture Management Consumption; Premium support</text:p>
          </table:table-cell>
          <table:table-cell office:value-type="float" office:value="83" table:style-name="ce26">
            <text:p>$8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SR-L3</text:p>
          </table:table-cell>
          <table:table-cell office:value-type="string" table:style-name="ce19">
            <text:p>Rubrik Data Security Posture Management Consumption; L3 support; sub reserve capacity</text:p>
          </table:table-cell>
          <table:table-cell office:value-type="float" office:value="74.7" table:style-name="ce26">
            <text:p>$74.7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DSP-SR-PE</text:p>
          </table:table-cell>
          <table:table-cell office:value-type="string" table:style-name="ce19">
            <text:p>Rubrik Data Security Posture Management Consumption; Premium support; sub reserve capacity</text:p>
          </table:table-cell>
          <table:table-cell office:value-type="float" office:value="83" table:style-name="ce26">
            <text:p>$83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AR-L3</text:p>
          </table:table-cell>
          <table:table-cell office:value-type="string" table:style-name="ce19">
            <text:p>Pooled Data Protection Capacity for M365 for All Retained Data - GRS, per GB, L3 Support, Above Reserve</text:p>
          </table:table-cell>
          <table:table-cell office:value-type="float" office:value="0.08" table:style-name="ce26">
            <text:p>$0.08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AR-PE</text:p>
          </table:table-cell>
          <table:table-cell office:value-type="string" table:style-name="ce19">
            <text:p>Pooled Data Protection Capacity for M365 for All Retained Data - GRS, per GB, Premium Support, Above Reserve</text:p>
          </table:table-cell>
          <table:table-cell office:value-type="float" office:value="0.08" table:style-name="ce26">
            <text:p>$0.08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RSV-L3</text:p>
          </table:table-cell>
          <table:table-cell office:value-type="string" table:style-name="ce19">
            <text:p>Pooled Data Protection Capacity for M365 for All Retained Data - GRS, per GB, L3 Support, Minimum Commitment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RSV-PE</text:p>
          </table:table-cell>
          <table:table-cell office:value-type="string" table:style-name="ce19">
            <text:p>Pooled Data Protection Capacity for M365 for All Retained Data - GRS, per GB, Premium Support, Minimum Commitment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SR-L3</text:p>
          </table:table-cell>
          <table:table-cell office:value-type="string" table:style-name="ce19">
            <text:p>Pooled Data Protection Capacity for M365 for All Retained Data - GRS, per GB, L3 Support, Sub-Reserve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GRS-MS-SR-PE</text:p>
          </table:table-cell>
          <table:table-cell office:value-type="string" table:style-name="ce19">
            <text:p>Pooled Data Protection Capacity for M365 for All Retained Data - GRS, per GB, Premium Support, Sub-Reserve</text:p>
          </table:table-cell>
          <table:table-cell office:value-type="float" office:value="7.0000000000000007E-2" table:style-name="ce26">
            <text:p>$0.07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AR-L3</text:p>
          </table:table-cell>
          <table:table-cell office:value-type="string" table:style-name="ce19">
            <text:p>Pooled Data Protection Capacity for M365 for All Retained Data, per GB, L3 Support, Above Reserve</text:p>
          </table:table-cell>
          <table:table-cell office:value-type="float" office:value="0.06" table:style-name="ce26">
            <text:p>$0.06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AR-PE</text:p>
          </table:table-cell>
          <table:table-cell office:value-type="string" table:style-name="ce19">
            <text:p>Pooled Data Protection Capacity for M365 for All Retained Data, per GB, Premium Support, Above Reserve</text:p>
          </table:table-cell>
          <table:table-cell office:value-type="float" office:value="0.06" table:style-name="ce26">
            <text:p>$0.06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RSV-L3</text:p>
          </table:table-cell>
          <table:table-cell office:value-type="string" table:style-name="ce19">
            <text:p>Pooled Data Protection Capacity for M365 for All Retained Data, per GB, L3 Support, Minimum Commitment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RSV-PE</text:p>
          </table:table-cell>
          <table:table-cell office:value-type="string" table:style-name="ce19">
            <text:p>Pooled Data Protection Capacity for M365 for All Retained Data, per GB, Premium Support, Minimum Commitment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SR-L3</text:p>
          </table:table-cell>
          <table:table-cell office:value-type="string" table:style-name="ce19">
            <text:p>Pooled Data Protection Capacity for M365 for All Retained Data, per GB, L3 Support, Sub-Reserve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GB-MS-SR-PE</text:p>
          </table:table-cell>
          <table:table-cell office:value-type="string" table:style-name="ce19">
            <text:p>Pooled Data Protection Capacity for M365 for All Retained Data, per GB, Premium Support, Sub-Reserve</text:p>
          </table:table-cell>
          <table:table-cell office:value-type="float" office:value="0.05" table:style-name="ce26">
            <text:p>$0.05<text:s/></text:p>
          </table:table-cell>
          <table:table-cell office:value-type="string" table:style-name="ce19">
            <text:p>Per 1 G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ZR-AR-L3</text:p>
          </table:table-cell>
          <table:table-cell office:value-type="string" table:style-name="ce19">
            <text:p>Rubrik Cloud Vault in AWS - Archive Tier Multi Zone; Consumption; L3 support, above reserve capacity</text:p>
          </table:table-cell>
          <table:table-cell office:value-type="float" office:value="8.2799999999999994" table:style-name="ce26">
            <text:p>$8.28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ZR-AR-PE</text:p>
          </table:table-cell>
          <table:table-cell office:value-type="string" table:style-name="ce19">
            <text:p>Rubrik Cloud Vault in AWS - Archive Tier Multi Zone; Consumption; Premium support, above reserve capacity</text:p>
          </table:table-cell>
          <table:table-cell office:value-type="float" office:value="9.1999999999999993" table:style-name="ce26">
            <text:p>$9.2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ZR-RSV-L3</text:p>
          </table:table-cell>
          <table:table-cell office:value-type="string" table:style-name="ce19">
            <text:p>Rubrik Cloud Vault in AWS - Archive Tier Multi Zone; Consumption; L3 support</text:p>
          </table:table-cell>
          <table:table-cell office:value-type="float" office:value="7.2" table:style-name="ce26">
            <text:p>$7.2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ZR-RSV-PE</text:p>
          </table:table-cell>
          <table:table-cell office:value-type="string" table:style-name="ce19">
            <text:p>Rubrik Cloud Vault in AWS - Archive Tier Multi Zone; Consumption; Premium support</text:p>
          </table:table-cell>
          <table:table-cell office:value-type="float" office:value="8" table:style-name="ce26">
            <text:p>$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ZR-SR-L3</text:p>
          </table:table-cell>
          <table:table-cell office:value-type="string" table:style-name="ce19">
            <text:p>Rubrik Cloud Vault in AWS - Archive Tier Multi Zone; Consumption; L3 support, sub reserve capacity</text:p>
          </table:table-cell>
          <table:table-cell office:value-type="float" office:value="7.2" table:style-name="ce26">
            <text:p>$7.2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AZR-SR-PE</text:p>
          </table:table-cell>
          <table:table-cell office:value-type="string" table:style-name="ce19">
            <text:p>Rubrik Cloud Vault in AWS - Archive Tier Multi Zone; Consumption; Premium support, sub reserve capacity</text:p>
          </table:table-cell>
          <table:table-cell office:value-type="float" office:value="8" table:style-name="ce26">
            <text:p>$8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GR-AR-L3</text:p>
          </table:table-cell>
          <table:table-cell office:value-type="string" table:style-name="ce19">
            <text:p>Rubrik Cloud Vault in Azure - Backup Tier Multi Region; Consumption; L3 support, above reserve capacity</text:p>
          </table:table-cell>
          <table:table-cell office:value-type="float" office:value="51.75" table:style-name="ce26">
            <text:p>$51.7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GR-AR-PE</text:p>
          </table:table-cell>
          <table:table-cell office:value-type="string" table:style-name="ce19">
            <text:p>Rubrik Cloud Vault in Azure - Backup Tier Multi Region; Consumption; Premium support, above reserve capacity</text:p>
          </table:table-cell>
          <table:table-cell office:value-type="float" office:value="57.5" table:style-name="ce26">
            <text:p>$57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GR-RSV-L3</text:p>
          </table:table-cell>
          <table:table-cell office:value-type="string" table:style-name="ce19">
            <text:p>Rubrik Cloud Vault in Azure - Backup Tier Multi Region; Consumption; L3 support</text:p>
          </table:table-cell>
          <table:table-cell office:value-type="float" office:value="45" table:style-name="ce26">
            <text:p>$4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GR-RSV-PE</text:p>
          </table:table-cell>
          <table:table-cell office:value-type="string" table:style-name="ce19">
            <text:p>Rubrik Cloud Vault in Azure - Backup Tier Multi Region; Consumption; Premium support</text:p>
          </table:table-cell>
          <table:table-cell office:value-type="float" office:value="50" table:style-name="ce26">
            <text:p>$5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GR-SR-L3</text:p>
          </table:table-cell>
          <table:table-cell office:value-type="string" table:style-name="ce19">
            <text:p>Rubrik Cloud Vault in Azure - Backup Tier Multi Region; Consumption; L3 support, sub reserve capacity</text:p>
          </table:table-cell>
          <table:table-cell office:value-type="float" office:value="45" table:style-name="ce26">
            <text:p>$45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GR-SR-PE</text:p>
          </table:table-cell>
          <table:table-cell office:value-type="string" table:style-name="ce19">
            <text:p>Rubrik Cloud Vault in Azure - Backup Tier Multi Region; Consumption; Premium support, sub reserve capacity</text:p>
          </table:table-cell>
          <table:table-cell office:value-type="float" office:value="50" table:style-name="ce26">
            <text:p>$5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ZR-AR-L3</text:p>
          </table:table-cell>
          <table:table-cell office:value-type="string" table:style-name="ce19">
            <text:p>Rubrik Cloud Vault in Azure and AWS - Backup Tier Multi Zone; Consumption; L3 support, above reserve capacity</text:p>
          </table:table-cell>
          <table:table-cell office:value-type="float" office:value="31.05" table:style-name="ce26">
            <text:p>$31.05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ZR-AR-PE</text:p>
          </table:table-cell>
          <table:table-cell office:value-type="string" table:style-name="ce19">
            <text:p>Rubrik Cloud Vault in Azure and AWS - Backup Tier Multi Zone; Consumption; Premium support, above reserve capacity</text:p>
          </table:table-cell>
          <table:table-cell office:value-type="float" office:value="34.5" table:style-name="ce26">
            <text:p>$34.5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ZR-RSV-L3</text:p>
          </table:table-cell>
          <table:table-cell office:value-type="string" table:style-name="ce19">
            <text:p>Rubrik Cloud Vault in Azure and AWS - Backup Tier Multi Zone; Consumption; L3 support</text:p>
          </table:table-cell>
          <table:table-cell office:value-type="float" office:value="27" table:style-name="ce26">
            <text:p>$2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ZR-RSV-PE</text:p>
          </table:table-cell>
          <table:table-cell office:value-type="string" table:style-name="ce19">
            <text:p>Rubrik Cloud Vault in Azure and AWS - Backup Tier Multi Zone; Consumption; Premium support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ZR-SR-L3</text:p>
          </table:table-cell>
          <table:table-cell office:value-type="string" table:style-name="ce19">
            <text:p>Rubrik Cloud Vault in Azure and AWS - Backup Tier Multi Zone; Consumption; L3 support, sub reserve capacity</text:p>
          </table:table-cell>
          <table:table-cell office:value-type="float" office:value="27" table:style-name="ce26">
            <text:p>$27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CVBZR-SR-PE</text:p>
          </table:table-cell>
          <table:table-cell office:value-type="string" table:style-name="ce19">
            <text:p>Rubrik Cloud Vault in Azure and AWS - Backup Tier Multi Zone; Consumption; Premium support, sub reserve capacity</text:p>
          </table:table-cell>
          <table:table-cell office:value-type="float" office:value="30" table:style-name="ce26">
            <text:p>$30.00<text:s/></text:p>
          </table:table-cell>
          <table:table-cell office:value-type="string" table:style-name="ce19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E-CLU-AR-L3</text:p>
          </table:table-cell>
          <table:table-cell office:value-type="string" table:style-name="ce19">
            <text:p>Rubrik Cloud Unstructured Consumption; Enterprise Edition; L3 support, above reserve capacity</text:p>
          </table:table-cell>
          <table:table-cell office:value-type="float" office:value="75.56" table:style-name="ce26">
            <text:p>$75.56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E-CLU-AR-PE</text:p>
          </table:table-cell>
          <table:table-cell office:value-type="string" table:style-name="ce19">
            <text:p>Rubrik Cloud Unstructured Consumption; Enterprise Edition; Premium support, above reserve capacity</text:p>
          </table:table-cell>
          <table:table-cell office:value-type="float" office:value="83.95" table:style-name="ce26">
            <text:p>$83.95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E-CLU-RSV-L3</text:p>
          </table:table-cell>
          <table:table-cell office:value-type="string" table:style-name="ce19">
            <text:p>Rubrik Cloud Unstructured Consumption; Enterprise Edition; L3 support</text:p>
          </table:table-cell>
          <table:table-cell office:value-type="float" office:value="65.7" table:style-name="ce26">
            <text:p>$65.7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E-CLU-RSV-PE</text:p>
          </table:table-cell>
          <table:table-cell office:value-type="string" table:style-name="ce19">
            <text:p>Rubrik Cloud Unstructured Consumption; Enterprise Edition; Premium support</text:p>
          </table:table-cell>
          <table:table-cell office:value-type="float" office:value="73" table:style-name="ce26">
            <text:p>$7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E-CLU-SR-L3</text:p>
          </table:table-cell>
          <table:table-cell office:value-type="string" table:style-name="ce19">
            <text:p>Rubrik Cloud Unstructured Consumption; Enterprise Edition; L3 support, sub reserve capacity</text:p>
          </table:table-cell>
          <table:table-cell office:value-type="float" office:value="65.7" table:style-name="ce26">
            <text:p>$65.7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EE-CLU-SR-PE</text:p>
          </table:table-cell>
          <table:table-cell office:value-type="string" table:style-name="ce19">
            <text:p>Rubrik Cloud Unstructured Consumption; Enterprise Edition; Premium support, sub reserve capacity</text:p>
          </table:table-cell>
          <table:table-cell office:value-type="float" office:value="73" table:style-name="ce26">
            <text:p>$73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CLU-AR-L3</text:p>
          </table:table-cell>
          <table:table-cell office:value-type="string" table:style-name="ce19">
            <text:p>Rubrik Cloud Unstructured Consumption; Foundation Edition; L3 support, above reserve capacity</text:p>
          </table:table-cell>
          <table:table-cell office:value-type="float" office:value="43.7" table:style-name="ce26">
            <text:p>$43.7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CLU-AR-PE</text:p>
          </table:table-cell>
          <table:table-cell office:value-type="string" table:style-name="ce19">
            <text:p>Rubrik Cloud Unstructured Consumption; Foundation Edition; Premium support, above reserve capacity</text:p>
          </table:table-cell>
          <table:table-cell office:value-type="float" office:value="48.3" table:style-name="ce26">
            <text:p>$48.3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CLU-RSV-L3</text:p>
          </table:table-cell>
          <table:table-cell office:value-type="string" table:style-name="ce19">
            <text:p>Rubrik Cloud Unstructured Consumption; Foundation Edition; L3 support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CLU-RSV-PE</text:p>
          </table:table-cell>
          <table:table-cell office:value-type="string" table:style-name="ce19">
            <text:p>Rubrik Cloud Unstructured Consumption; Foundation Edition; Premium support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CLU-SR-L3</text:p>
          </table:table-cell>
          <table:table-cell office:value-type="string" table:style-name="ce19">
            <text:p>Rubrik Cloud Unstructured Consumption; Foundation Edition; L3 support, sub reserve capacity</text:p>
          </table:table-cell>
          <table:table-cell office:value-type="float" office:value="38" table:style-name="ce26">
            <text:p>$38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E-CLU-SR-PE</text:p>
          </table:table-cell>
          <table:table-cell office:value-type="string" table:style-name="ce19">
            <text:p>Rubrik Cloud Unstructured Consumption; Foundation Edition; Premium support, sub reserve capacity</text:p>
          </table:table-cell>
          <table:table-cell office:value-type="float" office:value="42" table:style-name="ce26">
            <text:p>$42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E-CLU-RSV-L3</text:p>
          </table:table-cell>
          <table:table-cell office:value-type="string" table:style-name="ce19">
            <text:p>Enterprise Edition Add-On for Rubrik Cloud Unstructured Consumption Foundation Edition; L3 support</text:p>
          </table:table-cell>
          <table:table-cell office:value-type="float" office:value="27.7" table:style-name="ce26">
            <text:p>$27.7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E-CLU-RSV-PE</text:p>
          </table:table-cell>
          <table:table-cell office:value-type="string" table:style-name="ce19">
            <text:p>Enterprise Edition Add-On for Rubrik Cloud Unstructured Consumption Foundation Edition; Premium support</text:p>
          </table:table-cell>
          <table:table-cell office:value-type="float" office:value="31" table:style-name="ce26">
            <text:p>$31.00<text:s/></text:p>
          </table:table-cell>
          <table:table-cell office:value-type="string" table:style-name="ce19">
            <text:p>Per 1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AR-L3</text:p>
          </table:table-cell>
          <table:table-cell office:value-type="string" table:style-name="ce19">
            <text:p>Rubrik Enterprise Edition for M365, per user, L3 Support, Above Reserve</text:p>
          </table:table-cell>
          <table:table-cell office:value-type="float" office:value="3.11" table:style-name="ce26">
            <text:p>$3.11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AR-PE</text:p>
          </table:table-cell>
          <table:table-cell office:value-type="string" table:style-name="ce19">
            <text:p>Rubrik Enterprise Edition for M365, per user, Premium Support, Above Reserve</text:p>
          </table:table-cell>
          <table:table-cell office:value-type="float" office:value="3.45" table:style-name="ce26">
            <text:p>$3.45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RSV-L3</text:p>
          </table:table-cell>
          <table:table-cell office:value-type="string" table:style-name="ce19">
            <text:p>Rubrik Enterprise Edition for M365, per user, L3 Support, Prepay, Minimum Commitment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RSV-PE</text:p>
          </table:table-cell>
          <table:table-cell office:value-type="string" table:style-name="ce19">
            <text:p>Rubrik Enterprise Edition for M365, per user, Premium Support, Prepay, Minimum Commitment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SR-L3</text:p>
          </table:table-cell>
          <table:table-cell office:value-type="string" table:style-name="ce19">
            <text:p>Rubrik Enterprise Edition for M365, per user, L3 Support, Sub-Reserve</text:p>
          </table:table-cell>
          <table:table-cell office:value-type="float" office:value="2.7" table:style-name="ce26">
            <text:p>$2.7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-SR-PE</text:p>
          </table:table-cell>
          <table:table-cell office:value-type="string" table:style-name="ce19">
            <text:p>Rubrik Enterprise Edition for M365, per user, Premium Support, Sub-Reserve</text:p>
          </table:table-cell>
          <table:table-cell office:value-type="float" office:value="3" table:style-name="ce26">
            <text:p>$3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AR-L3</text:p>
          </table:table-cell>
          <table:table-cell office:value-type="string" table:style-name="ce19">
            <text:p>Rubrik Foundation Edition for M365, per user, L3 Support, Above Reserve</text:p>
          </table:table-cell>
          <table:table-cell office:value-type="float" office:value="1.04" table:style-name="ce26">
            <text:p>$1.04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AR-PE</text:p>
          </table:table-cell>
          <table:table-cell office:value-type="string" table:style-name="ce19">
            <text:p>Rubrik Foundation Edition for M365, per user, Premium Support, Above Reserve</text:p>
          </table:table-cell>
          <table:table-cell office:value-type="float" office:value="1.1499999999999999" table:style-name="ce26">
            <text:p>$1.15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RSV-L3</text:p>
          </table:table-cell>
          <table:table-cell office:value-type="string" table:style-name="ce19">
            <text:p>Rubrik Foundation Edition for M365, per user, L3 Support, Prepay, Minimum Commitment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RSV-PE</text:p>
          </table:table-cell>
          <table:table-cell office:value-type="string" table:style-name="ce19">
            <text:p>Rubrik Foundation Edition for M365, per user, Premium Support, Prepay, Minimum Commitment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SR-L3</text:p>
          </table:table-cell>
          <table:table-cell office:value-type="string" table:style-name="ce19">
            <text:p>Rubrik Foundation Edition for M365, per user, L3 Support, Sub-Reserve</text:p>
          </table:table-cell>
          <table:table-cell office:value-type="float" office:value="0.9" table:style-name="ce26">
            <text:p>$0.9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FE-MS-SR-PE</text:p>
          </table:table-cell>
          <table:table-cell office:value-type="string" table:style-name="ce19">
            <text:p>Rubrik Foundation Edition for M365, per user, Premium Support, Sub-Reserve</text:p>
          </table:table-cell>
          <table:table-cell office:value-type="float" office:value="1" table:style-name="ce26">
            <text:p>$1.00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AR-L3</text:p>
          </table:table-cell>
          <table:table-cell office:value-type="string" table:style-name="ce19">
            <text:p>Rubrik Identity Resilience Consumption; per User; L3 support, above reserve capacity</text:p>
          </table:table-cell>
          <table:table-cell office:value-type="float" office:value="4.1399999999999997" table:style-name="ce26">
            <text:p>$4.14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AR-PE</text:p>
          </table:table-cell>
          <table:table-cell office:value-type="string" table:style-name="ce19">
            <text:p>Rubrik Identity Resilience Consumption; per User; Premium support, above reserve capacity</text:p>
          </table:table-cell>
          <table:table-cell office:value-type="float" office:value="4.5999999999999996" table:style-name="ce26">
            <text:p>$4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RSV-L3</text:p>
          </table:table-cell>
          <table:table-cell office:value-type="string" table:style-name="ce19">
            <text:p>Rubrik Identity Resilience Consumption; per User; L3 support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RSV-PE</text:p>
          </table:table-cell>
          <table:table-cell office:value-type="string" table:style-name="ce19">
            <text:p>Rubrik Identity Resilience Consumption; per User; Premium support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SR-L3</text:p>
          </table:table-cell>
          <table:table-cell office:value-type="string" table:style-name="ce19">
            <text:p>Rubrik Identity Resilience Consumption; per User; L3 support, sub reserve capacity</text:p>
          </table:table-cell>
          <table:table-cell office:value-type="float" office:value="3.6" table:style-name="ce26">
            <text:p>$3.6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P-SR-PE</text:p>
          </table:table-cell>
          <table:table-cell office:value-type="string" table:style-name="ce19">
            <text:p>Rubrik Identity Resilience Consumption; per User; Premium support, sub reserve capacity</text:p>
          </table:table-cell>
          <table:table-cell office:value-type="float" office:value="4" table:style-name="ce26">
            <text:p>$4.00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AR-L3</text:p>
          </table:table-cell>
          <table:table-cell office:value-type="string" table:style-name="ce19">
            <text:p>Rubrik Identity Recovery for Active Directory and EntraID Consumption; per User; L3 support, above reserve capacity</text:p>
          </table:table-cell>
          <table:table-cell office:value-type="float" office:value="1.99" table:style-name="ce26">
            <text:p>$1.99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AR-PE</text:p>
          </table:table-cell>
          <table:table-cell office:value-type="string" table:style-name="ce19">
            <text:p>Rubrik Identity Recovery for Active Directory and EntraID Consumption; per User; Premium support, above reserve capacity</text:p>
          </table:table-cell>
          <table:table-cell office:value-type="float" office:value="2.21" table:style-name="ce26">
            <text:p>$2.21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RSV-L3</text:p>
          </table:table-cell>
          <table:table-cell office:value-type="string" table:style-name="ce19">
            <text:p>Rubrik Identity Recovery for Active Directory and EntraID Consumption; per User; L3 support</text:p>
          </table:table-cell>
          <table:table-cell office:value-type="float" office:value="1.73" table:style-name="ce26">
            <text:p>$1.73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RSV-PE</text:p>
          </table:table-cell>
          <table:table-cell office:value-type="string" table:style-name="ce19">
            <text:p>Rubrik Identity Recovery for Active Directory and EntraID Consumption; per User; Premium support</text:p>
          </table:table-cell>
          <table:table-cell office:value-type="float" office:value="1.92" table:style-name="ce26">
            <text:p>$1.92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SR-L3</text:p>
          </table:table-cell>
          <table:table-cell office:value-type="string" table:style-name="ce19">
            <text:p>Rubrik Identity Recovery for Active Directory and EntraID Consumption; per User; L3 support, sub reserve capacity</text:p>
          </table:table-cell>
          <table:table-cell office:value-type="float" office:value="1.73" table:style-name="ce26">
            <text:p>$1.73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CR-SR-PE</text:p>
          </table:table-cell>
          <table:table-cell office:value-type="string" table:style-name="ce19">
            <text:p>Rubrik Identity Recovery for Active Directory and EntraID Consumption; per User; Premium support, sub reserve capacity</text:p>
          </table:table-cell>
          <table:table-cell office:value-type="float" office:value="1.92" table:style-name="ce26">
            <text:p>$1.92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RUP-RSV-L3</text:p>
          </table:table-cell>
          <table:table-cell office:value-type="string" table:style-name="ce19">
            <text:p>Rubrik Identity Resilience Consumption, Add-on for Rubrik Identity Recovery Consumption; per User; L3 support</text:p>
          </table:table-cell>
          <table:table-cell office:value-type="float" office:value="1.87" table:style-name="ce26">
            <text:p>$1.87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RUP-RSV-PE</text:p>
          </table:table-cell>
          <table:table-cell office:value-type="string" table:style-name="ce19">
            <text:p>Rubrik Identity Resilience Consumption, Add-on for Rubrik Identity Recovery Consumption; per User; Premium support</text:p>
          </table:table-cell>
          <table:table-cell office:value-type="float" office:value="2.08" table:style-name="ce26">
            <text:p>$2.08<text:s/></text:p>
          </table:table-cell>
          <table:table-cell office:value-type="string" table:style-name="ce19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DSPM</text:p>
          </table:table-cell>
          <table:table-cell office:value-type="string" table:style-name="ce19">
            <text:p>Rubrik Professional Services, DSPM Accelerator, must be used within 6 months of purchase, prepay</text:p>
          </table:table-cell>
          <table:table-cell office:value-type="float" office:value="2800" table:style-name="ce26">
            <text:p>$2,8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G-PE-PA</text:p>
          </table:table-cell>
          <table:table-cell office:value-type="string" table:style-name="ce19">
            <text:p>Rubrik Enterprise Edition for Customer Hosted Universal Cloud License - Government; per FETB; Premium support; Pay annual</text:p>
          </table:table-cell>
          <table:table-cell office:value-type="float" office:value="285" table:style-name="ce26">
            <text:p>$285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G-PE-PP</text:p>
          </table:table-cell>
          <table:table-cell office:value-type="string" table:style-name="ce19">
            <text:p>Rubrik Enterprise Edition for Customer Hosted Universal Cloud License - Government; per FETB; Premium support; Prepay</text:p>
          </table:table-cell>
          <table:table-cell office:value-type="float" office:value="285" table:style-name="ce26">
            <text:p>$285.00<text:s/></text:p>
          </table:table-cell>
          <table:table-cell office:value-type="string" table:style-name="ce19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G-PE-PA</text:p>
          </table:table-cell>
          <table:table-cell office:value-type="string" table:style-name="ce19">
            <text:p>Rubrik Security Cloud - Government, Add-On from Foundation Edition to Enterprise Edition M365 for SaaS Applications, per user per application, Premium Support, Pay Annual</text:p>
          </table:table-cell>
          <table:table-cell office:value-type="float" office:value="3.75" table:style-name="ce26">
            <text:p>$3.75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FUEM-USLG-PE-PP</text:p>
          </table:table-cell>
          <table:table-cell office:value-type="string" table:style-name="ce19">
            <text:p>Rubrik Security Cloud - Government, Add-On from Foundation Edition to Enterprise Edition M365 for SaaS Applications, per user per application, Premium Support, Prepay</text:p>
          </table:table-cell>
          <table:table-cell office:value-type="float" office:value="3.75" table:style-name="ce26">
            <text:p>$3.75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G-PE-PA</text:p>
          </table:table-cell>
          <table:table-cell office:value-type="string" table:style-name="ce19">
            <text:p>Rubrik Security Cloud - Government, Salesforce DevOps Add-On for SaaS Applications, per user per application, Premium Support, Pay Annual</text:p>
          </table:table-cell>
          <table:table-cell office:value-type="float" office:value="1.25" table:style-name="ce26">
            <text:p>$1.25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UR-SFD-USLG-PE-PP</text:p>
          </table:table-cell>
          <table:table-cell office:value-type="string" table:style-name="ce19">
            <text:p>Rubrik Security Cloud - Government, Salesforce DevOps Add-On for SaaS Applications, per user per application, Premium Support, Prepay</text:p>
          </table:table-cell>
          <table:table-cell office:value-type="float" office:value="1.25" table:style-name="ce26">
            <text:p>$1.25<text:s/></text:p>
          </table:table-cell>
          <table:table-cell office:value-type="string" table:style-name="ce19">
            <text:p>Per user per application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G-PE-PA</text:p>
          </table:table-cell>
          <table:table-cell office:value-type="string" table:style-name="ce19">
            <text:p>Rubrik Security Cloud - Government, Enterprise Edition for M365, per user, Premium Support, Pay Annual</text:p>
          </table:table-cell>
          <table:table-cell office:value-type="float" office:value="3.75" table:style-name="ce26">
            <text:p>$3.75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EE-MSG-PE-PP</text:p>
          </table:table-cell>
          <table:table-cell office:value-type="string" table:style-name="ce19">
            <text:p>Rubrik Security Cloud - Government, Enterprise Edition for M365, per user, Premium Support, Prepay</text:p>
          </table:table-cell>
          <table:table-cell office:value-type="float" office:value="3.75" table:style-name="ce26">
            <text:p>$3.75<text:s/></text:p>
          </table:table-cell>
          <table:table-cell office:value-type="string" table:style-name="ce19">
            <text:p>Per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PS-IDA</text:p>
          </table:table-cell>
          <table:table-cell office:value-type="string" table:style-name="ce19">
            <text:p>Rubrik Professional Services, Identity Accelerator, must be used within 6 months of purchase, prepay</text:p>
          </table:table-cell>
          <table:table-cell office:value-type="float" office:value="8400" table:style-name="ce26">
            <text:p>$8,400.00<text:s/></text:p>
          </table:table-cell>
          <table:table-cell table:style-name="ce19"/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-AR-L3</text:p>
          </table:table-cell>
          <table:table-cell office:value-type="string" table:style-name="ce19">
            <text:p>Universal Cloud License Consumption, Enterprise Edition; L3 support; above reserve capacity</text:p>
          </table:table-cell>
          <table:table-cell office:value-type="float" office:value="235.98" table:style-name="ce25">
            <text:p>$235.98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-AR-PE</text:p>
          </table:table-cell>
          <table:table-cell office:value-type="string" table:style-name="ce20">
            <text:p>Universal Cloud License Consumption, Enterprise Edition; Premium support; above reserve capacity</text:p>
          </table:table-cell>
          <table:table-cell office:value-type="float" office:value="262.2" table:style-name="ce22">
            <text:p>$262.2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-RSV-L3</text:p>
          </table:table-cell>
          <table:table-cell office:value-type="string" table:style-name="ce20">
            <text:p>Universal Cloud License Consumption, Enterprise Edition; L3 support</text:p>
          </table:table-cell>
          <table:table-cell office:value-type="float" office:value="205.2" table:style-name="ce22">
            <text:p>$205.2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-RSV-PE</text:p>
          </table:table-cell>
          <table:table-cell office:value-type="string" table:style-name="ce20">
            <text:p>Universal Cloud License Consumption, Enterprise Edition; Premium support</text:p>
          </table:table-cell>
          <table:table-cell office:value-type="float" office:value="228" table:style-name="ce22">
            <text:p>$228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-SR-L3</text:p>
          </table:table-cell>
          <table:table-cell office:value-type="string" table:style-name="ce20">
            <text:p>Universal Cloud License Consumption, Enterprise Edition; L3 support; sub reserve capacity</text:p>
          </table:table-cell>
          <table:table-cell office:value-type="float" office:value="205.2" table:style-name="ce22">
            <text:p>$205.2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EE-UCL-SR-PE</text:p>
          </table:table-cell>
          <table:table-cell office:value-type="string" table:style-name="ce20">
            <text:p>Universal Cloud License Consumption, Enterprise Edition; Premium support; sub reserve capacity</text:p>
          </table:table-cell>
          <table:table-cell office:value-type="float" office:value="228" table:style-name="ce22">
            <text:p>$228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AR-L3</text:p>
          </table:table-cell>
          <table:table-cell office:value-type="string" table:style-name="ce20">
            <text:p>Universal Cloud License Consumption, Foundation Edition; L3 support; above reserve capacity</text:p>
          </table:table-cell>
          <table:table-cell office:value-type="float" office:value="134.55000000000001" table:style-name="ce22">
            <text:p>$134.55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AR-PE</text:p>
          </table:table-cell>
          <table:table-cell office:value-type="string" table:style-name="ce20">
            <text:p>Universal Cloud License Consumption, Foundation Edition; Premium support; above reserve capacity</text:p>
          </table:table-cell>
          <table:table-cell office:value-type="float" office:value="149.5" table:style-name="ce22">
            <text:p>$149.5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RSV-L3</text:p>
          </table:table-cell>
          <table:table-cell office:value-type="string" table:style-name="ce20">
            <text:p>Universal Cloud License Consumption, Foundation Edition; L3 support</text:p>
          </table:table-cell>
          <table:table-cell office:value-type="float" office:value="117" table:style-name="ce22">
            <text:p>$117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RSV-PE</text:p>
          </table:table-cell>
          <table:table-cell office:value-type="string" table:style-name="ce20">
            <text:p>Universal Cloud License Consumption, Foundation Edition; Premium support</text:p>
          </table:table-cell>
          <table:table-cell office:value-type="float" office:value="130" table:style-name="ce22">
            <text:p>$130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SR-L3</text:p>
          </table:table-cell>
          <table:table-cell office:value-type="string" table:style-name="ce20">
            <text:p>Universal Cloud License Consumption, Foundation Edition; L3 support; sub reserve capacity</text:p>
          </table:table-cell>
          <table:table-cell office:value-type="float" office:value="117" table:style-name="ce22">
            <text:p>$117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FT-UCL-SR-PE</text:p>
          </table:table-cell>
          <table:table-cell office:value-type="string" table:style-name="ce20">
            <text:p>Universal Cloud License Consumption, Foundation Edition; Premium support; sub reserve capacity</text:p>
          </table:table-cell>
          <table:table-cell office:value-type="float" office:value="130" table:style-name="ce22">
            <text:p>$130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TB-EE-NCD-AR-L3</text:p>
          </table:table-cell>
          <table:table-cell office:value-type="string" table:style-name="ce20">
            <text:p>Rubrik NAS Cloud Direct Consumption; Enterprise Edition; L3 support, above reserve capacity</text:p>
          </table:table-cell>
          <table:table-cell office:value-type="float" office:value="75.900000000000006" table:style-name="ce22">
            <text:p>$75.9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TB-EE-NCD-AR-PE</text:p>
          </table:table-cell>
          <table:table-cell office:value-type="string" table:style-name="ce20">
            <text:p>Rubrik NAS Cloud Direct Consumption; Enterprise Edition; Premium support, above reserve capacity</text:p>
          </table:table-cell>
          <table:table-cell office:value-type="float" office:value="83.95" table:style-name="ce22">
            <text:p>$83.95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TB-EE-NCD-RSV-L3</text:p>
          </table:table-cell>
          <table:table-cell office:value-type="string" table:style-name="ce20">
            <text:p>Rubrik NAS Cloud Direct Consumption; Enterprise Edition; L3 support</text:p>
          </table:table-cell>
          <table:table-cell office:value-type="float" office:value="66" table:style-name="ce22">
            <text:p>$66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TB-EE-NCD-RSV-PE</text:p>
          </table:table-cell>
          <table:table-cell office:value-type="string" table:style-name="ce20">
            <text:p>Rubrik NAS Cloud Direct Consumption; Enterprise Edition; Premium support</text:p>
          </table:table-cell>
          <table:table-cell office:value-type="float" office:value="73" table:style-name="ce22">
            <text:p>$73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TB-EE-NCD-SR-L3</text:p>
          </table:table-cell>
          <table:table-cell office:value-type="string" table:style-name="ce20">
            <text:p>Rubrik NAS Cloud Direct Consumption; Enterprise Edition; L3 support, sub reserve capacity</text:p>
          </table:table-cell>
          <table:table-cell office:value-type="float" office:value="66" table:style-name="ce22">
            <text:p>$66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tandalone Software Addon</text:p>
          </table:table-cell>
          <table:table-cell office:value-type="string" table:style-name="ce19">
            <text:p>RS-TB-EE-NCD-SR-PE</text:p>
          </table:table-cell>
          <table:table-cell office:value-type="string" table:style-name="ce20">
            <text:p>Rubrik NAS Cloud Direct Consumption; Enterprise Edition; Premium support, sub reserve capacity</text:p>
          </table:table-cell>
          <table:table-cell office:value-type="float" office:value="73" table:style-name="ce22">
            <text:p>$73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CL-RSV-L3</text:p>
          </table:table-cell>
          <table:table-cell office:value-type="string" table:style-name="ce20">
            <text:p>Universal Cloud License Consumption, Add-On from Foundation Edition to Enterprise Edition; L3 support</text:p>
          </table:table-cell>
          <table:table-cell office:value-type="float" office:value="88.2" table:style-name="ce22">
            <text:p>$88.2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FT-FUE-UCL-RSV-PE</text:p>
          </table:table-cell>
          <table:table-cell office:value-type="string" table:style-name="ce20">
            <text:p>Universal Cloud License Consumption, Add-On from Foundation Edition to Enterprise Edition; Premium support</text:p>
          </table:table-cell>
          <table:table-cell office:value-type="float" office:value="98" table:style-name="ce22">
            <text:p>$98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E-NCD-RSV-L3</text:p>
          </table:table-cell>
          <table:table-cell office:value-type="string" table:style-name="ce20">
            <text:p>NAS Cloud Direct Consumption, Add-On from Foundation Edition to Enterprise Edition; L3 support</text:p>
          </table:table-cell>
          <table:table-cell office:value-type="float" office:value="28" table:style-name="ce22">
            <text:p>$28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TB-FUE-NCD-RSV-PE</text:p>
          </table:table-cell>
          <table:table-cell office:value-type="string" table:style-name="ce20">
            <text:p>NAS Cloud Direct Consumption, Add-On from Foundation Edition to Enterprise Edition; Premium support</text:p>
          </table:table-cell>
          <table:table-cell office:value-type="float" office:value="31" table:style-name="ce22">
            <text:p>$31.00<text:s/></text:p>
          </table:table-cell>
          <table:table-cell office:value-type="string" table:style-name="ce20">
            <text:p>Per 1 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SCP-EDG-L3-PA</text:p>
          </table:table-cell>
          <table:table-cell office:value-type="string" table:style-name="ce20">
            <text:p>Rubrik Security Cloud - Private, Rubrik Edge Foundation Edition; per usable BETB; Premium support; pay annual</text:p>
          </table:table-cell>
          <table:table-cell office:value-type="float" office:value="117" table:style-name="ce22">
            <text:p>$117.00<text:s/></text:p>
          </table:table-cell>
          <table:table-cell office:value-type="string" table:style-name="ce20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BT-RSCP-EDG-L3-PP</text:p>
          </table:table-cell>
          <table:table-cell office:value-type="string" table:style-name="ce20">
            <text:p>Rubrik Security Cloud - Private, Rubrik Edge Foundation Edition; per usable BETB; Premium support; prepay</text:p>
          </table:table-cell>
          <table:table-cell office:value-type="float" office:value="117" table:style-name="ce22">
            <text:p>$117.00<text:s/></text:p>
          </table:table-cell>
          <table:table-cell office:value-type="string" table:style-name="ce20">
            <text:p>Per 1 Usable B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T-FE-CLUF-L3-PA</text:p>
          </table:table-cell>
          <table:table-cell office:value-type="string" table:style-name="ce20">
            <text:p>Rubrik Security Cloud - Private, Cloud Unstructured Foundation Edition; per usable FETB; L3 support; pay annual</text:p>
          </table:table-cell>
          <table:table-cell office:value-type="float" office:value="38" table:style-name="ce22">
            <text:p>$38.00<text:s/></text:p>
          </table:table-cell>
          <table:table-cell office:value-type="string" table:style-name="ce20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T-FE-CLUF-L3-PP</text:p>
          </table:table-cell>
          <table:table-cell office:value-type="string" table:style-name="ce20">
            <text:p>Rubrik Security Cloud - Private, Cloud Unstructured Foundation Edition; per usable FETB; L3 support; prepay</text:p>
          </table:table-cell>
          <table:table-cell office:value-type="float" office:value="38" table:style-name="ce22">
            <text:p>$38.00<text:s/></text:p>
          </table:table-cell>
          <table:table-cell office:value-type="string" table:style-name="ce20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T-FE-CLUF-PE-PA</text:p>
          </table:table-cell>
          <table:table-cell office:value-type="string" table:style-name="ce20">
            <text:p>Rubrik Security Cloud - Private, Cloud Unstructured Foundation Edition; per usable FETB; Premium support; pay annual</text:p>
          </table:table-cell>
          <table:table-cell office:value-type="float" office:value="42" table:style-name="ce22">
            <text:p>$42.00<text:s/></text:p>
          </table:table-cell>
          <table:table-cell office:value-type="string" table:style-name="ce20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OnPrem</text:p>
          </table:table-cell>
          <table:table-cell office:value-type="string" table:style-name="ce19">
            <text:p>RS-FT-FE-CLUF-PE-PP</text:p>
          </table:table-cell>
          <table:table-cell office:value-type="string" table:style-name="ce20">
            <text:p>Rubrik Security Cloud - Private, Cloud Unstructured Foundation Edition; per usable FETB; Premium support; prepay</text:p>
          </table:table-cell>
          <table:table-cell office:value-type="float" office:value="42" table:style-name="ce22">
            <text:p>$42.00<text:s/></text:p>
          </table:table-cell>
          <table:table-cell office:value-type="string" table:style-name="ce20">
            <text:p>Per 1 Usable FETB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Addon</text:p>
          </table:table-cell>
          <table:table-cell office:value-type="string" table:style-name="ce19">
            <text:p>RA-FORWARD</text:p>
          </table:table-cell>
          <table:table-cell office:value-type="string" table:style-name="ce20">
            <text:p>One conference pass to Rubrik Forward 2-26 in Las Vegas, NV from June 8-11, 2026. This does not include hotel nights or travel to the conference. Attendee is still responsible for registering for the conference.</text:p>
          </table:table-cell>
          <table:table-cell office:value-type="float" office:value="799.99" table:style-name="ce22">
            <text:p>$799.99<text:s/></text:p>
          </table:table-cell>
          <table:table-cell table:style-name="ce20"/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OR-L3-PA</text:p>
          </table:table-cell>
          <table:table-cell office:value-type="string" table:style-name="ce20">
            <text:p>Rubrik Identity Recovery for Okta; per User; L3 support; Pay annual</text:p>
          </table:table-cell>
          <table:table-cell office:value-type="float" office:value="0.9" table:style-name="ce22">
            <text:p>$0.90<text:s/></text:p>
          </table:table-cell>
          <table:table-cell office:value-type="string" table:style-name="ce20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OR-L3-PP</text:p>
          </table:table-cell>
          <table:table-cell office:value-type="string" table:style-name="ce20">
            <text:p>Rubrik Identity Recovery for Okta; per User; L3 support; Prepay</text:p>
          </table:table-cell>
          <table:table-cell office:value-type="float" office:value="0.9" table:style-name="ce22">
            <text:p>$0.90<text:s/></text:p>
          </table:table-cell>
          <table:table-cell office:value-type="string" table:style-name="ce20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OR-PE-PA</text:p>
          </table:table-cell>
          <table:table-cell office:value-type="string" table:style-name="ce20">
            <text:p>Rubrik Identity Recovery for Okta; per User; Premium support; Pay annual</text:p>
          </table:table-cell>
          <table:table-cell office:value-type="float" office:value="1" table:style-name="ce22">
            <text:p>$1.00<text:s/></text:p>
          </table:table-cell>
          <table:table-cell office:value-type="string" table:style-name="ce20">
            <text:p>Per 1 User per month</text:p>
          </table:table-cell>
          <table:table-cell table:number-columns-repeated="16378"/>
        </table:table-row>
        <table:table-row table:style-name="ro1">
          <table:table-cell/>
          <table:table-cell office:value-type="string" table:style-name="ce19">
            <text:p>SaaS Software Addon</text:p>
          </table:table-cell>
          <table:table-cell office:value-type="string" table:style-name="ce19">
            <text:p>RS-UR-IOR-PE-PP</text:p>
          </table:table-cell>
          <table:table-cell office:value-type="string" table:style-name="ce20">
            <text:p>Rubrik Identity Recovery for Okta; per User; Premium support; Prepay</text:p>
          </table:table-cell>
          <table:table-cell office:value-type="float" office:value="1" table:style-name="ce22">
            <text:p>$1.00<text:s/></text:p>
          </table:table-cell>
          <table:table-cell office:value-type="string" table:style-name="ce20">
            <text:p>Per 1 User per month</text:p>
          </table:table-cell>
          <table:table-cell table:number-columns-repeated="16378"/>
        </table:table-row>
        <table:table-row table:number-rows-repeated="1047324" table:style-name="ro1">
          <table:table-cell table:number-columns-repeated="16384"/>
        </table:table-row>
      </table:table>
      <table:table table:name="Entities_1_25_23" table:style-name="ta1">
        <table:table-column table:style-name="co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0"/>
        <table:table-column table:style-name="co13" table:default-cell-style-name="ce10"/>
        <table:table-column table:style-name="co2" table:default-cell-style-name="ce10"/>
        <table:table-column table:style-name="co14" table:default-cell-style-name="ce10"/>
        <table:table-column table:style-name="co15" table:default-cell-style-name="ce15"/>
        <table:table-column table:style-name="co16" table:number-columns-repeated="2" table:default-cell-style-name="ce15"/>
        <table:table-column table:style-name="co17" table:default-cell-style-name="ce10"/>
        <table:table-column table:style-name="co18" table:default-cell-style-name="ce10"/>
        <table:table-column table:style-name="co2" table:number-columns-repeated="16370" table:default-cell-style-name="ce1"/>
        <table:table-row table:style-name="ro7">
          <table:table-cell office:value-type="string" table:number-columns-spanned="4" table:number-rows-spanned="1" table:style-name="ce29">
            <text:p>System Attributes</text:p>
          </table:table-cell>
          <table:covered-table-cell table:number-columns-repeated="3"/>
          <table:table-cell office:value-type="string" table:number-columns-spanned="2" table:number-rows-spanned="1" table:style-name="ce29">
            <text:p>Enhancer Attribute(s)</text:p>
          </table:table-cell>
          <table:covered-table-cell/>
          <table:table-cell office:value-type="string" table:style-name="ce9">
            <text:p>Matching Attribute(s)</text:p>
          </table:table-cell>
          <table:table-cell office:value-type="string" table:style-name="ce17">
            <text:p>Product Ops</text:p>
          </table:table-cell>
          <table:table-cell table:style-name="ce10"/>
          <table:table-cell office:value-type="string" table:style-name="ce17">
            <text:p>Pricing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office:value-type="string" table:style-name="ce11">
            <text:p>Action</text:p>
          </table:table-cell>
          <table:table-cell office:value-type="string" table:style-name="ce12">
            <text:p>Type</text:p>
          </table:table-cell>
          <table:table-cell office:value-type="string" table:style-name="ce11">
            <office:annotation draw:style-name="a3" svg:x="1.05555555555556in" svg:y="0.194444444444444in" svg:width="5.875in" svg:height="1.00694444444444in">
              <dc:creator/>
              <text:p>Mandatory for entity data when there are multiple rows containing nested child or contexts for the same entity</text:p>
            </office:annotation>
            <text:p>ID</text:p>
          </table:table-cell>
          <table:table-cell office:value-type="string" table:style-name="ce11">
            <text:p>Name</text:p>
          </table:table-cell>
          <table:table-cell office:value-type="string" table:style-name="ce12">
            <text:p>SKU Classification Type</text:p>
          </table:table-cell>
          <table:table-cell office:value-type="string" table:style-name="ce11">
            <text:p>Parent Category at Item</text:p>
          </table:table-cell>
          <table:table-cell office:value-type="string" table:style-name="ce13">
            <text:p>Product SKU</text:p>
          </table:table-cell>
          <table:table-cell office:value-type="string" table:style-name="ce14">
            <text:p>Category (Legacy)</text:p>
          </table:table-cell>
          <table:table-cell office:value-type="string" table:style-name="ce13">
            <text:p>Product Description</text:p>
          </table:table-cell>
          <table:table-cell office:value-type="string" table:style-name="ce14">
            <text:p>List Price</text:p>
          </table:table-cell>
          <table:table-cell office:value-type="string" table:style-name="ce14">
            <text:p>List Price (48 Months)</text:p>
          </table:table-cell>
          <table:table-cell office:value-type="string" table:style-name="ce14">
            <text:p>List Price (60 Months)</text:p>
          </table:table-cell>
          <table:table-cell office:value-type="string" table:style-name="ce14">
            <text:p>List price (Freetext)</text:p>
          </table:table-cell>
          <table:table-cell office:value-type="string" table:style-name="ce14">
            <text:p>List price (UOM)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bce437e3-904f-4647-acba-0e212349aa89</text:p>
          </table:table-cell>
          <table:table-cell office:value-type="string" table:style-name="ce1">
            <text:p>RS-FT-FUB-NDS-PE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B-NDS-PE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Business Edition for Rubrik Data Security as a Service for NAS; per FETB; Premium support; prepay</text:p>
          </table:table-cell>
          <table:table-cell office:value-type="float" office:value="12" table:style-name="ce1">
            <text:p>12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iA8zO73RZWtRQrsS8oPbQ</text:p>
          </table:table-cell>
          <table:table-cell office:value-type="string" table:style-name="ce1">
            <text:p>RBK-SVC-PREM-RCDM-HPE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SVC-PREM-RCDM-HPE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Premium Support, Prepaid for RCDM, HPE</text:p>
          </table:table-cell>
          <table:table-cell table:number-columns-repeated="3" table:style-name="ce15"/>
          <table:table-cell office:value-type="string" table:style-name="ce1">
            <text:p>16% of base 3rd Party HW list price</text:p>
          </table:table-cell>
          <table:table-cell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2888ee23-2cfe-4ee2-a0e5-586d08d4380f</text:p>
          </table:table-cell>
          <table:table-cell office:value-type="string" table:style-name="ce1">
            <text:p>RS-FT-EE-NDS-PE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EE-NDS-PE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Enterprise Edition for NAS, including 3 BETB of Rubrik Cloud Vault (Backup Tier); per FETB; Premium support; pay annual</text:p>
          </table:table-cell>
          <table:table-cell office:value-type="float" office:value="80" table:style-name="ce1">
            <text:p>8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208540c6-23e6-4880-9950-cdab78c33911</text:p>
          </table:table-cell>
          <table:table-cell office:value-type="string" table:style-name="ce1">
            <text:p>RBK-UG-L3-UCL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L3-UCL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L3 Basic to L3 Support for Universal Cloud License</text:p>
          </table:table-cell>
          <table:table-cell office:value-type="float" office:value="18" table:style-name="ce1">
            <text:p>18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d30a7ee9-b641-4e2b-99de-c2202989a548</text:p>
          </table:table-cell>
          <table:table-cell office:value-type="string" table:style-name="ce1">
            <text:p>RBK-UG-L3-APPFLOWS-VM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L3-APPFLOWS-VM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L3 Basic to L3 Support for AppFlows VM</text:p>
          </table:table-cell>
          <table:table-cell office:value-type="float" office:value="45" table:style-name="ce1">
            <text:p>45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af6af76d-36e9-49a1-b952-19ddd90db111</text:p>
          </table:table-cell>
          <table:table-cell office:value-type="string" table:style-name="ce1">
            <text:p>RS-FT-BE-NDS-PE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E-NDS-PE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Business Edition for NAS, including 3 BETB of Rubrik Cloud Vault (Backup Tier); per FETB; Premium support; prepay</text:p>
          </table:table-cell>
          <table:table-cell office:value-type="float" office:value="57" table:style-name="ce1">
            <text:p>57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4705753-294b-424c-9c8e-53d93b569393</text:p>
          </table:table-cell>
          <table:table-cell office:value-type="string" table:style-name="ce1">
            <text:p>RS-FT-EE-NDS-L3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EE-NDS-L3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Enterprise Edition for NAS, including 3 BETB of Rubrik Cloud Vault (Backup Tier); per FETB; L3 support; pay annual</text:p>
          </table:table-cell>
          <table:table-cell office:value-type="float" office:value="72" table:style-name="ce1">
            <text:p>72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96fe5a9-deeb-4b24-aa0e-35c9ec34dfb2</text:p>
          </table:table-cell>
          <table:table-cell office:value-type="string" table:style-name="ce1">
            <text:p>RS-FT-BUE-NDS-PE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UE-NDS-PE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Business Edition to Enterprise Edition for Rubrik Data Security as a Service for NAS; per FETB; Premium support; prepay</text:p>
          </table:table-cell>
          <table:table-cell office:value-type="float" office:value="23" table:style-name="ce1">
            <text:p>23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4938226b-eaa2-41fe-907e-9f54c8a2e508</text:p>
          </table:table-cell>
          <table:table-cell office:value-type="string" table:style-name="ce1">
            <text:p>RS-HW-SVC-LB-S2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LB-S2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2 hardware, prepay; L3 Basic support</text:p>
          </table:table-cell>
          <table:table-cell office:value-type="float" office:value="190" table:style-name="ce16">
            <text:p>190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3cb2c388-f330-494f-9547-da29b38e046d</text:p>
          </table:table-cell>
          <table:table-cell office:value-type="string" table:style-name="ce1">
            <text:p>RS-FT-BUE-NDS-L3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UE-NDS-L3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Business Edition to Enterprise Edition for Rubrik Data Security as a Service for NAS; per FETB; L3 support; pay annual</text:p>
          </table:table-cell>
          <table:table-cell office:value-type="float" office:value="21" table:style-name="ce1">
            <text:p>21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ersktICIqZ56bxH</text:p>
          </table:table-cell>
          <table:table-cell office:value-type="string" table:style-name="ce1">
            <text:p>RS-FT-EE-NDS-PE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EE-NDS-PE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Enterprise Edition for NAS, including 3 BETB of Rubrik Cloud Vault (Backup Tier); per FETB; Premium support; prepay</text:p>
          </table:table-cell>
          <table:table-cell office:value-type="float" office:value="80" table:style-name="ce1">
            <text:p>8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5a901653-07a6-47fc-990e-f861583b8bb4</text:p>
          </table:table-cell>
          <table:table-cell office:value-type="string" table:style-name="ce1">
            <text:p>RS-HW-SVC-PE-S1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PE-S1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1 hardware, prepay; Premium support</text:p>
          </table:table-cell>
          <table:table-cell office:value-type="float" office:value="153" table:style-name="ce16">
            <text:p>153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dc23e766-fe2e-4385-87f9-b4c381a5a57d</text:p>
          </table:table-cell>
          <table:table-cell office:value-type="string" table:style-name="ce1">
            <text:p>RS-FT-FUB-NDS-L3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B-NDS-L3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Business Edition for Rubrik Data Security as a Service for NAS; per FETB; L3 support; pay annual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wr1FnKGjTOS40DRy_wSZdg</text:p>
          </table:table-cell>
          <table:table-cell office:value-type="string" table:style-name="ce1">
            <text:p>RBK-SVC-PREM-RCDM-UCS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SVC-PREM-RCDM-UCS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Premium Support, Prepaid for RCDM, UCS</text:p>
          </table:table-cell>
          <table:table-cell table:number-columns-repeated="3" table:style-name="ce15"/>
          <table:table-cell office:value-type="string" table:style-name="ce1">
            <text:p>16% of base 3rd Party HW list price</text:p>
          </table:table-cell>
          <table:table-cell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24df6b4b-672a-4ebc-a652-6677ee4cb66e</text:p>
          </table:table-cell>
          <table:table-cell office:value-type="string" table:style-name="ce1">
            <text:p>RS-FT-FUE-NDS-PE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E-NDS-PE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Enterprise Edition for Rubrik Data Security as a Service for NAS; per FETB; Premium support; prepay</text:p>
          </table:table-cell>
          <table:table-cell office:value-type="float" office:value="34" table:style-name="ce1">
            <text:p>34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fc9b0383-152d-4f16-92d0-e91efde92b5d</text:p>
          </table:table-cell>
          <table:table-cell office:value-type="string" table:style-name="ce1">
            <text:p>RS-HW-SVC-PE-S3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PE-S3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3 hardware, prepay; Premium support</text:p>
          </table:table-cell>
          <table:table-cell office:value-type="float" office:value="344" table:style-name="ce16">
            <text:p>344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ec0b4896-131d-45d4-a88c-03dff0040072</text:p>
          </table:table-cell>
          <table:table-cell office:value-type="string" table:style-name="ce1">
            <text:p>RS-FT-FUE-NDS-L3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E-NDS-L3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Enterprise Edition for Rubrik Data Security as a Service for NAS; per FETB; L3 support; pay annual</text:p>
          </table:table-cell>
          <table:table-cell office:value-type="float" office:value="31" table:style-name="ce1">
            <text:p>31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5ec22750-baf0-4c03-845c-b31897b25dc4</text:p>
          </table:table-cell>
          <table:table-cell office:value-type="string" table:style-name="ce1">
            <text:p>RBK-UG-L3-APPFLOWS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L3-APPFLOWS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L3 Basic to L3 Support for AppFlows</text:p>
          </table:table-cell>
          <table:table-cell office:value-type="float" office:value="14" table:style-name="ce1">
            <text:p>14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f7c7468-3e3a-4000-87a3-c37736b8406e</text:p>
          </table:table-cell>
          <table:table-cell office:value-type="string" table:style-name="ce1">
            <text:p>RS-FT-FUE-NDS-L3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E-NDS-L3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Enterprise Edition for Rubrik Data Security as a Service for NAS; per FETB; L3 support; prepay</text:p>
          </table:table-cell>
          <table:table-cell office:value-type="float" office:value="31" table:style-name="ce1">
            <text:p>31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ff9399db-6568-40ac-aa72-202a52d23501</text:p>
          </table:table-cell>
          <table:table-cell office:value-type="string" table:style-name="ce1">
            <text:p>RS-FT-FUE-NDS-PE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E-NDS-PE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Enterprise Edition for Rubrik Data Security as a Service for NAS; per FETB; Premium support; pay annual</text:p>
          </table:table-cell>
          <table:table-cell office:value-type="float" office:value="34" table:style-name="ce1">
            <text:p>34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9f26c10-49db-421a-b3fc-b8c4fd23d807</text:p>
          </table:table-cell>
          <table:table-cell office:value-type="string" table:style-name="ce1">
            <text:p>RS-HW-SVC-PE-S2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PE-S2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2 hardware, prepay; Premium support</text:p>
          </table:table-cell>
          <table:table-cell office:value-type="float" office:value="263" table:style-name="ce16">
            <text:p>263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f910cb8f-8e79-4eb6-93c3-fdbdef9d0d52</text:p>
          </table:table-cell>
          <table:table-cell office:value-type="string" table:style-name="ce1">
            <text:p>RS-FT-BUE-NDS-PE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UE-NDS-PE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Business Edition to Enterprise Edition for Rubrik Data Security as a Service for NAS; per FETB; Premium support; pay annual</text:p>
          </table:table-cell>
          <table:table-cell office:value-type="float" office:value="23" table:style-name="ce1">
            <text:p>23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2f75e314-c8bf-46b8-8cc4-d7c39046598d</text:p>
          </table:table-cell>
          <table:table-cell office:value-type="string" table:style-name="ce1">
            <text:p>RBK-UG-L3-SONAR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L3-SONAR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L3 Basic to L3 Support for Sonar</text:p>
          </table:table-cell>
          <table:table-cell office:value-type="float" office:value="9" table:style-name="ce1">
            <text:p>9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50a5eea6-e8da-440f-a365-f1301d3e4af5</text:p>
          </table:table-cell>
          <table:table-cell office:value-type="string" table:style-name="ce1">
            <text:p>RS-FT-BE-NDS-L3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E-NDS-L3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Business Edition for NAS, including 3 BETB of Rubrik Cloud Vault (Backup Tier); per FETB; L3 support; prepay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8bb8ba82-6950-4535-a738-6f23e83d8f26</text:p>
          </table:table-cell>
          <table:table-cell office:value-type="string" table:style-name="ce1">
            <text:p>RS-FT-FE-NDS-L3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E-NDS-L3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Foundation Edition for NAS, including 3 BETB of Rubrik Cloud Vault (Backup Tier); per FETB; L3 support; pay annual</text:p>
          </table:table-cell>
          <table:table-cell office:value-type="float" office:value="41" table:style-name="ce1">
            <text:p>41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103c97b3-a518-4d72-9dba-d869b48df52c</text:p>
          </table:table-cell>
          <table:table-cell office:value-type="string" table:style-name="ce1">
            <text:p>RS-FT-FE-NDS-PE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E-NDS-PE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Foundation Edition for NAS, including 3 BETB of Rubrik Cloud Vault (Backup Tier); per FETB; Premium support; pay annual</text:p>
          </table:table-cell>
          <table:table-cell office:value-type="float" office:value="46" table:style-name="ce1">
            <text:p>46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75d36a19-2fff-4a86-8c3c-b846b4c94d0e</text:p>
          </table:table-cell>
          <table:table-cell office:value-type="string" table:style-name="ce1">
            <text:p>RBK-UG-P-UCL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P-UCL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Basic to Premium Support for Universal Cloud License</text:p>
          </table:table-cell>
          <table:table-cell office:value-type="float" office:value="20" table:style-name="ce1">
            <text:p>20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2de2919-d99f-4b9c-9e81-82c3d435782e</text:p>
          </table:table-cell>
          <table:table-cell office:value-type="string" table:style-name="ce1">
            <text:p>RS-FT-FUB-NDS-PE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B-NDS-PE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Business Edition for Rubrik Data Security as a Service for NAS; per FETB; Premium support; pay annual</text:p>
          </table:table-cell>
          <table:table-cell office:value-type="float" office:value="12" table:style-name="ce1">
            <text:p>12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jJHZ_RwpQCiLoJOV41-uVA</text:p>
          </table:table-cell>
          <table:table-cell office:value-type="string" table:style-name="ce1">
            <text:p>RBK-UG-P-NAS-DA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P-NAS-DA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Upgrade from Basic to Premium Support, One (1) month of NAS Direct Archive for 10 FETB, subscription prepay</text:p>
          </table:table-cell>
          <table:table-cell office:value-type="float" office:value="67" table:style-name="ce1">
            <text:p>67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0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a2bf1435-aa0d-47ea-8d05-a6cc714e7d3d</text:p>
          </table:table-cell>
          <table:table-cell office:value-type="string" table:style-name="ce1">
            <text:p>RS-FT-BUE-NDS-L3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UE-NDS-L3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Business Edition to Enterprise Edition for Rubrik Data Security as a Service for NAS; per FETB; L3 support; prepay</text:p>
          </table:table-cell>
          <table:table-cell office:value-type="float" office:value="21" table:style-name="ce1">
            <text:p>21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b8d35cfb-c887-4afc-89c4-19c1cac582d2</text:p>
          </table:table-cell>
          <table:table-cell office:value-type="string" table:style-name="ce1">
            <text:p>RBK-UG-P-APPFLOWS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P-APPFLOWS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Basic to Premium Support for AppFlows</text:p>
          </table:table-cell>
          <table:table-cell office:value-type="float" office:value="16" table:style-name="ce1">
            <text:p>16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ac63e83f-3e9a-445a-bf78-fdd3379fc177</text:p>
          </table:table-cell>
          <table:table-cell office:value-type="string" table:style-name="ce1">
            <text:p>RS-HW-SVC-BS-S2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BS-S2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2 hardware, prepay; Basic support</text:p>
          </table:table-cell>
          <table:table-cell office:value-type="float" office:value="211" table:style-name="ce16">
            <text:p>211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ac91a50a-53d2-4b1f-b427-953d0388b1cf</text:p>
          </table:table-cell>
          <table:table-cell office:value-type="string" table:style-name="ce1">
            <text:p>RBK-UG-P-SONAR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P-SONAR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Basic to Premium Support for Sonar</text:p>
          </table:table-cell>
          <table:table-cell office:value-type="float" office:value="11" table:style-name="ce1">
            <text:p>11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02c0bfa8-81a4-46f7-89e2-b02a51bc85dc</text:p>
          </table:table-cell>
          <table:table-cell office:value-type="string" table:style-name="ce1">
            <text:p>RS-HW-SVC-L3-S3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L3-S3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3 hardware, prepay; L3 support</text:p>
          </table:table-cell>
          <table:table-cell office:value-type="float" office:value="310" table:style-name="ce16">
            <text:p>310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ef66453f-6edf-4041-9196-69352eab9516</text:p>
          </table:table-cell>
          <table:table-cell office:value-type="string" table:style-name="ce1">
            <text:p>RS-FT-FE-NDS-L3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E-NDS-L3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Foundation Edition for NAS, including 3 BETB of Rubrik Cloud Vault (Backup Tier); per FETB; L3 support; prepay</text:p>
          </table:table-cell>
          <table:table-cell office:value-type="float" office:value="41" table:style-name="ce1">
            <text:p>41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0ae9962-8105-46f2-b4f9-d8610005a531</text:p>
          </table:table-cell>
          <table:table-cell office:value-type="string" table:style-name="ce1">
            <text:p>RS-HW-SVC-L3-S2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L3-S2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2 hardware, prepay; L3 support</text:p>
          </table:table-cell>
          <table:table-cell office:value-type="float" office:value="237" table:style-name="ce16">
            <text:p>237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7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328a9179-a4ef-4014-be8c-44ba9c82d8b6</text:p>
          </table:table-cell>
          <table:table-cell office:value-type="string" table:style-name="ce1">
            <text:p>RS-FT-FUB-NDS-L3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UB-NDS-L3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Upgrade from Foundation Edition to Business Edition for Rubrik Data Security as a Service for NAS; per FETB; L3 support; prepay</text:p>
          </table:table-cell>
          <table:table-cell office:value-type="float" office:value="10" table:style-name="ce1">
            <text:p>1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2jepmzkOTV6524p39j72fQ</text:p>
          </table:table-cell>
          <table:table-cell office:value-type="string" table:style-name="ce1">
            <text:p>RBK-SVC-PREM-RCDM-DELL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SVC-PREM-RCDM-DELL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Premium Support, Prepaid for RCDM, Dell</text:p>
          </table:table-cell>
          <table:table-cell table:number-columns-repeated="3" table:style-name="ce15"/>
          <table:table-cell office:value-type="string" table:style-name="ce1">
            <text:p>16% of base 3rd Party HW list price</text:p>
          </table:table-cell>
          <table:table-cell table:style-name="ce10"/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ersGZm9omRJpoJz</text:p>
          </table:table-cell>
          <table:table-cell office:value-type="string" table:style-name="ce1">
            <text:p>RS-HW-SVC-L3-F1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L3-F1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L3 support for F10000-1 hardware, prepay</text:p>
          </table:table-cell>
          <table:table-cell office:value-type="float" office:value="601" table:style-name="ce16">
            <text:p>601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893e1e44-fe12-4887-90c8-bc2736dab4ed</text:p>
          </table:table-cell>
          <table:table-cell office:value-type="string" table:style-name="ce1">
            <text:p>RBK-UG-P-APPFLOWS-VM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UG-P-APPFLOWS-VM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Support Upgrade from Basic to Premium Support for AppFlows VM</text:p>
          </table:table-cell>
          <table:table-cell office:value-type="float" office:value="50" table:style-name="ce1">
            <text:p>50</text:p>
          </table:table-cell>
          <table:table-cell table:number-columns-repeated="2" table:style-name="ce15"/>
          <table:table-cell table:number-columns-repeated="2" table:style-name="ce10"/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ebcda43b-3a49-494d-ac86-637c691b7fbf</text:p>
          </table:table-cell>
          <table:table-cell office:value-type="string" table:style-name="ce1">
            <text:p>RS-FT-FE-NDS-PE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FE-NDS-PE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Foundation Edition for NAS, including 3 BETB of Rubrik Cloud Vault (Backup Tier); per FETB; Premium support; prepay</text:p>
          </table:table-cell>
          <table:table-cell office:value-type="float" office:value="46" table:style-name="ce1">
            <text:p>46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e48b009f-66ae-4ad6-b059-d8f7c96feb6a</text:p>
          </table:table-cell>
          <table:table-cell office:value-type="string" table:style-name="ce1">
            <text:p>RS-FT-BE-NDS-L3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E-NDS-L3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Business Edition for NAS, including 3 BETB of Rubrik Cloud Vault (Backup Tier); per FETB; L3 support; pay annual</text:p>
          </table:table-cell>
          <table:table-cell office:value-type="float" office:value="52" table:style-name="ce1">
            <text:p>52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dfbfd188-11eb-430e-9fc2-d894416adb9a</text:p>
          </table:table-cell>
          <table:table-cell office:value-type="string" table:style-name="ce1">
            <text:p>RS-FT-BE-NDS-PE-PA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BE-NDS-PE-PA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Business Edition for NAS, including 3 BETB of Rubrik Cloud Vault (Backup Tier); per FETB; Premium support; pay annual</text:p>
          </table:table-cell>
          <table:table-cell office:value-type="float" office:value="57" table:style-name="ce1">
            <text:p>57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a7a77876-c9ee-4c9b-ae6f-b7373dc455e0</text:p>
          </table:table-cell>
          <table:table-cell office:value-type="string" table:style-name="ce1">
            <text:p>RS-HW-SVC-L3-S1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S-HW-SVC-L3-S1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Support for R6000S-1 hardware, prepay; L3 support</text:p>
          </table:table-cell>
          <table:table-cell office:value-type="float" office:value="138" table:style-name="ce16">
            <text:p>138.00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appliance per month</text:p>
          </table:table-cell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6V2agDcoSMyCdBs5MN08_g</text:p>
          </table:table-cell>
          <table:table-cell office:value-type="string" table:style-name="ce1">
            <text:p>RBK-SVC-PREM-RCDM-ELA</text:p>
          </table:table-cell>
          <table:table-cell office:value-type="string" table:content-validation-name="val3" table:style-name="ce1">
            <text:p>Product Category&gt;&gt;Standalone</text:p>
          </table:table-cell>
          <table:table-cell table:content-validation-name="val2" table:style-name="ce10"/>
          <table:table-cell office:value-type="string" table:style-name="ce1">
            <text:p>RBK-SVC-PREM-RCDM-ELA</text:p>
          </table:table-cell>
          <table:table-cell office:value-type="string" table:content-validation-name="val1" table:style-name="ce1">
            <text:p>Support</text:p>
          </table:table-cell>
          <table:table-cell office:value-type="string" table:style-name="ce1">
            <text:p>Premium Support, Prepaid for RCDM ELA</text:p>
          </table:table-cell>
          <table:table-cell table:number-columns-repeated="3" table:style-name="ce15"/>
          <table:table-cell office:value-type="string" table:style-name="ce1">
            <text:p>16% of base ELA price</text:p>
          </table:table-cell>
          <table:table-cell table:style-name="ce10"/>
          <table:table-cell table:number-columns-repeated="16370"/>
        </table:table-row>
        <table:table-row table:style-name="ro1">
          <table:table-cell table:content-validation-name="val5" table:style-name="ce1"/>
          <table:table-cell office:value-type="string" table:content-validation-name="val4" table:style-name="ce1">
            <text:p>parentitem</text:p>
          </table:table-cell>
          <table:table-cell office:value-type="string" table:style-name="ce1">
            <text:p>8086d0d9-2a32-4dc2-8bd5-a676943f7b8f</text:p>
          </table:table-cell>
          <table:table-cell office:value-type="string" table:style-name="ce1">
            <text:p>RS-FT-EE-NDS-L3-PP</text:p>
          </table:table-cell>
          <table:table-cell office:value-type="string" table:content-validation-name="val3" table:style-name="ce1">
            <text:p>Product Category&gt;&gt;Polaris 2.0 Bundle</text:p>
          </table:table-cell>
          <table:table-cell office:value-type="string" table:content-validation-name="val2" table:style-name="ce1">
            <text:p>Product Category One&gt;&gt;Polaris 2.0 Bundle</text:p>
          </table:table-cell>
          <table:table-cell office:value-type="string" table:style-name="ce1">
            <text:p>RS-FT-EE-NDS-L3-PP</text:p>
          </table:table-cell>
          <table:table-cell office:value-type="string" table:content-validation-name="val1" table:style-name="ce1">
            <text:p>SaaS</text:p>
          </table:table-cell>
          <table:table-cell office:value-type="string" table:style-name="ce1">
            <text:p>Rubrik Data Security as a Service Enterprise Edition for NAS, including 3 BETB of Rubrik Cloud Vault (Backup Tier); per FETB; L3 support; prepay</text:p>
          </table:table-cell>
          <table:table-cell office:value-type="float" office:value="72" table:style-name="ce1">
            <text:p>72</text:p>
          </table:table-cell>
          <table:table-cell table:number-columns-repeated="2" table:style-name="ce15"/>
          <table:table-cell table:style-name="ce10"/>
          <table:table-cell office:value-type="string" table:style-name="ce1">
            <text:p>Per 1 FETB per month</text:p>
          </table:table-cell>
          <table:table-cell table:number-columns-repeated="16370"/>
        </table:table-row>
        <table:table-row table:number-rows-repeated="1048528" table:style-name="ro7">
          <table:table-cell table:content-validation-name="val5" table:style-name="ce1"/>
          <table:table-cell table:content-validation-name="val4" table:style-name="ce1"/>
          <table:table-cell table:number-columns-repeated="2"/>
          <table:table-cell table:content-validation-name="val3" table:style-name="ce10"/>
          <table:table-cell table:content-validation-name="val2" table:style-name="ce10"/>
          <table:table-cell/>
          <table:table-cell table:content-validation-name="val1" table:style-name="ce10"/>
          <table:table-cell table:number-columns-repeated="16376"/>
        </table:table-row>
        <table:named-expressions>
          <table:named-range table:name="EntitiesCol" table:cell-range-address="Entities_1_25_23.$SSS$2" table:base-cell-address="Entities_1_25_23.$A$1"/>
          <table:named-range table:name="EntitiesRow" table:cell-range-address="Entities_1_25_23.$A$1000000" table:base-cell-address="Entities_1_25_23.$A$1"/>
          <table:named-expression table:name="RSC__refcategorylegacy" table:expression="of:=[.#REF!]" table:base-cell-address="Change_History.$A$1"/>
          <table:named-expression table:name="RSC_category" table:expression="of:=[.#REF!]" table:base-cell-address="Change_History.$A$1"/>
          <table:named-expression table:name="RSC_categoryone" table:expression="of:=[.#REF!]" table:base-cell-address="Change_History.$A$1"/>
          <table:named-expression table:name="RSC_ENTITY_NAME" table:expression="of:=[.#REF!]" table:base-cell-address="Change_History.$A$1"/>
        </table:named-expressions>
      </table:table>
      <table:named-expressions>
        <table:named-expression table:name="EntitiesCol" table:expression="of:=[.#REF!]" table:base-cell-address="Change_History.$A$1"/>
        <table:named-expression table:name="EntitiesRow" table:expression="of:=[.#REF!]" table:base-cell-address="Change_History.$A$1"/>
        <table:named-expression table:name="Feb_correction" table:expression="of:=[.#REF!]" table:base-cell-address="Change_History.$A$1"/>
        <table:named-expression table:name="IQ_CH" table:expression="of:=110000" table:base-cell-address="Change_History.$A$1"/>
        <table:named-expression table:name="IQ_CQ" table:expression="of:=5000" table:base-cell-address="Change_History.$A$1"/>
        <table:named-expression table:name="IQ_CY" table:expression="of:=10000" table:base-cell-address="Change_History.$A$1"/>
        <table:named-expression table:name="IQ_DAILY" table:expression="of:=500000" table:base-cell-address="Change_History.$A$1"/>
        <table:named-expression table:name="IQ_FH" table:expression="of:=100000" table:base-cell-address="Change_History.$A$1"/>
        <table:named-expression table:name="IQ_FQ" table:expression="of:=500" table:base-cell-address="Change_History.$A$1"/>
        <table:named-expression table:name="IQ_FY" table:expression="of:=1000" table:base-cell-address="Change_History.$A$1"/>
        <table:named-expression table:name="IQ_LTM" table:expression="of:=2000" table:base-cell-address="Change_History.$A$1"/>
        <table:named-expression table:name="IQ_MONTH" table:expression="of:=15000" table:base-cell-address="Change_History.$A$1"/>
        <table:named-expression table:name="IQ_NTM" table:expression="of:=6000" table:base-cell-address="Change_History.$A$1"/>
        <table:named-expression table:name="IQ_WEEK" table:expression="of:=50000" table:base-cell-address="Change_History.$A$1"/>
        <table:named-expression table:name="IQ_YTD" table:expression="of:=3000" table:base-cell-address="Change_History.$A$1"/>
        <table:named-expression table:name="RelationshipsCol" table:expression="of:=[.#REF!]" table:base-cell-address="Change_History.$A$1"/>
        <table:named-expression table:name="RelationshipsRow" table:expression="of:=[.#REF!]" table:base-cell-address="Change_History.$A$1"/>
        <table:named-expression table:name="RSC__lifecyclestage" table:expression="of:=[.#REF!]" table:base-cell-address="Change_History.$A$1"/>
        <table:named-expression table:name="RSC__producttype" table:expression="of:=[.#REF!]" table:base-cell-address="Change_History.$A$1"/>
        <table:named-expression table:name="RSC__refaddonlevel" table:expression="of:=[.#REF!]" table:base-cell-address="Change_History.$A$1"/>
        <table:named-expression table:name="RSC__refappliancemodel" table:expression="of:=[.#REF!]" table:base-cell-address="Change_History.$A$1"/>
        <table:named-expression table:name="RSC__refappliancemodelhw" table:expression="of:=[.#REF!]" table:base-cell-address="Change_History.$A$1"/>
        <table:named-expression table:name="RSC__refassetaccount" table:expression="of:=[.#REF!]" table:base-cell-address="Change_History.$A$1"/>
        <table:named-expression table:name="RSC__refbundlefeatures" table:expression="of:=[.#REF!]" table:base-cell-address="Change_History.$A$1"/>
        <table:named-expression table:name="RSC__refcapacity" table:expression="of:=[.#REF!]" table:base-cell-address="Change_History.$A$1"/>
        <table:named-expression table:name="RSC__refcategorylegacy" table:expression="of:=[.#REF!]" table:base-cell-address="Change_History.$A$1"/>
        <table:named-expression table:name="RSC__refcategorysubtype" table:expression="of:=[.#REF!]" table:base-cell-address="Change_History.$A$1"/>
        <table:named-expression table:name="RSC__refclass" table:expression="of:=[.#REF!]" table:base-cell-address="Change_History.$A$1"/>
        <table:named-expression table:name="RSC__refcountryoforigin" table:expression="of:=[.#REF!]" table:base-cell-address="Change_History.$A$1"/>
        <table:named-expression table:name="RSC__refenrichmentstatus" table:expression="of:=[.#REF!]" table:base-cell-address="Change_History.$A$1"/>
        <table:named-expression table:name="RSC__refexternalreportingsubtype" table:expression="of:=[.#REF!]" table:base-cell-address="Change_History.$A$1"/>
        <table:named-expression table:name="RSC__reffpaoveride" table:expression="of:=[.#REF!]" table:base-cell-address="Change_History.$A$1"/>
        <table:named-expression table:name="RSC__refitemcategories" table:expression="of:=[.#REF!]" table:base-cell-address="Change_History.$A$1"/>
        <table:named-expression table:name="RSC__refitemstatus" table:expression="of:=[.#REF!]" table:base-cell-address="Change_History.$A$1"/>
        <table:named-expression table:name="RSC__refitemtype" table:expression="of:=[.#REF!]" table:base-cell-address="Change_History.$A$1"/>
        <table:named-expression table:name="RSC__refitemweightunit" table:expression="of:=[.#REF!]" table:base-cell-address="Change_History.$A$1"/>
        <table:named-expression table:name="RSC__reflevel1" table:expression="of:=[.#REF!]" table:base-cell-address="Change_History.$A$1"/>
        <table:named-expression table:name="RSC__reflicensesubtype" table:expression="of:=[.#REF!]" table:base-cell-address="Change_History.$A$1"/>
        <table:named-expression table:name="RSC__reflicensetypelegacy" table:expression="of:=[.#REF!]" table:base-cell-address="Change_History.$A$1"/>
        <table:named-expression table:name="RSC__reflicensingmodel" table:expression="of:=[.#REF!]" table:base-cell-address="Change_History.$A$1"/>
        <table:named-expression table:name="RSC__refnetsuitepublishstatus" table:expression="of:=[.#REF!]" table:base-cell-address="Change_History.$A$1"/>
        <table:named-expression table:name="RSC__refpobname" table:expression="of:=[.#REF!]" table:base-cell-address="Change_History.$A$1"/>
        <table:named-expression table:name="RSC__refpricebookname" table:expression="of:=[.#REF!]" table:base-cell-address="Change_History.$A$1"/>
        <table:named-expression table:name="RSC__refproductfamilylegacy" table:expression="of:=[.#REF!]" table:base-cell-address="Change_History.$A$1"/>
        <table:named-expression table:name="RSC__refproductlevel" table:expression="of:=[.#REF!]" table:base-cell-address="Change_History.$A$1"/>
        <table:named-expression table:name="RSC__refproductnictype" table:expression="of:=[.#REF!]" table:base-cell-address="Change_History.$A$1"/>
        <table:named-expression table:name="RSC__refproductpaymentoption" table:expression="of:=[.#REF!]" table:base-cell-address="Change_History.$A$1"/>
        <table:named-expression table:name="RSC__refproductsubtypelegacy" table:expression="of:=[.#REF!]" table:base-cell-address="Change_History.$A$1"/>
        <table:named-expression table:name="RSC__refpurchasepricevarianceaccount" table:expression="of:=[.#REF!]" table:base-cell-address="Change_History.$A$1"/>
        <table:named-expression table:name="RSC__refrevenuetype" table:expression="of:=[.#REF!]" table:base-cell-address="Change_History.$A$1"/>
        <table:named-expression table:name="RSC__refsbqqscentitlementconversion" table:expression="of:=[.#REF!]" table:base-cell-address="Change_History.$A$1"/>
        <table:named-expression table:name="RSC__refsbqqsubscriptiontype" table:expression="of:=[.#REF!]" table:base-cell-address="Change_History.$A$1"/>
        <table:named-expression table:name="RSC__refssptype" table:expression="of:=[.#REF!]" table:base-cell-address="Change_History.$A$1"/>
        <table:named-expression table:name="RSC__refstep2indicator" table:expression="of:=[.#REF!]" table:base-cell-address="Change_History.$A$1"/>
        <table:named-expression table:name="RSC__refsupporttypelegacy" table:expression="of:=[.#REF!]" table:base-cell-address="Change_History.$A$1"/>
        <table:named-expression table:name="RSC__reftaxschedule" table:expression="of:=[.#REF!]" table:base-cell-address="Change_History.$A$1"/>
        <table:named-expression table:name="RSC__refuom" table:expression="of:=[.#REF!]" table:base-cell-address="Change_History.$A$1"/>
        <table:named-expression table:name="RSC__refuomsubtype" table:expression="of:=[.#REF!]" table:base-cell-address="Change_History.$A$1"/>
        <table:named-expression table:name="RSC__refversion" table:expression="of:=[.#REF!]" table:base-cell-address="Change_History.$A$1"/>
        <table:named-expression table:name="RSC__rolething" table:expression="of:=[.#REF!]" table:base-cell-address="Change_History.$A$1"/>
        <table:named-expression table:name="RSC_category" table:expression="of:=[.#REF!]" table:base-cell-address="Change_History.$A$1"/>
        <table:named-expression table:name="RSC_categoryone" table:expression="of:=[.#REF!]" table:base-cell-address="Change_History.$A$1"/>
        <table:named-expression table:name="RSC_ENTITY_NAME" table:expression="of:=[.#REF!]" table:base-cell-address="Change_History.$A$1"/>
        <table:named-expression table:name="RSC_Type" table:expression="of:=[.#REF!]" table:base-cell-address="Change_History.$A$1"/>
      </table:named-expressions>
      <table:database-ranges>
        <table:database-range table:target-range-address="January_2026_Price_List.B2:January_2026_Price_List.F1252" table:name="Table5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text-style style:name="N30">
      <number:text-content/>
    </number:text-style>
    <number:number-style style:name="N36P0">
      <number:text>$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">
      <number:text>($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36P0"/>
    </number:number-style>
    <number:number-style style:name="N37P0">
      <number:text>$</number:text>
      <number:number number:decimal-places="2" number:min-decimal-places="2" number:min-integer-digits="1" number:grouping="true"/>
      <number:text> </number:text>
    </number:number-style>
    <number:number-style style:name="N3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37P0"/>
    </number:number-style>
    <number:number-style style:name="N3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8P1">
      <number:text> </number:text>
      <number:fill-character> </number:fill-character>
      <number:text>(</number:text>
      <number:number number:decimal-places="0" number:min-decimal-places="0" number:min-integer-digits="1" number:grouping="true">
        <number:embedded-text number:position="0">)</number:embedded-text>
      </number:number>
    </number:number-style>
    <number:text-style style:name="N38P2">
      <number:text> </number:text>
      <number:fill-character> </number:fill-character>
      <number:text>- </number:text>
    </number:text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9P1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39P2">
      <number:text> $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number-style style:name="N40">
      <number:number number:decimal-places="2" number:min-decimal-places="2" number:min-integer-digits="1"/>
    </number:number-style>
    <style:style style:name="_54_0_37__32_-_32_Accent6" style:display-name="60% - Accent6" style:family="table-cell" style:data-style-name="N0">
      <style:table-cell-properties fo:background-color="#A9D08E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Comma_32__91_0_93__32_2" style:display-name="Comma [0] 2" style:family="table-cell" style:data-style-name="N38"/>
    <style:style style:name="Currency" style:family="table-cell" style:data-style-name="N39"/>
    <style:style style:name="Currency_32__91_0_93__32_2" style:display-name="Currency [0] 2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_32_2" style:display-name="Normal 2 2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530</meta:generator>
    <meta:initial-creator>Mehul Sahni</meta:initial-creator>
    <dc:creator>Charles Harrison</dc:creator>
    <meta:creation-date>2019-01-17T05:08:51Z</meta:creation-date>
    <dc:date>2026-01-29T10:14:03Z</dc:date>
    <meta:print-date>2019-08-08T23:10:31Z</meta:print-date>
    <meta:user-defined meta:name="ContentTypeId">0x01010098BFBBB7828D0341B10B5FDE7E3D98EF</meta:user-defined>
  </office:meta>
</office:document-meta>
</file>