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<text:a xlink:href="https://www.sophos.com/en-us/legal/sophos-end-user-terms-of-use" office:target-frame-name="_top" xlink:show="replace"><text:span text:style-name="Hyperlink">https://www.sophos.com/en-us/legal/sophos-end-user-terms-of-use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4:56:00Z</meta:creation-date>
    <dc:date>2026-01-27T14:56:00Z</dc:date>
    <meta:template xlink:href="jrt4hyl5" xlink:type="simple"/>
    <meta:editing-cycles>2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21" meta:character-count="143" meta:row-count="1" meta:non-whitespace-character-count="123"/>
  </office:meta>
</office:document-meta>
</file>