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36"/>
    <style:style style:name="ce4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/>
    </style:style>
    <style:style style:name="ce5" style:family="table-cell" style:parent-style-name="Default" style:data-style-name="N0">
      <style:table-cell-properties style:vertical-align="middle" fo:wrap-option="wrap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/>
    </style:style>
    <style:style style:name="ce7" style:family="table-cell" style:parent-style-name="Percent" style:data-style-name="N13">
      <style:table-cell-properties fo:border="thin solid #000000" style:vertical-align="middle" fo:wrap-option="wrap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C6E0B4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10" style:family="table-cell" style:parent-style-name="Default" style:data-style-name="N36">
      <style:table-cell-properties fo:border="thin solid #000000"/>
    </style:style>
    <style:style style:name="ce11" style:family="table-cell" style:parent-style-name="Default" style:data-style-name="N36">
      <style:table-cell-properties fo:border="thin solid #000000"/>
      <style:text-properties fo:color="#FF0000"/>
    </style:style>
    <style:style style:name="ce12" style:family="table-cell" style:parent-style-name="Default" style:data-style-name="N0">
      <style:table-cell-properties fo:border="thin solid #000000" fo:background-color="#C6E0B4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fo:background-color="#C6E0B4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fo:background-color="#C6E0B4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6E0B4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C6E0B4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C6E0B4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background-color="#C6E0B4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5.75027777777778cm"/>
    </style:style>
    <style:style style:name="co3" style:family="table-column">
      <style:table-column-properties fo:break-before="auto" style:column-width="2.25777777777778cm"/>
    </style:style>
    <style:style style:name="co4" style:family="table-column">
      <style:table-column-properties fo:break-before="auto" style:column-width="2.25777777777778cm" style:use-optimal-column-width="true"/>
    </style:style>
    <style:style style:name="co5" style:family="table-column">
      <style:table-column-properties fo:break-before="auto" style:column-width="6.40291666666667cm"/>
    </style:style>
    <style:style style:name="co6" style:family="table-column">
      <style:table-column-properties fo:break-before="auto" style:column-width="3.96875cm"/>
    </style:style>
    <style:style style:name="co7" style:family="table-column">
      <style:table-column-properties fo:break-before="auto" style:column-width="4.16277777777778cm" style:use-optimal-column-width="true"/>
    </style:style>
    <style:style style:name="co8" style:family="table-column">
      <style:table-column-properties fo:break-before="auto" style:column-width="12.1002777777778cm"/>
    </style:style>
    <style:style style:name="co9" style:family="table-column">
      <style:table-column-properties fo:break-before="auto" style:column-width="11.8709722222222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29pt" style:use-optimal-row-height="true" fo:break-before="auto"/>
    </style:style>
    <style:style style:name="ro3" style:family="table-row">
      <style:table-row-properties style:row-height="87pt" style:use-optimal-row-height="true" fo:break-before="auto"/>
    </style:style>
    <style:style style:name="ro4" style:family="table-row">
      <style:table-row-properties style:row-height="377pt" style:use-optimal-row-height="true" fo:break-before="auto"/>
    </style:style>
    <style:style style:name="ro5" style:family="table-row">
      <style:table-row-properties style:row-height="319pt" style:use-optimal-row-height="true" fo:break-before="auto"/>
    </style:style>
    <style:style style:name="ro6" style:family="table-row">
      <style:table-row-properties style:row-height="408pt" style:use-optimal-row-height="false" fo:break-before="auto"/>
    </style:style>
    <style:style style:name="ro7" style:family="table-row">
      <style:table-row-properties style:row-height="112pt" style:use-optimal-row-height="false" fo:break-before="auto"/>
    </style:style>
    <style:style style:name="ro8" style:family="table-row">
      <style:table-row-properties style:row-height="391.5pt" style:use-optimal-row-height="true" fo:break-before="auto"/>
    </style:style>
    <style:style style:name="ro9" style:family="table-row">
      <style:table-row-properties style:row-height="362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amf_Pricing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7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/>
          <table:table-cell office:value-type="string" table:style-name="ce2">
            <text:p>License Pricing</text:p>
          </table:table-cell>
          <table:table-cell table:number-columns-repeated="3" table:style-name="ce1"/>
          <table:table-cell office:value-type="string" table:style-name="ce2">
            <text:p>Lot 2a/b Discounts</text:p>
          </table:table-cell>
          <table:table-cell table:number-columns-repeated="16378" table:style-name="ce1"/>
        </table:table-row>
        <table:table-row table:style-name="ro1">
          <table:table-cell/>
          <table:table-cell table:number-columns-repeated="4" table:style-name="ce1"/>
          <table:table-cell table:style-name="ce2"/>
          <table:table-cell table:number-columns-repeated="16378" table:style-name="ce1"/>
        </table:table-row>
        <table:table-row table:style-name="ro2">
          <table:table-cell/>
          <table:table-cell office:value-type="string" table:style-name="ce12">
            <text:p>License</text:p>
          </table:table-cell>
          <table:table-cell office:value-type="string" table:style-name="ce12">
            <text:p>MSRP</text:p>
          </table:table-cell>
          <table:table-cell office:value-type="string" table:style-name="ce12">
            <text:p>G-Cloud Price</text:p>
          </table:table-cell>
          <table:table-cell table:style-name="ce2"/>
          <table:table-cell office:value-type="string" table:style-name="ce8">
            <text:p>Annual Contract Value, excl VAT GBP £</text:p>
          </table:table-cell>
          <table:table-cell office:value-type="string" table:style-name="ce8">
            <text:p>Minimum % discount</text:p>
          </table:table-cell>
          <table:table-cell table:number-columns-repeated="16377"/>
        </table:table-row>
        <table:table-row table:style-name="ro1">
          <table:table-cell/>
          <table:table-cell office:value-type="string" table:style-name="ce9">
            <text:p>Jamf for Mac</text:p>
          </table:table-cell>
          <table:table-cell office:value-type="currency" office:value="122.06" table:style-name="ce10">
            <text:p><text:s/>£122.06<text:s/></text:p>
          </table:table-cell>
          <table:table-cell office:value-type="currency" office:value="97.65" table:style-name="ce11">
            <text:p><text:s/>£97.65<text:s/></text:p>
          </table:table-cell>
          <table:table-cell table:style-name="ce3"/>
          <table:table-cell office:value-type="string" table:style-name="ce6">
            <text:p>Less than 250,000</text:p>
          </table:table-cell>
          <table:table-cell office:value-type="percentage" office:value="0" table:style-name="ce7">
            <text:p>0%</text:p>
          </table:table-cell>
          <table:table-cell table:number-columns-repeated="16377"/>
        </table:table-row>
        <table:table-row table:style-name="ro1">
          <table:table-cell/>
          <table:table-cell office:value-type="string" table:style-name="ce9">
            <text:p>Jamf for Mobile</text:p>
          </table:table-cell>
          <table:table-cell office:value-type="currency" office:value="56.15" table:style-name="ce10">
            <text:p><text:s/>£56.15<text:s/></text:p>
          </table:table-cell>
          <table:table-cell office:value-type="currency" office:value="44.92" table:style-name="ce11">
            <text:p><text:s/>£44.92<text:s/></text:p>
          </table:table-cell>
          <table:table-cell table:style-name="ce3"/>
          <table:table-cell office:value-type="string" table:style-name="ce6">
            <text:p>250,001 to 500,000</text:p>
          </table:table-cell>
          <table:table-cell office:value-type="percentage" office:value="0.02" table:style-name="ce7">
            <text:p>2%</text:p>
          </table:table-cell>
          <table:table-cell table:number-columns-repeated="16377"/>
        </table:table-row>
        <table:table-row table:style-name="ro1">
          <table:table-cell/>
          <table:table-cell table:number-columns-repeated="4" table:style-name="ce1"/>
          <table:table-cell office:value-type="string" table:style-name="ce6">
            <text:p>500,001 to 1,000,000</text:p>
          </table:table-cell>
          <table:table-cell office:value-type="percentage" office:value="0.03" table:style-name="ce7">
            <text:p>3%</text:p>
          </table:table-cell>
          <table:table-cell table:number-columns-repeated="16377"/>
        </table:table-row>
        <table:table-row table:style-name="ro1">
          <table:table-cell/>
          <table:table-cell office:value-type="string" table:style-name="ce1">
            <text:p>* G-Cloud license pricing is at 20% discount from MSRP</text:p>
          </table:table-cell>
          <table:table-cell table:number-columns-repeated="3" table:style-name="ce1"/>
          <table:table-cell office:value-type="string" table:style-name="ce6">
            <text:p>1,000,001 to 2,500,000<text:s/></text:p>
          </table:table-cell>
          <table:table-cell office:value-type="percentage" office:value="0.04" table:style-name="ce7">
            <text:p>4%</text:p>
          </table:table-cell>
          <table:table-cell table:number-columns-repeated="16377"/>
        </table:table-row>
        <table:table-row table:style-name="ro1">
          <table:table-cell/>
          <table:table-cell office:value-type="string" table:style-name="ce1">
            <text:p>* Minimum order quantity of 25 licenses</text:p>
          </table:table-cell>
          <table:table-cell table:number-columns-repeated="3" table:style-name="ce1"/>
          <table:table-cell office:value-type="string" table:style-name="ce6">
            <text:p>2,500,001 to 5,000,000</text:p>
          </table:table-cell>
          <table:table-cell office:value-type="percentage" office:value="0.05" table:style-name="ce7">
            <text:p>5%</text:p>
          </table:table-cell>
          <table:table-cell table:number-columns-repeated="16377"/>
        </table:table-row>
        <table:table-row table:style-name="ro1">
          <table:table-cell/>
          <table:table-cell table:number-columns-repeated="4" table:style-name="ce1"/>
          <table:table-cell office:value-type="string" table:style-name="ce6">
            <text:p>5,000,001+</text:p>
          </table:table-cell>
          <table:table-cell office:value-type="percentage" office:value="0.06" table:style-name="ce7">
            <text:p>6%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5">
            <text:p>Premium Support</text:p>
          </table:table-cell>
          <table:table-cell table:style-name="ce4"/>
          <table:table-cell table:number-columns-repeated="16381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12"/>
          <table:table-cell office:value-type="string" table:style-name="ce12">
            <text:p>G-Cloud Price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string" table:style-name="ce13">
            <text:p>Premium Support Silver</text:p>
          </table:table-cell>
          <table:table-cell office:value-type="currency" office:value="9764.7999999999993" table:style-name="ce10">
            <text:p><text:s/>£9,764.80<text:s/>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string" table:style-name="ce13">
            <text:p>Premium Support Gold</text:p>
          </table:table-cell>
          <table:table-cell office:value-type="currency" office:value="22784.553" table:style-name="ce10">
            <text:p><text:s/>£22,784.55<text:s/></text:p>
          </table:table-cell>
          <table:table-cell table:number-columns-repeated="16381"/>
        </table:table-row>
        <table:table-row table:style-name="ro1">
          <table:table-cell/>
          <table:table-cell office:value-type="string" table:style-name="ce13">
            <text:p>Premium Support Platinum</text:p>
          </table:table-cell>
          <table:table-cell office:value-type="currency" office:value="48824" table:style-name="ce10">
            <text:p><text:s/>£48,824.00<text:s/></text:p>
          </table:table-cell>
          <table:table-cell table:number-columns-repeated="1638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* Details of Premium Support can be found here: https://www.jamf.com/support/premium/</text:p>
          </table:table-cell>
          <table:table-cell table:number-columns-repeated="16382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2">
            <text:p>Professional Services</text:p>
          </table:table-cell>
          <table:table-cell table:style-name="ce3"/>
          <table:table-cell table:number-columns-repeated="16381"/>
        </table:table-row>
        <table:table-row table:style-name="ro1">
          <table:table-cell/>
          <table:table-cell table:style-name="ce1"/>
          <table:table-cell table:style-name="ce3"/>
          <table:table-cell table:number-columns-repeated="16381"/>
        </table:table-row>
        <table:table-row table:style-name="ro1">
          <table:table-cell/>
          <table:table-cell table:style-name="ce12"/>
          <table:table-cell office:value-type="string" table:style-name="ce12">
            <text:p>G-Cloud Price</text:p>
          </table:table-cell>
          <table:table-cell table:number-columns-repeated="16381"/>
        </table:table-row>
        <table:table-row table:style-name="ro1">
          <table:table-cell/>
          <table:table-cell office:value-type="string" table:style-name="ce13">
            <text:p>Jamf for Mac Premium Onboarding</text:p>
          </table:table-cell>
          <table:table-cell office:value-type="currency" office:value="8951.06" table:style-name="ce10">
            <text:p><text:s/>£8,951.06<text:s/></text:p>
          </table:table-cell>
          <table:table-cell table:number-columns-repeated="16381"/>
        </table:table-row>
        <table:table-row table:style-name="ro1">
          <table:table-cell/>
          <table:table-cell office:value-type="string" table:style-name="ce13">
            <text:p>Jamf for Mobile Premium Onboarding</text:p>
          </table:table-cell>
          <table:table-cell office:value-type="currency" office:value="6509.86" table:style-name="ce10">
            <text:p><text:s/>£6,509.86<text:s/></text:p>
          </table:table-cell>
          <table:table-cell table:number-columns-repeated="16381"/>
        </table:table-row>
        <table:table-row table:style-name="ro1">
          <table:table-cell/>
          <table:table-cell office:value-type="string" table:style-name="ce13">
            <text:p>Premium Services: 1 day</text:p>
          </table:table-cell>
          <table:table-cell office:value-type="currency" office:value="3254.93" table:style-name="ce10">
            <text:p><text:s/>£3,254.93<text:s/></text:p>
          </table:table-cell>
          <table:table-cell table:number-columns-repeated="16381"/>
        </table:table-row>
        <table:table-row table:style-name="ro1">
          <table:table-cell/>
          <table:table-cell office:value-type="string" table:style-name="ce13">
            <text:p>Premium Services Bronze: 3 days</text:p>
          </table:table-cell>
          <table:table-cell office:value-type="currency" office:value="8951.07" table:style-name="ce10">
            <text:p><text:s/>£8,951.07<text:s/></text:p>
          </table:table-cell>
          <table:table-cell table:number-columns-repeated="16381"/>
        </table:table-row>
        <table:table-row table:style-name="ro1">
          <table:table-cell/>
          <table:table-cell office:value-type="string" table:style-name="ce13">
            <text:p>Premium Services Silver: 6 days</text:p>
          </table:table-cell>
          <table:table-cell office:value-type="currency" office:value="17902.13" table:style-name="ce10">
            <text:p><text:s/>£17,902.13<text:s/></text:p>
          </table:table-cell>
          <table:table-cell table:number-columns-repeated="16381"/>
        </table:table-row>
        <table:table-row table:style-name="ro1">
          <table:table-cell/>
          <table:table-cell office:value-type="string" table:style-name="ce13">
            <text:p>Premium Services Gold: 12 days</text:p>
          </table:table-cell>
          <table:table-cell office:value-type="currency" office:value="32549.33" table:style-name="ce10">
            <text:p><text:s/>£32,549.33<text:s/></text:p>
          </table:table-cell>
          <table:table-cell table:number-columns-repeated="16381"/>
        </table:table-row>
        <table:table-row table:style-name="ro1">
          <table:table-cell/>
          <table:table-cell table:style-name="ce1"/>
          <table:table-cell table:style-name="ce3"/>
          <table:table-cell table:number-columns-repeated="16381"/>
        </table:table-row>
        <table:table-row table:style-name="ro1">
          <table:table-cell/>
          <table:table-cell office:value-type="string" table:style-name="ce1">
            <text:p>* Details of Premium Services can be found here: https://media.jamf.com/documents/jamf-premium-services-2025.pdf</text:p>
          </table:table-cell>
          <table:table-cell table:style-name="ce3"/>
          <table:table-cell table:number-columns-repeated="16381"/>
        </table:table-row>
        <table:table-row table:style-name="ro1">
          <table:table-cell/>
          <table:table-cell table:style-name="ce1"/>
          <table:table-cell table:style-name="ce3"/>
          <table:table-cell table:number-columns-repeated="16381"/>
        </table:table-row>
        <table:table-row table:style-name="ro1">
          <table:table-cell/>
          <table:table-cell office:value-type="string" table:style-name="ce2">
            <text:p>Training</text:p>
          </table:table-cell>
          <table:table-cell table:number-columns-repeated="16382" table:style-name="ce1"/>
        </table:table-row>
        <table:table-row table:style-name="ro1">
          <table:table-cell/>
          <table:table-cell table:style-name="ce2"/>
          <table:table-cell table:number-columns-repeated="16382" table:style-name="ce1"/>
        </table:table-row>
        <table:table-row table:style-name="ro1">
          <table:table-cell/>
          <table:table-cell office:value-type="string" table:style-name="ce12">
            <text:p>Training</text:p>
          </table:table-cell>
          <table:table-cell office:value-type="string" table:style-name="ce12">
            <text:p>G-Cloud Price</text:p>
          </table:table-cell>
          <table:table-cell table:number-columns-repeated="16381"/>
        </table:table-row>
        <table:table-row table:style-name="ro1">
          <table:table-cell/>
          <table:table-cell office:value-type="string" table:style-name="ce13">
            <text:p>Individual Training Pass</text:p>
          </table:table-cell>
          <table:table-cell office:value-type="currency" office:value="4027.98" table:style-name="ce10">
            <text:p><text:s/>£4,027.98<text:s/></text:p>
          </table:table-cell>
          <table:table-cell table:number-columns-repeated="16381"/>
        </table:table-row>
        <table:table-row table:style-name="ro1">
          <table:table-cell/>
          <table:table-cell office:value-type="string" table:style-name="ce13">
            <text:p>Organisational Training Pass</text:p>
          </table:table-cell>
          <table:table-cell office:value-type="currency" office:value="16111.92" table:style-name="ce10">
            <text:p><text:s/>£16,111.92<text:s/></text:p>
          </table:table-cell>
          <table:table-cell table:number-columns-repeated="1638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* Details of Jamf Training Passes can be found here: https://www.jamf.com/training/training-pass/</text:p>
          </table:table-cell>
          <table:table-cell table:number-columns-repeated="16382" table:style-name="ce1"/>
        </table:table-row>
        <table:table-row table:number-rows-repeated="1048536" table:style-name="ro1">
          <table:table-cell table:number-columns-repeated="16384"/>
        </table:table-row>
      </table:table>
      <table:table table:name="Jamf_Service_Definition" table:style-name="ta2">
        <table:table-column table:style-name="co1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" table:number-columns-repeated="16379" table:default-cell-style-name="ce1"/>
        <table:table-row table:style-name="ro1">
          <table:table-cell table:number-columns-repeated="16384"/>
        </table:table-row>
        <table:table-row table:style-name="ro1">
          <table:table-cell table:number-columns-repeated="2"/>
          <table:table-cell table:style-name="ce1"/>
          <table:table-cell office:value-type="string" table:style-name="ce12">
            <text:p>Jamf for Mac</text:p>
          </table:table-cell>
          <table:table-cell office:value-type="string" table:style-name="ce23">
            <text:p>Jamf for Mobile</text:p>
          </table:table-cell>
          <table:table-cell table:number-columns-repeated="16379"/>
        </table:table-row>
        <table:table-row table:style-name="ro1">
          <table:table-cell table:number-columns-repeated="2"/>
          <table:table-cell office:value-type="string" table:style-name="ce24">
            <text:p>Title</text:p>
          </table:table-cell>
          <table:table-cell office:value-type="string" table:style-name="ce13">
            <text:p>Apple Mac management, identity and endpoint security</text:p>
          </table:table-cell>
          <table:table-cell office:value-type="string" table:style-name="ce16">
            <text:p>Mobile device management, security and ZTNA for mobile fleets</text:p>
          </table:table-cell>
          <table:table-cell table:number-columns-repeated="16379"/>
        </table:table-row>
        <table:table-row table:style-name="ro3">
          <table:table-cell table:number-columns-repeated="2"/>
          <table:table-cell office:value-type="string" table:style-name="ce25">
            <text:p>Summary:<text:s/></text:p>
          </table:table-cell>
          <table:table-cell office:value-type="string" table:style-name="ce6">
            <text:p>Jamf for Mac is an Apple-native platform to manage and secure Mac fleets with zero-touch deployment, declarative management, identity integration and behaviour-based endpoint security. It automates app and OS updates, enforces compliance baselines, and gives IT deep visibility without compromising the macOS user experience.</text:p>
          </table:table-cell>
          <table:table-cell office:value-type="string" table:style-name="ce15">
            <text:p>Jamf for Mobile helps organisations deploy, manage and secure iPhone, iPad and other mobile devices at scale, supporting corporate-owned, shared and BYOD use cases while maintaining a strong end-user experience and continuously reducing risk through compliance controls, app visibility, threat prevention and secure access to work resources</text:p>
          </table:table-cell>
          <table:table-cell table:number-columns-repeated="16379"/>
        </table:table-row>
        <table:table-row table:style-name="ro4">
          <table:table-cell table:number-columns-repeated="2"/>
          <table:table-cell office:value-type="string" table:style-name="ce25">
            <text:p>Service Features:</text:p>
          </table:table-cell>
          <table:table-cell office:value-type="string" table:style-name="ce6">
            <text:p><text:span text:style-name="T2">Zero touch onboarding:</text:span><text:s/>preconfigure Macs remotely for instant access productivity.</text:p>
            <text:p/>
            <text:p><text:span text:style-name="T2">Benchmark compliance auditing</text:span>: continuously assess fleet against benchmarks; report gaps.</text:p>
            <text:p/>
            <text:p><text:span text:style-name="T2">Management blueprints:</text:span><text:s/>use declarative frameworks to deploy settings, apps, restrictions.</text:p>
            <text:p/>
            <text:p><text:span text:style-name="T2">Automated app lifecycle:</text:span><text:s/>install, update, remove apps; day one support.</text:p>
            <text:p/>
            <text:p><text:span text:style-name="T2">OS currency enablement:</text:span><text:s/>rapidly deploy macOS upgrades while maintaining readiness.</text:p>
            <text:p/>
            <text:p><text:span text:style-name="T2">Cloud identity provisioning:<text:s/></text:span>automate account creation and access via provider.</text:p>
            <text:p/>
            <text:p><text:span text:style-name="T2">Password policy synchronisation:<text:s/></text:span>sync local macOS passwords with IdP consistently.</text:p>
            <text:p/>
            <text:p><text:span text:style-name="T2">Privilege and audit controls:</text:span><text:s/>manage privileges; log actions for auditing.</text:p>
            <text:p/>
            <text:p><text:span text:style-name="T2">Conditional access enforcement:</text:span><text:s/>use device risk signals to restrict access.</text:p>
            <text:p/>
            <text:p><text:span text:style-name="T2">Threat protection and visibility:</text:span><text:s/>web protection, EPP, telemetry, SIEM/SOAR integrations.</text:p>
          </table:table-cell>
          <table:table-cell office:value-type="string" table:style-name="ce15">
            <text:p><text:span text:style-name="T2">Zero-touch automated enrolment<text:s/></text:span>and personalised configuration</text:p>
            <text:p/>
            <text:p><text:span text:style-name="T2">BYOD and shared-device support</text:span><text:s/>protecting corporate data and user privacy.</text:p>
            <text:p/>
            <text:p><text:span text:style-name="T2">Shared-device workflows</text:span><text:s/>with role-based configurations and capabilities.</text:p>
            <text:p/>
            <text:p><text:span text:style-name="T2">App deployment,</text:span><text:s/>assignments, restrictions, and app usage reporting.</text:p>
            <text:p/>
            <text:p><text:span text:style-name="T2">Vulnerability management</text:span><text:s/>with CVE visibility and risk assessments.</text:p>
            <text:p/>
            <text:p><text:span text:style-name="T2">Malware detection</text:span><text:s/>plus phishing and network threat prevention.</text:p>
            <text:p/>
            <text:p><text:span text:style-name="T2">Usage visibility,</text:span><text:s/>content-filtering and network aware data cost controls.</text:p>
            <text:p/>
            <text:p><text:span text:style-name="T2">OS updates</text:span><text:s/>with same-day support for new Apple releases.</text:p>
            <text:p/>
            <text:p><text:span text:style-name="T2">Secure access</text:span><text:s/>with continuous conditional access (ZTNA).</text:p>
            <text:p/>
            <text:p><text:span text:style-name="T2">Integrations</text:span><text:s/>via Marketplace, API, SIEM, IdP, ITSM</text:p>
          </table:table-cell>
          <table:table-cell table:number-columns-repeated="16379"/>
        </table:table-row>
        <table:table-row table:style-name="ro5">
          <table:table-cell table:number-columns-repeated="2"/>
          <table:table-cell office:value-type="string" table:style-name="ce25">
            <text:p>Service Benefits</text:p>
          </table:table-cell>
          <table:table-cell office:value-type="string" table:style-name="ce6">
            <text:p><text:span text:style-name="T2">Faster Mac deployment</text:span><text:s/>with minimal IT effort and user disruption.</text:p>
            <text:p/>
            <text:p><text:span text:style-name="T2">Consistent security baselines</text:span><text:s/>across all corporate Macs worldwide.</text:p>
            <text:p/>
            <text:p><text:span text:style-name="T2">Reduced support tickets</text:span><text:s/>through self-service apps and automated fixes.</text:p>
            <text:p/>
            <text:p><text:span text:style-name="T2">Improved compliance reporting</text:span><text:s/>with real-time device and policy visibility.</text:p>
            <text:p/>
            <text:p><text:span text:style-name="T2">Seamless user experience</text:span><text:s/>that respects privacy and native macOS workflows.</text:p>
            <text:p/>
            <text:p><text:span text:style-name="T2">Lower total ownership costs</text:span><text:s/>via automation and streamlined administration.</text:p>
            <text:p/>
            <text:p><text:span text:style-name="T2">Rapid security response</text:span><text:s/>using behaviour-based detection and automated remediation.</text:p>
            <text:p/>
            <text:p><text:span text:style-name="T2">Easier audits</text:span><text:s/>with centralised inventory, configurations, and change history.</text:p>
            <text:p/>
            <text:p><text:span text:style-name="T2">Integrates with identity providers<text:s/></text:span>for seamless access and provisioning.</text:p>
          </table:table-cell>
          <table:table-cell office:value-type="string" table:style-name="ce15">
            <text:p><text:span text:style-name="T2">Faster onboarding</text:span><text:s/>with hands-free deployment to end users.</text:p>
            <text:p/>
            <text:p><text:span text:style-name="T2">Stronger security</text:span><text:s/>without sacrificing native mobile user experience.</text:p>
            <text:p/>
            <text:p><text:span text:style-name="T2">Continuous compliance</text:span><text:s/>against organisational baselines and regulatory benchmarks.</text:p>
            <text:p/>
            <text:p><text:span text:style-name="T2">Reduced risk<text:s/></text:span>from vulnerable, side-loaded, or malicious apps.</text:p>
            <text:p/>
            <text:p><text:span text:style-name="T2">Lower support burden</text:span><text:s/>via self-service remediation for frontline staff.</text:p>
            <text:p/>
            <text:p><text:span text:style-name="T2">Safer access to work resources</text:span><text:s/>with real-time risk signals.</text:p>
            <text:p/>
            <text:p><text:span text:style-name="T2">Better cost control</text:span><text:s/>through data capping and cellular reporting.</text:p>
            <text:p/>
            <text:p><text:span text:style-name="T2">Improved productivity</text:span><text:s/>with tailored shared-device and deskless workflows.</text:p>
            <text:p/>
            <text:p><text:span text:style-name="T2">Greater visibility</text:span><text:s/>with app, device, network, and threat telemetry.</text:p>
            <text:p/>
            <text:p><text:span text:style-name="T2">Extends existing tooling<text:s/></text:span>through integrations with SIEM, IdP, ITSM.</text:p>
          </table:table-cell>
          <table:table-cell table:number-columns-repeated="16379"/>
        </table:table-row>
        <table:table-row table:style-name="ro6">
          <table:table-cell table:number-columns-repeated="2"/>
          <table:table-cell office:value-type="string" table:number-columns-spanned="1" table:number-rows-spanned="2" table:style-name="ce28">
            <text:p>Service Level Agreements</text:p>
          </table:table-cell>
          <table:table-cell office:value-type="string" table:style-name="ce20">
            <text:p/>
            <text:p><text:span text:style-name="T4">Tier 1<text:s/></text:span></text:p>
            <text:p>Uptime Target: 99.99%+</text:p>
            <text:p>Support Coverage: 24/7 on-call</text:p>
            <text:p>Use Case: Mission-critical, customer-facing applications</text:p>
            <text:p/>
            <text:p><text:span text:style-name="T4">Tier 2<text:s/></text:span></text:p>
            <text:p>Uptime Target: 99.9%</text:p>
            <text:p>Support Coverage: 24/7 on-call (outages), 18/5 (degradation)</text:p>
            <text:p>Use Case: Essential services, brief downtime tolerable</text:p>
            <text:p/>
            <text:p><text:span text:style-name="T4">Tier 3<text:s/></text:span></text:p>
            <text:p>Uptime Target: 99.5%</text:p>
            <text:p>Support Coverage: 18/5 on-call<text:s/></text:p>
            <text:p>Use Case: Important services, some downtime acceptable</text:p>
            <text:p/>
            <text:p><text:span text:style-name="T4">Tier 4<text:s/></text:span></text:p>
            <text:p>Uptime Target: 99%</text:p>
            <text:p>Support Coverage: Single timezone support<text:s/></text:p>
            <text:p>Use Case: Non-critical services</text:p>
            <text:p/>
            <text:p><text:span text:style-name="T4">Tier 5<text:s/></text:span></text:p>
            <text:p>Uptime Target: No formal target</text:p>
            <text:p>Support Coverage: Developer support only</text:p>
            <text:p>Use Case: Pre-production/testing</text:p>
          </table:table-cell>
          <table:table-cell office:value-type="string" table:style-name="ce14">
            <text:p/>
            <text:p><text:span text:style-name="T4">Tier 1<text:s/></text:span></text:p>
            <text:p>Uptime Target: 99.99%+</text:p>
            <text:p>Support Coverage: 24/7 on-call</text:p>
            <text:p>Use Case: Mission-critical, customer-facing applications</text:p>
            <text:p/>
            <text:p><text:span text:style-name="T4">Tier 2<text:s/></text:span></text:p>
            <text:p>Uptime Target: 99.9%</text:p>
            <text:p>Support Coverage: 24/7 on-call (outages), 18/5 (degradation)</text:p>
            <text:p>Use Case: Essential services, brief downtime tolerable</text:p>
            <text:p/>
            <text:p><text:span text:style-name="T4">Tier 3<text:s/></text:span></text:p>
            <text:p>Uptime Target: 99.5%</text:p>
            <text:p>Support Coverage: 18/5 on-call<text:s/></text:p>
            <text:p>Use Case: Important services, some downtime acceptable</text:p>
            <text:p/>
            <text:p><text:span text:style-name="T4">Tier 4<text:s/></text:span></text:p>
            <text:p>Uptime Target: 99%</text:p>
            <text:p>Support Coverage: Single timezone support<text:s/></text:p>
            <text:p>Use Case: Non-critical services</text:p>
            <text:p/>
            <text:p><text:span text:style-name="T4">Tier 5<text:s/></text:span></text:p>
            <text:p>Uptime Target: No formal target</text:p>
            <text:p>Support Coverage: Developer support only</text:p>
            <text:p>Use Case: Pre-production/testing</text:p>
          </table:table-cell>
          <table:table-cell table:number-columns-repeated="16379"/>
        </table:table-row>
        <table:table-row table:style-name="ro7">
          <table:table-cell table:number-columns-repeated="2"/>
          <table:covered-table-cell/>
          <table:table-cell office:value-type="string" table:style-name="ce21">
            <text:p>Hosted Services: 99.9% availability per calendar month</text:p>
            <text:p>Material Impact: SLA applies when core functions are significantly affected</text:p>
            <text:p>Response Times: Calculated in business hours, not clock hours</text:p>
            <text:p/>
            <text:p>If we do not meet the Commitment, you may be eligible to receive a credit that will be applied to future subscription fees (“SLA Credit”)"</text:p>
          </table:table-cell>
          <table:table-cell office:value-type="string" table:style-name="ce19">
            <text:p>Hosted Services: 99.9% availability per calendar month</text:p>
            <text:p>Material Impact: SLA applies when core functions are significantly affected</text:p>
            <text:p>Response Times: Calculated in business hours, not clock hours</text:p>
            <text:p/>
            <text:p>If we do not meet the Commitment, you may be eligible to receive a credit that will be applied to future subscription fees (“SLA Credit”)"</text:p>
          </table:table-cell>
          <table:table-cell table:number-columns-repeated="16379"/>
        </table:table-row>
        <table:table-row table:style-name="ro8">
          <table:table-cell table:number-columns-repeated="2"/>
          <table:table-cell office:value-type="string" table:style-name="ce25">
            <text:p>Standard Support SLAs</text:p>
          </table:table-cell>
          <table:table-cell office:value-type="string" table:style-name="ce22">
            <text:p><text:span text:style-name="T2">P1 - URGENT</text:span></text:p>
            <text:p>Description: Critical incidents that affect all users or critical systems. All systems are down, resulting in a complete system outage.</text:p>
            <text:p>User Impact: All users are affected and are unable to perform their day-to-day jobs; no workaround is available.</text:p>
            <text:p>Target Technical Response Time:1 hour</text:p>
            <text:p/>
            <text:p><text:span text:style-name="T2">P2 - HIGH</text:span></text:p>
            <text:p>Description:Significantly degraded performance or functionality without a workaround.</text:p>
            <text:p>User Impact:Impacts some users; however, a workaround is available. Critical systems are affected but remain functional.</text:p>
            <text:p>Target Technical Response Time:2 hours</text:p>
            <text:p/>
            <text:p><text:span text:style-name="T2">P3 - MEDIUM</text:span></text:p>
            <text:p>Description:High-priority incidents that affect a single user or non-critical systems.</text:p>
            <text:p>User Impact:Degraded performance or functionality, though a workaround exists.</text:p>
            <text:p>Target Technical Response Time:3 hours</text:p>
            <text:p/>
            <text:p><text:span text:style-name="T2">P4 - LOW</text:span></text:p>
            <text:p>Description:Low-priority incidents that do not significantly affect the overall operation of the infrastructure.</text:p>
            <text:p>User Impact:These incidents are usually usage questions or minor inconveniences.</text:p>
            <text:p>Target Technical Response Time:4 hours</text:p>
          </table:table-cell>
          <table:table-cell office:value-type="string" table:style-name="ce17">
            <text:p><text:span text:style-name="T2">P1 - URGENT</text:span></text:p>
            <text:p>Description: Critical incidents that affect all users or critical systems. All systems are down, resulting in a complete system outage.</text:p>
            <text:p>User Impact: All users are affected and are unable to perform their day-to-day jobs; no workaround is available.</text:p>
            <text:p>Target Technical Response Time:1 hour</text:p>
            <text:p/>
            <text:p><text:span text:style-name="T2">P2 - HIGH</text:span></text:p>
            <text:p>Description:Significantly degraded performance or functionality without a workaround.</text:p>
            <text:p>User Impact:Impacts some users; however, a workaround is available. Critical systems are affected but remain functional.</text:p>
            <text:p>Target Technical Response Time:2 hours</text:p>
            <text:p/>
            <text:p><text:span text:style-name="T2">P3 - MEDIUM</text:span></text:p>
            <text:p>Description:High-priority incidents that affect a single user or non-critical systems.</text:p>
            <text:p>User Impact:Degraded performance or functionality, though a workaround exists.</text:p>
            <text:p>Target Technical Response Time:3 hours</text:p>
            <text:p/>
            <text:p><text:span text:style-name="T2">P4 - LOW</text:span></text:p>
            <text:p>Description:Low-priority incidents that do not significantly affect the overall operation of the infrastructure.</text:p>
            <text:p>User Impact:These incidents are usually usage questions or minor inconveniences.</text:p>
            <text:p>Target Technical Response Time:4 hours</text:p>
          </table:table-cell>
          <table:table-cell table:number-columns-repeated="16379"/>
        </table:table-row>
        <table:table-row table:style-name="ro9">
          <table:table-cell table:number-columns-repeated="2"/>
          <table:table-cell office:value-type="string" table:style-name="ce25">
            <text:p>Premium Support</text:p>
          </table:table-cell>
          <table:table-cell office:value-type="string" table:style-name="ce22">
            <text:p>Jamf offers standard support free-of-charge, as well as enhanced support levels with enhanced target response times:</text:p>
            <text:p/>
            <text:p><text:span text:style-name="T2">Premium Support Silver:</text:span></text:p>
            <text:p>- Tier 3 support</text:p>
            <text:p>- 2 premium support contacts</text:p>
            <text:p/>
            <text:p><text:span text:style-name="T2">Premium Support Gold:</text:span></text:p>
            <text:p>- Tier 3 support</text:p>
            <text:p>- 3 premium support contacts</text:p>
            <text:p>- Priority phone support model</text:p>
            <text:p>- 24/7 support</text:p>
            <text:p>- Enhanced support reporting</text:p>
            <text:p>- 8 professional services hours</text:p>
            <text:p/>
            <text:p><text:span text:style-name="T2">Premium Support Platinum:</text:span></text:p>
            <text:p>- Tier 3 support</text:p>
            <text:p>- 8 premium support contacts</text:p>
            <text:p>- Priority phone support model</text:p>
            <text:p>- 24/7 support</text:p>
            <text:p>- Enhanced support reporting</text:p>
            <text:p>- 24 professional services hours</text:p>
            <text:p>- Root cause analysis for P1 issues</text:p>
            <text:p>- Named Primary Support Engineer</text:p>
            <text:p>- Management sponsorship</text:p>
          </table:table-cell>
          <table:table-cell office:value-type="string" table:style-name="ce18">
            <text:p>Jamf offers standard support free-of-charge, as well as enhanced support levels with enhanced target response times:</text:p>
            <text:p/>
            <text:p><text:span text:style-name="T2">Premium Support Silver:</text:span></text:p>
            <text:p>- Tier 3 support</text:p>
            <text:p>- 2 premium support contacts</text:p>
            <text:p/>
            <text:p><text:span text:style-name="T2">Premium Support Gold:</text:span></text:p>
            <text:p>- Tier 3 support</text:p>
            <text:p>- 3 premium support contacts</text:p>
            <text:p>- Priority phone support model</text:p>
            <text:p>- 24/7 support</text:p>
            <text:p>- Enhanced support reporting</text:p>
            <text:p>- 8 professional services hours</text:p>
            <text:p/>
            <text:p><text:span text:style-name="T2">Premium Support Platinum:</text:span></text:p>
            <text:p>- Tier 3 support</text:p>
            <text:p>- 8 premium support contacts</text:p>
            <text:p>- Priority phone support model</text:p>
            <text:p>- 24/7 support</text:p>
            <text:p>- Enhanced support reporting</text:p>
            <text:p>- 24 professional services hours</text:p>
            <text:p>- Root cause analysis for P1 issues</text:p>
            <text:p>- Named Primary Support Engineer</text:p>
            <text:p>- Management sponsorship</text:p>
          </table:table-cell>
          <table:table-cell table:number-columns-repeated="16379"/>
        </table:table-row>
        <table:table-row table:style-name="ro5">
          <table:table-cell table:number-columns-repeated="2"/>
          <table:table-cell office:value-type="string" table:style-name="ce25">
            <text:p>Onboarding</text:p>
          </table:table-cell>
          <table:table-cell office:value-type="string" table:style-name="ce6">
            <text:p>Jamf provides self-onboarding assisted by our Customer Success team for the first 90-days. Customers also have full access to our online training catalogue and documentation. Premium (paid for) Onboarding is also available:</text:p>
            <text:p/>
            <text:p><text:span text:style-name="T2">Jamf for Mac Premium Onboarding:</text:span></text:p>
            <text:p/>
            <text:p>This option is best for organizations where standard onboarding SOWs align with customer goals and are looking for a dedicated resource who can guide them to gain in-depth understanding of product fundamentals.</text:p>
            <text:p/>
            <text:p><text:span text:style-name="T2">A Dedicated Jamf Professional Services</text:span><text:s/>engineer ensures smooth deployment and management of Apple devices.</text:p>
            <text:p><text:span text:style-name="T2">Customized Setup:<text:s/></text:span>Onboarding to match specific organizational needs and workflows.</text:p>
            <text:p><text:span text:style-name="T2">Efficiency:</text:span><text:s/>Speeds up the deployment process, minimizing downtime and disruption.</text:p>
            <text:p><text:span text:style-name="T2">Best Practices:<text:s/></text:span>Ensures best practices are followed, enhancing security and compliance.</text:p>
            <text:p><text:span text:style-name="T2">Knowledge Transfer:<text:s/></text:span>Provides valuable resources, empowering IT teams with the skills needed to manage Apple devices effectively.</text:p>
          </table:table-cell>
          <table:table-cell office:value-type="string" table:style-name="ce15">
            <text:p>Jamf provides self-onboarding assisted by our Customer Success team for the first 90-days. Customers also have full access to our online training catalogue and documentation. Premium (paid for) Onboarding is also available:</text:p>
            <text:p/>
            <text:p><text:span text:style-name="T2">Jamf for Mobile Premium Onboarding:</text:span></text:p>
            <text:p/>
            <text:p>This option is best for organizations where standard onboarding SOWs align with customer goals and are looking for a dedicated resource who can guide them to gain in-depth understanding of product fundamentals.</text:p>
            <text:p/>
            <text:p><text:span text:style-name="T2">A Dedicated Jamf Professional Services</text:span><text:s/>engineer ensures smooth deployment and management of Apple devices.</text:p>
            <text:p><text:span text:style-name="T2">Customized Setup:<text:s/></text:span>Onboarding to match specific organizational needs and workflows.</text:p>
            <text:p><text:span text:style-name="T2">Efficiency:</text:span><text:s/>Speeds up the deployment process, minimizing downtime and disruption.</text:p>
            <text:p><text:span text:style-name="T2">Best Practices:<text:s/></text:span>Ensures best practices are followed, enhancing security and compliance.</text:p>
            <text:p><text:span text:style-name="T2">Knowledge Transfer:<text:s/></text:span>Provides valuable resources, empowering IT teams with the skills needed to manage Apple devices effectively.</text:p>
          </table:table-cell>
          <table:table-cell table:number-columns-repeated="16379"/>
        </table:table-row>
        <table:table-row table:number-rows-repeated="104856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36P0" number:language="en" number:country="GB">
      <number:text> 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en" number:country="GB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en" number:country="GB">
      <number:text> </number:text>
      <number:currency-symbol number:language="en" number:country="GB"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Percent" style:family="table-cell" style:data-style-name="N13"/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Richard Pollentine</meta:initial-creator>
    <dc:creator>Charles Harrison</dc:creator>
    <meta:creation-date>2025-10-21T16:43:47Z</meta:creation-date>
    <dc:date>2026-01-14T17:06:40Z</dc:date>
    <meta:user-defined meta:name="ContentTypeId">0x01010094F80C7BFB020E49953EBC546DB93BFB</meta:user-defined>
    <meta:user-defined meta:name="_dlc_DocIdItemGuid">328e5f98-2bcb-4062-a6d1-2d75c2f03b8e</meta:user-defined>
    <meta:user-defined meta:name="MediaServiceImageTags"/>
  </office:meta>
</office:document-meta>
</file>