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T3" style:parent-style-name="DefaultParagraphFont" style:family="text">
      <style:text-properties fo:color="#00B0F0"/>
    </style:style>
    <style:style style:name="P4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5" style:parent-style-name="DefaultParagraphFont" style:family="text">
      <style:text-properties fo:color="#00B0F0"/>
    </style:style>
    <style:style style:name="T6" style:parent-style-name="Hyperlink" style:family="text">
      <style:text-properties fo:color="#00B0F0"/>
    </style:style>
    <style:style style:name="T7" style:parent-style-name="DefaultParagraphFont" style:family="text">
      <style:text-properties fo:color="#00B0F0"/>
    </style:style>
  </office:automatic-styles>
  <office:body>
    <office:text text:use-soft-page-breaks="true">
      <text:p text:style-name="P1">For terms and conditions<text:s/>Please see -<text:s/><text:a xlink:href="https://azure.microsoft.com/en-gb/support/legal/" office:target-frame-name="_top" xlink:show="replace"><text:span text:style-name="T2">https://azure.microsoft.com/en-gb/support/legal/</text:span></text:a><text:span text:style-name="T3"><text:s/></text:span></text:p>
      <text:p text:style-name="P4">For Service Definitions<text:s/>Please see<text:span text:style-name="T5"><text:s/>-<text:s/></text:span><text:a xlink:href="https://www.microsoft.com/licensing/docs/view/Service-Level-Agreements-SLA-for-Online-Services?lang=1" office:target-frame-name="_top" xlink:show="replace"><text:span text:style-name="T6">https://www.microsoft.com/licensing/docs/view/Service-Level-Agreements-SLA-for-Online-Services?lang=1</text:span></text:a><text:span text:style-name="T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3T17:07:00Z</meta:creation-date>
    <dc:date>2026-01-23T17:07:00Z</dc:date>
    <meta:template xlink:href="wnkdoien" xlink:type="simple"/>
    <meta:editing-cycles>2</meta:editing-cycles>
    <meta:editing-duration>PT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61" meta:character-count="408" meta:row-count="2" meta:non-whitespace-character-count="348"/>
  </office:meta>
</office:document-meta>
</file>