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T5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Normal"><text:span text:style-name="T5">The price is subject to scope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8:36:00Z</dc:date>
    <meta:print-date>2026-01-27T16:42:00Z</meta:print-date>
    <meta:template xlink:href="Blank%20template%20with%20Softcat%20logo" xlink:type="simple"/>
    <meta:editing-cycles>25</meta:editing-cycles>
    <meta:editing-duration>PT690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3" meta:word-count="9" meta:character-count="44" meta:row-count="9" meta:non-whitespace-character-count="38"/>
  </office:meta>
</office:document-meta>
</file>