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T4" style:parent-style-name="DefaultParagraphFont" style:family="text">
      <style:text-properties style:font-name="Avenir Next LT Pro"/>
    </style:style>
    <style:style style:name="T5" style:parent-style-name="Hyperlink" style:family="text">
      <style:text-properties style:font-name="Avenir Next LT Pro" fo:color="#472566"/>
    </style:style>
    <style:style style:name="T6" style:parent-style-name="DefaultParagraphFont" style:family="text">
      <style:text-properties style:font-name="Avenir Next LT Pro" fo:color="#472566"/>
    </style:style>
  </office:automatic-styles>
  <office:body>
    <office:text text:use-soft-page-breaks="true">
      <text:p text:style-name="P1"/>
      <text:p text:style-name="P3"/>
      <text:p text:style-name="Normal"><text:span text:style-name="T4">The applicable Armis Platform Terms and Conditions, governing the provision and use of Armis solutions, can be accessed at:<text:s/></text:span><text:a xlink:href="https://www.armis.com/legal-compliance/platform-terms-and-conditions" office:target-frame-name="_top" xlink:show="replace"><text:span text:style-name="T5">https://www.armis.com/legal-compliance/platform-terms-and-conditions</text:span></text:a><text:span text:style-name="T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2T14:40:00Z</meta:creation-date>
    <dc:date>2026-01-12T14:41:00Z</dc:date>
    <meta:template xlink:href="Blank%20template%20with%20Softcat%20logo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" meta:word-count="41" meta:character-count="278" meta:row-count="1" meta:non-whitespace-character-count="238"/>
  </office:meta>
</office:document-meta>
</file>