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>
        <style:tab-stops>
          <style:tab-stop style:type="left" style:position="5.4583in"/>
        </style:tab-stops>
      </style:paragraph-properties>
    </style:style>
  </office:automatic-styles>
  <office:body>
    <office:text text:use-soft-page-breaks="true">
      <text:p text:style-name="P1">https://www.recordedfuture.com/legal/terms-of-use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list-style-name="LFO20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list-style-name="LFO20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list-style-name="LFO20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paragraph-properties fo:margin-left="0.9451in">
        <style:tab-stops/>
      </style:paragraph-properties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name-complex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style:style style:name="HeadingL1Softcat" style:display-name="Heading L1 Softcat" style:family="paragraph" style:next-style-name="SoWL2Heading" style:list-style-name="__ListHeadings">
      <style:paragraph-properties fo:break-before="page" fo:margin-top="0.0833in" fo:margin-bottom="0.3333in" fo:line-height="90%"/>
      <style:text-properties style:font-name-asian="Times New Roman" style:font-name-complex="Times New Roman" fo:font-weight="bold" style:font-weight-asian="bold" style:font-weight-complex="bold" fo:text-transform="uppercase" fo:color="#915DA3" fo:font-size="24pt" style:font-size-asian="24pt" style:font-size-complex="14pt" fo:language="en" fo:country="GB" style:language-asian="en" style:country-asian="GB" fo:hyphenate="false"/>
    </style:style>
    <style:style style:name="SoWL2Heading" style:display-name="SoW L2 Heading" style:family="paragraph" style:parent-style-name="Heading2" style:next-style-name="BodyTextIndent" style:list-style-name="__ListHeadings" style:default-outline-level="2">
      <style:paragraph-properties fo:margin-top="0.0833in" fo:margin-bottom="0.1666in"/>
      <style:text-properties fo:font-weight="bold" style:font-weight-asian="bold" style:font-weight-complex="bold" fo:text-transform="uppercase" fo:color="#915DA3" fo:font-size="14pt" style:font-size-asian="14pt" style:font-size-complex="13pt" style:language-asian="en" style:country-asian="GB" fo:hyphenate="false"/>
    </style:style>
    <style:style style:name="SoWL3Heading" style:display-name="SoW L3 Heading" style:family="paragraph" style:parent-style-name="Heading3" style:next-style-name="BodyTextIndent2" style:list-style-name="__ListHeadings" style:default-outline-level="3">
      <style:paragraph-properties fo:margin-top="0.0833in" fo:margin-bottom="0.1666in" fo:margin-left="0.709in" fo:text-indent="-0.709in">
        <style:tab-stops>
          <style:tab-stop style:type="left" style:position="0.1569in"/>
        </style:tab-stops>
      </style:paragraph-properties>
      <style:text-properties fo:font-weight="bold" style:font-weight-asian="bold" style:font-weight-complex="bold" fo:color="#915DA3" fo:font-size="11pt" style:font-size-asian="11pt" style:font-size-complex="11pt" style:language-asian="en" style:country-asian="GB" fo:hyphenate="false"/>
    </style:style>
    <text:list-style style:name="__ListHeadings" style:display-name="__List Headings">
      <text:list-level-style-number text:level="1" style:num-suffix="." style:num-list-format-name="NLF0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SoWL4Heading" style:display-name="SoW L4 Heading" style:family="paragraph" style:parent-style-name="Heading4" style:next-style-name="BodyTextIndent3" style:list-style-name="__ListHeadings" style:default-outline-level="4">
      <style:paragraph-properties fo:margin-top="0in" fo:margin-bottom="0.1111in" fo:margin-left="1.2208in">
        <style:tab-stops>
          <style:tab-stop style:type="left" style:position="-0.1972in"/>
        </style:tab-stops>
      </style:paragraph-properties>
      <style:text-properties style:font-name="Aptos Display" fo:font-weight="bold" style:font-weight-asian="bold" style:font-weight-complex="bold" fo:font-style="normal" style:font-style-asian="normal" fo:color="#915DA3" style:font-size-complex="12pt" style:language-asian="en" style:country-asian="GB" fo:hyphenate="false"/>
    </style:style>
    <style:style style:name="SoWL3Statement" style:display-name="SoW L3 Statement" style:family="paragraph" style:parent-style-name="SoWL3Heading" style:list-style-name="__ListHeadings" style:default-outline-level="3">
      <style:text-properties fo:font-weight="normal" style:font-weight-asian="normal" style:font-weight-complex="normal" fo:color="#472566" fo:hyphenate="false"/>
    </style:style>
    <style:style style:name="SoWL3StatementChar" style:display-name="SoW L3 Statement Char" style:family="text" style:parent-style-name="DefaultParagraphFont">
      <style:text-properties style:font-name="Avenir Next LT Pro" style:font-name-asian="Times New Roman" style:font-name-complex="Times New Roman" fo:color="#472566" fo:language="en" fo:country="GB" style:language-asian="en" style:country-asian="GB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1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1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1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1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bfbfbf" draw:opacity="100%" draw:stroke="solid" svg:stroke-width="0.02083in" svg:stroke-color="#4f4f4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13T13:49:00Z</meta:creation-date>
    <dc:date>2026-01-13T13:49:00Z</dc:date>
    <meta:template xlink:href="q0jfct3h" xlink:type="simple"/>
    <meta:editing-cycles>1</meta:editing-cycles>
    <meta:editing-duration>PT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137302375726580550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1" meta:word-count="7" meta:character-count="50" meta:row-count="1" meta:non-whitespace-character-count="44"/>
  </office:meta>
</office:document-meta>
</file>