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<text:s/>Price</text:p>
      <text:p text:style-name="Normal"><text:span text:style-name="T5">£8,50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7:26:00Z</dc:date>
    <meta:print-date>2026-01-27T16:42:00Z</meta:print-date>
    <meta:template xlink:href="Blank%20template%20with%20Softcat%20logo" xlink:type="simple"/>
    <meta:editing-cycles>13</meta:editing-cycles>
    <meta:editing-duration>PT270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1" meta:word-count="4" meta:character-count="22" meta:row-count="4" meta:non-whitespace-character-count="19"/>
  </office:meta>
</office:document-meta>
</file>