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  <style:style style:name="T2" style:parent-style-name="Hyperlink" style:family="text">
      <style:text-properties fo:color="#00B0F0"/>
    </style:style>
    <style:style style:name="P3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name="T4" style:parent-style-name="Hyperlink" style:family="text">
      <style:text-properties fo:color="#00B0F0"/>
    </style:style>
    <style:style style:name="T5" style:parent-style-name="DefaultParagraphFont" style:family="text">
      <style:text-properties fo:color="#00B0F0"/>
    </style:style>
  </office:automatic-styles>
  <office:body>
    <office:text text:use-soft-page-breaks="true">
      <text:p text:style-name="P1">For a description of Forcepoint’s services please see -<text:s/><text:a xlink:href="https://www.forcepoint.com/support/forcepoint-technical-support" office:target-frame-name="_top" xlink:show="replace"><text:span text:style-name="T2">https://www.forcepoint.com/support/forcepoint-technical-support</text:span></text:a></text:p>
      <text:p text:style-name="P3">For Forecpoint’s Terms and Conditions please see -<text:s/><text:a xlink:href="https://www.forcepoint.com/sites/default/files/resources/datasheets/fp_subscription_agmt_click_04_22_0.pdf" office:target-frame-name="_top" xlink:show="replace"><text:span text:style-name="T4">https://www.forcepoint.com/sites/default/files/resources/datasheets/fp_subscription_agmt_click_04_22_0.pdf</text:span></text:a><text:span text:style-name="T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7T10:27:00Z</meta:creation-date>
    <dc:date>2026-01-17T10:28:00Z</dc:date>
    <meta:template xlink:href="3og4z0uc" xlink:type="simple"/>
    <meta:editing-cycles>2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4" meta:word-count="39" meta:character-count="474" meta:row-count="7" meta:non-whitespace-character-count="439"/>
  </office:meta>
</office:document-meta>
</file>