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P5" style:parent-style-name="Normal" style:family="paragraph">
      <style:text-properties style:font-name="Avenir Next LT Pro"/>
    </style:style>
    <style:style style:name="P6" style:parent-style-name="Normal" style:family="paragraph">
      <style:text-properties style:font-name="Avenir Next LT Pro"/>
    </style:style>
    <style:style style:name="P7" style:parent-style-name="Normal" style:family="paragraph">
      <style:text-properties style:font-name="Avenir Next LT Pro"/>
    </style:style>
    <style:style style:name="P8" style:parent-style-name="Normal" style:family="paragraph">
      <style:text-properties style:font-name="Avenir Next LT Pro"/>
    </style:style>
    <style:style style:name="P9" style:parent-style-name="Normal" style:family="paragraph">
      <style:text-properties style:font-name="Avenir Next LT Pro"/>
    </style:style>
    <style:style style:name="P10" style:parent-style-name="Normal" style:family="paragraph">
      <style:text-properties style:font-name="Avenir Next LT Pro"/>
    </style:style>
    <style:style style:name="P11" style:parent-style-name="Normal" style:family="paragraph">
      <style:text-properties style:font-name="Avenir Next LT Pro"/>
    </style:style>
    <style:style style:name="T12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 Managed Device Lifecycle</text:p>
      <text:p text:style-name="P5">All prices shown are subject to change depending on post code areas and what providers are available.</text:p>
      <text:p text:style-name="P6"/>
      <text:p text:style-name="P7">SOGEA 80/20 Inc. Managed Route; Upfront fee £190 then £64.00 Monthly for 12 Months OR Upfront fee £0 then £70.00 Monthly for 36 Months.</text:p>
      <text:p text:style-name="P8">FTTP 550/75 Inc. Managed Router; Upfront fee £190 then £75.50 Monthly for 12 Months OR Upfront fee £0 then £82.00 Monthly for 36 Months.</text:p>
      <text:p text:style-name="P9">FTTP 1000/115 Inc. Managed Router; Upfront fee £190 then £78.00 Monthly for 12 Months OR Upfront fee £0 then £85.00 Monthly for 36 Months.</text:p>
      <text:p text:style-name="P10">100Mb/100Mb Direct Internet Access Inc. Managed Router; Upfront fee £1103 then £143.00 Monthly for 12 Months OR Upfront fee £0 then £167.00 Monthly for 36 Months.</text:p>
      <text:p text:style-name="P11">1Gb/1Gb Direct Internet Access Inc. Managed Router; Upfront fee £2985 then £276.00 Monthly for 12 Months OR Upfront fee £0 then £211.00 Monthly for 36 Months.<text:tab/></text:p>
      <text:p text:style-name="Normal"><text:span text:style-name="T12">10Gb/10Gb Direct Internet Access Inc. Managed Router; Upfront fee £6889.50 then £1352.00 Monthly for 12 Months OR Upfront fee £0 then £1302.00 Monthly for 36 Month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7:00:00Z</dc:date>
    <meta:print-date>2026-01-27T16:42:00Z</meta:print-date>
    <meta:template xlink:href="Blank%20template%20with%20Softcat%20logo" xlink:type="simple"/>
    <meta:editing-cycles>5</meta:editing-cycles>
    <meta:editing-duration>PT114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79" meta:word-count="207" meta:character-count="960" meta:row-count="208" meta:non-whitespace-character-count="832"/>
  </office:meta>
</office:document-meta>
</file>