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wrap-option="wrap" fo:background-color="#00B0F0"/>
      <style:text-properties fo:color="#FFFFFF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automatic" fo:wrap-option="wrap" fo:background-color="#00B0F0" style:repeat-content="false"/>
      <style:paragraph-properties fo:text-align="center"/>
      <style:text-properties fo:color="#FFFFFF" fo:font-weight="bold" style:font-weight-asian="bold" style:font-weight-complex="bold"/>
    </style:style>
    <style:style style:name="ce4" style:family="table-cell" style:parent-style-name="Currency" style:data-style-name="N37">
      <style:table-cell-properties style:vertical-align="automatic" fo:wrap-option="wrap" fo:background-color="#00B0F0"/>
      <style:text-properties fo:color="#FFFFFF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6" style:family="table-cell" style:parent-style-name="Default" style:data-style-name="N0">
      <style:text-properties fo:color="#000000"/>
    </style:style>
    <style:style style:name="ce7" style:family="table-cell" style:parent-style-name="Default" style:data-style-name="N38"/>
    <style:style style:name="ce8" style:family="table-cell" style:parent-style-name="Default" style:data-style-name="N1">
      <style:text-properties fo:color="#000000"/>
    </style:style>
    <style:style style:name="ce9" style:family="table-cell" style:parent-style-name="_36__32_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Aptos Narrow" style:font-name-asian="Aptos Narrow" style:font-name-complex="Aptos Narrow" fo:font-size="11pt" style:font-size-asian="11pt" style:font-size-complex="11pt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/>
    </style:style>
    <style:style style:name="ce11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212121"/>
    </style:style>
    <style:style style:name="ce12" style:family="table-cell" style:parent-style-name="Default" style:data-style-name="N0">
      <style:text-properties fo:color="#212121"/>
    </style:style>
    <style:style style:name="ce13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4" style:family="table-cell" style:parent-style-name="Default" style:data-style-name="N21">
      <style:table-cell-properties style:vertical-align="automatic" style:repeat-content="false"/>
      <style:paragraph-properties fo:text-align="center"/>
    </style:style>
    <style:style style:name="ce15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6" style:family="table-cell" style:parent-style-name="Default" style:data-style-name="N30">
      <style:text-properties fo:color="#000000"/>
    </style:style>
    <style:style style:name="ce1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/>
    </style:style>
    <style:style style:name="ce18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/>
    </style:style>
    <style:style style:name="ce19" style:family="table-cell" style:parent-style-name="Default" style:data-style-name="N0">
      <style:text-properties fo:color="#000000" style:font-name="Calibri" style:font-name-asian="Calibri" style:font-name-complex="Calibri"/>
    </style:style>
    <style:style style:name="ce20" style:family="table-cell" style:parent-style-name="Default" style:data-style-name="N1">
      <style:text-properties fo:color="#000000" style:font-name="Calibri" style:font-name-asian="Calibri" style:font-name-complex="Calibri"/>
    </style:style>
    <style:style style:name="ce21" style:family="table-cell" style:parent-style-name="_36__32_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22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3" style:family="table-cell" style:parent-style-name="Default" style:data-style-name="N0">
      <style:table-cell-properties style:vertical-align="middle"/>
      <style:text-properties fo:color="#000000" style:font-name="Calibri" style:font-name-asian="Calibri" style:font-name-complex="Calibri"/>
    </style:style>
    <style:style style:name="ce24" style:family="table-cell" style:parent-style-name="Default" style:data-style-name="N0">
      <style:text-properties fo:color="#000000" style:font-name="Calibri" style:font-name-asian="Calibri" style:font-name-complex="Calibri"/>
    </style:style>
    <style:style style:name="ce25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6" style:family="table-cell" style:parent-style-name="Default" style:data-style-name="N0">
      <style:table-cell-properties style:vertical-align="middle"/>
      <style:text-properties style:font-name="Calibri" style:font-name-asian="Calibri" style:font-name-complex="Calibri"/>
    </style:style>
    <style:style style:name="ce2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Calibri" style:font-name-asian="Calibri" style:font-name-complex="Calibri"/>
    </style:style>
    <style:style style:name="ce28" style:family="table-cell" style:parent-style-name="Default" style:data-style-name="N0">
      <style:text-properties style:font-name="Calibri" style:font-name-asian="Calibri" style:font-name-complex="Calibri"/>
    </style:style>
    <style:style style:name="ce29" style:family="table-cell" style:parent-style-name="Default" style:data-style-name="N0">
      <style:table-cell-properties style:vertical-align="middle"/>
      <style:text-properties fo:color="#000000"/>
    </style:style>
    <style:style style:name="ce30" style:family="table-cell" style:parent-style-name="Default" style:data-style-name="N0">
      <style:table-cell-properties style:vertical-align="middle"/>
    </style:style>
    <style:style style:name="co1" style:family="table-column">
      <style:table-column-properties fo:break-before="auto" style:column-width="3.45722222222222cm" style:use-optimal-column-width="true"/>
    </style:style>
    <style:style style:name="co2" style:family="table-column">
      <style:table-column-properties fo:break-before="auto" style:column-width="1.85208333333333cm" style:use-optimal-column-width="true"/>
    </style:style>
    <style:style style:name="co3" style:family="table-column">
      <style:table-column-properties fo:break-before="auto" style:column-width="1.64041666666667cm" style:use-optimal-column-width="true"/>
    </style:style>
    <style:style style:name="co4" style:family="table-column">
      <style:table-column-properties fo:break-before="auto" style:column-width="3.13972222222222cm" style:use-optimal-column-width="true"/>
    </style:style>
    <style:style style:name="co5" style:family="table-column">
      <style:table-column-properties fo:break-before="auto" style:column-width="3.72180555555556cm" style:use-optimal-column-width="true"/>
    </style:style>
    <style:style style:name="co6" style:family="table-column">
      <style:table-column-properties fo:break-before="auto" style:column-width="8.43138888888889cm" style:use-optimal-column-width="true"/>
    </style:style>
    <style:style style:name="co7" style:family="table-column">
      <style:table-column-properties fo:break-before="auto" style:column-width="2.16958333333333cm" style:use-optimal-column-width="true"/>
    </style:style>
    <style:style style:name="co8" style:family="table-column">
      <style:table-column-properties fo:break-before="auto" style:column-width="1.69333333333333cm"/>
    </style:style>
    <style:style style:name="co9" style:family="table-column">
      <style:table-column-properties fo:break-before="auto" style:column-width="3.54541666666667cm" style:use-optimal-column-width="true"/>
    </style:style>
    <style:style style:name="co10" style:family="table-column">
      <style:table-column-properties fo:break-before="auto" style:column-width="3.72180555555556cm"/>
    </style:style>
    <style:style style:name="co11" style:family="table-column">
      <style:table-column-properties fo:break-before="auto" style:column-width="4.1275cm"/>
    </style:style>
    <style:style style:name="co12" style:family="table-column">
      <style:table-column-properties fo:break-before="auto" style:column-width="7.99041666666667cm"/>
    </style:style>
    <style:style style:name="co13" style:family="table-column">
      <style:table-column-properties fo:break-before="auto" style:column-width="3.88055555555556cm"/>
    </style:style>
    <style:style style:name="co14" style:family="table-column">
      <style:table-column-properties fo:break-before="auto" style:column-width="5.715cm"/>
    </style:style>
    <style:style style:name="co15" style:family="table-column">
      <style:table-column-properties fo:break-before="auto" style:column-width="3.35138888888889cm"/>
    </style:style>
    <style:style style:name="co16" style:family="table-column">
      <style:table-column-properties fo:break-before="auto" style:column-width="3.38666666666667cm" style:use-optimal-column-width="true"/>
    </style:style>
    <style:style style:name="co17" style:family="table-column">
      <style:table-column-properties fo:break-before="auto" style:column-width="4.16277777777778cm"/>
    </style:style>
    <style:style style:name="co18" style:family="table-column">
      <style:table-column-properties fo:break-before="auto" style:column-width="4.74486111111111cm"/>
    </style:style>
    <style:style style:name="co19" style:family="table-column">
      <style:table-column-properties fo:break-before="auto" style:column-width="6.12069444444445cm"/>
    </style:style>
    <style:style style:name="co20" style:family="table-column">
      <style:table-column-properties fo:break-before="auto" style:column-width="7.42597222222222cm"/>
    </style:style>
    <style:style style:name="co21" style:family="table-column">
      <style:table-column-properties fo:break-before="auto" style:column-width="3.26319444444444cm"/>
    </style:style>
    <style:style style:name="co22" style:family="table-column">
      <style:table-column-properties fo:break-before="auto" style:column-width="3.38666666666667cm"/>
    </style:style>
    <style:style style:name="co23" style:family="table-column">
      <style:table-column-properties fo:break-before="auto" style:column-width="3.33375cm"/>
    </style:style>
    <style:style style:name="ro1" style:family="table-row">
      <style:table-row-properties style:row-height="43.5pt" style:use-optimal-row-height="true" fo:break-before="auto"/>
    </style:style>
    <style:style style:name="ro2" style:family="table-row">
      <style:table-row-properties style:row-height="14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31" style:family="table-cell" style:parent-style-name="Default" style:data-style-name="N0">
      <style:table-cell-properties style:vertical-align="automatic" fo:wrap-option="wrap" fo:background-color="#00B0F0"/>
      <style:text-properties fo:color="#FFFFFF" fo:font-weight="bold" style:font-weight-asian="bold" style:font-weight-complex="bold"/>
      <style:map style:condition="of:is-true-formula(AND(COUNTIF([.$A$1:.$A$1]; [.A1])&gt;1;NOT(ISBLANK([.A1]))))" style:apply-style-name="cf1" style:base-cell-address="SaaS.A1"/>
    </style:style>
    <style:style style:name="ce32" style:family="table-cell" style:parent-style-name="Default" style:data-style-name="N0">
      <style:table-cell-properties style:vertical-align="automatic" fo:wrap-option="wrap" fo:background-color="#00B0F0"/>
      <style:text-properties fo:color="#FFFFFF" fo:font-weight="bold" style:font-weight-asian="bold" style:font-weight-complex="bold"/>
      <style:map style:condition="of:is-true-formula(AND(COUNTIF([.$A$1:.$A$1]; [.A1])&gt;1;NOT(ISBLANK([.A1]))))" style:apply-style-name="cf1" style:base-cell-address="DAC.A1"/>
    </style:style>
    <style:style style:name="ce33" style:family="table-cell" style:parent-style-name="Default" style:data-style-name="N0">
      <style:text-properties fo:color="#000000" style:font-name="Calibri" style:font-name-asian="Calibri" style:font-name-complex="Calibri"/>
      <style:map style:condition="of:is-true-formula(AND(COUNTIF([.$A$2:.$A$18]; [.A2])&gt;1;NOT(ISBLANK([.A2]))))" style:apply-style-name="cf1" style:base-cell-address="DAC.A2"/>
    </style:style>
    <style:style style:name="ce34" style:family="table-cell" style:parent-style-name="Default" style:data-style-name="N0">
      <style:table-cell-properties style:vertical-align="automatic" fo:wrap-option="wrap" fo:background-color="#00B0F0"/>
      <style:text-properties fo:color="#FFFFFF" fo:font-weight="bold" style:font-weight-asian="bold" style:font-weight-complex="bold"/>
      <style:map style:condition="of:is-true-formula(AND(COUNTIF([.$A$1:.$A$1]; [.A1])&gt;1;NOT(ISBLANK([.A1]))))" style:apply-style-name="cf1" style:base-cell-address="IaaS.A1"/>
    </style:style>
    <style:style style:name="ce35" style:family="table-cell" style:parent-style-name="Default" style:data-style-name="N0">
      <style:table-cell-properties style:vertical-align="middle"/>
      <style:text-properties fo:color="#000000" style:font-name="Calibri" style:font-name-asian="Calibri" style:font-name-complex="Calibri"/>
      <style:map style:condition="of:is-true-formula(AND(COUNTIF([.$A$25:.$A$31]; [.A25])&gt;1;NOT(ISBLANK([.A25]))))" style:apply-style-name="cf1" style:base-cell-address="IaaS.A25"/>
    </style:style>
    <style:style style:name="ce36" style:family="table-cell" style:parent-style-name="Default" style:data-style-name="N0">
      <style:text-properties fo:color="#000000" style:font-name="Calibri" style:font-name-asian="Calibri" style:font-name-complex="Calibri"/>
      <style:map style:condition="of:is-true-formula(AND(COUNTIF([.$A$25:.$A$31]; [.A25])&gt;1;NOT(ISBLANK([.A25]))))" style:apply-style-name="cf1" style:base-cell-address="IaaS.A25"/>
    </style:style>
    <style:style style:name="ce37" style:family="table-cell" style:parent-style-name="Default" style:data-style-name="N0">
      <style:table-cell-properties style:vertical-align="middle"/>
      <style:text-properties fo:color="#000000" style:font-name="Calibri" style:font-name-asian="Calibri" style:font-name-complex="Calibri"/>
      <style:map style:condition="of:is-true-formula(AND(COUNTIF([.$A$32:.$A$36]; [.A32])&gt;1;NOT(ISBLANK([.A32]))))" style:apply-style-name="cf1" style:base-cell-address="IaaS.A32"/>
    </style:style>
    <style:style style:name="ce38" style:family="table-cell" style:parent-style-name="Default" style:data-style-name="N0">
      <style:text-properties fo:color="#000000" style:font-name="Calibri" style:font-name-asian="Calibri" style:font-name-complex="Calibri"/>
      <style:map style:condition="of:is-true-formula(AND(COUNTIF([.$A$32:.$A$36]; [.A32])&gt;1;NOT(ISBLANK([.A32]))))" style:apply-style-name="cf1" style:base-cell-address="IaaS.A32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aaS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16377" table:default-cell-style-name="ce1"/>
        <table:table-row table:style-name="ro1">
          <table:table-cell office:value-type="string" table:style-name="ce31">
            <text:p>SKU</text:p>
          </table:table-cell>
          <table:table-cell office:value-type="string" table:style-name="ce2">
            <text:p>User Band</text:p>
          </table:table-cell>
          <table:table-cell office:value-type="string" table:style-name="ce3">
            <text:p>Product Abbreviation</text:p>
          </table:table-cell>
          <table:table-cell office:value-type="string" table:style-name="ce2">
            <text:p>Part Type (Software, Services)</text:p>
          </table:table-cell>
          <table:table-cell office:value-type="string" table:style-name="ce2">
            <text:p>Item Type</text:p>
          </table:table-cell>
          <table:table-cell office:value-type="string" table:style-name="ce2">
            <text:p>Description</text:p>
          </table:table-cell>
          <table:table-cell office:value-type="string" table:style-name="ce4">
            <text:p>Unit Price - GBP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WIN-150-250SA</text:p>
          </table:table-cell>
          <table:table-cell office:value-type="string" table:style-name="ce1">
            <text:p>150-250</text:p>
          </table:table-cell>
          <table:table-cell office:value-type="string" table:style-name="ce5">
            <text:p>VWIN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">
            <text:p>Varonis for Windows/NAS (SaaS)</text:p>
          </table:table-cell>
          <table:table-cell office:value-type="currency" office:value="587.52" table:style-name="ce7">
            <text:p><text:s/>£587.52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WIN-251-500SA</text:p>
          </table:table-cell>
          <table:table-cell office:value-type="string" table:style-name="ce1">
            <text:p>251-500</text:p>
          </table:table-cell>
          <table:table-cell office:value-type="string" table:style-name="ce5">
            <text:p>VWIN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">
            <text:p>Varonis for Windows/NAS (SaaS)</text:p>
          </table:table-cell>
          <table:table-cell office:value-type="currency" office:value="447.98400000000004" table:style-name="ce7">
            <text:p><text:s/>£447.98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WIN-501-750SA</text:p>
          </table:table-cell>
          <table:table-cell office:value-type="string" table:style-name="ce1">
            <text:p>501-750</text:p>
          </table:table-cell>
          <table:table-cell office:value-type="string" table:style-name="ce5">
            <text:p>VWIN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">
            <text:p>Varonis for Windows/NAS (SaaS)</text:p>
          </table:table-cell>
          <table:table-cell office:value-type="currency" office:value="362.30400000000003" table:style-name="ce7">
            <text:p><text:s/>£362.30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WIN-751-1000SA</text:p>
          </table:table-cell>
          <table:table-cell office:value-type="string" table:style-name="ce1">
            <text:p>751-1000</text:p>
          </table:table-cell>
          <table:table-cell office:value-type="string" table:style-name="ce5">
            <text:p>VWIN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">
            <text:p>Varonis for Windows/NAS (SaaS)</text:p>
          </table:table-cell>
          <table:table-cell office:value-type="currency" office:value="333.74399999999997" table:style-name="ce7">
            <text:p><text:s/>£333.74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WIN-1001-1500SA</text:p>
          </table:table-cell>
          <table:table-cell office:value-type="string" table:style-name="ce1">
            <text:p>1001-1500</text:p>
          </table:table-cell>
          <table:table-cell office:value-type="string" table:style-name="ce5">
            <text:p>VWIN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">
            <text:p>Varonis for Windows/NAS (SaaS)</text:p>
          </table:table-cell>
          <table:table-cell office:value-type="currency" office:value="306.81599999999997" table:style-name="ce7">
            <text:p><text:s/>£306.82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WIN-1501-2000SA</text:p>
          </table:table-cell>
          <table:table-cell office:value-type="string" table:style-name="ce1">
            <text:p>1501-2000</text:p>
          </table:table-cell>
          <table:table-cell office:value-type="string" table:style-name="ce5">
            <text:p>VWIN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">
            <text:p>Varonis for Windows/NAS (SaaS)</text:p>
          </table:table-cell>
          <table:table-cell office:value-type="currency" office:value="278.25599999999997" table:style-name="ce7">
            <text:p><text:s/>£278.26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WIN-2001-2500SA</text:p>
          </table:table-cell>
          <table:table-cell office:value-type="string" table:style-name="ce1">
            <text:p>2001-2500</text:p>
          </table:table-cell>
          <table:table-cell office:value-type="string" table:style-name="ce5">
            <text:p>VWIN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">
            <text:p>Varonis for Windows/NAS (SaaS)</text:p>
          </table:table-cell>
          <table:table-cell office:value-type="currency" office:value="258.67199999999997" table:style-name="ce7">
            <text:p><text:s/>£258.67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WIN-2501-4000SA</text:p>
          </table:table-cell>
          <table:table-cell office:value-type="string" table:style-name="ce1">
            <text:p>2501-4000</text:p>
          </table:table-cell>
          <table:table-cell office:value-type="string" table:style-name="ce5">
            <text:p>VWIN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">
            <text:p>Varonis for Windows/NAS (SaaS)</text:p>
          </table:table-cell>
          <table:table-cell office:value-type="currency" office:value="240.71999999999997" table:style-name="ce7">
            <text:p><text:s/>£240.72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WIN-4001-6000SA</text:p>
          </table:table-cell>
          <table:table-cell office:value-type="string" table:style-name="ce1">
            <text:p>4001-6000</text:p>
          </table:table-cell>
          <table:table-cell office:value-type="string" table:style-name="ce5">
            <text:p>VWIN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">
            <text:p>Varonis for Windows/NAS (SaaS)</text:p>
          </table:table-cell>
          <table:table-cell office:value-type="currency" office:value="165.79997707736388" table:style-name="ce7">
            <text:p><text:s/>£165.80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WIN-6001-8000SA</text:p>
          </table:table-cell>
          <table:table-cell office:value-type="string" table:style-name="ce1">
            <text:p>6001-8000</text:p>
          </table:table-cell>
          <table:table-cell office:value-type="string" table:style-name="ce5">
            <text:p>VWIN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">
            <text:p>Varonis for Windows/NAS (SaaS)</text:p>
          </table:table-cell>
          <table:table-cell office:value-type="currency" office:value="154.17127384615387" table:style-name="ce7">
            <text:p><text:s/>£154.17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WIN-8001-10KSA</text:p>
          </table:table-cell>
          <table:table-cell office:value-type="string" table:style-name="ce1">
            <text:p>8001-10K</text:p>
          </table:table-cell>
          <table:table-cell office:value-type="string" table:style-name="ce5">
            <text:p>VWIN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">
            <text:p>Varonis for Windows/NAS (SaaS)</text:p>
          </table:table-cell>
          <table:table-cell office:value-type="currency" office:value="145.32508143322474" table:style-name="ce7">
            <text:p><text:s/>£145.33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WIN-10-20KSA</text:p>
          </table:table-cell>
          <table:table-cell office:value-type="string" table:style-name="ce1">
            <text:p>10-20K</text:p>
          </table:table-cell>
          <table:table-cell office:value-type="string" table:style-name="ce5">
            <text:p>VWIN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">
            <text:p>Varonis for Windows/NAS (SaaS)</text:p>
          </table:table-cell>
          <table:table-cell office:value-type="currency" office:value="137.97129896907217" table:style-name="ce7">
            <text:p><text:s/>£137.97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WIN-20-35KSA</text:p>
          </table:table-cell>
          <table:table-cell office:value-type="string" table:style-name="ce1">
            <text:p>20-35K</text:p>
          </table:table-cell>
          <table:table-cell office:value-type="string" table:style-name="ce5">
            <text:p>VWIN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">
            <text:p>Varonis for Windows/NAS (SaaS)</text:p>
          </table:table-cell>
          <table:table-cell office:value-type="currency" office:value="129.89588321167884" table:style-name="ce7">
            <text:p><text:s/>£129.90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WIN-35-50KSA</text:p>
          </table:table-cell>
          <table:table-cell office:value-type="string" table:style-name="ce1">
            <text:p>35-50K</text:p>
          </table:table-cell>
          <table:table-cell office:value-type="string" table:style-name="ce5">
            <text:p>VWIN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">
            <text:p>Varonis for Windows/NAS (SaaS)</text:p>
          </table:table-cell>
          <table:table-cell office:value-type="currency" office:value="77.101303370786525" table:style-name="ce7">
            <text:p><text:s/>£77.10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WIN-50-100KSA</text:p>
          </table:table-cell>
          <table:table-cell office:value-type="string" table:style-name="ce1">
            <text:p>50-100K</text:p>
          </table:table-cell>
          <table:table-cell office:value-type="string" table:style-name="ce5">
            <text:p>VWIN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">
            <text:p>Varonis for Windows/NAS (SaaS)</text:p>
          </table:table-cell>
          <table:table-cell office:value-type="currency" office:value="74.562790697674416" table:style-name="ce7">
            <text:p><text:s/>£74.56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WIN-100-150KSA</text:p>
          </table:table-cell>
          <table:table-cell office:value-type="string" table:style-name="ce1">
            <text:p>100-150K</text:p>
          </table:table-cell>
          <table:table-cell office:value-type="string" table:style-name="ce5">
            <text:p>VWIN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">
            <text:p>Varonis for Windows/NAS (SaaS)</text:p>
          </table:table-cell>
          <table:table-cell office:value-type="currency" office:value="71.301290322580641" table:style-name="ce7">
            <text:p><text:s/>£71.30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WIN-150K+SA</text:p>
          </table:table-cell>
          <table:table-cell office:value-type="string" table:style-name="ce1">
            <text:p>150K+</text:p>
          </table:table-cell>
          <table:table-cell office:value-type="string" table:style-name="ce5">
            <text:p>VWIN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">
            <text:p>Varonis for Windows/NAS (SaaS)</text:p>
          </table:table-cell>
          <table:table-cell office:value-type="currency" office:value="70.792163265306115" table:style-name="ce7">
            <text:p><text:s/>£70.79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365-150-250SA</text:p>
          </table:table-cell>
          <table:table-cell office:value-type="string" table:style-name="ce1">
            <text:p>150-250</text:p>
          </table:table-cell>
          <table:table-cell office:value-type="string" table:style-name="ce5">
            <text:p>V365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">
            <text:p>Varonis for Microsoft 365 (SaaS)</text:p>
          </table:table-cell>
          <table:table-cell office:value-type="currency" office:value="665.85599999999999" table:style-name="ce7">
            <text:p><text:s/>£665.86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365-251-500SA</text:p>
          </table:table-cell>
          <table:table-cell office:value-type="string" table:style-name="ce1">
            <text:p>251-500</text:p>
          </table:table-cell>
          <table:table-cell office:value-type="string" table:style-name="ce5">
            <text:p>V365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">
            <text:p>Varonis for Microsoft 365 (SaaS)</text:p>
          </table:table-cell>
          <table:table-cell office:value-type="currency" office:value="506.73599999999993" table:style-name="ce7">
            <text:p><text:s/>£506.74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365-501-750SA</text:p>
          </table:table-cell>
          <table:table-cell office:value-type="string" table:style-name="ce1">
            <text:p>501-750</text:p>
          </table:table-cell>
          <table:table-cell office:value-type="string" table:style-name="ce5">
            <text:p>V365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">
            <text:p>Varonis for Microsoft 365 (SaaS)</text:p>
          </table:table-cell>
          <table:table-cell office:value-type="currency" office:value="410.44800000000004" table:style-name="ce7">
            <text:p><text:s/>£410.45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365-751-1000SA</text:p>
          </table:table-cell>
          <table:table-cell office:value-type="string" table:style-name="ce1">
            <text:p>751-1000</text:p>
          </table:table-cell>
          <table:table-cell office:value-type="string" table:style-name="ce5">
            <text:p>V365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">
            <text:p>Varonis for Microsoft 365 (SaaS)</text:p>
          </table:table-cell>
          <table:table-cell office:value-type="currency" office:value="377.80800000000005" table:style-name="ce7">
            <text:p><text:s/>£377.81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365-1001-1500SA</text:p>
          </table:table-cell>
          <table:table-cell office:value-type="string" table:style-name="ce1">
            <text:p>1001-1500</text:p>
          </table:table-cell>
          <table:table-cell office:value-type="string" table:style-name="ce5">
            <text:p>V365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">
            <text:p>Varonis for Microsoft 365 (SaaS)</text:p>
          </table:table-cell>
          <table:table-cell office:value-type="currency" office:value="347.61599999999999" table:style-name="ce7">
            <text:p><text:s/>£347.62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365-1501-2000SA</text:p>
          </table:table-cell>
          <table:table-cell office:value-type="string" table:style-name="ce1">
            <text:p>1501-2000</text:p>
          </table:table-cell>
          <table:table-cell office:value-type="string" table:style-name="ce5">
            <text:p>V365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">
            <text:p>Varonis for Microsoft 365 (SaaS)</text:p>
          </table:table-cell>
          <table:table-cell office:value-type="currency" office:value="314.976" table:style-name="ce7">
            <text:p><text:s/>£314.98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365-2001-2500SA</text:p>
          </table:table-cell>
          <table:table-cell office:value-type="string" table:style-name="ce1">
            <text:p>2001-2500</text:p>
          </table:table-cell>
          <table:table-cell office:value-type="string" table:style-name="ce5">
            <text:p>V365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">
            <text:p>Varonis for Microsoft 365 (SaaS)</text:p>
          </table:table-cell>
          <table:table-cell office:value-type="currency" office:value="292.94399999999996" table:style-name="ce7">
            <text:p><text:s/>£292.94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365-2501-4000SA</text:p>
          </table:table-cell>
          <table:table-cell office:value-type="string" table:style-name="ce1">
            <text:p>2501-4000</text:p>
          </table:table-cell>
          <table:table-cell office:value-type="string" table:style-name="ce5">
            <text:p>V365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">
            <text:p>Varonis for Microsoft 365 (SaaS)</text:p>
          </table:table-cell>
          <table:table-cell office:value-type="currency" office:value="273.35999999999996" table:style-name="ce7">
            <text:p><text:s/>£273.36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365-4001-6000SA</text:p>
          </table:table-cell>
          <table:table-cell office:value-type="string" table:style-name="ce1">
            <text:p>4001-6000</text:p>
          </table:table-cell>
          <table:table-cell office:value-type="string" table:style-name="ce5">
            <text:p>V365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">
            <text:p>Varonis for Microsoft 365 (SaaS)</text:p>
          </table:table-cell>
          <table:table-cell office:value-type="currency" office:value="187.94654441260744" table:style-name="ce7">
            <text:p><text:s/>£187.95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365-6001-8000SA</text:p>
          </table:table-cell>
          <table:table-cell office:value-type="string" table:style-name="ce1">
            <text:p>6001-8000</text:p>
          </table:table-cell>
          <table:table-cell office:value-type="string" table:style-name="ce5">
            <text:p>V365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">
            <text:p>Varonis for Microsoft 365 (SaaS)</text:p>
          </table:table-cell>
          <table:table-cell office:value-type="currency" office:value="174.48841846153843" table:style-name="ce7">
            <text:p><text:s/>£174.49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365-8001-10KSA</text:p>
          </table:table-cell>
          <table:table-cell office:value-type="string" table:style-name="ce1">
            <text:p>8001-10K</text:p>
          </table:table-cell>
          <table:table-cell office:value-type="string" table:style-name="ce5">
            <text:p>V365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">
            <text:p>Varonis for Microsoft 365 (SaaS)</text:p>
          </table:table-cell>
          <table:table-cell office:value-type="currency" office:value="165.0605863192182" table:style-name="ce7">
            <text:p><text:s/>£165.06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365-10-20KSA</text:p>
          </table:table-cell>
          <table:table-cell office:value-type="string" table:style-name="ce1">
            <text:p>10-20K</text:p>
          </table:table-cell>
          <table:table-cell office:value-type="string" table:style-name="ce5">
            <text:p>V365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">
            <text:p>Varonis for Microsoft 365 (SaaS)</text:p>
          </table:table-cell>
          <table:table-cell office:value-type="currency" office:value="156.48692783505155" table:style-name="ce7">
            <text:p><text:s/>£156.49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365-20-35KSA</text:p>
          </table:table-cell>
          <table:table-cell office:value-type="string" table:style-name="ce1">
            <text:p>20-35K</text:p>
          </table:table-cell>
          <table:table-cell office:value-type="string" table:style-name="ce5">
            <text:p>V365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">
            <text:p>Varonis for Microsoft 365 (SaaS)</text:p>
          </table:table-cell>
          <table:table-cell office:value-type="currency" office:value="147.25524087591239" table:style-name="ce7">
            <text:p><text:s/>£147.26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365-35-50KSA</text:p>
          </table:table-cell>
          <table:table-cell office:value-type="string" table:style-name="ce1">
            <text:p>35-50K</text:p>
          </table:table-cell>
          <table:table-cell office:value-type="string" table:style-name="ce5">
            <text:p>V365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">
            <text:p>Varonis for Microsoft 365 (SaaS)</text:p>
          </table:table-cell>
          <table:table-cell office:value-type="currency" office:value="87.284494382022473" table:style-name="ce7">
            <text:p><text:s/>£87.28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365-50-100KSA</text:p>
          </table:table-cell>
          <table:table-cell office:value-type="string" table:style-name="ce1">
            <text:p>50-100K</text:p>
          </table:table-cell>
          <table:table-cell office:value-type="string" table:style-name="ce5">
            <text:p>V365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">
            <text:p>Varonis for Microsoft 365 (SaaS)</text:p>
          </table:table-cell>
          <table:table-cell office:value-type="currency" office:value="84.746976744186057" table:style-name="ce7">
            <text:p><text:s/>£84.75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365-100-150KSA</text:p>
          </table:table-cell>
          <table:table-cell office:value-type="string" table:style-name="ce1">
            <text:p>100-150K</text:p>
          </table:table-cell>
          <table:table-cell office:value-type="string" table:style-name="ce5">
            <text:p>V365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">
            <text:p>Varonis for Microsoft 365 (SaaS)</text:p>
          </table:table-cell>
          <table:table-cell office:value-type="currency" office:value="81.073548387096793" table:style-name="ce7">
            <text:p><text:s/>£81.07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365-150K+SA</text:p>
          </table:table-cell>
          <table:table-cell office:value-type="string" table:style-name="ce1">
            <text:p>150K+</text:p>
          </table:table-cell>
          <table:table-cell office:value-type="string" table:style-name="ce5">
            <text:p>V365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">
            <text:p>Varonis for Microsoft 365 (SaaS)</text:p>
          </table:table-cell>
          <table:table-cell office:value-type="currency" office:value="80.231118367346937" table:style-name="ce7">
            <text:p><text:s/>£80.23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TWO-150-250SA</text:p>
          </table:table-cell>
          <table:table-cell office:value-type="string" table:style-name="ce1">
            <text:p>150-250</text:p>
          </table:table-cell>
          <table:table-cell office:value-type="string" table:style-name="ce5">
            <text:p>VTWO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">
            <text:p>Varonis for Windows/NAS + M365 (SaaS)</text:p>
          </table:table-cell>
          <table:table-cell office:value-type="currency" office:value="739.29600000000005" table:style-name="ce7">
            <text:p><text:s/>£739.30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TWO-251-500SA</text:p>
          </table:table-cell>
          <table:table-cell office:value-type="string" table:style-name="ce1">
            <text:p>251-500</text:p>
          </table:table-cell>
          <table:table-cell office:value-type="string" table:style-name="ce5">
            <text:p>VTWO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">
            <text:p>Varonis for Windows/NAS + M365 (SaaS)</text:p>
          </table:table-cell>
          <table:table-cell office:value-type="currency" office:value="563.04" table:style-name="ce7">
            <text:p><text:s/>£563.04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TWO-501-750SA</text:p>
          </table:table-cell>
          <table:table-cell office:value-type="string" table:style-name="ce1">
            <text:p>501-750</text:p>
          </table:table-cell>
          <table:table-cell office:value-type="string" table:style-name="ce5">
            <text:p>VTWO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">
            <text:p>Varonis for Windows/NAS + M365 (SaaS)</text:p>
          </table:table-cell>
          <table:table-cell office:value-type="currency" office:value="455.32799999999997" table:style-name="ce7">
            <text:p><text:s/>£455.33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TWO-751-1000SA</text:p>
          </table:table-cell>
          <table:table-cell office:value-type="string" table:style-name="ce1">
            <text:p>751-1000</text:p>
          </table:table-cell>
          <table:table-cell office:value-type="string" table:style-name="ce5">
            <text:p>VTWO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">
            <text:p>Varonis for Windows/NAS + M365 (SaaS)</text:p>
          </table:table-cell>
          <table:table-cell office:value-type="currency" office:value="420.23999999999995" table:style-name="ce7">
            <text:p><text:s/>£420.24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TWO-1001-1500SA</text:p>
          </table:table-cell>
          <table:table-cell office:value-type="string" table:style-name="ce1">
            <text:p>1001-1500</text:p>
          </table:table-cell>
          <table:table-cell office:value-type="string" table:style-name="ce5">
            <text:p>VTWO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">
            <text:p>Varonis for Windows/NAS + M365 (SaaS)</text:p>
          </table:table-cell>
          <table:table-cell office:value-type="currency" office:value="385.96800000000002" table:style-name="ce7">
            <text:p><text:s/>£385.97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TWO-1501-2000SA</text:p>
          </table:table-cell>
          <table:table-cell office:value-type="string" table:style-name="ce1">
            <text:p>1501-2000</text:p>
          </table:table-cell>
          <table:table-cell office:value-type="string" table:style-name="ce5">
            <text:p>VTWO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">
            <text:p>Varonis for Windows/NAS + M365 (SaaS)</text:p>
          </table:table-cell>
          <table:table-cell office:value-type="currency" office:value="349.24799999999999" table:style-name="ce7">
            <text:p><text:s/>£349.25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TWO-2001-2500SA</text:p>
          </table:table-cell>
          <table:table-cell office:value-type="string" table:style-name="ce1">
            <text:p>2001-2500</text:p>
          </table:table-cell>
          <table:table-cell office:value-type="string" table:style-name="ce5">
            <text:p>VTWO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">
            <text:p>Varonis for Windows/NAS + M365 (SaaS)</text:p>
          </table:table-cell>
          <table:table-cell office:value-type="currency" office:value="325.58400000000006" table:style-name="ce7">
            <text:p><text:s/>£325.58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TWO-2501-4000SA</text:p>
          </table:table-cell>
          <table:table-cell office:value-type="string" table:style-name="ce1">
            <text:p>2501-4000</text:p>
          </table:table-cell>
          <table:table-cell office:value-type="string" table:style-name="ce5">
            <text:p>VTWO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">
            <text:p>Varonis for Windows/NAS + M365 (SaaS)</text:p>
          </table:table-cell>
          <table:table-cell office:value-type="currency" office:value="303.55200000000002" table:style-name="ce7">
            <text:p><text:s/>£303.55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TWO-4001-6000SA</text:p>
          </table:table-cell>
          <table:table-cell office:value-type="string" table:style-name="ce1">
            <text:p>4001-6000</text:p>
          </table:table-cell>
          <table:table-cell office:value-type="string" table:style-name="ce5">
            <text:p>VTWO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">
            <text:p>Varonis for Windows/NAS + M365 (SaaS)</text:p>
          </table:table-cell>
          <table:table-cell office:value-type="currency" office:value="208.89600000000002" table:style-name="ce7">
            <text:p><text:s/>£208.90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TWO-6001-8000SA</text:p>
          </table:table-cell>
          <table:table-cell office:value-type="string" table:style-name="ce1">
            <text:p>6001-8000</text:p>
          </table:table-cell>
          <table:table-cell office:value-type="string" table:style-name="ce5">
            <text:p>VTWO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">
            <text:p>Varonis for Windows/NAS + M365 (SaaS)</text:p>
          </table:table-cell>
          <table:table-cell office:value-type="currency" office:value="194.208" table:style-name="ce7">
            <text:p><text:s/>£194.21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TWO-8001-10KSA</text:p>
          </table:table-cell>
          <table:table-cell office:value-type="string" table:style-name="ce1">
            <text:p>8001-10K</text:p>
          </table:table-cell>
          <table:table-cell office:value-type="string" table:style-name="ce5">
            <text:p>VTWO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">
            <text:p>Varonis for Windows/NAS + M365 (SaaS)</text:p>
          </table:table-cell>
          <table:table-cell office:value-type="currency" office:value="183.6" table:style-name="ce7">
            <text:p><text:s/>£183.60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TWO-10-20KSA</text:p>
          </table:table-cell>
          <table:table-cell office:value-type="string" table:style-name="ce1">
            <text:p>10-20K</text:p>
          </table:table-cell>
          <table:table-cell office:value-type="string" table:style-name="ce5">
            <text:p>VTWO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">
            <text:p>Varonis for Windows/NAS + M365 (SaaS)</text:p>
          </table:table-cell>
          <table:table-cell office:value-type="currency" office:value="173.80799999999999" table:style-name="ce7">
            <text:p><text:s/>£173.81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TWO-20-35KSA</text:p>
          </table:table-cell>
          <table:table-cell office:value-type="string" table:style-name="ce1">
            <text:p>20-35K</text:p>
          </table:table-cell>
          <table:table-cell office:value-type="string" table:style-name="ce5">
            <text:p>VTWO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">
            <text:p>Varonis for Windows/NAS + M365 (SaaS)</text:p>
          </table:table-cell>
          <table:table-cell office:value-type="currency" office:value="164.01599999999999" table:style-name="ce7">
            <text:p><text:s/>£164.02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TWO-35-50KSA</text:p>
          </table:table-cell>
          <table:table-cell office:value-type="string" table:style-name="ce1">
            <text:p>35-50K</text:p>
          </table:table-cell>
          <table:table-cell office:value-type="string" table:style-name="ce5">
            <text:p>VTWO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">
            <text:p>Varonis for Windows/NAS + M365 (SaaS)</text:p>
          </table:table-cell>
          <table:table-cell office:value-type="currency" office:value="97.103999999999999" table:style-name="ce7">
            <text:p><text:s/>£97.10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TWO-50-100KSA</text:p>
          </table:table-cell>
          <table:table-cell office:value-type="string" table:style-name="ce1">
            <text:p>50-100K</text:p>
          </table:table-cell>
          <table:table-cell office:value-type="string" table:style-name="ce5">
            <text:p>VTWO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">
            <text:p>Varonis for Windows/NAS + M365 (SaaS)</text:p>
          </table:table-cell>
          <table:table-cell office:value-type="currency" office:value="93.84" table:style-name="ce7">
            <text:p><text:s/>£93.84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TWO-100-150KSA</text:p>
          </table:table-cell>
          <table:table-cell office:value-type="string" table:style-name="ce1">
            <text:p>100-150K</text:p>
          </table:table-cell>
          <table:table-cell office:value-type="string" table:style-name="ce5">
            <text:p>VTWO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">
            <text:p>Varonis for Windows/NAS + M365 (SaaS)</text:p>
          </table:table-cell>
          <table:table-cell office:value-type="currency" office:value="89.759999999999991" table:style-name="ce7">
            <text:p><text:s/>£89.76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TWO-150K+SA</text:p>
          </table:table-cell>
          <table:table-cell office:value-type="string" table:style-name="ce1">
            <text:p>150K+</text:p>
          </table:table-cell>
          <table:table-cell office:value-type="string" table:style-name="ce5">
            <text:p>VTWO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">
            <text:p>Varonis for Windows/NAS + M365 (SaaS)</text:p>
          </table:table-cell>
          <table:table-cell office:value-type="currency" office:value="88.944000000000003" table:style-name="ce7">
            <text:p><text:s/>£88.94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AD-150-250SA</text:p>
          </table:table-cell>
          <table:table-cell office:value-type="string" table:style-name="ce8">
            <text:p>150-250</text:p>
          </table:table-cell>
          <table:table-cell office:value-type="string" table:style-name="ce9">
            <text:p>VAD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Active Directory (SaaS)</text:p>
          </table:table-cell>
          <table:table-cell office:value-type="currency" office:value="66.095999999999989" table:style-name="ce7">
            <text:p><text:s/>£66.10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AD-251-500SA</text:p>
          </table:table-cell>
          <table:table-cell office:value-type="string" table:style-name="ce8">
            <text:p>251-500</text:p>
          </table:table-cell>
          <table:table-cell office:value-type="string" table:style-name="ce9">
            <text:p>VAD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Active Directory (SaaS)</text:p>
          </table:table-cell>
          <table:table-cell office:value-type="currency" office:value="50.591999999999992" table:style-name="ce7">
            <text:p><text:s/>£50.59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AD-501-750SA</text:p>
          </table:table-cell>
          <table:table-cell office:value-type="string" table:style-name="ce8">
            <text:p>501-750</text:p>
          </table:table-cell>
          <table:table-cell office:value-type="string" table:style-name="ce9">
            <text:p>VAD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Active Directory (SaaS)</text:p>
          </table:table-cell>
          <table:table-cell office:value-type="currency" office:value="40.799999999999997" table:style-name="ce7">
            <text:p><text:s/>£40.80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AD-751-1000SA</text:p>
          </table:table-cell>
          <table:table-cell office:value-type="string" table:style-name="ce8">
            <text:p>751-1000</text:p>
          </table:table-cell>
          <table:table-cell office:value-type="string" table:style-name="ce9">
            <text:p>VAD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Active Directory (SaaS)</text:p>
          </table:table-cell>
          <table:table-cell office:value-type="currency" office:value="37.536000000000001" table:style-name="ce7">
            <text:p><text:s/>£37.54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AD-1001-1500SA</text:p>
          </table:table-cell>
          <table:table-cell office:value-type="string" table:style-name="ce8">
            <text:p>1001-1500</text:p>
          </table:table-cell>
          <table:table-cell office:value-type="string" table:style-name="ce9">
            <text:p>VAD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Active Directory (SaaS)</text:p>
          </table:table-cell>
          <table:table-cell office:value-type="currency" office:value="34.271999999999998" table:style-name="ce7">
            <text:p><text:s/>£34.27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AD-1501-2000SA</text:p>
          </table:table-cell>
          <table:table-cell office:value-type="string" table:style-name="ce8">
            <text:p>1501-2000</text:p>
          </table:table-cell>
          <table:table-cell office:value-type="string" table:style-name="ce9">
            <text:p>VAD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Active Directory (SaaS)</text:p>
          </table:table-cell>
          <table:table-cell office:value-type="currency" office:value="31.007999999999999" table:style-name="ce7">
            <text:p><text:s/>£31.01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AD-2001-2500SA</text:p>
          </table:table-cell>
          <table:table-cell office:value-type="string" table:style-name="ce8">
            <text:p>2001-2500</text:p>
          </table:table-cell>
          <table:table-cell office:value-type="string" table:style-name="ce9">
            <text:p>VAD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Active Directory (SaaS)</text:p>
          </table:table-cell>
          <table:table-cell office:value-type="currency" office:value="29.375999999999998" table:style-name="ce7">
            <text:p><text:s/>£29.38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AD-2501-4000SA</text:p>
          </table:table-cell>
          <table:table-cell office:value-type="string" table:style-name="ce8">
            <text:p>2501-4000</text:p>
          </table:table-cell>
          <table:table-cell office:value-type="string" table:style-name="ce9">
            <text:p>VAD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Active Directory (SaaS)</text:p>
          </table:table-cell>
          <table:table-cell office:value-type="currency" office:value="26.928000000000001" table:style-name="ce7">
            <text:p><text:s/>£26.93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AD-4001-6000SA</text:p>
          </table:table-cell>
          <table:table-cell office:value-type="string" table:style-name="ce8">
            <text:p>4001-6000</text:p>
          </table:table-cell>
          <table:table-cell office:value-type="string" table:style-name="ce9">
            <text:p>VAD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Active Directory (SaaS)</text:p>
          </table:table-cell>
          <table:table-cell office:value-type="currency" office:value="25.295999999999996" table:style-name="ce7">
            <text:p><text:s/>£25.30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AD-6001-8000SA</text:p>
          </table:table-cell>
          <table:table-cell office:value-type="string" table:style-name="ce8">
            <text:p>6001-8000</text:p>
          </table:table-cell>
          <table:table-cell office:value-type="string" table:style-name="ce9">
            <text:p>VAD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Active Directory (SaaS)</text:p>
          </table:table-cell>
          <table:table-cell office:value-type="currency" office:value="23.664000000000001" table:style-name="ce7">
            <text:p><text:s/>£23.66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AD-8001-10KSA</text:p>
          </table:table-cell>
          <table:table-cell office:value-type="string" table:style-name="ce8">
            <text:p>8001-10K</text:p>
          </table:table-cell>
          <table:table-cell office:value-type="string" table:style-name="ce9">
            <text:p>VAD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Active Directory (SaaS)</text:p>
          </table:table-cell>
          <table:table-cell office:value-type="currency" office:value="22.032" table:style-name="ce7">
            <text:p><text:s/>£22.03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AD-10-20KSA</text:p>
          </table:table-cell>
          <table:table-cell office:value-type="string" table:style-name="ce8">
            <text:p>10-20K</text:p>
          </table:table-cell>
          <table:table-cell office:value-type="string" table:style-name="ce9">
            <text:p>VAD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Active Directory (SaaS)</text:p>
          </table:table-cell>
          <table:table-cell office:value-type="currency" office:value="21.215999999999998" table:style-name="ce7">
            <text:p><text:s/>£21.22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AD-20-35KSA</text:p>
          </table:table-cell>
          <table:table-cell office:value-type="string" table:style-name="ce8">
            <text:p>20-35K</text:p>
          </table:table-cell>
          <table:table-cell office:value-type="string" table:style-name="ce9">
            <text:p>VAD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Active Directory (SaaS)</text:p>
          </table:table-cell>
          <table:table-cell office:value-type="currency" office:value="19.584" table:style-name="ce7">
            <text:p><text:s/>£19.58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AD-35-50KSA</text:p>
          </table:table-cell>
          <table:table-cell office:value-type="string" table:style-name="ce8">
            <text:p>35-50K</text:p>
          </table:table-cell>
          <table:table-cell office:value-type="string" table:style-name="ce9">
            <text:p>VAD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Active Directory (SaaS)</text:p>
          </table:table-cell>
          <table:table-cell office:value-type="currency" office:value="19.584" table:style-name="ce7">
            <text:p><text:s/>£19.58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AD-50-100KSA</text:p>
          </table:table-cell>
          <table:table-cell office:value-type="string" table:style-name="ce8">
            <text:p>50-100K</text:p>
          </table:table-cell>
          <table:table-cell office:value-type="string" table:style-name="ce9">
            <text:p>VAD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Active Directory (SaaS)</text:p>
          </table:table-cell>
          <table:table-cell office:value-type="currency" office:value="18.768000000000001" table:style-name="ce7">
            <text:p><text:s/>£18.77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AD-100-150KSA</text:p>
          </table:table-cell>
          <table:table-cell office:value-type="string" table:style-name="ce8">
            <text:p>100-150K</text:p>
          </table:table-cell>
          <table:table-cell office:value-type="string" table:style-name="ce9">
            <text:p>VAD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Active Directory (SaaS)</text:p>
          </table:table-cell>
          <table:table-cell office:value-type="currency" office:value="17.952000000000002" table:style-name="ce7">
            <text:p><text:s/>£17.95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AD-150K+SA</text:p>
          </table:table-cell>
          <table:table-cell office:value-type="string" table:style-name="ce8">
            <text:p>150K+</text:p>
          </table:table-cell>
          <table:table-cell office:value-type="string" table:style-name="ce9">
            <text:p>VAD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Active Directory (SaaS)</text:p>
          </table:table-cell>
          <table:table-cell office:value-type="currency" office:value="17.952000000000002" table:style-name="ce7">
            <text:p><text:s/>£17.95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DAEO-150-250SA</text:p>
          </table:table-cell>
          <table:table-cell office:value-type="string" table:style-name="ce8">
            <text:p>150-250</text:p>
          </table:table-cell>
          <table:table-cell office:value-type="string" table:style-name="ce9">
            <text:p>DAEO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Exchange Online (SaaS)</text:p>
          </table:table-cell>
          <table:table-cell office:value-type="currency" office:value="113.42399999999999" table:style-name="ce7">
            <text:p><text:s/>£113.42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DAEO-251-500SA</text:p>
          </table:table-cell>
          <table:table-cell office:value-type="string" table:style-name="ce8">
            <text:p>251-500</text:p>
          </table:table-cell>
          <table:table-cell office:value-type="string" table:style-name="ce9">
            <text:p>DAEO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Exchange Online (SaaS)</text:p>
          </table:table-cell>
          <table:table-cell office:value-type="currency" office:value="86.496000000000009" table:style-name="ce7">
            <text:p><text:s/>£86.50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DAEO-501-750SA</text:p>
          </table:table-cell>
          <table:table-cell office:value-type="string" table:style-name="ce8">
            <text:p>501-750</text:p>
          </table:table-cell>
          <table:table-cell office:value-type="string" table:style-name="ce9">
            <text:p>DAEO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Exchange Online (SaaS)</text:p>
          </table:table-cell>
          <table:table-cell office:value-type="currency" office:value="70.175999999999988" table:style-name="ce7">
            <text:p><text:s/>£70.18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DAEO-751-1000SA</text:p>
          </table:table-cell>
          <table:table-cell office:value-type="string" table:style-name="ce8">
            <text:p>751-1000</text:p>
          </table:table-cell>
          <table:table-cell office:value-type="string" table:style-name="ce9">
            <text:p>DAEO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Exchange Online (SaaS)</text:p>
          </table:table-cell>
          <table:table-cell office:value-type="currency" office:value="64.463999999999999" table:style-name="ce7">
            <text:p><text:s/>£64.46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DAEO-1001-1500SA</text:p>
          </table:table-cell>
          <table:table-cell office:value-type="string" table:style-name="ce8">
            <text:p>1001-1500</text:p>
          </table:table-cell>
          <table:table-cell office:value-type="string" table:style-name="ce9">
            <text:p>DAEO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Exchange Online (SaaS)</text:p>
          </table:table-cell>
          <table:table-cell office:value-type="currency" office:value="59.567999999999998" table:style-name="ce7">
            <text:p><text:s/>£59.57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DAEO-1501-2000SA</text:p>
          </table:table-cell>
          <table:table-cell office:value-type="string" table:style-name="ce8">
            <text:p>1501-2000</text:p>
          </table:table-cell>
          <table:table-cell office:value-type="string" table:style-name="ce9">
            <text:p>DAEO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Exchange Online (SaaS)</text:p>
          </table:table-cell>
          <table:table-cell office:value-type="currency" office:value="53.856000000000002" table:style-name="ce7">
            <text:p><text:s/>£53.86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DAEO-2001-2500SA</text:p>
          </table:table-cell>
          <table:table-cell office:value-type="string" table:style-name="ce8">
            <text:p>2001-2500</text:p>
          </table:table-cell>
          <table:table-cell office:value-type="string" table:style-name="ce9">
            <text:p>DAEO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Exchange Online (SaaS)</text:p>
          </table:table-cell>
          <table:table-cell office:value-type="currency" office:value="49.776000000000003" table:style-name="ce7">
            <text:p><text:s/>£49.78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DAEO-2501-4000SA</text:p>
          </table:table-cell>
          <table:table-cell office:value-type="string" table:style-name="ce8">
            <text:p>2501-4000</text:p>
          </table:table-cell>
          <table:table-cell office:value-type="string" table:style-name="ce9">
            <text:p>DAEO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Exchange Online (SaaS)</text:p>
          </table:table-cell>
          <table:table-cell office:value-type="currency" office:value="46.511999999999993" table:style-name="ce7">
            <text:p><text:s/>£46.51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DAEO-4001-6000SA</text:p>
          </table:table-cell>
          <table:table-cell office:value-type="string" table:style-name="ce8">
            <text:p>4001-6000</text:p>
          </table:table-cell>
          <table:table-cell office:value-type="string" table:style-name="ce9">
            <text:p>DAEO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Exchange Online (SaaS)</text:p>
          </table:table-cell>
          <table:table-cell office:value-type="currency" office:value="44.064" table:style-name="ce7">
            <text:p><text:s/>£44.06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DAEO-6001-8000SA</text:p>
          </table:table-cell>
          <table:table-cell office:value-type="string" table:style-name="ce8">
            <text:p>6001-8000</text:p>
          </table:table-cell>
          <table:table-cell office:value-type="string" table:style-name="ce9">
            <text:p>DAEO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Exchange Online (SaaS)</text:p>
          </table:table-cell>
          <table:table-cell office:value-type="currency" office:value="40.799999999999997" table:style-name="ce7">
            <text:p><text:s/>£40.80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DAEO-8001-10KSA</text:p>
          </table:table-cell>
          <table:table-cell office:value-type="string" table:style-name="ce8">
            <text:p>8001-10K</text:p>
          </table:table-cell>
          <table:table-cell office:value-type="string" table:style-name="ce9">
            <text:p>DAEO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Exchange Online (SaaS)</text:p>
          </table:table-cell>
          <table:table-cell office:value-type="currency" office:value="38.351999999999997" table:style-name="ce7">
            <text:p><text:s/>£38.35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DAEO-10-20KSA</text:p>
          </table:table-cell>
          <table:table-cell office:value-type="string" table:style-name="ce8">
            <text:p>10-20K</text:p>
          </table:table-cell>
          <table:table-cell office:value-type="string" table:style-name="ce9">
            <text:p>DAEO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Exchange Online (SaaS)</text:p>
          </table:table-cell>
          <table:table-cell office:value-type="currency" office:value="36.72" table:style-name="ce7">
            <text:p><text:s/>£36.72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DAEO-20-35KSA</text:p>
          </table:table-cell>
          <table:table-cell office:value-type="string" table:style-name="ce8">
            <text:p>20-35K</text:p>
          </table:table-cell>
          <table:table-cell office:value-type="string" table:style-name="ce9">
            <text:p>DAEO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Exchange Online (SaaS)</text:p>
          </table:table-cell>
          <table:table-cell office:value-type="currency" office:value="34.271999999999998" table:style-name="ce7">
            <text:p><text:s/>£34.27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DAEO-35-50KSA</text:p>
          </table:table-cell>
          <table:table-cell office:value-type="string" table:style-name="ce8">
            <text:p>35-50K</text:p>
          </table:table-cell>
          <table:table-cell office:value-type="string" table:style-name="ce9">
            <text:p>DAEO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Exchange Online (SaaS)</text:p>
          </table:table-cell>
          <table:table-cell office:value-type="currency" office:value="33.456000000000003" table:style-name="ce7">
            <text:p><text:s/>£33.46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DAEO-50-100KSA</text:p>
          </table:table-cell>
          <table:table-cell office:value-type="string" table:style-name="ce8">
            <text:p>50-100K</text:p>
          </table:table-cell>
          <table:table-cell office:value-type="string" table:style-name="ce9">
            <text:p>DAEO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Exchange Online (SaaS)</text:p>
          </table:table-cell>
          <table:table-cell office:value-type="currency" office:value="32.64" table:style-name="ce7">
            <text:p><text:s/>£32.64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DAEO-100-150KSA</text:p>
          </table:table-cell>
          <table:table-cell office:value-type="string" table:style-name="ce8">
            <text:p>100-150K</text:p>
          </table:table-cell>
          <table:table-cell office:value-type="string" table:style-name="ce9">
            <text:p>DAEO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Exchange Online (SaaS)</text:p>
          </table:table-cell>
          <table:table-cell office:value-type="currency" office:value="31.007999999999999" table:style-name="ce7">
            <text:p><text:s/>£31.01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DAEO-150K+SA</text:p>
          </table:table-cell>
          <table:table-cell office:value-type="string" table:style-name="ce8">
            <text:p>150K+</text:p>
          </table:table-cell>
          <table:table-cell office:value-type="string" table:style-name="ce9">
            <text:p>DAEO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Exchange Online (SaaS)</text:p>
          </table:table-cell>
          <table:table-cell office:value-type="currency" office:value="31.007999999999999" table:style-name="ce7">
            <text:p><text:s/>£31.01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EDGE-150-250SA</text:p>
          </table:table-cell>
          <table:table-cell office:value-type="string" table:style-name="ce8">
            <text:p>150-250</text:p>
          </table:table-cell>
          <table:table-cell office:value-type="string" table:style-name="ce9">
            <text:p>EDGE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Edge Devices (SaaS)</text:p>
          </table:table-cell>
          <table:table-cell office:value-type="currency" office:value="43.248000000000005" table:style-name="ce7">
            <text:p><text:s/>£43.25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EDGE-251-500SA</text:p>
          </table:table-cell>
          <table:table-cell office:value-type="string" table:style-name="ce8">
            <text:p>251-500</text:p>
          </table:table-cell>
          <table:table-cell office:value-type="string" table:style-name="ce9">
            <text:p>EDGE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Edge Devices (SaaS)</text:p>
          </table:table-cell>
          <table:table-cell office:value-type="currency" office:value="32.64" table:style-name="ce7">
            <text:p><text:s/>£32.64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EDGE-501-750SA</text:p>
          </table:table-cell>
          <table:table-cell office:value-type="string" table:style-name="ce8">
            <text:p>501-750</text:p>
          </table:table-cell>
          <table:table-cell office:value-type="string" table:style-name="ce9">
            <text:p>EDGE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Edge Devices (SaaS)</text:p>
          </table:table-cell>
          <table:table-cell office:value-type="currency" office:value="26.928000000000001" table:style-name="ce7">
            <text:p><text:s/>£26.93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EDGE-751-1000SA</text:p>
          </table:table-cell>
          <table:table-cell office:value-type="string" table:style-name="ce8">
            <text:p>751-1000</text:p>
          </table:table-cell>
          <table:table-cell office:value-type="string" table:style-name="ce9">
            <text:p>EDGE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Edge Devices (SaaS)</text:p>
          </table:table-cell>
          <table:table-cell office:value-type="currency" office:value="24.479999999999997" table:style-name="ce7">
            <text:p><text:s/>£24.48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EDGE-1001-1500SA</text:p>
          </table:table-cell>
          <table:table-cell office:value-type="string" table:style-name="ce8">
            <text:p>1001-1500</text:p>
          </table:table-cell>
          <table:table-cell office:value-type="string" table:style-name="ce9">
            <text:p>EDGE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Edge Devices (SaaS)</text:p>
          </table:table-cell>
          <table:table-cell office:value-type="currency" office:value="22.032" table:style-name="ce7">
            <text:p><text:s/>£22.03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EDGE-1501-2000SA</text:p>
          </table:table-cell>
          <table:table-cell office:value-type="string" table:style-name="ce8">
            <text:p>1501-2000</text:p>
          </table:table-cell>
          <table:table-cell office:value-type="string" table:style-name="ce9">
            <text:p>EDGE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Edge Devices (SaaS)</text:p>
          </table:table-cell>
          <table:table-cell office:value-type="currency" office:value="20.399999999999999" table:style-name="ce7">
            <text:p><text:s/>£20.40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EDGE-2001-2500SA</text:p>
          </table:table-cell>
          <table:table-cell office:value-type="string" table:style-name="ce8">
            <text:p>2001-2500</text:p>
          </table:table-cell>
          <table:table-cell office:value-type="string" table:style-name="ce9">
            <text:p>EDGE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Edge Devices (SaaS)</text:p>
          </table:table-cell>
          <table:table-cell office:value-type="currency" office:value="18.768000000000001" table:style-name="ce7">
            <text:p><text:s/>£18.77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EDGE-2501-4000SA</text:p>
          </table:table-cell>
          <table:table-cell office:value-type="string" table:style-name="ce8">
            <text:p>2501-4000</text:p>
          </table:table-cell>
          <table:table-cell office:value-type="string" table:style-name="ce9">
            <text:p>EDGE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Edge Devices (SaaS)</text:p>
          </table:table-cell>
          <table:table-cell office:value-type="currency" office:value="17.135999999999999" table:style-name="ce7">
            <text:p><text:s/>£17.14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EDGE-4001-6000SA</text:p>
          </table:table-cell>
          <table:table-cell office:value-type="string" table:style-name="ce8">
            <text:p>4001-6000</text:p>
          </table:table-cell>
          <table:table-cell office:value-type="string" table:style-name="ce9">
            <text:p>EDGE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Edge Devices (SaaS)</text:p>
          </table:table-cell>
          <table:table-cell office:value-type="currency" office:value="16.32" table:style-name="ce7">
            <text:p><text:s/>£16.32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EDGE-6001-8000SA</text:p>
          </table:table-cell>
          <table:table-cell office:value-type="string" table:style-name="ce8">
            <text:p>6001-8000</text:p>
          </table:table-cell>
          <table:table-cell office:value-type="string" table:style-name="ce9">
            <text:p>EDGE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Edge Devices (SaaS)</text:p>
          </table:table-cell>
          <table:table-cell office:value-type="currency" office:value="15.504" table:style-name="ce7">
            <text:p><text:s/>£15.50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EDGE-8001-10KSA</text:p>
          </table:table-cell>
          <table:table-cell office:value-type="string" table:style-name="ce8">
            <text:p>8001-10K</text:p>
          </table:table-cell>
          <table:table-cell office:value-type="string" table:style-name="ce9">
            <text:p>EDGE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Edge Devices (SaaS)</text:p>
          </table:table-cell>
          <table:table-cell office:value-type="currency" office:value="14.687999999999999" table:style-name="ce7">
            <text:p><text:s/>£14.69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EDGE-10-20KSA</text:p>
          </table:table-cell>
          <table:table-cell office:value-type="string" table:style-name="ce8">
            <text:p>10-20K</text:p>
          </table:table-cell>
          <table:table-cell office:value-type="string" table:style-name="ce9">
            <text:p>EDGE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Edge Devices (SaaS)</text:p>
          </table:table-cell>
          <table:table-cell office:value-type="currency" office:value="13.872" table:style-name="ce7">
            <text:p><text:s/>£13.87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EDGE-20-35KSA</text:p>
          </table:table-cell>
          <table:table-cell office:value-type="string" table:style-name="ce8">
            <text:p>20-35K</text:p>
          </table:table-cell>
          <table:table-cell office:value-type="string" table:style-name="ce9">
            <text:p>EDGE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Edge Devices (SaaS)</text:p>
          </table:table-cell>
          <table:table-cell office:value-type="currency" office:value="13.056000000000001" table:style-name="ce7">
            <text:p><text:s/>£13.06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EDGE-35-50KSA</text:p>
          </table:table-cell>
          <table:table-cell office:value-type="string" table:style-name="ce8">
            <text:p>35-50K</text:p>
          </table:table-cell>
          <table:table-cell office:value-type="string" table:style-name="ce9">
            <text:p>EDGE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Edge Devices (SaaS)</text:p>
          </table:table-cell>
          <table:table-cell office:value-type="currency" office:value="13.056000000000001" table:style-name="ce7">
            <text:p><text:s/>£13.06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EDGE-50-100KSA</text:p>
          </table:table-cell>
          <table:table-cell office:value-type="string" table:style-name="ce8">
            <text:p>50-100K</text:p>
          </table:table-cell>
          <table:table-cell office:value-type="string" table:style-name="ce9">
            <text:p>EDGE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Edge Devices (SaaS)</text:p>
          </table:table-cell>
          <table:table-cell office:value-type="currency" office:value="12.239999999999998" table:style-name="ce7">
            <text:p><text:s/>£12.24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EDGE-100-150KSA</text:p>
          </table:table-cell>
          <table:table-cell office:value-type="string" table:style-name="ce8">
            <text:p>100-150K</text:p>
          </table:table-cell>
          <table:table-cell office:value-type="string" table:style-name="ce9">
            <text:p>EDGE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Edge Devices (SaaS)</text:p>
          </table:table-cell>
          <table:table-cell office:value-type="currency" office:value="11.424000000000001" table:style-name="ce7">
            <text:p><text:s/>£11.42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EDGE-150K+SA</text:p>
          </table:table-cell>
          <table:table-cell office:value-type="string" table:style-name="ce8">
            <text:p>150K+</text:p>
          </table:table-cell>
          <table:table-cell office:value-type="string" table:style-name="ce9">
            <text:p>EDGE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Edge Devices (SaaS)</text:p>
          </table:table-cell>
          <table:table-cell office:value-type="currency" office:value="11.424000000000001" table:style-name="ce7">
            <text:p><text:s/>£11.42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SUL-150-250SA</text:p>
          </table:table-cell>
          <table:table-cell office:value-type="string" table:style-name="ce1">
            <text:p>150-250</text:p>
          </table:table-cell>
          <table:table-cell office:value-type="string" table:style-name="ce5">
            <text:p>VSUL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">
            <text:p>Varonis for UNIX/Linux (SaaS)</text:p>
          </table:table-cell>
          <table:table-cell office:value-type="currency" office:value="113.42399999999999" table:style-name="ce7">
            <text:p><text:s/>£113.42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SUL-251-500SA</text:p>
          </table:table-cell>
          <table:table-cell office:value-type="string" table:style-name="ce1">
            <text:p>251-500</text:p>
          </table:table-cell>
          <table:table-cell office:value-type="string" table:style-name="ce5">
            <text:p>VSUL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">
            <text:p>Varonis for UNIX/Linux (SaaS)</text:p>
          </table:table-cell>
          <table:table-cell office:value-type="currency" office:value="86.496000000000009" table:style-name="ce7">
            <text:p><text:s/>£86.50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SUL-501-750SA</text:p>
          </table:table-cell>
          <table:table-cell office:value-type="string" table:style-name="ce1">
            <text:p>501-750</text:p>
          </table:table-cell>
          <table:table-cell office:value-type="string" table:style-name="ce5">
            <text:p>VSUL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">
            <text:p>Varonis for UNIX/Linux (SaaS)</text:p>
          </table:table-cell>
          <table:table-cell office:value-type="currency" office:value="70.175999999999988" table:style-name="ce7">
            <text:p><text:s/>£70.18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SUL-751-1000SA</text:p>
          </table:table-cell>
          <table:table-cell office:value-type="string" table:style-name="ce1">
            <text:p>751-1000</text:p>
          </table:table-cell>
          <table:table-cell office:value-type="string" table:style-name="ce5">
            <text:p>VSUL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">
            <text:p>Varonis for UNIX/Linux (SaaS)</text:p>
          </table:table-cell>
          <table:table-cell office:value-type="currency" office:value="64.463999999999999" table:style-name="ce7">
            <text:p><text:s/>£64.46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SUL-1001-1500SA</text:p>
          </table:table-cell>
          <table:table-cell office:value-type="string" table:style-name="ce1">
            <text:p>1001-1500</text:p>
          </table:table-cell>
          <table:table-cell office:value-type="string" table:style-name="ce5">
            <text:p>VSUL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">
            <text:p>Varonis for UNIX/Linux (SaaS)</text:p>
          </table:table-cell>
          <table:table-cell office:value-type="currency" office:value="59.567999999999998" table:style-name="ce7">
            <text:p><text:s/>£59.57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SUL-1501-2000SA</text:p>
          </table:table-cell>
          <table:table-cell office:value-type="string" table:style-name="ce1">
            <text:p>1501-2000</text:p>
          </table:table-cell>
          <table:table-cell office:value-type="string" table:style-name="ce5">
            <text:p>VSUL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">
            <text:p>Varonis for UNIX/Linux (SaaS)</text:p>
          </table:table-cell>
          <table:table-cell office:value-type="currency" office:value="53.856000000000002" table:style-name="ce7">
            <text:p><text:s/>£53.86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SUL-2001-2500SA</text:p>
          </table:table-cell>
          <table:table-cell office:value-type="string" table:style-name="ce1">
            <text:p>2001-2500</text:p>
          </table:table-cell>
          <table:table-cell office:value-type="string" table:style-name="ce5">
            <text:p>VSUL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">
            <text:p>Varonis for UNIX/Linux (SaaS)</text:p>
          </table:table-cell>
          <table:table-cell office:value-type="currency" office:value="49.776000000000003" table:style-name="ce7">
            <text:p><text:s/>£49.78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SUL-2501-4000SA</text:p>
          </table:table-cell>
          <table:table-cell office:value-type="string" table:style-name="ce1">
            <text:p>2501-4000</text:p>
          </table:table-cell>
          <table:table-cell office:value-type="string" table:style-name="ce5">
            <text:p>VSUL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">
            <text:p>Varonis for UNIX/Linux (SaaS)</text:p>
          </table:table-cell>
          <table:table-cell office:value-type="currency" office:value="46.511999999999993" table:style-name="ce7">
            <text:p><text:s/>£46.51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SUL-4001-6000SA</text:p>
          </table:table-cell>
          <table:table-cell office:value-type="string" table:style-name="ce1">
            <text:p>4001-6000</text:p>
          </table:table-cell>
          <table:table-cell office:value-type="string" table:style-name="ce5">
            <text:p>VSUL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">
            <text:p>Varonis for UNIX/Linux (SaaS)</text:p>
          </table:table-cell>
          <table:table-cell office:value-type="currency" office:value="44.064" table:style-name="ce7">
            <text:p><text:s/>£44.06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SUL-6001-8000SA</text:p>
          </table:table-cell>
          <table:table-cell office:value-type="string" table:style-name="ce1">
            <text:p>6001-8000</text:p>
          </table:table-cell>
          <table:table-cell office:value-type="string" table:style-name="ce5">
            <text:p>VSUL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">
            <text:p>Varonis for UNIX/Linux (SaaS)</text:p>
          </table:table-cell>
          <table:table-cell office:value-type="currency" office:value="40.799999999999997" table:style-name="ce7">
            <text:p><text:s/>£40.80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SUL-8001-10KSA</text:p>
          </table:table-cell>
          <table:table-cell office:value-type="string" table:style-name="ce1">
            <text:p>8001-10K</text:p>
          </table:table-cell>
          <table:table-cell office:value-type="string" table:style-name="ce5">
            <text:p>VSUL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">
            <text:p>Varonis for UNIX/Linux (SaaS)</text:p>
          </table:table-cell>
          <table:table-cell office:value-type="currency" office:value="38.351999999999997" table:style-name="ce7">
            <text:p><text:s/>£38.35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SUL-10-20KSA</text:p>
          </table:table-cell>
          <table:table-cell office:value-type="string" table:style-name="ce1">
            <text:p>10-20K</text:p>
          </table:table-cell>
          <table:table-cell office:value-type="string" table:style-name="ce5">
            <text:p>VSUL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">
            <text:p>Varonis for UNIX/Linux (SaaS)</text:p>
          </table:table-cell>
          <table:table-cell office:value-type="currency" office:value="36.72" table:style-name="ce7">
            <text:p><text:s/>£36.72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SUL-20-35KSA</text:p>
          </table:table-cell>
          <table:table-cell office:value-type="string" table:style-name="ce1">
            <text:p>20-35K</text:p>
          </table:table-cell>
          <table:table-cell office:value-type="string" table:style-name="ce5">
            <text:p>VSUL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">
            <text:p>Varonis for UNIX/Linux (SaaS)</text:p>
          </table:table-cell>
          <table:table-cell office:value-type="currency" office:value="34.271999999999998" table:style-name="ce7">
            <text:p><text:s/>£34.27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SUL-35-50KSA</text:p>
          </table:table-cell>
          <table:table-cell office:value-type="string" table:style-name="ce1">
            <text:p>35-50K</text:p>
          </table:table-cell>
          <table:table-cell office:value-type="string" table:style-name="ce5">
            <text:p>VSUL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">
            <text:p>Varonis for UNIX/Linux (SaaS)</text:p>
          </table:table-cell>
          <table:table-cell office:value-type="currency" office:value="33.456000000000003" table:style-name="ce7">
            <text:p><text:s/>£33.46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SUL-50-100KSA</text:p>
          </table:table-cell>
          <table:table-cell office:value-type="string" table:style-name="ce1">
            <text:p>50-100K</text:p>
          </table:table-cell>
          <table:table-cell office:value-type="string" table:style-name="ce5">
            <text:p>VSUL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">
            <text:p>Varonis for UNIX/Linux (SaaS)</text:p>
          </table:table-cell>
          <table:table-cell office:value-type="currency" office:value="32.64" table:style-name="ce7">
            <text:p><text:s/>£32.64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SUL-100-150KSA</text:p>
          </table:table-cell>
          <table:table-cell office:value-type="string" table:style-name="ce1">
            <text:p>100-150K</text:p>
          </table:table-cell>
          <table:table-cell office:value-type="string" table:style-name="ce5">
            <text:p>VSUL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">
            <text:p>Varonis for UNIX/Linux (SaaS)</text:p>
          </table:table-cell>
          <table:table-cell office:value-type="currency" office:value="31.007999999999999" table:style-name="ce7">
            <text:p><text:s/>£31.01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SUL-150K+SA</text:p>
          </table:table-cell>
          <table:table-cell office:value-type="string" table:style-name="ce1">
            <text:p>150K+</text:p>
          </table:table-cell>
          <table:table-cell office:value-type="string" table:style-name="ce5">
            <text:p>VSUL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">
            <text:p>Varonis for UNIX/Linux (SaaS)</text:p>
          </table:table-cell>
          <table:table-cell office:value-type="currency" office:value="31.007999999999999" table:style-name="ce7">
            <text:p><text:s/>£31.01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WRU-SA</text:p>
          </table:table-cell>
          <table:table-cell table:style-name="ce1"/>
          <table:table-cell office:value-type="string" table:style-name="ce11">
            <text:p>VWRU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2">
            <text:p>Resource Usage for VWIN-SA (SaaS)</text:p>
          </table:table-cell>
          <table:table-cell office:value-type="currency" office:value="8976" table:style-name="ce7">
            <text:p><text:s/>£8,976.00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WEU-SA</text:p>
          </table:table-cell>
          <table:table-cell table:style-name="ce1"/>
          <table:table-cell office:value-type="string" table:style-name="ce11">
            <text:p>VWEU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">
            <text:p>Events Usage for VWIN-SA (SaaS)</text:p>
          </table:table-cell>
          <table:table-cell office:value-type="currency" office:value="244.79999999999998" table:style-name="ce7">
            <text:p><text:s/>£244.80<text:s/></text:p>
          </table:table-cell>
          <table:table-cell table:number-columns-repeated="16377"/>
        </table:table-row>
        <table:table-row table:style-name="ro2">
          <table:table-cell office:value-type="string" table:style-name="ce12">
            <text:p>V3RU-SA</text:p>
          </table:table-cell>
          <table:table-cell table:style-name="ce1"/>
          <table:table-cell office:value-type="string" table:style-name="ce5">
            <text:p>V3RU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">
            <text:p>Resource Usage for V365-SA (SaaS)</text:p>
          </table:table-cell>
          <table:table-cell office:value-type="currency" office:value="59568" table:style-name="ce7">
            <text:p><text:s/>£59,568.00<text:s/></text:p>
          </table:table-cell>
          <table:table-cell table:number-columns-repeated="16377"/>
        </table:table-row>
        <table:table-row table:style-name="ro2">
          <table:table-cell office:value-type="string" table:style-name="ce12">
            <text:p>V3EU-SA</text:p>
          </table:table-cell>
          <table:table-cell table:style-name="ce1"/>
          <table:table-cell office:value-type="string" table:style-name="ce5">
            <text:p>V3EU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2">
            <text:p>Events Usage for V365-SA (SaaS)</text:p>
          </table:table-cell>
          <table:table-cell office:value-type="currency" office:value="1224" table:style-name="ce7">
            <text:p><text:s/>£1,224.00<text:s/></text:p>
          </table:table-cell>
          <table:table-cell table:number-columns-repeated="16377"/>
        </table:table-row>
        <table:table-row table:style-name="ro2">
          <table:table-cell office:value-type="string" table:style-name="ce12">
            <text:p>VTRU-SA</text:p>
          </table:table-cell>
          <table:table-cell table:style-name="ce1"/>
          <table:table-cell office:value-type="string" table:style-name="ce5">
            <text:p>VTRU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">
            <text:p>Resource Usage for VTWO-SA (SaaS)</text:p>
          </table:table-cell>
          <table:table-cell office:value-type="currency" office:value="15504" table:style-name="ce7">
            <text:p><text:s/>£15,504.00<text:s/></text:p>
          </table:table-cell>
          <table:table-cell table:number-columns-repeated="16377"/>
        </table:table-row>
        <table:table-row table:style-name="ro2">
          <table:table-cell office:value-type="string" table:style-name="ce12">
            <text:p>VTEU-SA</text:p>
          </table:table-cell>
          <table:table-cell table:style-name="ce1"/>
          <table:table-cell office:value-type="string" table:style-name="ce5">
            <text:p>VTEU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">
            <text:p>Events Usage for VTWO-SA (SaaS)</text:p>
          </table:table-cell>
          <table:table-cell office:value-type="currency" office:value="326.39999999999998" table:style-name="ce7">
            <text:p><text:s/>£326.40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TEN-SA</text:p>
          </table:table-cell>
          <table:table-cell table:style-name="ce1"/>
          <table:table-cell office:value-type="string" table:style-name="ce5">
            <text:p>VTEN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">
            <text:p>Additional Tenant for Varonis (SaaS)</text:p>
          </table:table-cell>
          <table:table-cell office:value-type="currency" office:value="6364.8" table:style-name="ce7">
            <text:p><text:s/>£6,364.80<text:s/></text:p>
          </table:table-cell>
          <table:table-cell table:number-columns-repeated="16377"/>
        </table:table-row>
        <table:table-row table:style-name="ro2">
          <table:table-cell office:value-type="string" table:style-name="ce12">
            <text:p>VER1-1SA </text:p>
          </table:table-cell>
          <table:table-cell office:value-type="float" office:value="1" table:style-name="ce13">
            <text:p>1</text:p>
          </table:table-cell>
          <table:table-cell office:value-type="string" table:style-name="ce12">
            <text:p>VER1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2">
            <text:p>Extended Event Retention - 1 Year (SaaS)</text:p>
          </table:table-cell>
          <table:table-cell office:value-type="currency" office:value="714" table:style-name="ce7">
            <text:p><text:s/>£714.00<text:s/></text:p>
          </table:table-cell>
          <table:table-cell table:number-columns-repeated="16377"/>
        </table:table-row>
        <table:table-row table:style-name="ro2">
          <table:table-cell office:value-type="string" table:style-name="ce12">
            <text:p>VER1-2SA </text:p>
          </table:table-cell>
          <table:table-cell office:value-type="float" office:value="2" table:style-name="ce13">
            <text:p>2</text:p>
          </table:table-cell>
          <table:table-cell office:value-type="string" table:style-name="ce12">
            <text:p>VER1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2">
            <text:p>Extended Event Retention - 1 Year (SaaS)</text:p>
          </table:table-cell>
          <table:table-cell office:value-type="currency" office:value="518.16" table:style-name="ce7">
            <text:p><text:s/>£518.16<text:s/></text:p>
          </table:table-cell>
          <table:table-cell table:number-columns-repeated="16377"/>
        </table:table-row>
        <table:table-row table:style-name="ro2">
          <table:table-cell office:value-type="string" table:style-name="ce12">
            <text:p>VER1-3SA </text:p>
          </table:table-cell>
          <table:table-cell office:value-type="float" office:value="3" table:style-name="ce13">
            <text:p>3</text:p>
          </table:table-cell>
          <table:table-cell office:value-type="string" table:style-name="ce12">
            <text:p>VER1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2">
            <text:p>Extended Event Retention - 1 Year (SaaS)</text:p>
          </table:table-cell>
          <table:table-cell office:value-type="currency" office:value="452.87999999999994" table:style-name="ce7">
            <text:p><text:s/>£452.88<text:s/></text:p>
          </table:table-cell>
          <table:table-cell table:number-columns-repeated="16377"/>
        </table:table-row>
        <table:table-row table:style-name="ro2">
          <table:table-cell office:value-type="string" table:style-name="ce12">
            <text:p>VER1-4SA </text:p>
          </table:table-cell>
          <table:table-cell office:value-type="float" office:value="4" table:style-name="ce13">
            <text:p>4</text:p>
          </table:table-cell>
          <table:table-cell office:value-type="string" table:style-name="ce12">
            <text:p>VER1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2">
            <text:p>Extended Event Retention - 1 Year (SaaS)</text:p>
          </table:table-cell>
          <table:table-cell office:value-type="currency" office:value="420.23999999999995" table:style-name="ce7">
            <text:p><text:s/>£420.24<text:s/></text:p>
          </table:table-cell>
          <table:table-cell table:number-columns-repeated="16377"/>
        </table:table-row>
        <table:table-row table:style-name="ro2">
          <table:table-cell office:value-type="string" table:style-name="ce12">
            <text:p>VER1-5-9SA </text:p>
          </table:table-cell>
          <table:table-cell office:value-type="string" table:style-name="ce14">
            <text:p>5-9</text:p>
          </table:table-cell>
          <table:table-cell office:value-type="string" table:style-name="ce12">
            <text:p>VER1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2">
            <text:p>Extended Event Retention - 1 Year (SaaS)</text:p>
          </table:table-cell>
          <table:table-cell office:value-type="currency" office:value="399.84" table:style-name="ce7">
            <text:p><text:s/>£399.84<text:s/></text:p>
          </table:table-cell>
          <table:table-cell table:number-columns-repeated="16377"/>
        </table:table-row>
        <table:table-row table:style-name="ro2">
          <table:table-cell office:value-type="string" table:style-name="ce12">
            <text:p>VER1-10-19SA </text:p>
          </table:table-cell>
          <table:table-cell office:value-type="string" table:style-name="ce14">
            <text:p>10-19</text:p>
          </table:table-cell>
          <table:table-cell office:value-type="string" table:style-name="ce12">
            <text:p>VER1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2">
            <text:p>Extended Event Retention - 1 Year (SaaS)</text:p>
          </table:table-cell>
          <table:table-cell office:value-type="currency" office:value="359.03999999999996" table:style-name="ce7">
            <text:p><text:s/>£359.04<text:s/></text:p>
          </table:table-cell>
          <table:table-cell table:number-columns-repeated="16377"/>
        </table:table-row>
        <table:table-row table:style-name="ro2">
          <table:table-cell office:value-type="string" table:style-name="ce12">
            <text:p>VER1-20-49SA </text:p>
          </table:table-cell>
          <table:table-cell office:value-type="string" table:style-name="ce15">
            <text:p>20-49</text:p>
          </table:table-cell>
          <table:table-cell office:value-type="string" table:style-name="ce12">
            <text:p>VER1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2">
            <text:p>Extended Event Retention - 1 Year (SaaS)</text:p>
          </table:table-cell>
          <table:table-cell office:value-type="currency" office:value="340.27199999999999" table:style-name="ce7">
            <text:p><text:s/>£340.27<text:s/></text:p>
          </table:table-cell>
          <table:table-cell table:number-columns-repeated="16377"/>
        </table:table-row>
        <table:table-row table:style-name="ro2">
          <table:table-cell office:value-type="string" table:style-name="ce12">
            <text:p>VER1-50+SA </text:p>
          </table:table-cell>
          <table:table-cell office:value-type="string" table:style-name="ce15">
            <text:p>50+</text:p>
          </table:table-cell>
          <table:table-cell office:value-type="string" table:style-name="ce12">
            <text:p>VER1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2">
            <text:p>Extended Event Retention - 1 Year (SaaS)</text:p>
          </table:table-cell>
          <table:table-cell office:value-type="currency" office:value="326.39999999999998" table:style-name="ce7">
            <text:p><text:s/>£326.40<text:s/></text:p>
          </table:table-cell>
          <table:table-cell table:number-columns-repeated="16377"/>
        </table:table-row>
        <table:table-row table:style-name="ro2">
          <table:table-cell office:value-type="string" table:style-name="ce12">
            <text:p>VER2-1SA </text:p>
          </table:table-cell>
          <table:table-cell office:value-type="float" office:value="1" table:style-name="ce13">
            <text:p>1</text:p>
          </table:table-cell>
          <table:table-cell office:value-type="string" table:style-name="ce12">
            <text:p>VER2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2">
            <text:p>Extended Event Retention - 2 Year (SaaS)</text:p>
          </table:table-cell>
          <table:table-cell office:value-type="currency" office:value="1032.2399999999998" table:style-name="ce7">
            <text:p><text:s/>£1,032.24<text:s/></text:p>
          </table:table-cell>
          <table:table-cell table:number-columns-repeated="16377"/>
        </table:table-row>
        <table:table-row table:style-name="ro2">
          <table:table-cell office:value-type="string" table:style-name="ce12">
            <text:p>VER2-2SA </text:p>
          </table:table-cell>
          <table:table-cell office:value-type="float" office:value="2" table:style-name="ce13">
            <text:p>2</text:p>
          </table:table-cell>
          <table:table-cell office:value-type="string" table:style-name="ce12">
            <text:p>VER2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2">
            <text:p>Extended Event Retention - 2 Year (SaaS)</text:p>
          </table:table-cell>
          <table:table-cell office:value-type="currency" office:value="836.4" table:style-name="ce7">
            <text:p><text:s/>£836.40<text:s/></text:p>
          </table:table-cell>
          <table:table-cell table:number-columns-repeated="16377"/>
        </table:table-row>
        <table:table-row table:style-name="ro2">
          <table:table-cell office:value-type="string" table:style-name="ce12">
            <text:p>VER2-3SA </text:p>
          </table:table-cell>
          <table:table-cell office:value-type="float" office:value="3" table:style-name="ce13">
            <text:p>3</text:p>
          </table:table-cell>
          <table:table-cell office:value-type="string" table:style-name="ce12">
            <text:p>VER2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2">
            <text:p>Extended Event Retention - 2 Year (SaaS)</text:p>
          </table:table-cell>
          <table:table-cell office:value-type="currency" office:value="771.12" table:style-name="ce7">
            <text:p><text:s/>£771.12<text:s/></text:p>
          </table:table-cell>
          <table:table-cell table:number-columns-repeated="16377"/>
        </table:table-row>
        <table:table-row table:style-name="ro2">
          <table:table-cell office:value-type="string" table:style-name="ce12">
            <text:p>VER2-4SA </text:p>
          </table:table-cell>
          <table:table-cell office:value-type="float" office:value="4" table:style-name="ce13">
            <text:p>4</text:p>
          </table:table-cell>
          <table:table-cell office:value-type="string" table:style-name="ce12">
            <text:p>VER2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2">
            <text:p>Extended Event Retention - 2 Year (SaaS)</text:p>
          </table:table-cell>
          <table:table-cell office:value-type="currency" office:value="738.4799999999999" table:style-name="ce7">
            <text:p><text:s/>£738.48<text:s/></text:p>
          </table:table-cell>
          <table:table-cell table:number-columns-repeated="16377"/>
        </table:table-row>
        <table:table-row table:style-name="ro2">
          <table:table-cell office:value-type="string" table:style-name="ce12">
            <text:p>VER2-5-9SA </text:p>
          </table:table-cell>
          <table:table-cell office:value-type="string" table:style-name="ce14">
            <text:p>5-9</text:p>
          </table:table-cell>
          <table:table-cell office:value-type="string" table:style-name="ce12">
            <text:p>VER2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2">
            <text:p>Extended Event Retention - 2 Year (SaaS)</text:p>
          </table:table-cell>
          <table:table-cell office:value-type="currency" office:value="718.07999999999993" table:style-name="ce7">
            <text:p><text:s/>£718.08<text:s/></text:p>
          </table:table-cell>
          <table:table-cell table:number-columns-repeated="16377"/>
        </table:table-row>
        <table:table-row table:style-name="ro2">
          <table:table-cell office:value-type="string" table:style-name="ce12">
            <text:p>VER2-10-19SA </text:p>
          </table:table-cell>
          <table:table-cell office:value-type="string" table:style-name="ce14">
            <text:p>10-19</text:p>
          </table:table-cell>
          <table:table-cell office:value-type="string" table:style-name="ce12">
            <text:p>VER2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2">
            <text:p>Extended Event Retention - 2 Year (SaaS)</text:p>
          </table:table-cell>
          <table:table-cell office:value-type="currency" office:value="681.3599999999999" table:style-name="ce7">
            <text:p><text:s/>£681.36<text:s/></text:p>
          </table:table-cell>
          <table:table-cell table:number-columns-repeated="16377"/>
        </table:table-row>
        <table:table-row table:style-name="ro2">
          <table:table-cell office:value-type="string" table:style-name="ce12">
            <text:p>VER2-20-49SA </text:p>
          </table:table-cell>
          <table:table-cell office:value-type="string" table:style-name="ce15">
            <text:p>20-49</text:p>
          </table:table-cell>
          <table:table-cell office:value-type="string" table:style-name="ce12">
            <text:p>VER2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2">
            <text:p>Extended Event Retention - 2 Year (SaaS)</text:p>
          </table:table-cell>
          <table:table-cell office:value-type="currency" office:value="660.95999999999992" table:style-name="ce7">
            <text:p><text:s/>£660.96<text:s/></text:p>
          </table:table-cell>
          <table:table-cell table:number-columns-repeated="16377"/>
        </table:table-row>
        <table:table-row table:style-name="ro2">
          <table:table-cell office:value-type="string" table:style-name="ce12">
            <text:p>VER2-50+SA </text:p>
          </table:table-cell>
          <table:table-cell office:value-type="string" table:style-name="ce15">
            <text:p>50+</text:p>
          </table:table-cell>
          <table:table-cell office:value-type="string" table:style-name="ce12">
            <text:p>VER2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2">
            <text:p>Extended Event Retention - 2 Year (SaaS)</text:p>
          </table:table-cell>
          <table:table-cell office:value-type="currency" office:value="648.72" table:style-name="ce7">
            <text:p><text:s/>£648.72<text:s/></text:p>
          </table:table-cell>
          <table:table-cell table:number-columns-repeated="16377"/>
        </table:table-row>
        <table:table-row table:style-name="ro2">
          <table:table-cell office:value-type="string" table:style-name="ce12">
            <text:p>VER3-1SA </text:p>
          </table:table-cell>
          <table:table-cell office:value-type="float" office:value="1" table:style-name="ce13">
            <text:p>1</text:p>
          </table:table-cell>
          <table:table-cell office:value-type="string" table:style-name="ce12">
            <text:p>VER3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2">
            <text:p>Extended Event Retention - 3 Year (SaaS)</text:p>
          </table:table-cell>
          <table:table-cell office:value-type="currency" office:value="1354.56" table:style-name="ce7">
            <text:p><text:s/>£1,354.56<text:s/></text:p>
          </table:table-cell>
          <table:table-cell table:number-columns-repeated="16377"/>
        </table:table-row>
        <table:table-row table:style-name="ro2">
          <table:table-cell office:value-type="string" table:style-name="ce12">
            <text:p>VER3-2SA </text:p>
          </table:table-cell>
          <table:table-cell office:value-type="float" office:value="2" table:style-name="ce13">
            <text:p>2</text:p>
          </table:table-cell>
          <table:table-cell office:value-type="string" table:style-name="ce12">
            <text:p>VER3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2">
            <text:p>Extended Event Retention - 3 Year (SaaS)</text:p>
          </table:table-cell>
          <table:table-cell office:value-type="currency" office:value="1158.72" table:style-name="ce7">
            <text:p><text:s/>£1,158.72<text:s/></text:p>
          </table:table-cell>
          <table:table-cell table:number-columns-repeated="16377"/>
        </table:table-row>
        <table:table-row table:style-name="ro2">
          <table:table-cell office:value-type="string" table:style-name="ce12">
            <text:p>VER3-3SA </text:p>
          </table:table-cell>
          <table:table-cell office:value-type="float" office:value="3" table:style-name="ce13">
            <text:p>3</text:p>
          </table:table-cell>
          <table:table-cell office:value-type="string" table:style-name="ce12">
            <text:p>VER3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2">
            <text:p>Extended Event Retention - 3 Year (SaaS)</text:p>
          </table:table-cell>
          <table:table-cell office:value-type="currency" office:value="1093.4399999999998" table:style-name="ce7">
            <text:p><text:s/>£1,093.44<text:s/></text:p>
          </table:table-cell>
          <table:table-cell table:number-columns-repeated="16377"/>
        </table:table-row>
        <table:table-row table:style-name="ro2">
          <table:table-cell office:value-type="string" table:style-name="ce12">
            <text:p>VER3-4SA </text:p>
          </table:table-cell>
          <table:table-cell office:value-type="float" office:value="4" table:style-name="ce13">
            <text:p>4</text:p>
          </table:table-cell>
          <table:table-cell office:value-type="string" table:style-name="ce12">
            <text:p>VER3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2">
            <text:p>Extended Event Retention - 3 Year (SaaS)</text:p>
          </table:table-cell>
          <table:table-cell office:value-type="currency" office:value="1060.8" table:style-name="ce7">
            <text:p><text:s/>£1,060.80<text:s/></text:p>
          </table:table-cell>
          <table:table-cell table:number-columns-repeated="16377"/>
        </table:table-row>
        <table:table-row table:style-name="ro2">
          <table:table-cell office:value-type="string" table:style-name="ce12">
            <text:p>VER3-5-9SA </text:p>
          </table:table-cell>
          <table:table-cell office:value-type="string" table:style-name="ce14">
            <text:p>5-9</text:p>
          </table:table-cell>
          <table:table-cell office:value-type="string" table:style-name="ce12">
            <text:p>VER3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2">
            <text:p>Extended Event Retention - 3 Year (SaaS)</text:p>
          </table:table-cell>
          <table:table-cell office:value-type="currency" office:value="1040.3999999999999" table:style-name="ce7">
            <text:p><text:s/>£1,040.40<text:s/></text:p>
          </table:table-cell>
          <table:table-cell table:number-columns-repeated="16377"/>
        </table:table-row>
        <table:table-row table:style-name="ro2">
          <table:table-cell office:value-type="string" table:style-name="ce12">
            <text:p>VER3-10-19SA </text:p>
          </table:table-cell>
          <table:table-cell office:value-type="string" table:style-name="ce14">
            <text:p>10-19</text:p>
          </table:table-cell>
          <table:table-cell office:value-type="string" table:style-name="ce12">
            <text:p>VER3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2">
            <text:p>Extended Event Retention - 3 Year (SaaS)</text:p>
          </table:table-cell>
          <table:table-cell office:value-type="currency" office:value="999.59999999999991" table:style-name="ce7">
            <text:p><text:s/>£999.60<text:s/></text:p>
          </table:table-cell>
          <table:table-cell table:number-columns-repeated="16377"/>
        </table:table-row>
        <table:table-row table:style-name="ro2">
          <table:table-cell office:value-type="string" table:style-name="ce12">
            <text:p>VER3-20-49SA </text:p>
          </table:table-cell>
          <table:table-cell office:value-type="string" table:style-name="ce15">
            <text:p>20-49</text:p>
          </table:table-cell>
          <table:table-cell office:value-type="string" table:style-name="ce12">
            <text:p>VER3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2">
            <text:p>Extended Event Retention - 3 Year (SaaS)</text:p>
          </table:table-cell>
          <table:table-cell office:value-type="currency" office:value="979.19999999999993" table:style-name="ce7">
            <text:p><text:s/>£979.20<text:s/></text:p>
          </table:table-cell>
          <table:table-cell table:number-columns-repeated="16377"/>
        </table:table-row>
        <table:table-row table:style-name="ro2">
          <table:table-cell office:value-type="string" table:style-name="ce12">
            <text:p>VER3-50+SA </text:p>
          </table:table-cell>
          <table:table-cell office:value-type="string" table:style-name="ce15">
            <text:p>50+</text:p>
          </table:table-cell>
          <table:table-cell office:value-type="string" table:style-name="ce12">
            <text:p>VER3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2">
            <text:p>Extended Event Retention - 3 Year (SaaS)</text:p>
          </table:table-cell>
          <table:table-cell office:value-type="currency" office:value="966.95999999999992" table:style-name="ce7">
            <text:p><text:s/>£966.96<text:s/></text:p>
          </table:table-cell>
          <table:table-cell table:number-columns-repeated="16377"/>
        </table:table-row>
        <table:table-row table:style-name="ro2">
          <table:table-cell office:value-type="string" table:style-name="ce12">
            <text:p>VER4-1SA </text:p>
          </table:table-cell>
          <table:table-cell office:value-type="float" office:value="1" table:style-name="ce13">
            <text:p>1</text:p>
          </table:table-cell>
          <table:table-cell office:value-type="string" table:style-name="ce12">
            <text:p>VER4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2">
            <text:p>Extended Event Retention - 4 Year (SaaS)</text:p>
          </table:table-cell>
          <table:table-cell office:value-type="currency" office:value="1672.8" table:style-name="ce7">
            <text:p><text:s/>£1,672.80<text:s/></text:p>
          </table:table-cell>
          <table:table-cell table:number-columns-repeated="16377"/>
        </table:table-row>
        <table:table-row table:style-name="ro2">
          <table:table-cell office:value-type="string" table:style-name="ce12">
            <text:p>VER4-2SA </text:p>
          </table:table-cell>
          <table:table-cell office:value-type="float" office:value="2" table:style-name="ce13">
            <text:p>2</text:p>
          </table:table-cell>
          <table:table-cell office:value-type="string" table:style-name="ce12">
            <text:p>VER4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2">
            <text:p>Extended Event Retention - 4 Year (SaaS)</text:p>
          </table:table-cell>
          <table:table-cell office:value-type="currency" office:value="1476.9599999999998" table:style-name="ce7">
            <text:p><text:s/>£1,476.96<text:s/></text:p>
          </table:table-cell>
          <table:table-cell table:number-columns-repeated="16377"/>
        </table:table-row>
        <table:table-row table:style-name="ro2">
          <table:table-cell office:value-type="string" table:style-name="ce12">
            <text:p>VER4-3SA </text:p>
          </table:table-cell>
          <table:table-cell office:value-type="float" office:value="3" table:style-name="ce13">
            <text:p>3</text:p>
          </table:table-cell>
          <table:table-cell office:value-type="string" table:style-name="ce12">
            <text:p>VER4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2">
            <text:p>Extended Event Retention - 4 Year (SaaS)</text:p>
          </table:table-cell>
          <table:table-cell office:value-type="currency" office:value="1411.6799999999998" table:style-name="ce7">
            <text:p><text:s/>£1,411.68<text:s/></text:p>
          </table:table-cell>
          <table:table-cell table:number-columns-repeated="16377"/>
        </table:table-row>
        <table:table-row table:style-name="ro2">
          <table:table-cell office:value-type="string" table:style-name="ce12">
            <text:p>VER4-4SA </text:p>
          </table:table-cell>
          <table:table-cell office:value-type="float" office:value="4" table:style-name="ce13">
            <text:p>4</text:p>
          </table:table-cell>
          <table:table-cell office:value-type="string" table:style-name="ce12">
            <text:p>VER4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2">
            <text:p>Extended Event Retention - 4 Year (SaaS)</text:p>
          </table:table-cell>
          <table:table-cell office:value-type="currency" office:value="1379.04" table:style-name="ce7">
            <text:p><text:s/>£1,379.04<text:s/></text:p>
          </table:table-cell>
          <table:table-cell table:number-columns-repeated="16377"/>
        </table:table-row>
        <table:table-row table:style-name="ro2">
          <table:table-cell office:value-type="string" table:style-name="ce12">
            <text:p>VER4-5-9SA </text:p>
          </table:table-cell>
          <table:table-cell office:value-type="string" table:style-name="ce14">
            <text:p>5-9</text:p>
          </table:table-cell>
          <table:table-cell office:value-type="string" table:style-name="ce12">
            <text:p>VER4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2">
            <text:p>Extended Event Retention - 4 Year (SaaS)</text:p>
          </table:table-cell>
          <table:table-cell office:value-type="currency" office:value="1346.3999999999999" table:style-name="ce7">
            <text:p><text:s/>£1,346.40<text:s/></text:p>
          </table:table-cell>
          <table:table-cell table:number-columns-repeated="16377"/>
        </table:table-row>
        <table:table-row table:style-name="ro2">
          <table:table-cell office:value-type="string" table:style-name="ce12">
            <text:p>VER4-10-19SA </text:p>
          </table:table-cell>
          <table:table-cell office:value-type="string" table:style-name="ce14">
            <text:p>10-19</text:p>
          </table:table-cell>
          <table:table-cell office:value-type="string" table:style-name="ce12">
            <text:p>VER4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2">
            <text:p>Extended Event Retention - 4 Year (SaaS)</text:p>
          </table:table-cell>
          <table:table-cell office:value-type="currency" office:value="1321.9199999999998" table:style-name="ce7">
            <text:p><text:s/>£1,321.92<text:s/></text:p>
          </table:table-cell>
          <table:table-cell table:number-columns-repeated="16377"/>
        </table:table-row>
        <table:table-row table:style-name="ro2">
          <table:table-cell office:value-type="string" table:style-name="ce12">
            <text:p>VER4-20-49SA </text:p>
          </table:table-cell>
          <table:table-cell office:value-type="string" table:style-name="ce15">
            <text:p>20-49</text:p>
          </table:table-cell>
          <table:table-cell office:value-type="string" table:style-name="ce12">
            <text:p>VER4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2">
            <text:p>Extended Event Retention - 4 Year (SaaS)</text:p>
          </table:table-cell>
          <table:table-cell office:value-type="currency" office:value="1301.5199999999998" table:style-name="ce7">
            <text:p><text:s/>£1,301.52<text:s/></text:p>
          </table:table-cell>
          <table:table-cell table:number-columns-repeated="16377"/>
        </table:table-row>
        <table:table-row table:style-name="ro2">
          <table:table-cell office:value-type="string" table:style-name="ce12">
            <text:p>VER4-50+SA </text:p>
          </table:table-cell>
          <table:table-cell office:value-type="string" table:style-name="ce15">
            <text:p>50+</text:p>
          </table:table-cell>
          <table:table-cell office:value-type="string" table:style-name="ce12">
            <text:p>VER4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2">
            <text:p>Extended Event Retention - 4 Year (SaaS)</text:p>
          </table:table-cell>
          <table:table-cell office:value-type="currency" office:value="1289.2799999999997" table:style-name="ce7">
            <text:p><text:s/>£1,289.28<text:s/></text:p>
          </table:table-cell>
          <table:table-cell table:number-columns-repeated="16377"/>
        </table:table-row>
        <table:table-row table:style-name="ro2">
          <table:table-cell office:value-type="string" table:style-name="ce12">
            <text:p>VER5-1SA </text:p>
          </table:table-cell>
          <table:table-cell office:value-type="float" office:value="1" table:style-name="ce13">
            <text:p>1</text:p>
          </table:table-cell>
          <table:table-cell office:value-type="string" table:style-name="ce12">
            <text:p>VER5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2">
            <text:p>Extended Event Retention - 5 Year (SaaS)</text:p>
          </table:table-cell>
          <table:table-cell office:value-type="currency" office:value="1999.1999999999998" table:style-name="ce7">
            <text:p><text:s/>£1,999.20<text:s/></text:p>
          </table:table-cell>
          <table:table-cell table:number-columns-repeated="16377"/>
        </table:table-row>
        <table:table-row table:style-name="ro2">
          <table:table-cell office:value-type="string" table:style-name="ce12">
            <text:p>VER5-2SA </text:p>
          </table:table-cell>
          <table:table-cell office:value-type="float" office:value="2" table:style-name="ce13">
            <text:p>2</text:p>
          </table:table-cell>
          <table:table-cell office:value-type="string" table:style-name="ce12">
            <text:p>VER5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2">
            <text:p>Extended Event Retention - 5 Year (SaaS)</text:p>
          </table:table-cell>
          <table:table-cell office:value-type="currency" office:value="1799.2799999999997" table:style-name="ce7">
            <text:p><text:s/>£1,799.28<text:s/></text:p>
          </table:table-cell>
          <table:table-cell table:number-columns-repeated="16377"/>
        </table:table-row>
        <table:table-row table:style-name="ro2">
          <table:table-cell office:value-type="string" table:style-name="ce12">
            <text:p>VER5-3SA </text:p>
          </table:table-cell>
          <table:table-cell office:value-type="float" office:value="3" table:style-name="ce13">
            <text:p>3</text:p>
          </table:table-cell>
          <table:table-cell office:value-type="string" table:style-name="ce12">
            <text:p>VER5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2">
            <text:p>Extended Event Retention - 5 Year (SaaS)</text:p>
          </table:table-cell>
          <table:table-cell office:value-type="currency" office:value="1734" table:style-name="ce7">
            <text:p><text:s/>£1,734.00<text:s/></text:p>
          </table:table-cell>
          <table:table-cell table:number-columns-repeated="16377"/>
        </table:table-row>
        <table:table-row table:style-name="ro2">
          <table:table-cell office:value-type="string" table:style-name="ce12">
            <text:p>VER5-4SA </text:p>
          </table:table-cell>
          <table:table-cell office:value-type="float" office:value="4" table:style-name="ce13">
            <text:p>4</text:p>
          </table:table-cell>
          <table:table-cell office:value-type="string" table:style-name="ce12">
            <text:p>VER5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2">
            <text:p>Extended Event Retention - 5 Year (SaaS)</text:p>
          </table:table-cell>
          <table:table-cell office:value-type="currency" office:value="1701.36" table:style-name="ce7">
            <text:p><text:s/>£1,701.36<text:s/></text:p>
          </table:table-cell>
          <table:table-cell table:number-columns-repeated="16377"/>
        </table:table-row>
        <table:table-row table:style-name="ro2">
          <table:table-cell office:value-type="string" table:style-name="ce12">
            <text:p>VER5-5-9SA </text:p>
          </table:table-cell>
          <table:table-cell office:value-type="string" table:style-name="ce14">
            <text:p>5-9</text:p>
          </table:table-cell>
          <table:table-cell office:value-type="string" table:style-name="ce12">
            <text:p>VER5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2">
            <text:p>Extended Event Retention - 5 Year (SaaS)</text:p>
          </table:table-cell>
          <table:table-cell office:value-type="currency" office:value="1680.9599999999998" table:style-name="ce7">
            <text:p><text:s/>£1,680.96<text:s/></text:p>
          </table:table-cell>
          <table:table-cell table:number-columns-repeated="16377"/>
        </table:table-row>
        <table:table-row table:style-name="ro2">
          <table:table-cell office:value-type="string" table:style-name="ce12">
            <text:p>VER5-10-19SA </text:p>
          </table:table-cell>
          <table:table-cell office:value-type="string" table:style-name="ce14">
            <text:p>10-19</text:p>
          </table:table-cell>
          <table:table-cell office:value-type="string" table:style-name="ce12">
            <text:p>VER5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2">
            <text:p>Extended Event Retention - 5 Year (SaaS)</text:p>
          </table:table-cell>
          <table:table-cell office:value-type="currency" office:value="1644.24" table:style-name="ce7">
            <text:p><text:s/>£1,644.24<text:s/></text:p>
          </table:table-cell>
          <table:table-cell table:number-columns-repeated="16377"/>
        </table:table-row>
        <table:table-row table:style-name="ro2">
          <table:table-cell office:value-type="string" table:style-name="ce12">
            <text:p>VER5-20-49SA </text:p>
          </table:table-cell>
          <table:table-cell office:value-type="string" table:style-name="ce15">
            <text:p>20-49</text:p>
          </table:table-cell>
          <table:table-cell office:value-type="string" table:style-name="ce12">
            <text:p>VER5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2">
            <text:p>Extended Event Retention - 5 Year (SaaS)</text:p>
          </table:table-cell>
          <table:table-cell office:value-type="currency" office:value="1632" table:style-name="ce7">
            <text:p><text:s/>£1,632.00<text:s/></text:p>
          </table:table-cell>
          <table:table-cell table:number-columns-repeated="16377"/>
        </table:table-row>
        <table:table-row table:style-name="ro2">
          <table:table-cell office:value-type="string" table:style-name="ce12">
            <text:p>VER5-50+SA </text:p>
          </table:table-cell>
          <table:table-cell office:value-type="string" table:style-name="ce15">
            <text:p>50+</text:p>
          </table:table-cell>
          <table:table-cell office:value-type="string" table:style-name="ce12">
            <text:p>VER5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2">
            <text:p>Extended Event Retention - 5 Year (SaaS)</text:p>
          </table:table-cell>
          <table:table-cell office:value-type="currency" office:value="1611.6" table:style-name="ce7">
            <text:p><text:s/>£1,611.60<text:s/></text:p>
          </table:table-cell>
          <table:table-cell table:number-columns-repeated="16377"/>
        </table:table-row>
        <table:table-row table:style-name="ro2">
          <table:table-cell office:value-type="string" table:style-name="ce12">
            <text:p>VER6-1SA </text:p>
          </table:table-cell>
          <table:table-cell office:value-type="float" office:value="1" table:style-name="ce13">
            <text:p>1</text:p>
          </table:table-cell>
          <table:table-cell office:value-type="string" table:style-name="ce12">
            <text:p>VER6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2">
            <text:p>Extended Event Retention - 6 Year (SaaS)</text:p>
          </table:table-cell>
          <table:table-cell office:value-type="currency" office:value="2317.44" table:style-name="ce7">
            <text:p><text:s/>£2,317.44<text:s/></text:p>
          </table:table-cell>
          <table:table-cell table:number-columns-repeated="16377"/>
        </table:table-row>
        <table:table-row table:style-name="ro2">
          <table:table-cell office:value-type="string" table:style-name="ce12">
            <text:p>VER6-2SA </text:p>
          </table:table-cell>
          <table:table-cell office:value-type="float" office:value="2" table:style-name="ce13">
            <text:p>2</text:p>
          </table:table-cell>
          <table:table-cell office:value-type="string" table:style-name="ce12">
            <text:p>VER6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2">
            <text:p>Extended Event Retention - 6 Year (SaaS)</text:p>
          </table:table-cell>
          <table:table-cell office:value-type="currency" office:value="2121.6" table:style-name="ce7">
            <text:p><text:s/>£2,121.60<text:s/></text:p>
          </table:table-cell>
          <table:table-cell table:number-columns-repeated="16377"/>
        </table:table-row>
        <table:table-row table:style-name="ro2">
          <table:table-cell office:value-type="string" table:style-name="ce12">
            <text:p>VER6-3SA </text:p>
          </table:table-cell>
          <table:table-cell office:value-type="float" office:value="3" table:style-name="ce13">
            <text:p>3</text:p>
          </table:table-cell>
          <table:table-cell office:value-type="string" table:style-name="ce12">
            <text:p>VER6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2">
            <text:p>Extended Event Retention - 6 Year (SaaS)</text:p>
          </table:table-cell>
          <table:table-cell office:value-type="currency" office:value="2056.3199999999997" table:style-name="ce7">
            <text:p><text:s/>£2,056.32<text:s/></text:p>
          </table:table-cell>
          <table:table-cell table:number-columns-repeated="16377"/>
        </table:table-row>
        <table:table-row table:style-name="ro2">
          <table:table-cell office:value-type="string" table:style-name="ce12">
            <text:p>VER6-4SA </text:p>
          </table:table-cell>
          <table:table-cell office:value-type="float" office:value="4" table:style-name="ce13">
            <text:p>4</text:p>
          </table:table-cell>
          <table:table-cell office:value-type="string" table:style-name="ce12">
            <text:p>VER6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2">
            <text:p>Extended Event Retention - 6 Year (SaaS)</text:p>
          </table:table-cell>
          <table:table-cell office:value-type="currency" office:value="2023.6799999999998" table:style-name="ce7">
            <text:p><text:s/>£2,023.68<text:s/></text:p>
          </table:table-cell>
          <table:table-cell table:number-columns-repeated="16377"/>
        </table:table-row>
        <table:table-row table:style-name="ro2">
          <table:table-cell office:value-type="string" table:style-name="ce12">
            <text:p>VER6-5-9SA </text:p>
          </table:table-cell>
          <table:table-cell office:value-type="string" table:style-name="ce14">
            <text:p>5-9</text:p>
          </table:table-cell>
          <table:table-cell office:value-type="string" table:style-name="ce12">
            <text:p>VER6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2">
            <text:p>Extended Event Retention - 6 Year (SaaS)</text:p>
          </table:table-cell>
          <table:table-cell office:value-type="currency" office:value="2003.2799999999997" table:style-name="ce7">
            <text:p><text:s/>£2,003.28<text:s/></text:p>
          </table:table-cell>
          <table:table-cell table:number-columns-repeated="16377"/>
        </table:table-row>
        <table:table-row table:style-name="ro2">
          <table:table-cell office:value-type="string" table:style-name="ce12">
            <text:p>VER6-10-19SA </text:p>
          </table:table-cell>
          <table:table-cell office:value-type="string" table:style-name="ce14">
            <text:p>10-19</text:p>
          </table:table-cell>
          <table:table-cell office:value-type="string" table:style-name="ce12">
            <text:p>VER6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2">
            <text:p>Extended Event Retention - 6 Year (SaaS)</text:p>
          </table:table-cell>
          <table:table-cell office:value-type="currency" office:value="1962.4799999999998" table:style-name="ce7">
            <text:p><text:s/>£1,962.48<text:s/></text:p>
          </table:table-cell>
          <table:table-cell table:number-columns-repeated="16377"/>
        </table:table-row>
        <table:table-row table:style-name="ro2">
          <table:table-cell office:value-type="string" table:style-name="ce12">
            <text:p>VER6-20-49SA </text:p>
          </table:table-cell>
          <table:table-cell office:value-type="string" table:style-name="ce15">
            <text:p>20-49</text:p>
          </table:table-cell>
          <table:table-cell office:value-type="string" table:style-name="ce12">
            <text:p>VER6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2">
            <text:p>Extended Event Retention - 6 Year (SaaS)</text:p>
          </table:table-cell>
          <table:table-cell office:value-type="currency" office:value="1946.1599999999999" table:style-name="ce7">
            <text:p><text:s/>£1,946.16<text:s/></text:p>
          </table:table-cell>
          <table:table-cell table:number-columns-repeated="16377"/>
        </table:table-row>
        <table:table-row table:style-name="ro2">
          <table:table-cell office:value-type="string" table:style-name="ce12">
            <text:p>VER6-50+SA </text:p>
          </table:table-cell>
          <table:table-cell office:value-type="string" table:style-name="ce15">
            <text:p>50+</text:p>
          </table:table-cell>
          <table:table-cell office:value-type="string" table:style-name="ce12">
            <text:p>VER6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2">
            <text:p>Extended Event Retention - 6 Year (SaaS)</text:p>
          </table:table-cell>
          <table:table-cell office:value-type="currency" office:value="1933.9199999999998" table:style-name="ce7">
            <text:p><text:s/>£1,933.92<text:s/></text:p>
          </table:table-cell>
          <table:table-cell table:number-columns-repeated="16377"/>
        </table:table-row>
        <table:table-row table:style-name="ro2">
          <table:table-cell office:value-type="string" table:style-name="ce12">
            <text:p>VER7-1SA </text:p>
          </table:table-cell>
          <table:table-cell office:value-type="float" office:value="1" table:style-name="ce13">
            <text:p>1</text:p>
          </table:table-cell>
          <table:table-cell office:value-type="string" table:style-name="ce12">
            <text:p>VER7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2">
            <text:p>Extended Event Retention - 7 Year (SaaS)</text:p>
          </table:table-cell>
          <table:table-cell office:value-type="currency" office:value="2635.68" table:style-name="ce7">
            <text:p><text:s/>£2,635.68<text:s/></text:p>
          </table:table-cell>
          <table:table-cell table:number-columns-repeated="16377"/>
        </table:table-row>
        <table:table-row table:style-name="ro2">
          <table:table-cell office:value-type="string" table:style-name="ce12">
            <text:p>VER7-2SA </text:p>
          </table:table-cell>
          <table:table-cell office:value-type="float" office:value="2" table:style-name="ce13">
            <text:p>2</text:p>
          </table:table-cell>
          <table:table-cell office:value-type="string" table:style-name="ce12">
            <text:p>VER7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2">
            <text:p>Extended Event Retention - 7 Year (SaaS)</text:p>
          </table:table-cell>
          <table:table-cell office:value-type="currency" office:value="2439.84" table:style-name="ce7">
            <text:p><text:s/>£2,439.84<text:s/></text:p>
          </table:table-cell>
          <table:table-cell table:number-columns-repeated="16377"/>
        </table:table-row>
        <table:table-row table:style-name="ro2">
          <table:table-cell office:value-type="string" table:style-name="ce12">
            <text:p>VER7-3SA </text:p>
          </table:table-cell>
          <table:table-cell office:value-type="float" office:value="3" table:style-name="ce13">
            <text:p>3</text:p>
          </table:table-cell>
          <table:table-cell office:value-type="string" table:style-name="ce12">
            <text:p>VER7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2">
            <text:p>Extended Event Retention - 7 Year (SaaS)</text:p>
          </table:table-cell>
          <table:table-cell office:value-type="currency" office:value="2374.56" table:style-name="ce7">
            <text:p><text:s/>£2,374.56<text:s/></text:p>
          </table:table-cell>
          <table:table-cell table:number-columns-repeated="16377"/>
        </table:table-row>
        <table:table-row table:style-name="ro2">
          <table:table-cell office:value-type="string" table:style-name="ce12">
            <text:p>VER7-4SA </text:p>
          </table:table-cell>
          <table:table-cell office:value-type="float" office:value="4" table:style-name="ce13">
            <text:p>4</text:p>
          </table:table-cell>
          <table:table-cell office:value-type="string" table:style-name="ce12">
            <text:p>VER7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2">
            <text:p>Extended Event Retention - 7 Year (SaaS)</text:p>
          </table:table-cell>
          <table:table-cell office:value-type="currency" office:value="2341.9199999999996" table:style-name="ce7">
            <text:p><text:s/>£2,341.92<text:s/></text:p>
          </table:table-cell>
          <table:table-cell table:number-columns-repeated="16377"/>
        </table:table-row>
        <table:table-row table:style-name="ro2">
          <table:table-cell office:value-type="string" table:style-name="ce12">
            <text:p>VER7-5-9SA </text:p>
          </table:table-cell>
          <table:table-cell office:value-type="string" table:style-name="ce14">
            <text:p>5-9</text:p>
          </table:table-cell>
          <table:table-cell office:value-type="string" table:style-name="ce12">
            <text:p>VER7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2">
            <text:p>Extended Event Retention - 7 Year (SaaS)</text:p>
          </table:table-cell>
          <table:table-cell office:value-type="currency" office:value="2325.6" table:style-name="ce7">
            <text:p><text:s/>£2,325.60<text:s/></text:p>
          </table:table-cell>
          <table:table-cell table:number-columns-repeated="16377"/>
        </table:table-row>
        <table:table-row table:style-name="ro2">
          <table:table-cell office:value-type="string" table:style-name="ce12">
            <text:p>VER7-10-19SA </text:p>
          </table:table-cell>
          <table:table-cell office:value-type="string" table:style-name="ce14">
            <text:p>10-19</text:p>
          </table:table-cell>
          <table:table-cell office:value-type="string" table:style-name="ce12">
            <text:p>VER7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2">
            <text:p>Extended Event Retention - 7 Year (SaaS)</text:p>
          </table:table-cell>
          <table:table-cell office:value-type="currency" office:value="2284.7999999999997" table:style-name="ce7">
            <text:p><text:s/>£2,284.80<text:s/></text:p>
          </table:table-cell>
          <table:table-cell table:number-columns-repeated="16377"/>
        </table:table-row>
        <table:table-row table:style-name="ro2">
          <table:table-cell office:value-type="string" table:style-name="ce12">
            <text:p>VER7-20-49SA </text:p>
          </table:table-cell>
          <table:table-cell office:value-type="string" table:style-name="ce15">
            <text:p>20-49</text:p>
          </table:table-cell>
          <table:table-cell office:value-type="string" table:style-name="ce12">
            <text:p>VER7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2">
            <text:p>Extended Event Retention - 7 Year (SaaS)</text:p>
          </table:table-cell>
          <table:table-cell office:value-type="currency" office:value="2264.4" table:style-name="ce7">
            <text:p><text:s/>£2,264.40<text:s/></text:p>
          </table:table-cell>
          <table:table-cell table:number-columns-repeated="16377"/>
        </table:table-row>
        <table:table-row table:style-name="ro2">
          <table:table-cell office:value-type="string" table:style-name="ce12">
            <text:p>VER7-50+SA </text:p>
          </table:table-cell>
          <table:table-cell office:value-type="string" table:style-name="ce15">
            <text:p>50+</text:p>
          </table:table-cell>
          <table:table-cell office:value-type="string" table:style-name="ce12">
            <text:p>VER7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2">
            <text:p>Extended Event Retention - 7 Year (SaaS)</text:p>
          </table:table-cell>
          <table:table-cell office:value-type="currency" office:value="2252.16" table:style-name="ce7">
            <text:p><text:s/>£2,252.16<text:s/></text:p>
          </table:table-cell>
          <table:table-cell table:number-columns-repeated="16377"/>
        </table:table-row>
        <table:table-row table:style-name="ro2">
          <table:table-cell office:value-type="string" table:style-name="ce12">
            <text:p>VER8-1SA </text:p>
          </table:table-cell>
          <table:table-cell office:value-type="float" office:value="1" table:style-name="ce13">
            <text:p>1</text:p>
          </table:table-cell>
          <table:table-cell office:value-type="string" table:style-name="ce12">
            <text:p>VER8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2">
            <text:p>Extended Event Retention - 8 Year (SaaS)</text:p>
          </table:table-cell>
          <table:table-cell office:value-type="currency" office:value="2958" table:style-name="ce7">
            <text:p><text:s/>£2,958.00<text:s/></text:p>
          </table:table-cell>
          <table:table-cell table:number-columns-repeated="16377"/>
        </table:table-row>
        <table:table-row table:style-name="ro2">
          <table:table-cell office:value-type="string" table:style-name="ce12">
            <text:p>VER8-2SA </text:p>
          </table:table-cell>
          <table:table-cell office:value-type="float" office:value="2" table:style-name="ce13">
            <text:p>2</text:p>
          </table:table-cell>
          <table:table-cell office:value-type="string" table:style-name="ce12">
            <text:p>VER8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2">
            <text:p>Extended Event Retention - 8 Year (SaaS)</text:p>
          </table:table-cell>
          <table:table-cell office:value-type="currency" office:value="2762.1599999999994" table:style-name="ce7">
            <text:p><text:s/>£2,762.16<text:s/></text:p>
          </table:table-cell>
          <table:table-cell table:number-columns-repeated="16377"/>
        </table:table-row>
        <table:table-row table:style-name="ro2">
          <table:table-cell office:value-type="string" table:style-name="ce12">
            <text:p>VER8-3SA </text:p>
          </table:table-cell>
          <table:table-cell office:value-type="float" office:value="3" table:style-name="ce13">
            <text:p>3</text:p>
          </table:table-cell>
          <table:table-cell office:value-type="string" table:style-name="ce12">
            <text:p>VER8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2">
            <text:p>Extended Event Retention - 8 Year (SaaS)</text:p>
          </table:table-cell>
          <table:table-cell office:value-type="currency" office:value="2696.88" table:style-name="ce7">
            <text:p><text:s/>£2,696.88<text:s/></text:p>
          </table:table-cell>
          <table:table-cell table:number-columns-repeated="16377"/>
        </table:table-row>
        <table:table-row table:style-name="ro2">
          <table:table-cell office:value-type="string" table:style-name="ce12">
            <text:p>VER8-4SA </text:p>
          </table:table-cell>
          <table:table-cell office:value-type="float" office:value="4" table:style-name="ce13">
            <text:p>4</text:p>
          </table:table-cell>
          <table:table-cell office:value-type="string" table:style-name="ce12">
            <text:p>VER8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2">
            <text:p>Extended Event Retention - 8 Year (SaaS)</text:p>
          </table:table-cell>
          <table:table-cell office:value-type="currency" office:value="2664.24" table:style-name="ce7">
            <text:p><text:s/>£2,664.24<text:s/></text:p>
          </table:table-cell>
          <table:table-cell table:number-columns-repeated="16377"/>
        </table:table-row>
        <table:table-row table:style-name="ro2">
          <table:table-cell office:value-type="string" table:style-name="ce12">
            <text:p>VER8-5-9SA </text:p>
          </table:table-cell>
          <table:table-cell office:value-type="string" table:style-name="ce14">
            <text:p>5-9</text:p>
          </table:table-cell>
          <table:table-cell office:value-type="string" table:style-name="ce12">
            <text:p>VER8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2">
            <text:p>Extended Event Retention - 8 Year (SaaS)</text:p>
          </table:table-cell>
          <table:table-cell office:value-type="currency" office:value="2643.8399999999997" table:style-name="ce7">
            <text:p><text:s/>£2,643.84<text:s/></text:p>
          </table:table-cell>
          <table:table-cell table:number-columns-repeated="16377"/>
        </table:table-row>
        <table:table-row table:style-name="ro2">
          <table:table-cell office:value-type="string" table:style-name="ce12">
            <text:p>VER8-10-19SA </text:p>
          </table:table-cell>
          <table:table-cell office:value-type="string" table:style-name="ce14">
            <text:p>10-19</text:p>
          </table:table-cell>
          <table:table-cell office:value-type="string" table:style-name="ce12">
            <text:p>VER8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2">
            <text:p>Extended Event Retention - 8 Year (SaaS)</text:p>
          </table:table-cell>
          <table:table-cell office:value-type="currency" office:value="2607.12" table:style-name="ce7">
            <text:p><text:s/>£2,607.12<text:s/></text:p>
          </table:table-cell>
          <table:table-cell table:number-columns-repeated="16377"/>
        </table:table-row>
        <table:table-row table:style-name="ro2">
          <table:table-cell office:value-type="string" table:style-name="ce12">
            <text:p>VER8-20-49SA </text:p>
          </table:table-cell>
          <table:table-cell office:value-type="string" table:style-name="ce15">
            <text:p>20-49</text:p>
          </table:table-cell>
          <table:table-cell office:value-type="string" table:style-name="ce12">
            <text:p>VER8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2">
            <text:p>Extended Event Retention - 8 Year (SaaS)</text:p>
          </table:table-cell>
          <table:table-cell office:value-type="currency" office:value="2586.7199999999998" table:style-name="ce7">
            <text:p><text:s/>£2,586.72<text:s/></text:p>
          </table:table-cell>
          <table:table-cell table:number-columns-repeated="16377"/>
        </table:table-row>
        <table:table-row table:style-name="ro2">
          <table:table-cell office:value-type="string" table:style-name="ce12">
            <text:p>VER8-50+SA </text:p>
          </table:table-cell>
          <table:table-cell office:value-type="string" table:style-name="ce15">
            <text:p>50+</text:p>
          </table:table-cell>
          <table:table-cell office:value-type="string" table:style-name="ce12">
            <text:p>VER8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2">
            <text:p>Extended Event Retention - 8 Year (SaaS)</text:p>
          </table:table-cell>
          <table:table-cell office:value-type="currency" office:value="2574.48" table:style-name="ce7">
            <text:p><text:s/>£2,574.48<text:s/></text:p>
          </table:table-cell>
          <table:table-cell table:number-columns-repeated="16377"/>
        </table:table-row>
        <table:table-row table:style-name="ro2">
          <table:table-cell office:value-type="string" table:style-name="ce12">
            <text:p>VER9-1SA </text:p>
          </table:table-cell>
          <table:table-cell office:value-type="float" office:value="1" table:style-name="ce13">
            <text:p>1</text:p>
          </table:table-cell>
          <table:table-cell office:value-type="string" table:style-name="ce12">
            <text:p>VER9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2">
            <text:p>Extended Event Retention - 9 Year (SaaS)</text:p>
          </table:table-cell>
          <table:table-cell office:value-type="currency" office:value="3280.3199999999997" table:style-name="ce7">
            <text:p><text:s/>£3,280.32<text:s/></text:p>
          </table:table-cell>
          <table:table-cell table:number-columns-repeated="16377"/>
        </table:table-row>
        <table:table-row table:style-name="ro2">
          <table:table-cell office:value-type="string" table:style-name="ce12">
            <text:p>VER9-2SA </text:p>
          </table:table-cell>
          <table:table-cell office:value-type="float" office:value="2" table:style-name="ce13">
            <text:p>2</text:p>
          </table:table-cell>
          <table:table-cell office:value-type="string" table:style-name="ce12">
            <text:p>VER9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2">
            <text:p>Extended Event Retention - 9 Year (SaaS)</text:p>
          </table:table-cell>
          <table:table-cell office:value-type="currency" office:value="3084.48" table:style-name="ce7">
            <text:p><text:s/>£3,084.48<text:s/></text:p>
          </table:table-cell>
          <table:table-cell table:number-columns-repeated="16377"/>
        </table:table-row>
        <table:table-row table:style-name="ro2">
          <table:table-cell office:value-type="string" table:style-name="ce12">
            <text:p>VER9-3SA </text:p>
          </table:table-cell>
          <table:table-cell office:value-type="float" office:value="3" table:style-name="ce13">
            <text:p>3</text:p>
          </table:table-cell>
          <table:table-cell office:value-type="string" table:style-name="ce12">
            <text:p>VER9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2">
            <text:p>Extended Event Retention - 9 Year (SaaS)</text:p>
          </table:table-cell>
          <table:table-cell office:value-type="currency" office:value="3019.2" table:style-name="ce7">
            <text:p><text:s/>£3,019.20<text:s/></text:p>
          </table:table-cell>
          <table:table-cell table:number-columns-repeated="16377"/>
        </table:table-row>
        <table:table-row table:style-name="ro2">
          <table:table-cell office:value-type="string" table:style-name="ce12">
            <text:p>VER9-4SA </text:p>
          </table:table-cell>
          <table:table-cell office:value-type="float" office:value="4" table:style-name="ce13">
            <text:p>4</text:p>
          </table:table-cell>
          <table:table-cell office:value-type="string" table:style-name="ce12">
            <text:p>VER9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2">
            <text:p>Extended Event Retention - 9 Year (SaaS)</text:p>
          </table:table-cell>
          <table:table-cell office:value-type="currency" office:value="2986.5599999999995" table:style-name="ce7">
            <text:p><text:s/>£2,986.56<text:s/></text:p>
          </table:table-cell>
          <table:table-cell table:number-columns-repeated="16377"/>
        </table:table-row>
        <table:table-row table:style-name="ro2">
          <table:table-cell office:value-type="string" table:style-name="ce12">
            <text:p>VER9-5-9SA </text:p>
          </table:table-cell>
          <table:table-cell office:value-type="string" table:style-name="ce14">
            <text:p>5-9</text:p>
          </table:table-cell>
          <table:table-cell office:value-type="string" table:style-name="ce12">
            <text:p>VER9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2">
            <text:p>Extended Event Retention - 9 Year (SaaS)</text:p>
          </table:table-cell>
          <table:table-cell office:value-type="currency" office:value="2966.1599999999994" table:style-name="ce7">
            <text:p><text:s/>£2,966.16<text:s/></text:p>
          </table:table-cell>
          <table:table-cell table:number-columns-repeated="16377"/>
        </table:table-row>
        <table:table-row table:style-name="ro2">
          <table:table-cell office:value-type="string" table:style-name="ce12">
            <text:p>VER9-10-19SA </text:p>
          </table:table-cell>
          <table:table-cell office:value-type="string" table:style-name="ce14">
            <text:p>10-19</text:p>
          </table:table-cell>
          <table:table-cell office:value-type="string" table:style-name="ce12">
            <text:p>VER9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2">
            <text:p>Extended Event Retention - 9 Year (SaaS)</text:p>
          </table:table-cell>
          <table:table-cell office:value-type="currency" office:value="2925.3599999999997" table:style-name="ce7">
            <text:p><text:s/>£2,925.36<text:s/></text:p>
          </table:table-cell>
          <table:table-cell table:number-columns-repeated="16377"/>
        </table:table-row>
        <table:table-row table:style-name="ro2">
          <table:table-cell office:value-type="string" table:style-name="ce12">
            <text:p>VER9-20-49SA </text:p>
          </table:table-cell>
          <table:table-cell office:value-type="string" table:style-name="ce15">
            <text:p>20-49</text:p>
          </table:table-cell>
          <table:table-cell office:value-type="string" table:style-name="ce12">
            <text:p>VER9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2">
            <text:p>Extended Event Retention - 9 Year (SaaS)</text:p>
          </table:table-cell>
          <table:table-cell office:value-type="currency" office:value="2904.9599999999996" table:style-name="ce7">
            <text:p><text:s/>£2,904.96<text:s/></text:p>
          </table:table-cell>
          <table:table-cell table:number-columns-repeated="16377"/>
        </table:table-row>
        <table:table-row table:style-name="ro2">
          <table:table-cell office:value-type="string" table:style-name="ce12">
            <text:p>VER9-50+SA </text:p>
          </table:table-cell>
          <table:table-cell office:value-type="string" table:style-name="ce15">
            <text:p>50+</text:p>
          </table:table-cell>
          <table:table-cell office:value-type="string" table:style-name="ce12">
            <text:p>VER9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2">
            <text:p>Extended Event Retention - 9 Year (SaaS)</text:p>
          </table:table-cell>
          <table:table-cell office:value-type="currency" office:value="2892.72" table:style-name="ce7">
            <text:p><text:s/>£2,892.72<text:s/></text:p>
          </table:table-cell>
          <table:table-cell table:number-columns-repeated="16377"/>
        </table:table-row>
        <table:table-row table:style-name="ro2">
          <table:table-cell office:value-type="string" table:style-name="ce12">
            <text:p>VER10-1SA </text:p>
          </table:table-cell>
          <table:table-cell office:value-type="float" office:value="1" table:style-name="ce13">
            <text:p>1</text:p>
          </table:table-cell>
          <table:table-cell office:value-type="string" table:style-name="ce12">
            <text:p>VER10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2">
            <text:p>Extended Event Retention - 10 Year (SaaS)</text:p>
          </table:table-cell>
          <table:table-cell office:value-type="currency" office:value="3598.5599999999995" table:style-name="ce7">
            <text:p><text:s/>£3,598.56<text:s/></text:p>
          </table:table-cell>
          <table:table-cell table:number-columns-repeated="16377"/>
        </table:table-row>
        <table:table-row table:style-name="ro2">
          <table:table-cell office:value-type="string" table:style-name="ce12">
            <text:p>VER10-2SA </text:p>
          </table:table-cell>
          <table:table-cell office:value-type="float" office:value="2" table:style-name="ce13">
            <text:p>2</text:p>
          </table:table-cell>
          <table:table-cell office:value-type="string" table:style-name="ce12">
            <text:p>VER10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2">
            <text:p>Extended Event Retention - 10 Year (SaaS)</text:p>
          </table:table-cell>
          <table:table-cell office:value-type="currency" office:value="3402.72" table:style-name="ce7">
            <text:p><text:s/>£3,402.72<text:s/></text:p>
          </table:table-cell>
          <table:table-cell table:number-columns-repeated="16377"/>
        </table:table-row>
        <table:table-row table:style-name="ro2">
          <table:table-cell office:value-type="string" table:style-name="ce12">
            <text:p>VER10-3SA </text:p>
          </table:table-cell>
          <table:table-cell office:value-type="float" office:value="3" table:style-name="ce13">
            <text:p>3</text:p>
          </table:table-cell>
          <table:table-cell office:value-type="string" table:style-name="ce12">
            <text:p>VER10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2">
            <text:p>Extended Event Retention - 10 Year (SaaS)</text:p>
          </table:table-cell>
          <table:table-cell office:value-type="currency" office:value="3337.4399999999996" table:style-name="ce7">
            <text:p><text:s/>£3,337.44<text:s/></text:p>
          </table:table-cell>
          <table:table-cell table:number-columns-repeated="16377"/>
        </table:table-row>
        <table:table-row table:style-name="ro2">
          <table:table-cell office:value-type="string" table:style-name="ce12">
            <text:p>VER10-4SA </text:p>
          </table:table-cell>
          <table:table-cell office:value-type="float" office:value="4" table:style-name="ce13">
            <text:p>4</text:p>
          </table:table-cell>
          <table:table-cell office:value-type="string" table:style-name="ce12">
            <text:p>VER10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2">
            <text:p>Extended Event Retention - 10 Year (SaaS)</text:p>
          </table:table-cell>
          <table:table-cell office:value-type="currency" office:value="3304.7999999999997" table:style-name="ce7">
            <text:p><text:s/>£3,304.80<text:s/></text:p>
          </table:table-cell>
          <table:table-cell table:number-columns-repeated="16377"/>
        </table:table-row>
        <table:table-row table:style-name="ro2">
          <table:table-cell office:value-type="string" table:style-name="ce12">
            <text:p>VER10-5-9SA </text:p>
          </table:table-cell>
          <table:table-cell office:value-type="string" table:style-name="ce14">
            <text:p>5-9</text:p>
          </table:table-cell>
          <table:table-cell office:value-type="string" table:style-name="ce12">
            <text:p>VER10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2">
            <text:p>Extended Event Retention - 10 Year (SaaS)</text:p>
          </table:table-cell>
          <table:table-cell office:value-type="currency" office:value="3284.4" table:style-name="ce7">
            <text:p><text:s/>£3,284.40<text:s/></text:p>
          </table:table-cell>
          <table:table-cell table:number-columns-repeated="16377"/>
        </table:table-row>
        <table:table-row table:style-name="ro2">
          <table:table-cell office:value-type="string" table:style-name="ce12">
            <text:p>VER10-10-19SA </text:p>
          </table:table-cell>
          <table:table-cell office:value-type="string" table:style-name="ce14">
            <text:p>10-19</text:p>
          </table:table-cell>
          <table:table-cell office:value-type="string" table:style-name="ce12">
            <text:p>VER10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2">
            <text:p>Extended Event Retention - 10 Year (SaaS)</text:p>
          </table:table-cell>
          <table:table-cell office:value-type="currency" office:value="3247.68" table:style-name="ce7">
            <text:p><text:s/>£3,247.68<text:s/></text:p>
          </table:table-cell>
          <table:table-cell table:number-columns-repeated="16377"/>
        </table:table-row>
        <table:table-row table:style-name="ro2">
          <table:table-cell office:value-type="string" table:style-name="ce12">
            <text:p>VER10-20-49SA </text:p>
          </table:table-cell>
          <table:table-cell office:value-type="string" table:style-name="ce15">
            <text:p>20-49</text:p>
          </table:table-cell>
          <table:table-cell office:value-type="string" table:style-name="ce12">
            <text:p>VER10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2">
            <text:p>Extended Event Retention - 10 Year (SaaS)</text:p>
          </table:table-cell>
          <table:table-cell office:value-type="currency" office:value="3227.28" table:style-name="ce7">
            <text:p><text:s/>£3,227.28<text:s/></text:p>
          </table:table-cell>
          <table:table-cell table:number-columns-repeated="16377"/>
        </table:table-row>
        <table:table-row table:style-name="ro2">
          <table:table-cell office:value-type="string" table:style-name="ce12">
            <text:p>VER10-50+SA </text:p>
          </table:table-cell>
          <table:table-cell office:value-type="string" table:style-name="ce15">
            <text:p>50+</text:p>
          </table:table-cell>
          <table:table-cell office:value-type="string" table:style-name="ce12">
            <text:p>VER10</text:p>
          </table:table-cell>
          <table:table-cell office:value-type="string" table:style-name="ce1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2">
            <text:p>Extended Event Retention - 10 Year (SaaS)</text:p>
          </table:table-cell>
          <table:table-cell office:value-type="currency" office:value="3215.0399999999995" table:style-name="ce7">
            <text:p><text:s/>£3,215.04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PAM-150-250SA</text:p>
          </table:table-cell>
          <table:table-cell office:value-type="string" table:style-name="ce8">
            <text:p>150-250</text:p>
          </table:table-cell>
          <table:table-cell office:value-type="string" table:style-name="ce9">
            <text:p>VPA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Privacy Automation for M365 (SaaS)</text:p>
          </table:table-cell>
          <table:table-cell office:value-type="currency" office:value="49.776000000000003" table:style-name="ce7">
            <text:p><text:s/>£49.78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PAM-251-500SA</text:p>
          </table:table-cell>
          <table:table-cell office:value-type="string" table:style-name="ce8">
            <text:p>251-500</text:p>
          </table:table-cell>
          <table:table-cell office:value-type="string" table:style-name="ce9">
            <text:p>VPA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Privacy Automation for M365 (SaaS)</text:p>
          </table:table-cell>
          <table:table-cell office:value-type="currency" office:value="37.536000000000001" table:style-name="ce7">
            <text:p><text:s/>£37.54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PAM-501-750SA</text:p>
          </table:table-cell>
          <table:table-cell office:value-type="string" table:style-name="ce8">
            <text:p>501-750</text:p>
          </table:table-cell>
          <table:table-cell office:value-type="string" table:style-name="ce9">
            <text:p>VPA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Privacy Automation for M365 (SaaS)</text:p>
          </table:table-cell>
          <table:table-cell office:value-type="currency" office:value="30.192" table:style-name="ce7">
            <text:p><text:s/>£30.19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PAM-751-1000SA</text:p>
          </table:table-cell>
          <table:table-cell office:value-type="string" table:style-name="ce8">
            <text:p>751-1000</text:p>
          </table:table-cell>
          <table:table-cell office:value-type="string" table:style-name="ce9">
            <text:p>VPA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Privacy Automation for M365 (SaaS)</text:p>
          </table:table-cell>
          <table:table-cell office:value-type="currency" office:value="28.56" table:style-name="ce7">
            <text:p><text:s/>£28.56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PAM-1001-1500SA</text:p>
          </table:table-cell>
          <table:table-cell office:value-type="string" table:style-name="ce8">
            <text:p>1001-1500</text:p>
          </table:table-cell>
          <table:table-cell office:value-type="string" table:style-name="ce9">
            <text:p>VPA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Privacy Automation for M365 (SaaS)</text:p>
          </table:table-cell>
          <table:table-cell office:value-type="currency" office:value="26.112000000000002" table:style-name="ce7">
            <text:p><text:s/>£26.11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PAM-1501-2000SA</text:p>
          </table:table-cell>
          <table:table-cell office:value-type="string" table:style-name="ce8">
            <text:p>1501-2000</text:p>
          </table:table-cell>
          <table:table-cell office:value-type="string" table:style-name="ce9">
            <text:p>VPA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Privacy Automation for M365 (SaaS)</text:p>
          </table:table-cell>
          <table:table-cell office:value-type="currency" office:value="23.664000000000001" table:style-name="ce7">
            <text:p><text:s/>£23.66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PAM-2001-2500SA</text:p>
          </table:table-cell>
          <table:table-cell office:value-type="string" table:style-name="ce8">
            <text:p>2001-2500</text:p>
          </table:table-cell>
          <table:table-cell office:value-type="string" table:style-name="ce9">
            <text:p>VPA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Privacy Automation for M365 (SaaS)</text:p>
          </table:table-cell>
          <table:table-cell office:value-type="currency" office:value="22.032" table:style-name="ce7">
            <text:p><text:s/>£22.03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PAM-2501-4000SA</text:p>
          </table:table-cell>
          <table:table-cell office:value-type="string" table:style-name="ce8">
            <text:p>2501-4000</text:p>
          </table:table-cell>
          <table:table-cell office:value-type="string" table:style-name="ce9">
            <text:p>VPA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Privacy Automation for M365 (SaaS)</text:p>
          </table:table-cell>
          <table:table-cell office:value-type="currency" office:value="20.399999999999999" table:style-name="ce7">
            <text:p><text:s/>£20.40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PAM-4001-6000SA</text:p>
          </table:table-cell>
          <table:table-cell office:value-type="string" table:style-name="ce8">
            <text:p>4001-6000</text:p>
          </table:table-cell>
          <table:table-cell office:value-type="string" table:style-name="ce9">
            <text:p>VPA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Privacy Automation for M365 (SaaS)</text:p>
          </table:table-cell>
          <table:table-cell office:value-type="currency" office:value="18.768000000000001" table:style-name="ce7">
            <text:p><text:s/>£18.77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PAM-6001-8000SA</text:p>
          </table:table-cell>
          <table:table-cell office:value-type="string" table:style-name="ce8">
            <text:p>6001-8000</text:p>
          </table:table-cell>
          <table:table-cell office:value-type="string" table:style-name="ce9">
            <text:p>VPA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Privacy Automation for M365 (SaaS)</text:p>
          </table:table-cell>
          <table:table-cell office:value-type="currency" office:value="17.952000000000002" table:style-name="ce7">
            <text:p><text:s/>£17.95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PAM-8001-10KSA</text:p>
          </table:table-cell>
          <table:table-cell office:value-type="string" table:style-name="ce8">
            <text:p>8001-10K</text:p>
          </table:table-cell>
          <table:table-cell office:value-type="string" table:style-name="ce9">
            <text:p>VPA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Privacy Automation for M365 (SaaS)</text:p>
          </table:table-cell>
          <table:table-cell office:value-type="currency" office:value="17.135999999999999" table:style-name="ce7">
            <text:p><text:s/>£17.14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PAM-10-20KSA</text:p>
          </table:table-cell>
          <table:table-cell office:value-type="string" table:style-name="ce8">
            <text:p>10-20K</text:p>
          </table:table-cell>
          <table:table-cell office:value-type="string" table:style-name="ce9">
            <text:p>VPA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Privacy Automation for M365 (SaaS)</text:p>
          </table:table-cell>
          <table:table-cell office:value-type="currency" office:value="15.504" table:style-name="ce7">
            <text:p><text:s/>£15.50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PAM-20-35KSA</text:p>
          </table:table-cell>
          <table:table-cell office:value-type="string" table:style-name="ce8">
            <text:p>20-35K</text:p>
          </table:table-cell>
          <table:table-cell office:value-type="string" table:style-name="ce9">
            <text:p>VPA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Privacy Automation for M365 (SaaS)</text:p>
          </table:table-cell>
          <table:table-cell office:value-type="currency" office:value="14.687999999999999" table:style-name="ce7">
            <text:p><text:s/>£14.69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PAM-35-50KSA</text:p>
          </table:table-cell>
          <table:table-cell office:value-type="string" table:style-name="ce8">
            <text:p>35-50K</text:p>
          </table:table-cell>
          <table:table-cell office:value-type="string" table:style-name="ce9">
            <text:p>VPA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Privacy Automation for M365 (SaaS)</text:p>
          </table:table-cell>
          <table:table-cell office:value-type="currency" office:value="14.687999999999999" table:style-name="ce7">
            <text:p><text:s/>£14.69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PAM-50-100KSA</text:p>
          </table:table-cell>
          <table:table-cell office:value-type="string" table:style-name="ce8">
            <text:p>50-100K</text:p>
          </table:table-cell>
          <table:table-cell office:value-type="string" table:style-name="ce9">
            <text:p>VPA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Privacy Automation for M365 (SaaS)</text:p>
          </table:table-cell>
          <table:table-cell office:value-type="currency" office:value="13.872" table:style-name="ce7">
            <text:p><text:s/>£13.87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PAM-100-150KSA</text:p>
          </table:table-cell>
          <table:table-cell office:value-type="string" table:style-name="ce8">
            <text:p>100-150K</text:p>
          </table:table-cell>
          <table:table-cell office:value-type="string" table:style-name="ce9">
            <text:p>VPA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Privacy Automation for M365 (SaaS)</text:p>
          </table:table-cell>
          <table:table-cell office:value-type="currency" office:value="13.872" table:style-name="ce7">
            <text:p><text:s/>£13.87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PAM-150K+SA</text:p>
          </table:table-cell>
          <table:table-cell office:value-type="string" table:style-name="ce8">
            <text:p>150K+</text:p>
          </table:table-cell>
          <table:table-cell office:value-type="string" table:style-name="ce9">
            <text:p>VPA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Privacy Automation for M365 (SaaS)</text:p>
          </table:table-cell>
          <table:table-cell office:value-type="currency" office:value="13.056000000000001" table:style-name="ce7">
            <text:p><text:s/>£13.06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PAW-150-250SA</text:p>
          </table:table-cell>
          <table:table-cell office:value-type="string" table:style-name="ce8">
            <text:p>150-250</text:p>
          </table:table-cell>
          <table:table-cell office:value-type="string" table:style-name="ce9">
            <text:p>VPAW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Privacy Automation for Windows/NAS (SaaS)</text:p>
          </table:table-cell>
          <table:table-cell office:value-type="currency" office:value="32.64" table:style-name="ce7">
            <text:p><text:s/>£32.64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PAW-251-500SA</text:p>
          </table:table-cell>
          <table:table-cell office:value-type="string" table:style-name="ce8">
            <text:p>251-500</text:p>
          </table:table-cell>
          <table:table-cell office:value-type="string" table:style-name="ce9">
            <text:p>VPAW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Privacy Automation for Windows/NAS (SaaS)</text:p>
          </table:table-cell>
          <table:table-cell office:value-type="currency" office:value="25.295999999999996" table:style-name="ce7">
            <text:p><text:s/>£25.30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PAW-501-750SA</text:p>
          </table:table-cell>
          <table:table-cell office:value-type="string" table:style-name="ce8">
            <text:p>501-750</text:p>
          </table:table-cell>
          <table:table-cell office:value-type="string" table:style-name="ce9">
            <text:p>VPAW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Privacy Automation for Windows/NAS (SaaS)</text:p>
          </table:table-cell>
          <table:table-cell office:value-type="currency" office:value="20.399999999999999" table:style-name="ce7">
            <text:p><text:s/>£20.40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PAW-751-1000SA</text:p>
          </table:table-cell>
          <table:table-cell office:value-type="string" table:style-name="ce8">
            <text:p>751-1000</text:p>
          </table:table-cell>
          <table:table-cell office:value-type="string" table:style-name="ce9">
            <text:p>VPAW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Privacy Automation for Windows/NAS (SaaS)</text:p>
          </table:table-cell>
          <table:table-cell office:value-type="currency" office:value="18.768000000000001" table:style-name="ce7">
            <text:p><text:s/>£18.77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PAW-1001-1500SA</text:p>
          </table:table-cell>
          <table:table-cell office:value-type="string" table:style-name="ce8">
            <text:p>1001-1500</text:p>
          </table:table-cell>
          <table:table-cell office:value-type="string" table:style-name="ce9">
            <text:p>VPAW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Privacy Automation for Windows/NAS (SaaS)</text:p>
          </table:table-cell>
          <table:table-cell office:value-type="currency" office:value="17.135999999999999" table:style-name="ce7">
            <text:p><text:s/>£17.14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PAW-1501-2000SA</text:p>
          </table:table-cell>
          <table:table-cell office:value-type="string" table:style-name="ce8">
            <text:p>1501-2000</text:p>
          </table:table-cell>
          <table:table-cell office:value-type="string" table:style-name="ce9">
            <text:p>VPAW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Privacy Automation for Windows/NAS (SaaS)</text:p>
          </table:table-cell>
          <table:table-cell office:value-type="currency" office:value="15.504" table:style-name="ce7">
            <text:p><text:s/>£15.50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PAW-2001-2500SA</text:p>
          </table:table-cell>
          <table:table-cell office:value-type="string" table:style-name="ce8">
            <text:p>2001-2500</text:p>
          </table:table-cell>
          <table:table-cell office:value-type="string" table:style-name="ce9">
            <text:p>VPAW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Privacy Automation for Windows/NAS (SaaS)</text:p>
          </table:table-cell>
          <table:table-cell office:value-type="currency" office:value="14.687999999999999" table:style-name="ce7">
            <text:p><text:s/>£14.69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PAW-2501-4000SA</text:p>
          </table:table-cell>
          <table:table-cell office:value-type="string" table:style-name="ce8">
            <text:p>2501-4000</text:p>
          </table:table-cell>
          <table:table-cell office:value-type="string" table:style-name="ce9">
            <text:p>VPAW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Privacy Automation for Windows/NAS (SaaS)</text:p>
          </table:table-cell>
          <table:table-cell office:value-type="currency" office:value="13.872" table:style-name="ce7">
            <text:p><text:s/>£13.87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PAW-4001-6000SA</text:p>
          </table:table-cell>
          <table:table-cell office:value-type="string" table:style-name="ce8">
            <text:p>4001-6000</text:p>
          </table:table-cell>
          <table:table-cell office:value-type="string" table:style-name="ce9">
            <text:p>VPAW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Privacy Automation for Windows/NAS (SaaS)</text:p>
          </table:table-cell>
          <table:table-cell office:value-type="currency" office:value="13.056000000000001" table:style-name="ce7">
            <text:p><text:s/>£13.06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PAW-6001-8000SA</text:p>
          </table:table-cell>
          <table:table-cell office:value-type="string" table:style-name="ce8">
            <text:p>6001-8000</text:p>
          </table:table-cell>
          <table:table-cell office:value-type="string" table:style-name="ce9">
            <text:p>VPAW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Privacy Automation for Windows/NAS (SaaS)</text:p>
          </table:table-cell>
          <table:table-cell office:value-type="currency" office:value="11.424000000000001" table:style-name="ce7">
            <text:p><text:s/>£11.42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PAW-8001-10KSA</text:p>
          </table:table-cell>
          <table:table-cell office:value-type="string" table:style-name="ce8">
            <text:p>8001-10K</text:p>
          </table:table-cell>
          <table:table-cell office:value-type="string" table:style-name="ce9">
            <text:p>VPAW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Privacy Automation for Windows/NAS (SaaS)</text:p>
          </table:table-cell>
          <table:table-cell office:value-type="currency" office:value="11.424000000000001" table:style-name="ce7">
            <text:p><text:s/>£11.42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PAW-10-20KSA</text:p>
          </table:table-cell>
          <table:table-cell office:value-type="string" table:style-name="ce8">
            <text:p>10-20K</text:p>
          </table:table-cell>
          <table:table-cell office:value-type="string" table:style-name="ce9">
            <text:p>VPAW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Privacy Automation for Windows/NAS (SaaS)</text:p>
          </table:table-cell>
          <table:table-cell office:value-type="currency" office:value="10.607999999999999" table:style-name="ce7">
            <text:p><text:s/>£10.61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PAW-20-35KSA</text:p>
          </table:table-cell>
          <table:table-cell office:value-type="string" table:style-name="ce8">
            <text:p>20-35K</text:p>
          </table:table-cell>
          <table:table-cell office:value-type="string" table:style-name="ce9">
            <text:p>VPAW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Privacy Automation for Windows/NAS (SaaS)</text:p>
          </table:table-cell>
          <table:table-cell office:value-type="currency" office:value="9.7919999999999998" table:style-name="ce7">
            <text:p><text:s/>£9.79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PAW-35-50KSA</text:p>
          </table:table-cell>
          <table:table-cell office:value-type="string" table:style-name="ce8">
            <text:p>35-50K</text:p>
          </table:table-cell>
          <table:table-cell office:value-type="string" table:style-name="ce9">
            <text:p>VPAW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Privacy Automation for Windows/NAS (SaaS)</text:p>
          </table:table-cell>
          <table:table-cell office:value-type="currency" office:value="9.7919999999999998" table:style-name="ce7">
            <text:p><text:s/>£9.79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PAW-50-100KSA</text:p>
          </table:table-cell>
          <table:table-cell office:value-type="string" table:style-name="ce8">
            <text:p>50-100K</text:p>
          </table:table-cell>
          <table:table-cell office:value-type="string" table:style-name="ce9">
            <text:p>VPAW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Privacy Automation for Windows/NAS (SaaS)</text:p>
          </table:table-cell>
          <table:table-cell office:value-type="currency" office:value="9.7919999999999998" table:style-name="ce7">
            <text:p><text:s/>£9.79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PAW-100-150KSA</text:p>
          </table:table-cell>
          <table:table-cell office:value-type="string" table:style-name="ce8">
            <text:p>100-150K</text:p>
          </table:table-cell>
          <table:table-cell office:value-type="string" table:style-name="ce9">
            <text:p>VPAW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Privacy Automation for Windows/NAS (SaaS)</text:p>
          </table:table-cell>
          <table:table-cell office:value-type="currency" office:value="8.9760000000000009" table:style-name="ce7">
            <text:p><text:s/>£8.98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PAW-150K+SA</text:p>
          </table:table-cell>
          <table:table-cell office:value-type="string" table:style-name="ce8">
            <text:p>150K+</text:p>
          </table:table-cell>
          <table:table-cell office:value-type="string" table:style-name="ce9">
            <text:p>VPAW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Privacy Automation for Windows/NAS (SaaS)</text:p>
          </table:table-cell>
          <table:table-cell office:value-type="currency" office:value="8.9760000000000009" table:style-name="ce7">
            <text:p><text:s/>£8.98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LAM-150-250SA</text:p>
          </table:table-cell>
          <table:table-cell office:value-type="string" table:style-name="ce8">
            <text:p>150-250</text:p>
          </table:table-cell>
          <table:table-cell office:value-type="string" table:style-name="ce9">
            <text:p>VLA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Data Lifecycle Automation for M365 (SaaS)</text:p>
          </table:table-cell>
          <table:table-cell office:value-type="currency" office:value="66.095999999999989" table:style-name="ce7">
            <text:p><text:s/>£66.10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LAM-251-500SA</text:p>
          </table:table-cell>
          <table:table-cell office:value-type="string" table:style-name="ce8">
            <text:p>251-500</text:p>
          </table:table-cell>
          <table:table-cell office:value-type="string" table:style-name="ce9">
            <text:p>VLA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Data Lifecycle Automation for M365 (SaaS)</text:p>
          </table:table-cell>
          <table:table-cell office:value-type="currency" office:value="50.591999999999992" table:style-name="ce7">
            <text:p><text:s/>£50.59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LAM-501-750SA</text:p>
          </table:table-cell>
          <table:table-cell office:value-type="string" table:style-name="ce8">
            <text:p>501-750</text:p>
          </table:table-cell>
          <table:table-cell office:value-type="string" table:style-name="ce9">
            <text:p>VLA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Data Lifecycle Automation for M365 (SaaS)</text:p>
          </table:table-cell>
          <table:table-cell office:value-type="currency" office:value="40.799999999999997" table:style-name="ce7">
            <text:p><text:s/>£40.80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LAM-751-1000SA</text:p>
          </table:table-cell>
          <table:table-cell office:value-type="string" table:style-name="ce8">
            <text:p>751-1000</text:p>
          </table:table-cell>
          <table:table-cell office:value-type="string" table:style-name="ce9">
            <text:p>VLA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Data Lifecycle Automation for M365 (SaaS)</text:p>
          </table:table-cell>
          <table:table-cell office:value-type="currency" office:value="37.536000000000001" table:style-name="ce7">
            <text:p><text:s/>£37.54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LAM-1001-1500SA</text:p>
          </table:table-cell>
          <table:table-cell office:value-type="string" table:style-name="ce8">
            <text:p>1001-1500</text:p>
          </table:table-cell>
          <table:table-cell office:value-type="string" table:style-name="ce9">
            <text:p>VLA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Data Lifecycle Automation for M365 (SaaS)</text:p>
          </table:table-cell>
          <table:table-cell office:value-type="currency" office:value="34.271999999999998" table:style-name="ce7">
            <text:p><text:s/>£34.27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LAM-1501-2000SA</text:p>
          </table:table-cell>
          <table:table-cell office:value-type="string" table:style-name="ce8">
            <text:p>1501-2000</text:p>
          </table:table-cell>
          <table:table-cell office:value-type="string" table:style-name="ce9">
            <text:p>VLA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Data Lifecycle Automation for M365 (SaaS)</text:p>
          </table:table-cell>
          <table:table-cell office:value-type="currency" office:value="31.007999999999999" table:style-name="ce7">
            <text:p><text:s/>£31.01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LAM-2001-2500SA</text:p>
          </table:table-cell>
          <table:table-cell office:value-type="string" table:style-name="ce8">
            <text:p>2001-2500</text:p>
          </table:table-cell>
          <table:table-cell office:value-type="string" table:style-name="ce9">
            <text:p>VLA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Data Lifecycle Automation for M365 (SaaS)</text:p>
          </table:table-cell>
          <table:table-cell office:value-type="currency" office:value="29.375999999999998" table:style-name="ce7">
            <text:p><text:s/>£29.38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LAM-2501-4000SA</text:p>
          </table:table-cell>
          <table:table-cell office:value-type="string" table:style-name="ce8">
            <text:p>2501-4000</text:p>
          </table:table-cell>
          <table:table-cell office:value-type="string" table:style-name="ce9">
            <text:p>VLA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Data Lifecycle Automation for M365 (SaaS)</text:p>
          </table:table-cell>
          <table:table-cell office:value-type="currency" office:value="26.928000000000001" table:style-name="ce7">
            <text:p><text:s/>£26.93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LAM-4001-6000SA</text:p>
          </table:table-cell>
          <table:table-cell office:value-type="string" table:style-name="ce8">
            <text:p>4001-6000</text:p>
          </table:table-cell>
          <table:table-cell office:value-type="string" table:style-name="ce9">
            <text:p>VLA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Data Lifecycle Automation for M365 (SaaS)</text:p>
          </table:table-cell>
          <table:table-cell office:value-type="currency" office:value="25.295999999999996" table:style-name="ce7">
            <text:p><text:s/>£25.30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LAM-6001-8000SA</text:p>
          </table:table-cell>
          <table:table-cell office:value-type="string" table:style-name="ce8">
            <text:p>6001-8000</text:p>
          </table:table-cell>
          <table:table-cell office:value-type="string" table:style-name="ce9">
            <text:p>VLA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Data Lifecycle Automation for M365 (SaaS)</text:p>
          </table:table-cell>
          <table:table-cell office:value-type="currency" office:value="23.664000000000001" table:style-name="ce7">
            <text:p><text:s/>£23.66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LAM-8001-10KSA</text:p>
          </table:table-cell>
          <table:table-cell office:value-type="string" table:style-name="ce8">
            <text:p>8001-10K</text:p>
          </table:table-cell>
          <table:table-cell office:value-type="string" table:style-name="ce9">
            <text:p>VLA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Data Lifecycle Automation for M365 (SaaS)</text:p>
          </table:table-cell>
          <table:table-cell office:value-type="currency" office:value="22.032" table:style-name="ce7">
            <text:p><text:s/>£22.03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LAM-10-20KSA</text:p>
          </table:table-cell>
          <table:table-cell office:value-type="string" table:style-name="ce8">
            <text:p>10-20K</text:p>
          </table:table-cell>
          <table:table-cell office:value-type="string" table:style-name="ce9">
            <text:p>VLA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Data Lifecycle Automation for M365 (SaaS)</text:p>
          </table:table-cell>
          <table:table-cell office:value-type="currency" office:value="21.215999999999998" table:style-name="ce7">
            <text:p><text:s/>£21.22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LAM-20-35KSA</text:p>
          </table:table-cell>
          <table:table-cell office:value-type="string" table:style-name="ce8">
            <text:p>20-35K</text:p>
          </table:table-cell>
          <table:table-cell office:value-type="string" table:style-name="ce9">
            <text:p>VLA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Data Lifecycle Automation for M365 (SaaS)</text:p>
          </table:table-cell>
          <table:table-cell office:value-type="currency" office:value="19.584" table:style-name="ce7">
            <text:p><text:s/>£19.58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LAM-35-50KSA</text:p>
          </table:table-cell>
          <table:table-cell office:value-type="string" table:style-name="ce8">
            <text:p>35-50K</text:p>
          </table:table-cell>
          <table:table-cell office:value-type="string" table:style-name="ce9">
            <text:p>VLA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Data Lifecycle Automation for M365 (SaaS)</text:p>
          </table:table-cell>
          <table:table-cell office:value-type="currency" office:value="19.584" table:style-name="ce7">
            <text:p><text:s/>£19.58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LAM-50-100KSA</text:p>
          </table:table-cell>
          <table:table-cell office:value-type="string" table:style-name="ce8">
            <text:p>50-100K</text:p>
          </table:table-cell>
          <table:table-cell office:value-type="string" table:style-name="ce9">
            <text:p>VLA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Data Lifecycle Automation for M365 (SaaS)</text:p>
          </table:table-cell>
          <table:table-cell office:value-type="currency" office:value="18.768000000000001" table:style-name="ce7">
            <text:p><text:s/>£18.77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LAM-100-150KSA</text:p>
          </table:table-cell>
          <table:table-cell office:value-type="string" table:style-name="ce8">
            <text:p>100-150K</text:p>
          </table:table-cell>
          <table:table-cell office:value-type="string" table:style-name="ce9">
            <text:p>VLA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Data Lifecycle Automation for M365 (SaaS)</text:p>
          </table:table-cell>
          <table:table-cell office:value-type="currency" office:value="17.952000000000002" table:style-name="ce7">
            <text:p><text:s/>£17.95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LAM-150K+SA</text:p>
          </table:table-cell>
          <table:table-cell office:value-type="string" table:style-name="ce8">
            <text:p>150K+</text:p>
          </table:table-cell>
          <table:table-cell office:value-type="string" table:style-name="ce9">
            <text:p>VLA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Data Lifecycle Automation for M365 (SaaS)</text:p>
          </table:table-cell>
          <table:table-cell office:value-type="currency" office:value="17.952000000000002" table:style-name="ce7">
            <text:p><text:s/>£17.95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LAW-150-250SA</text:p>
          </table:table-cell>
          <table:table-cell office:value-type="string" table:style-name="ce8">
            <text:p>150-250</text:p>
          </table:table-cell>
          <table:table-cell office:value-type="string" table:style-name="ce9">
            <text:p>VLAW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Data Lifecycle Automation for Windows (SaaS)</text:p>
          </table:table-cell>
          <table:table-cell office:value-type="currency" office:value="39.984000000000002" table:style-name="ce7">
            <text:p><text:s/>£39.98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LAW-251-500SA</text:p>
          </table:table-cell>
          <table:table-cell office:value-type="string" table:style-name="ce8">
            <text:p>251-500</text:p>
          </table:table-cell>
          <table:table-cell office:value-type="string" table:style-name="ce9">
            <text:p>VLAW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Data Lifecycle Automation for Windows (SaaS)</text:p>
          </table:table-cell>
          <table:table-cell office:value-type="currency" office:value="30.192" table:style-name="ce7">
            <text:p><text:s/>£30.19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LAW-501-750SA</text:p>
          </table:table-cell>
          <table:table-cell office:value-type="string" table:style-name="ce8">
            <text:p>501-750</text:p>
          </table:table-cell>
          <table:table-cell office:value-type="string" table:style-name="ce9">
            <text:p>VLAW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Data Lifecycle Automation for Windows (SaaS)</text:p>
          </table:table-cell>
          <table:table-cell office:value-type="currency" office:value="24.479999999999997" table:style-name="ce7">
            <text:p><text:s/>£24.48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LAW-751-1000SA</text:p>
          </table:table-cell>
          <table:table-cell office:value-type="string" table:style-name="ce8">
            <text:p>751-1000</text:p>
          </table:table-cell>
          <table:table-cell office:value-type="string" table:style-name="ce9">
            <text:p>VLAW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Data Lifecycle Automation for Windows (SaaS)</text:p>
          </table:table-cell>
          <table:table-cell office:value-type="currency" office:value="22.848000000000003" table:style-name="ce7">
            <text:p><text:s/>£22.85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LAW-1001-1500SA</text:p>
          </table:table-cell>
          <table:table-cell office:value-type="string" table:style-name="ce8">
            <text:p>1001-1500</text:p>
          </table:table-cell>
          <table:table-cell office:value-type="string" table:style-name="ce9">
            <text:p>VLAW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Data Lifecycle Automation for Windows (SaaS)</text:p>
          </table:table-cell>
          <table:table-cell office:value-type="currency" office:value="20.399999999999999" table:style-name="ce7">
            <text:p><text:s/>£20.40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LAW-1501-2000SA</text:p>
          </table:table-cell>
          <table:table-cell office:value-type="string" table:style-name="ce8">
            <text:p>1501-2000</text:p>
          </table:table-cell>
          <table:table-cell office:value-type="string" table:style-name="ce9">
            <text:p>VLAW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Data Lifecycle Automation for Windows (SaaS)</text:p>
          </table:table-cell>
          <table:table-cell office:value-type="currency" office:value="18.768000000000001" table:style-name="ce7">
            <text:p><text:s/>£18.77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LAW-2001-2500SA</text:p>
          </table:table-cell>
          <table:table-cell office:value-type="string" table:style-name="ce8">
            <text:p>2001-2500</text:p>
          </table:table-cell>
          <table:table-cell office:value-type="string" table:style-name="ce9">
            <text:p>VLAW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Data Lifecycle Automation for Windows (SaaS)</text:p>
          </table:table-cell>
          <table:table-cell office:value-type="currency" office:value="17.135999999999999" table:style-name="ce7">
            <text:p><text:s/>£17.14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LAW-2501-4000SA</text:p>
          </table:table-cell>
          <table:table-cell office:value-type="string" table:style-name="ce8">
            <text:p>2501-4000</text:p>
          </table:table-cell>
          <table:table-cell office:value-type="string" table:style-name="ce9">
            <text:p>VLAW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Data Lifecycle Automation for Windows (SaaS)</text:p>
          </table:table-cell>
          <table:table-cell office:value-type="currency" office:value="16.32" table:style-name="ce7">
            <text:p><text:s/>£16.32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LAW-4001-6000SA</text:p>
          </table:table-cell>
          <table:table-cell office:value-type="string" table:style-name="ce8">
            <text:p>4001-6000</text:p>
          </table:table-cell>
          <table:table-cell office:value-type="string" table:style-name="ce9">
            <text:p>VLAW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Data Lifecycle Automation for Windows (SaaS)</text:p>
          </table:table-cell>
          <table:table-cell office:value-type="currency" office:value="15.504" table:style-name="ce7">
            <text:p><text:s/>£15.50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LAW-6001-8000SA</text:p>
          </table:table-cell>
          <table:table-cell office:value-type="string" table:style-name="ce8">
            <text:p>6001-8000</text:p>
          </table:table-cell>
          <table:table-cell office:value-type="string" table:style-name="ce9">
            <text:p>VLAW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Data Lifecycle Automation for Windows (SaaS)</text:p>
          </table:table-cell>
          <table:table-cell office:value-type="currency" office:value="13.872" table:style-name="ce7">
            <text:p><text:s/>£13.87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LAW-8001-10KSA</text:p>
          </table:table-cell>
          <table:table-cell office:value-type="string" table:style-name="ce8">
            <text:p>8001-10K</text:p>
          </table:table-cell>
          <table:table-cell office:value-type="string" table:style-name="ce9">
            <text:p>VLAW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Data Lifecycle Automation for Windows (SaaS)</text:p>
          </table:table-cell>
          <table:table-cell office:value-type="currency" office:value="13.056000000000001" table:style-name="ce7">
            <text:p><text:s/>£13.06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LAW-10-20KSA</text:p>
          </table:table-cell>
          <table:table-cell office:value-type="string" table:style-name="ce8">
            <text:p>10-20K</text:p>
          </table:table-cell>
          <table:table-cell office:value-type="string" table:style-name="ce9">
            <text:p>VLAW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Data Lifecycle Automation for Windows (SaaS)</text:p>
          </table:table-cell>
          <table:table-cell office:value-type="currency" office:value="13.056000000000001" table:style-name="ce7">
            <text:p><text:s/>£13.06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LAW-20-35KSA</text:p>
          </table:table-cell>
          <table:table-cell office:value-type="string" table:style-name="ce8">
            <text:p>20-35K</text:p>
          </table:table-cell>
          <table:table-cell office:value-type="string" table:style-name="ce9">
            <text:p>VLAW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Data Lifecycle Automation for Windows (SaaS)</text:p>
          </table:table-cell>
          <table:table-cell office:value-type="currency" office:value="12.239999999999998" table:style-name="ce7">
            <text:p><text:s/>£12.24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LAW-35-50KSA</text:p>
          </table:table-cell>
          <table:table-cell office:value-type="string" table:style-name="ce8">
            <text:p>35-50K</text:p>
          </table:table-cell>
          <table:table-cell office:value-type="string" table:style-name="ce9">
            <text:p>VLAW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Data Lifecycle Automation for Windows (SaaS)</text:p>
          </table:table-cell>
          <table:table-cell office:value-type="currency" office:value="11.424000000000001" table:style-name="ce7">
            <text:p><text:s/>£11.42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LAW-50-100KSA</text:p>
          </table:table-cell>
          <table:table-cell office:value-type="string" table:style-name="ce8">
            <text:p>50-100K</text:p>
          </table:table-cell>
          <table:table-cell office:value-type="string" table:style-name="ce9">
            <text:p>VLAW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Data Lifecycle Automation for Windows (SaaS)</text:p>
          </table:table-cell>
          <table:table-cell office:value-type="currency" office:value="11.424000000000001" table:style-name="ce7">
            <text:p><text:s/>£11.42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LAW-100-150KSA</text:p>
          </table:table-cell>
          <table:table-cell office:value-type="string" table:style-name="ce8">
            <text:p>100-150K</text:p>
          </table:table-cell>
          <table:table-cell office:value-type="string" table:style-name="ce9">
            <text:p>VLAW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Data Lifecycle Automation for Windows (SaaS)</text:p>
          </table:table-cell>
          <table:table-cell office:value-type="currency" office:value="10.607999999999999" table:style-name="ce7">
            <text:p><text:s/>£10.61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LAW-150K+SA</text:p>
          </table:table-cell>
          <table:table-cell office:value-type="string" table:style-name="ce8">
            <text:p>150K+</text:p>
          </table:table-cell>
          <table:table-cell office:value-type="string" table:style-name="ce9">
            <text:p>VLAW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Data Lifecycle Automation for Windows (SaaS)</text:p>
          </table:table-cell>
          <table:table-cell office:value-type="currency" office:value="10.607999999999999" table:style-name="ce7">
            <text:p><text:s/>£10.61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DAM-150-250SA</text:p>
          </table:table-cell>
          <table:table-cell office:value-type="string" table:style-name="ce8">
            <text:p>150-250</text:p>
          </table:table-cell>
          <table:table-cell office:value-type="string" table:style-name="ce9">
            <text:p>VDA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Data Access Governance for M365 (SaaS)</text:p>
          </table:table-cell>
          <table:table-cell office:value-type="currency" office:value="66.095999999999989" table:style-name="ce7">
            <text:p><text:s/>£66.10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DAM-251-500SA</text:p>
          </table:table-cell>
          <table:table-cell office:value-type="string" table:style-name="ce8">
            <text:p>251-500</text:p>
          </table:table-cell>
          <table:table-cell office:value-type="string" table:style-name="ce9">
            <text:p>VDA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Data Access Governance for M365 (SaaS)</text:p>
          </table:table-cell>
          <table:table-cell office:value-type="currency" office:value="50.591999999999992" table:style-name="ce7">
            <text:p><text:s/>£50.59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DAM-501-750SA</text:p>
          </table:table-cell>
          <table:table-cell office:value-type="string" table:style-name="ce8">
            <text:p>501-750</text:p>
          </table:table-cell>
          <table:table-cell office:value-type="string" table:style-name="ce9">
            <text:p>VDA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Data Access Governance for M365 (SaaS)</text:p>
          </table:table-cell>
          <table:table-cell office:value-type="currency" office:value="40.799999999999997" table:style-name="ce7">
            <text:p><text:s/>£40.80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DAM-751-1000SA</text:p>
          </table:table-cell>
          <table:table-cell office:value-type="string" table:style-name="ce8">
            <text:p>751-1000</text:p>
          </table:table-cell>
          <table:table-cell office:value-type="string" table:style-name="ce9">
            <text:p>VDA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Data Access Governance for M365 (SaaS)</text:p>
          </table:table-cell>
          <table:table-cell office:value-type="currency" office:value="37.536000000000001" table:style-name="ce7">
            <text:p><text:s/>£37.54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DAM-1001-1500SA</text:p>
          </table:table-cell>
          <table:table-cell office:value-type="string" table:style-name="ce8">
            <text:p>1001-1500</text:p>
          </table:table-cell>
          <table:table-cell office:value-type="string" table:style-name="ce9">
            <text:p>VDA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Data Access Governance for M365 (SaaS)</text:p>
          </table:table-cell>
          <table:table-cell office:value-type="currency" office:value="34.271999999999998" table:style-name="ce7">
            <text:p><text:s/>£34.27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DAM-1501-2000SA</text:p>
          </table:table-cell>
          <table:table-cell office:value-type="string" table:style-name="ce8">
            <text:p>1501-2000</text:p>
          </table:table-cell>
          <table:table-cell office:value-type="string" table:style-name="ce9">
            <text:p>VDA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Data Access Governance for M365 (SaaS)</text:p>
          </table:table-cell>
          <table:table-cell office:value-type="currency" office:value="31.007999999999999" table:style-name="ce7">
            <text:p><text:s/>£31.01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DAM-2001-2500SA</text:p>
          </table:table-cell>
          <table:table-cell office:value-type="string" table:style-name="ce8">
            <text:p>2001-2500</text:p>
          </table:table-cell>
          <table:table-cell office:value-type="string" table:style-name="ce9">
            <text:p>VDA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Data Access Governance for M365 (SaaS)</text:p>
          </table:table-cell>
          <table:table-cell office:value-type="currency" office:value="29.375999999999998" table:style-name="ce7">
            <text:p><text:s/>£29.38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DAM-2501-4000SA</text:p>
          </table:table-cell>
          <table:table-cell office:value-type="string" table:style-name="ce8">
            <text:p>2501-4000</text:p>
          </table:table-cell>
          <table:table-cell office:value-type="string" table:style-name="ce9">
            <text:p>VDA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Data Access Governance for M365 (SaaS)</text:p>
          </table:table-cell>
          <table:table-cell office:value-type="currency" office:value="26.928000000000001" table:style-name="ce7">
            <text:p><text:s/>£26.93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DAM-4001-6000SA</text:p>
          </table:table-cell>
          <table:table-cell office:value-type="string" table:style-name="ce8">
            <text:p>4001-6000</text:p>
          </table:table-cell>
          <table:table-cell office:value-type="string" table:style-name="ce9">
            <text:p>VDA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Data Access Governance for M365 (SaaS)</text:p>
          </table:table-cell>
          <table:table-cell office:value-type="currency" office:value="25.295999999999996" table:style-name="ce7">
            <text:p><text:s/>£25.30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DAM-6001-8000SA</text:p>
          </table:table-cell>
          <table:table-cell office:value-type="string" table:style-name="ce8">
            <text:p>6001-8000</text:p>
          </table:table-cell>
          <table:table-cell office:value-type="string" table:style-name="ce9">
            <text:p>VDA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Data Access Governance for M365 (SaaS)</text:p>
          </table:table-cell>
          <table:table-cell office:value-type="currency" office:value="23.664000000000001" table:style-name="ce7">
            <text:p><text:s/>£23.66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DAM-8001-10KSA</text:p>
          </table:table-cell>
          <table:table-cell office:value-type="string" table:style-name="ce8">
            <text:p>8001-10K</text:p>
          </table:table-cell>
          <table:table-cell office:value-type="string" table:style-name="ce9">
            <text:p>VDA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Data Access Governance for M365 (SaaS)</text:p>
          </table:table-cell>
          <table:table-cell office:value-type="currency" office:value="22.032" table:style-name="ce7">
            <text:p><text:s/>£22.03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DAM-10-20KSA</text:p>
          </table:table-cell>
          <table:table-cell office:value-type="string" table:style-name="ce8">
            <text:p>10-20K</text:p>
          </table:table-cell>
          <table:table-cell office:value-type="string" table:style-name="ce9">
            <text:p>VDA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Data Access Governance for M365 (SaaS)</text:p>
          </table:table-cell>
          <table:table-cell office:value-type="currency" office:value="21.215999999999998" table:style-name="ce7">
            <text:p><text:s/>£21.22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DAM-20-35KSA</text:p>
          </table:table-cell>
          <table:table-cell office:value-type="string" table:style-name="ce8">
            <text:p>20-35K</text:p>
          </table:table-cell>
          <table:table-cell office:value-type="string" table:style-name="ce9">
            <text:p>VDA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Data Access Governance for M365 (SaaS)</text:p>
          </table:table-cell>
          <table:table-cell office:value-type="currency" office:value="19.584" table:style-name="ce7">
            <text:p><text:s/>£19.58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DAM-35-50KSA</text:p>
          </table:table-cell>
          <table:table-cell office:value-type="string" table:style-name="ce8">
            <text:p>35-50K</text:p>
          </table:table-cell>
          <table:table-cell office:value-type="string" table:style-name="ce9">
            <text:p>VDA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Data Access Governance for M365 (SaaS)</text:p>
          </table:table-cell>
          <table:table-cell office:value-type="currency" office:value="19.584" table:style-name="ce7">
            <text:p><text:s/>£19.58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DAM-50-100KSA</text:p>
          </table:table-cell>
          <table:table-cell office:value-type="string" table:style-name="ce8">
            <text:p>50-100K</text:p>
          </table:table-cell>
          <table:table-cell office:value-type="string" table:style-name="ce9">
            <text:p>VDA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Data Access Governance for M365 (SaaS)</text:p>
          </table:table-cell>
          <table:table-cell office:value-type="currency" office:value="18.768000000000001" table:style-name="ce7">
            <text:p><text:s/>£18.77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DAM-100-150KSA</text:p>
          </table:table-cell>
          <table:table-cell office:value-type="string" table:style-name="ce8">
            <text:p>100-150K</text:p>
          </table:table-cell>
          <table:table-cell office:value-type="string" table:style-name="ce9">
            <text:p>VDA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Data Access Governance for M365 (SaaS)</text:p>
          </table:table-cell>
          <table:table-cell office:value-type="currency" office:value="17.952000000000002" table:style-name="ce7">
            <text:p><text:s/>£17.95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DAM-150K+SA</text:p>
          </table:table-cell>
          <table:table-cell office:value-type="string" table:style-name="ce8">
            <text:p>150K+</text:p>
          </table:table-cell>
          <table:table-cell office:value-type="string" table:style-name="ce9">
            <text:p>VDA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Data Access Governance for M365 (SaaS)</text:p>
          </table:table-cell>
          <table:table-cell office:value-type="currency" office:value="17.952000000000002" table:style-name="ce7">
            <text:p><text:s/>£17.95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DAW-150-250SA</text:p>
          </table:table-cell>
          <table:table-cell office:value-type="string" table:style-name="ce8">
            <text:p>150-250</text:p>
          </table:table-cell>
          <table:table-cell office:value-type="string" table:style-name="ce9">
            <text:p>VDAW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Data Access Governance for Windows/NAS (SaaS)</text:p>
          </table:table-cell>
          <table:table-cell office:value-type="currency" office:value="43.248000000000005" table:style-name="ce7">
            <text:p><text:s/>£43.25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DAW-251-500SA</text:p>
          </table:table-cell>
          <table:table-cell office:value-type="string" table:style-name="ce8">
            <text:p>251-500</text:p>
          </table:table-cell>
          <table:table-cell office:value-type="string" table:style-name="ce9">
            <text:p>VDAW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Data Access Governance for Windows/NAS (SaaS)</text:p>
          </table:table-cell>
          <table:table-cell office:value-type="currency" office:value="32.64" table:style-name="ce7">
            <text:p><text:s/>£32.64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DAW-501-750SA</text:p>
          </table:table-cell>
          <table:table-cell office:value-type="string" table:style-name="ce8">
            <text:p>501-750</text:p>
          </table:table-cell>
          <table:table-cell office:value-type="string" table:style-name="ce9">
            <text:p>VDAW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Data Access Governance for Windows/NAS (SaaS)</text:p>
          </table:table-cell>
          <table:table-cell office:value-type="currency" office:value="26.112000000000002" table:style-name="ce7">
            <text:p><text:s/>£26.11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DAW-751-1000SA</text:p>
          </table:table-cell>
          <table:table-cell office:value-type="string" table:style-name="ce8">
            <text:p>751-1000</text:p>
          </table:table-cell>
          <table:table-cell office:value-type="string" table:style-name="ce9">
            <text:p>VDAW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Data Access Governance for Windows/NAS (SaaS)</text:p>
          </table:table-cell>
          <table:table-cell office:value-type="currency" office:value="24.479999999999997" table:style-name="ce7">
            <text:p><text:s/>£24.48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DAW-1001-1500SA</text:p>
          </table:table-cell>
          <table:table-cell office:value-type="string" table:style-name="ce8">
            <text:p>1001-1500</text:p>
          </table:table-cell>
          <table:table-cell office:value-type="string" table:style-name="ce9">
            <text:p>VDAW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Data Access Governance for Windows/NAS (SaaS)</text:p>
          </table:table-cell>
          <table:table-cell office:value-type="currency" office:value="22.032" table:style-name="ce7">
            <text:p><text:s/>£22.03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DAW-1501-2000SA</text:p>
          </table:table-cell>
          <table:table-cell office:value-type="string" table:style-name="ce8">
            <text:p>1501-2000</text:p>
          </table:table-cell>
          <table:table-cell office:value-type="string" table:style-name="ce9">
            <text:p>VDAW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Data Access Governance for Windows/NAS (SaaS)</text:p>
          </table:table-cell>
          <table:table-cell office:value-type="currency" office:value="20.399999999999999" table:style-name="ce7">
            <text:p><text:s/>£20.40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DAW-2001-2500SA</text:p>
          </table:table-cell>
          <table:table-cell office:value-type="string" table:style-name="ce8">
            <text:p>2001-2500</text:p>
          </table:table-cell>
          <table:table-cell office:value-type="string" table:style-name="ce9">
            <text:p>VDAW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Data Access Governance for Windows/NAS (SaaS)</text:p>
          </table:table-cell>
          <table:table-cell office:value-type="currency" office:value="18.768000000000001" table:style-name="ce7">
            <text:p><text:s/>£18.77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DAW-2501-4000SA</text:p>
          </table:table-cell>
          <table:table-cell office:value-type="string" table:style-name="ce8">
            <text:p>2501-4000</text:p>
          </table:table-cell>
          <table:table-cell office:value-type="string" table:style-name="ce9">
            <text:p>VDAW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Data Access Governance for Windows/NAS (SaaS)</text:p>
          </table:table-cell>
          <table:table-cell office:value-type="currency" office:value="17.952000000000002" table:style-name="ce7">
            <text:p><text:s/>£17.95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DAW-4001-6000SA</text:p>
          </table:table-cell>
          <table:table-cell office:value-type="string" table:style-name="ce8">
            <text:p>4001-6000</text:p>
          </table:table-cell>
          <table:table-cell office:value-type="string" table:style-name="ce9">
            <text:p>VDAW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Data Access Governance for Windows/NAS (SaaS)</text:p>
          </table:table-cell>
          <table:table-cell office:value-type="currency" office:value="16.32" table:style-name="ce7">
            <text:p><text:s/>£16.32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DAW-6001-8000SA</text:p>
          </table:table-cell>
          <table:table-cell office:value-type="string" table:style-name="ce8">
            <text:p>6001-8000</text:p>
          </table:table-cell>
          <table:table-cell office:value-type="string" table:style-name="ce9">
            <text:p>VDAW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Data Access Governance for Windows/NAS (SaaS)</text:p>
          </table:table-cell>
          <table:table-cell office:value-type="currency" office:value="15.504" table:style-name="ce7">
            <text:p><text:s/>£15.50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DAW-8001-10KSA</text:p>
          </table:table-cell>
          <table:table-cell office:value-type="string" table:style-name="ce8">
            <text:p>8001-10K</text:p>
          </table:table-cell>
          <table:table-cell office:value-type="string" table:style-name="ce9">
            <text:p>VDAW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Data Access Governance for Windows/NAS (SaaS)</text:p>
          </table:table-cell>
          <table:table-cell office:value-type="currency" office:value="14.687999999999999" table:style-name="ce7">
            <text:p><text:s/>£14.69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DAW-10-20KSA</text:p>
          </table:table-cell>
          <table:table-cell office:value-type="string" table:style-name="ce8">
            <text:p>10-20K</text:p>
          </table:table-cell>
          <table:table-cell office:value-type="string" table:style-name="ce9">
            <text:p>VDAW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Data Access Governance for Windows/NAS (SaaS)</text:p>
          </table:table-cell>
          <table:table-cell office:value-type="currency" office:value="13.872" table:style-name="ce7">
            <text:p><text:s/>£13.87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DAW-20-35KSA</text:p>
          </table:table-cell>
          <table:table-cell office:value-type="string" table:style-name="ce8">
            <text:p>20-35K</text:p>
          </table:table-cell>
          <table:table-cell office:value-type="string" table:style-name="ce9">
            <text:p>VDAW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Data Access Governance for Windows/NAS (SaaS)</text:p>
          </table:table-cell>
          <table:table-cell office:value-type="currency" office:value="13.056000000000001" table:style-name="ce7">
            <text:p><text:s/>£13.06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DAW-35-50KSA</text:p>
          </table:table-cell>
          <table:table-cell office:value-type="string" table:style-name="ce8">
            <text:p>35-50K</text:p>
          </table:table-cell>
          <table:table-cell office:value-type="string" table:style-name="ce9">
            <text:p>VDAW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Data Access Governance for Windows/NAS (SaaS)</text:p>
          </table:table-cell>
          <table:table-cell office:value-type="currency" office:value="12.239999999999998" table:style-name="ce7">
            <text:p><text:s/>£12.24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DAW-50-100KSA</text:p>
          </table:table-cell>
          <table:table-cell office:value-type="string" table:style-name="ce8">
            <text:p>50-100K</text:p>
          </table:table-cell>
          <table:table-cell office:value-type="string" table:style-name="ce9">
            <text:p>VDAW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Data Access Governance for Windows/NAS (SaaS)</text:p>
          </table:table-cell>
          <table:table-cell office:value-type="currency" office:value="12.239999999999998" table:style-name="ce7">
            <text:p><text:s/>£12.24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DAW-100-150KSA</text:p>
          </table:table-cell>
          <table:table-cell office:value-type="string" table:style-name="ce8">
            <text:p>100-150K</text:p>
          </table:table-cell>
          <table:table-cell office:value-type="string" table:style-name="ce9">
            <text:p>VDAW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Data Access Governance for Windows/NAS (SaaS)</text:p>
          </table:table-cell>
          <table:table-cell office:value-type="currency" office:value="11.424000000000001" table:style-name="ce7">
            <text:p><text:s/>£11.42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DAW-150K+SA</text:p>
          </table:table-cell>
          <table:table-cell office:value-type="string" table:style-name="ce8">
            <text:p>150K+</text:p>
          </table:table-cell>
          <table:table-cell office:value-type="string" table:style-name="ce9">
            <text:p>VDAW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Data Access Governance for Windows/NAS (SaaS)</text:p>
          </table:table-cell>
          <table:table-cell office:value-type="currency" office:value="11.424000000000001" table:style-name="ce7">
            <text:p><text:s/>£11.42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MDR-150-250SA</text:p>
          </table:table-cell>
          <table:table-cell office:value-type="string" table:style-name="ce8">
            <text:p>150-250</text:p>
          </table:table-cell>
          <table:table-cell office:value-type="string" table:style-name="ce9">
            <text:p>VMDR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Managed Data Detection and Response (SaaS)</text:p>
          </table:table-cell>
          <table:table-cell office:value-type="currency" office:value="395.76" table:style-name="ce7">
            <text:p><text:s/>£395.76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MDR-251-500SA</text:p>
          </table:table-cell>
          <table:table-cell office:value-type="string" table:style-name="ce8">
            <text:p>251-500</text:p>
          </table:table-cell>
          <table:table-cell office:value-type="string" table:style-name="ce9">
            <text:p>VMDR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Managed Data Detection and Response (SaaS)</text:p>
          </table:table-cell>
          <table:table-cell office:value-type="currency" office:value="301.91999999999996" table:style-name="ce7">
            <text:p><text:s/>£301.92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MDR-501-750SA</text:p>
          </table:table-cell>
          <table:table-cell office:value-type="string" table:style-name="ce8">
            <text:p>501-750</text:p>
          </table:table-cell>
          <table:table-cell office:value-type="string" table:style-name="ce9">
            <text:p>VMDR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Managed Data Detection and Response (SaaS)</text:p>
          </table:table-cell>
          <table:table-cell office:value-type="currency" office:value="243.16799999999998" table:style-name="ce7">
            <text:p><text:s/>£243.17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MDR-751-1000SA</text:p>
          </table:table-cell>
          <table:table-cell office:value-type="string" table:style-name="ce8">
            <text:p>751-1000</text:p>
          </table:table-cell>
          <table:table-cell office:value-type="string" table:style-name="ce9">
            <text:p>VMDR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Managed Data Detection and Response (SaaS)</text:p>
          </table:table-cell>
          <table:table-cell office:value-type="currency" office:value="225.21600000000001" table:style-name="ce7">
            <text:p><text:s/>£225.22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MDR-1001-1500SA</text:p>
          </table:table-cell>
          <table:table-cell office:value-type="string" table:style-name="ce8">
            <text:p>1001-1500</text:p>
          </table:table-cell>
          <table:table-cell office:value-type="string" table:style-name="ce9">
            <text:p>VMDR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Managed Data Detection and Response (SaaS)</text:p>
          </table:table-cell>
          <table:table-cell office:value-type="currency" office:value="207.26399999999998" table:style-name="ce7">
            <text:p><text:s/>£207.26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MDR-1501-2000SA</text:p>
          </table:table-cell>
          <table:table-cell office:value-type="string" table:style-name="ce8">
            <text:p>1501-2000</text:p>
          </table:table-cell>
          <table:table-cell office:value-type="string" table:style-name="ce9">
            <text:p>VMDR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Managed Data Detection and Response (SaaS)</text:p>
          </table:table-cell>
          <table:table-cell office:value-type="currency" office:value="186.864" table:style-name="ce7">
            <text:p><text:s/>£186.86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MDR-2001-2500SA</text:p>
          </table:table-cell>
          <table:table-cell office:value-type="string" table:style-name="ce8">
            <text:p>2001-2500</text:p>
          </table:table-cell>
          <table:table-cell office:value-type="string" table:style-name="ce9">
            <text:p>VMDR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Managed Data Detection and Response (SaaS)</text:p>
          </table:table-cell>
          <table:table-cell office:value-type="currency" office:value="174.624" table:style-name="ce7">
            <text:p><text:s/>£174.62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MDR-2501-4000SA</text:p>
          </table:table-cell>
          <table:table-cell office:value-type="string" table:style-name="ce8">
            <text:p>2501-4000</text:p>
          </table:table-cell>
          <table:table-cell office:value-type="string" table:style-name="ce9">
            <text:p>VMDR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Managed Data Detection and Response (SaaS)</text:p>
          </table:table-cell>
          <table:table-cell office:value-type="currency" office:value="163.19999999999999" table:style-name="ce7">
            <text:p><text:s/>£163.20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MDR-4001-6000SA</text:p>
          </table:table-cell>
          <table:table-cell office:value-type="string" table:style-name="ce8">
            <text:p>4001-6000</text:p>
          </table:table-cell>
          <table:table-cell office:value-type="string" table:style-name="ce9">
            <text:p>VMDR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Managed Data Detection and Response (SaaS)</text:p>
          </table:table-cell>
          <table:table-cell office:value-type="currency" office:value="152.59199999999998" table:style-name="ce7">
            <text:p><text:s/>£152.59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MDR-6001-8000SA</text:p>
          </table:table-cell>
          <table:table-cell office:value-type="string" table:style-name="ce8">
            <text:p>6001-8000</text:p>
          </table:table-cell>
          <table:table-cell office:value-type="string" table:style-name="ce9">
            <text:p>VMDR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Managed Data Detection and Response (SaaS)</text:p>
          </table:table-cell>
          <table:table-cell office:value-type="currency" office:value="141.98400000000001" table:style-name="ce7">
            <text:p><text:s/>£141.98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MDR-8001-10KSA</text:p>
          </table:table-cell>
          <table:table-cell office:value-type="string" table:style-name="ce8">
            <text:p>8001-10K</text:p>
          </table:table-cell>
          <table:table-cell office:value-type="string" table:style-name="ce9">
            <text:p>VMDR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Managed Data Detection and Response (SaaS)</text:p>
          </table:table-cell>
          <table:table-cell office:value-type="currency" office:value="134.63999999999999" table:style-name="ce7">
            <text:p><text:s/>£134.64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MDR-10-20KSA</text:p>
          </table:table-cell>
          <table:table-cell office:value-type="string" table:style-name="ce8">
            <text:p>10-20K</text:p>
          </table:table-cell>
          <table:table-cell office:value-type="string" table:style-name="ce9">
            <text:p>VMDR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Managed Data Detection and Response (SaaS)</text:p>
          </table:table-cell>
          <table:table-cell office:value-type="currency" office:value="127.29600000000001" table:style-name="ce7">
            <text:p><text:s/>£127.30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MDR-20-35KSA</text:p>
          </table:table-cell>
          <table:table-cell office:value-type="string" table:style-name="ce8">
            <text:p>20-35K</text:p>
          </table:table-cell>
          <table:table-cell office:value-type="string" table:style-name="ce9">
            <text:p>VMDR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Managed Data Detection and Response (SaaS)</text:p>
          </table:table-cell>
          <table:table-cell office:value-type="currency" office:value="119.952" table:style-name="ce7">
            <text:p><text:s/>£119.95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MDR-35-50KSA</text:p>
          </table:table-cell>
          <table:table-cell office:value-type="string" table:style-name="ce8">
            <text:p>35-50K</text:p>
          </table:table-cell>
          <table:table-cell office:value-type="string" table:style-name="ce9">
            <text:p>VMDR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Managed Data Detection and Response (SaaS)</text:p>
          </table:table-cell>
          <table:table-cell office:value-type="currency" office:value="115.872" table:style-name="ce7">
            <text:p><text:s/>£115.87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MDR-50-100KSA</text:p>
          </table:table-cell>
          <table:table-cell office:value-type="string" table:style-name="ce8">
            <text:p>50-100K</text:p>
          </table:table-cell>
          <table:table-cell office:value-type="string" table:style-name="ce9">
            <text:p>VMDR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Managed Data Detection and Response (SaaS)</text:p>
          </table:table-cell>
          <table:table-cell office:value-type="currency" office:value="112.608" table:style-name="ce7">
            <text:p><text:s/>£112.61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MDR-100-150KSA</text:p>
          </table:table-cell>
          <table:table-cell office:value-type="string" table:style-name="ce8">
            <text:p>100-150K</text:p>
          </table:table-cell>
          <table:table-cell office:value-type="string" table:style-name="ce9">
            <text:p>VMDR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Managed Data Detection and Response (SaaS)</text:p>
          </table:table-cell>
          <table:table-cell office:value-type="currency" office:value="109.34400000000001" table:style-name="ce7">
            <text:p><text:s/>£109.34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MDR-150K+SA</text:p>
          </table:table-cell>
          <table:table-cell office:value-type="string" table:style-name="ce8">
            <text:p>150K+</text:p>
          </table:table-cell>
          <table:table-cell office:value-type="string" table:style-name="ce9">
            <text:p>VMDR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Managed Data Detection and Response (SaaS)</text:p>
          </table:table-cell>
          <table:table-cell office:value-type="currency" office:value="106.89600000000002" table:style-name="ce7">
            <text:p><text:s/>£106.90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HCM-150-250SA</text:p>
          </table:table-cell>
          <table:table-cell office:value-type="string" table:style-name="ce8">
            <text:p>150-250</text:p>
          </table:table-cell>
          <table:table-cell office:value-type="string" table:style-name="ce9">
            <text:p>VHC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Hybrid <text:s/>+ MDDR (SaaS)</text:p>
          </table:table-cell>
          <table:table-cell office:value-type="currency" office:value="739.29600000000005" table:style-name="ce7">
            <text:p><text:s/>£739.30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HCM-251-500SA</text:p>
          </table:table-cell>
          <table:table-cell office:value-type="string" table:style-name="ce8">
            <text:p>251-500</text:p>
          </table:table-cell>
          <table:table-cell office:value-type="string" table:style-name="ce9">
            <text:p>VHC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Hybrid <text:s/>+ MDDR (SaaS)</text:p>
          </table:table-cell>
          <table:table-cell office:value-type="currency" office:value="563.04" table:style-name="ce7">
            <text:p><text:s/>£563.04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HCM-501-750SA</text:p>
          </table:table-cell>
          <table:table-cell office:value-type="string" table:style-name="ce8">
            <text:p>501-750</text:p>
          </table:table-cell>
          <table:table-cell office:value-type="string" table:style-name="ce9">
            <text:p>VHC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Hybrid <text:s/>+ MDDR (SaaS)</text:p>
          </table:table-cell>
          <table:table-cell office:value-type="currency" office:value="455.32799999999997" table:style-name="ce7">
            <text:p><text:s/>£455.33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HCM-751-1000SA</text:p>
          </table:table-cell>
          <table:table-cell office:value-type="string" table:style-name="ce8">
            <text:p>751-1000</text:p>
          </table:table-cell>
          <table:table-cell office:value-type="string" table:style-name="ce9">
            <text:p>VHC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Hybrid <text:s/>+ MDDR (SaaS)</text:p>
          </table:table-cell>
          <table:table-cell office:value-type="currency" office:value="420.23999999999995" table:style-name="ce7">
            <text:p><text:s/>£420.24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HCM-1001-1500SA</text:p>
          </table:table-cell>
          <table:table-cell office:value-type="string" table:style-name="ce8">
            <text:p>1001-1500</text:p>
          </table:table-cell>
          <table:table-cell office:value-type="string" table:style-name="ce9">
            <text:p>VHC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Hybrid <text:s/>+ MDDR (SaaS)</text:p>
          </table:table-cell>
          <table:table-cell office:value-type="currency" office:value="385.96800000000002" table:style-name="ce7">
            <text:p><text:s/>£385.97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HCM-1501-2000SA</text:p>
          </table:table-cell>
          <table:table-cell office:value-type="string" table:style-name="ce8">
            <text:p>1501-2000</text:p>
          </table:table-cell>
          <table:table-cell office:value-type="string" table:style-name="ce9">
            <text:p>VHC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Hybrid <text:s/>+ MDDR (SaaS)</text:p>
          </table:table-cell>
          <table:table-cell office:value-type="currency" office:value="349.24799999999999" table:style-name="ce7">
            <text:p><text:s/>£349.25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HCM-2001-2500SA</text:p>
          </table:table-cell>
          <table:table-cell office:value-type="string" table:style-name="ce8">
            <text:p>2001-2500</text:p>
          </table:table-cell>
          <table:table-cell office:value-type="string" table:style-name="ce9">
            <text:p>VHC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Hybrid <text:s/>+ MDDR (SaaS)</text:p>
          </table:table-cell>
          <table:table-cell office:value-type="currency" office:value="325.58400000000006" table:style-name="ce7">
            <text:p><text:s/>£325.58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HCM-2501-4000SA</text:p>
          </table:table-cell>
          <table:table-cell office:value-type="string" table:style-name="ce8">
            <text:p>2501-4000</text:p>
          </table:table-cell>
          <table:table-cell office:value-type="string" table:style-name="ce9">
            <text:p>VHC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Hybrid <text:s/>+ MDDR (SaaS)</text:p>
          </table:table-cell>
          <table:table-cell office:value-type="currency" office:value="303.55200000000002" table:style-name="ce7">
            <text:p><text:s/>£303.55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HCM-4001-6000SA</text:p>
          </table:table-cell>
          <table:table-cell office:value-type="string" table:style-name="ce8">
            <text:p>4001-6000</text:p>
          </table:table-cell>
          <table:table-cell office:value-type="string" table:style-name="ce9">
            <text:p>VHC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Hybrid <text:s/>+ MDDR (SaaS)</text:p>
          </table:table-cell>
          <table:table-cell office:value-type="currency" office:value="208.89600000000002" table:style-name="ce7">
            <text:p><text:s/>£208.90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HCM-6001-8000SA</text:p>
          </table:table-cell>
          <table:table-cell office:value-type="string" table:style-name="ce8">
            <text:p>6001-8000</text:p>
          </table:table-cell>
          <table:table-cell office:value-type="string" table:style-name="ce9">
            <text:p>VHC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Hybrid <text:s/>+ MDDR (SaaS)</text:p>
          </table:table-cell>
          <table:table-cell office:value-type="currency" office:value="194.208" table:style-name="ce7">
            <text:p><text:s/>£194.21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HCM-8001-10KSA</text:p>
          </table:table-cell>
          <table:table-cell office:value-type="string" table:style-name="ce8">
            <text:p>8001-10K</text:p>
          </table:table-cell>
          <table:table-cell office:value-type="string" table:style-name="ce9">
            <text:p>VHC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Hybrid <text:s/>+ MDDR (SaaS)</text:p>
          </table:table-cell>
          <table:table-cell office:value-type="currency" office:value="183.6" table:style-name="ce7">
            <text:p><text:s/>£183.60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HCM-10-20KSA</text:p>
          </table:table-cell>
          <table:table-cell office:value-type="string" table:style-name="ce8">
            <text:p>10-20K</text:p>
          </table:table-cell>
          <table:table-cell office:value-type="string" table:style-name="ce9">
            <text:p>VHC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Hybrid <text:s/>+ MDDR (SaaS)</text:p>
          </table:table-cell>
          <table:table-cell office:value-type="currency" office:value="173.80799999999999" table:style-name="ce7">
            <text:p><text:s/>£173.81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HCM-20-35KSA</text:p>
          </table:table-cell>
          <table:table-cell office:value-type="string" table:style-name="ce8">
            <text:p>20-35K</text:p>
          </table:table-cell>
          <table:table-cell office:value-type="string" table:style-name="ce9">
            <text:p>VHC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Hybrid <text:s/>+ MDDR (SaaS)</text:p>
          </table:table-cell>
          <table:table-cell office:value-type="currency" office:value="164.01599999999999" table:style-name="ce7">
            <text:p><text:s/>£164.02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HCM-35-50KSA</text:p>
          </table:table-cell>
          <table:table-cell office:value-type="string" table:style-name="ce8">
            <text:p>35-50K</text:p>
          </table:table-cell>
          <table:table-cell office:value-type="string" table:style-name="ce9">
            <text:p>VHC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Hybrid <text:s/>+ MDDR (SaaS)</text:p>
          </table:table-cell>
          <table:table-cell office:value-type="currency" office:value="97.103999999999999" table:style-name="ce7">
            <text:p><text:s/>£97.10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HCM-50-100KSA</text:p>
          </table:table-cell>
          <table:table-cell office:value-type="string" table:style-name="ce8">
            <text:p>50-100K</text:p>
          </table:table-cell>
          <table:table-cell office:value-type="string" table:style-name="ce9">
            <text:p>VHC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Hybrid <text:s/>+ MDDR (SaaS)</text:p>
          </table:table-cell>
          <table:table-cell office:value-type="currency" office:value="93.84" table:style-name="ce7">
            <text:p><text:s/>£93.84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HCM-100-150KSA</text:p>
          </table:table-cell>
          <table:table-cell office:value-type="string" table:style-name="ce8">
            <text:p>100-150K</text:p>
          </table:table-cell>
          <table:table-cell office:value-type="string" table:style-name="ce9">
            <text:p>VHC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Hybrid <text:s/>+ MDDR (SaaS)</text:p>
          </table:table-cell>
          <table:table-cell office:value-type="currency" office:value="89.759999999999991" table:style-name="ce7">
            <text:p><text:s/>£89.76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HCM-150K+SA</text:p>
          </table:table-cell>
          <table:table-cell office:value-type="string" table:style-name="ce8">
            <text:p>150K+</text:p>
          </table:table-cell>
          <table:table-cell office:value-type="string" table:style-name="ce9">
            <text:p>VHC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Hybrid <text:s/>+ MDDR (SaaS)</text:p>
          </table:table-cell>
          <table:table-cell office:value-type="currency" office:value="88.944000000000003" table:style-name="ce7">
            <text:p><text:s/>£88.94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WCM-150-250SA</text:p>
          </table:table-cell>
          <table:table-cell office:value-type="string" table:style-name="ce8">
            <text:p>150-250</text:p>
          </table:table-cell>
          <table:table-cell office:value-type="string" table:style-name="ce9">
            <text:p>VWC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WIN <text:s/>+ MDDR (SaaS)</text:p>
          </table:table-cell>
          <table:table-cell office:value-type="currency" office:value="587.52" table:style-name="ce7">
            <text:p><text:s/>£587.52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WCM-251-500SA</text:p>
          </table:table-cell>
          <table:table-cell office:value-type="string" table:style-name="ce8">
            <text:p>251-500</text:p>
          </table:table-cell>
          <table:table-cell office:value-type="string" table:style-name="ce9">
            <text:p>VWC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WIN <text:s/>+ MDDR (SaaS)</text:p>
          </table:table-cell>
          <table:table-cell office:value-type="currency" office:value="447.98400000000004" table:style-name="ce7">
            <text:p><text:s/>£447.98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WCM-501-750SA</text:p>
          </table:table-cell>
          <table:table-cell office:value-type="string" table:style-name="ce8">
            <text:p>501-750</text:p>
          </table:table-cell>
          <table:table-cell office:value-type="string" table:style-name="ce9">
            <text:p>VWC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WIN <text:s/>+ MDDR (SaaS)</text:p>
          </table:table-cell>
          <table:table-cell office:value-type="currency" office:value="362.30400000000003" table:style-name="ce7">
            <text:p><text:s/>£362.30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WCM-751-1000SA</text:p>
          </table:table-cell>
          <table:table-cell office:value-type="string" table:style-name="ce8">
            <text:p>751-1000</text:p>
          </table:table-cell>
          <table:table-cell office:value-type="string" table:style-name="ce9">
            <text:p>VWC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WIN <text:s/>+ MDDR (SaaS)</text:p>
          </table:table-cell>
          <table:table-cell office:value-type="currency" office:value="333.74399999999997" table:style-name="ce7">
            <text:p><text:s/>£333.74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WCM-1001-1500SA</text:p>
          </table:table-cell>
          <table:table-cell office:value-type="string" table:style-name="ce8">
            <text:p>1001-1500</text:p>
          </table:table-cell>
          <table:table-cell office:value-type="string" table:style-name="ce9">
            <text:p>VWC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WIN <text:s/>+ MDDR (SaaS)</text:p>
          </table:table-cell>
          <table:table-cell office:value-type="currency" office:value="306.81599999999997" table:style-name="ce7">
            <text:p><text:s/>£306.82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WCM-1501-2000SA</text:p>
          </table:table-cell>
          <table:table-cell office:value-type="string" table:style-name="ce8">
            <text:p>1501-2000</text:p>
          </table:table-cell>
          <table:table-cell office:value-type="string" table:style-name="ce9">
            <text:p>VWC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WIN <text:s/>+ MDDR (SaaS)</text:p>
          </table:table-cell>
          <table:table-cell office:value-type="currency" office:value="278.25599999999997" table:style-name="ce7">
            <text:p><text:s/>£278.26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WCM-2001-2500SA</text:p>
          </table:table-cell>
          <table:table-cell office:value-type="string" table:style-name="ce8">
            <text:p>2001-2500</text:p>
          </table:table-cell>
          <table:table-cell office:value-type="string" table:style-name="ce9">
            <text:p>VWC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WIN <text:s/>+ MDDR (SaaS)</text:p>
          </table:table-cell>
          <table:table-cell office:value-type="currency" office:value="258.67199999999997" table:style-name="ce7">
            <text:p><text:s/>£258.67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WCM-2501-4000SA</text:p>
          </table:table-cell>
          <table:table-cell office:value-type="string" table:style-name="ce8">
            <text:p>2501-4000</text:p>
          </table:table-cell>
          <table:table-cell office:value-type="string" table:style-name="ce9">
            <text:p>VWC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WIN <text:s/>+ MDDR (SaaS)</text:p>
          </table:table-cell>
          <table:table-cell office:value-type="currency" office:value="240.71999999999997" table:style-name="ce7">
            <text:p><text:s/>£240.72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WCM-4001-6000SA</text:p>
          </table:table-cell>
          <table:table-cell office:value-type="string" table:style-name="ce8">
            <text:p>4001-6000</text:p>
          </table:table-cell>
          <table:table-cell office:value-type="string" table:style-name="ce9">
            <text:p>VWC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WIN <text:s/>+ MDDR (SaaS)</text:p>
          </table:table-cell>
          <table:table-cell office:value-type="currency" office:value="165.79997707736388" table:style-name="ce7">
            <text:p><text:s/>£165.80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WCM-6001-8000SA</text:p>
          </table:table-cell>
          <table:table-cell office:value-type="string" table:style-name="ce8">
            <text:p>6001-8000</text:p>
          </table:table-cell>
          <table:table-cell office:value-type="string" table:style-name="ce9">
            <text:p>VWC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WIN <text:s/>+ MDDR (SaaS)</text:p>
          </table:table-cell>
          <table:table-cell office:value-type="currency" office:value="154.17127384615387" table:style-name="ce7">
            <text:p><text:s/>£154.17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WCM-8001-10KSA</text:p>
          </table:table-cell>
          <table:table-cell office:value-type="string" table:style-name="ce8">
            <text:p>8001-10K</text:p>
          </table:table-cell>
          <table:table-cell office:value-type="string" table:style-name="ce9">
            <text:p>VWC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WIN <text:s/>+ MDDR (SaaS)</text:p>
          </table:table-cell>
          <table:table-cell office:value-type="currency" office:value="145.32508143322474" table:style-name="ce7">
            <text:p><text:s/>£145.33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WCM-10-20KSA</text:p>
          </table:table-cell>
          <table:table-cell office:value-type="string" table:style-name="ce8">
            <text:p>10-20K</text:p>
          </table:table-cell>
          <table:table-cell office:value-type="string" table:style-name="ce9">
            <text:p>VWC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WIN <text:s/>+ MDDR (SaaS)</text:p>
          </table:table-cell>
          <table:table-cell office:value-type="currency" office:value="137.97129896907217" table:style-name="ce7">
            <text:p><text:s/>£137.97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WCM-20-35KSA</text:p>
          </table:table-cell>
          <table:table-cell office:value-type="string" table:style-name="ce8">
            <text:p>20-35K</text:p>
          </table:table-cell>
          <table:table-cell office:value-type="string" table:style-name="ce9">
            <text:p>VWC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WIN <text:s/>+ MDDR (SaaS)</text:p>
          </table:table-cell>
          <table:table-cell office:value-type="currency" office:value="129.89588321167884" table:style-name="ce7">
            <text:p><text:s/>£129.90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WCM-35-50KSA</text:p>
          </table:table-cell>
          <table:table-cell office:value-type="string" table:style-name="ce8">
            <text:p>35-50K</text:p>
          </table:table-cell>
          <table:table-cell office:value-type="string" table:style-name="ce9">
            <text:p>VWC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WIN <text:s/>+ MDDR (SaaS)</text:p>
          </table:table-cell>
          <table:table-cell office:value-type="currency" office:value="77.101303370786525" table:style-name="ce7">
            <text:p><text:s/>£77.10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WCM-50-100KSA</text:p>
          </table:table-cell>
          <table:table-cell office:value-type="string" table:style-name="ce8">
            <text:p>50-100K</text:p>
          </table:table-cell>
          <table:table-cell office:value-type="string" table:style-name="ce9">
            <text:p>VWC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WIN <text:s/>+ MDDR (SaaS)</text:p>
          </table:table-cell>
          <table:table-cell office:value-type="currency" office:value="74.562790697674416" table:style-name="ce7">
            <text:p><text:s/>£74.56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WCM-100-150KSA</text:p>
          </table:table-cell>
          <table:table-cell office:value-type="string" table:style-name="ce8">
            <text:p>100-150K</text:p>
          </table:table-cell>
          <table:table-cell office:value-type="string" table:style-name="ce9">
            <text:p>VWC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WIN <text:s/>+ MDDR (SaaS)</text:p>
          </table:table-cell>
          <table:table-cell office:value-type="currency" office:value="71.301290322580641" table:style-name="ce7">
            <text:p><text:s/>£71.30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WCM-150K+SA</text:p>
          </table:table-cell>
          <table:table-cell office:value-type="string" table:style-name="ce8">
            <text:p>150K+</text:p>
          </table:table-cell>
          <table:table-cell office:value-type="string" table:style-name="ce9">
            <text:p>VWC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WIN <text:s/>+ MDDR (SaaS)</text:p>
          </table:table-cell>
          <table:table-cell office:value-type="currency" office:value="70.792163265306115" table:style-name="ce7">
            <text:p><text:s/>£70.79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MCM-150-250SA</text:p>
          </table:table-cell>
          <table:table-cell office:value-type="string" table:style-name="ce8">
            <text:p>150-250</text:p>
          </table:table-cell>
          <table:table-cell office:value-type="string" table:style-name="ce9">
            <text:p>VMC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M365 <text:s/>+ MDDR (SaaS)</text:p>
          </table:table-cell>
          <table:table-cell office:value-type="currency" office:value="665.85599999999999" table:style-name="ce7">
            <text:p><text:s/>£665.86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MCM-251-500SA</text:p>
          </table:table-cell>
          <table:table-cell office:value-type="string" table:style-name="ce8">
            <text:p>251-500</text:p>
          </table:table-cell>
          <table:table-cell office:value-type="string" table:style-name="ce9">
            <text:p>VMC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M365 <text:s/>+ MDDR (SaaS)</text:p>
          </table:table-cell>
          <table:table-cell office:value-type="currency" office:value="506.73599999999993" table:style-name="ce7">
            <text:p><text:s/>£506.74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MCM-501-750SA</text:p>
          </table:table-cell>
          <table:table-cell office:value-type="string" table:style-name="ce8">
            <text:p>501-750</text:p>
          </table:table-cell>
          <table:table-cell office:value-type="string" table:style-name="ce9">
            <text:p>VMC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M365 <text:s/>+ MDDR (SaaS)</text:p>
          </table:table-cell>
          <table:table-cell office:value-type="currency" office:value="410.44800000000004" table:style-name="ce7">
            <text:p><text:s/>£410.45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MCM-751-1000SA</text:p>
          </table:table-cell>
          <table:table-cell office:value-type="string" table:style-name="ce8">
            <text:p>751-1000</text:p>
          </table:table-cell>
          <table:table-cell office:value-type="string" table:style-name="ce9">
            <text:p>VMC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M365 <text:s/>+ MDDR (SaaS)</text:p>
          </table:table-cell>
          <table:table-cell office:value-type="currency" office:value="377.80800000000005" table:style-name="ce7">
            <text:p><text:s/>£377.81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MCM-1001-1500SA</text:p>
          </table:table-cell>
          <table:table-cell office:value-type="string" table:style-name="ce8">
            <text:p>1001-1500</text:p>
          </table:table-cell>
          <table:table-cell office:value-type="string" table:style-name="ce9">
            <text:p>VMC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M365 <text:s/>+ MDDR (SaaS)</text:p>
          </table:table-cell>
          <table:table-cell office:value-type="currency" office:value="347.61599999999999" table:style-name="ce7">
            <text:p><text:s/>£347.62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MCM-1501-2000SA</text:p>
          </table:table-cell>
          <table:table-cell office:value-type="string" table:style-name="ce8">
            <text:p>1501-2000</text:p>
          </table:table-cell>
          <table:table-cell office:value-type="string" table:style-name="ce9">
            <text:p>VMC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M365 <text:s/>+ MDDR (SaaS)</text:p>
          </table:table-cell>
          <table:table-cell office:value-type="currency" office:value="314.976" table:style-name="ce7">
            <text:p><text:s/>£314.98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MCM-2001-2500SA</text:p>
          </table:table-cell>
          <table:table-cell office:value-type="string" table:style-name="ce8">
            <text:p>2001-2500</text:p>
          </table:table-cell>
          <table:table-cell office:value-type="string" table:style-name="ce9">
            <text:p>VMC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M365 <text:s/>+ MDDR (SaaS)</text:p>
          </table:table-cell>
          <table:table-cell office:value-type="currency" office:value="292.94399999999996" table:style-name="ce7">
            <text:p><text:s/>£292.94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MCM-2501-4000SA</text:p>
          </table:table-cell>
          <table:table-cell office:value-type="string" table:style-name="ce8">
            <text:p>2501-4000</text:p>
          </table:table-cell>
          <table:table-cell office:value-type="string" table:style-name="ce9">
            <text:p>VMC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M365 <text:s/>+ MDDR (SaaS)</text:p>
          </table:table-cell>
          <table:table-cell office:value-type="currency" office:value="273.35999999999996" table:style-name="ce7">
            <text:p><text:s/>£273.36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MCM-4001-6000SA</text:p>
          </table:table-cell>
          <table:table-cell office:value-type="string" table:style-name="ce8">
            <text:p>4001-6000</text:p>
          </table:table-cell>
          <table:table-cell office:value-type="string" table:style-name="ce9">
            <text:p>VMC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M365 <text:s/>+ MDDR (SaaS)</text:p>
          </table:table-cell>
          <table:table-cell office:value-type="currency" office:value="187.94654441260744" table:style-name="ce7">
            <text:p><text:s/>£187.95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MCM-6001-8000SA</text:p>
          </table:table-cell>
          <table:table-cell office:value-type="string" table:style-name="ce8">
            <text:p>6001-8000</text:p>
          </table:table-cell>
          <table:table-cell office:value-type="string" table:style-name="ce9">
            <text:p>VMC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M365 <text:s/>+ MDDR (SaaS)</text:p>
          </table:table-cell>
          <table:table-cell office:value-type="currency" office:value="174.48841846153843" table:style-name="ce7">
            <text:p><text:s/>£174.49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MCM-8001-10KSA</text:p>
          </table:table-cell>
          <table:table-cell office:value-type="string" table:style-name="ce8">
            <text:p>8001-10K</text:p>
          </table:table-cell>
          <table:table-cell office:value-type="string" table:style-name="ce9">
            <text:p>VMC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M365 <text:s/>+ MDDR (SaaS)</text:p>
          </table:table-cell>
          <table:table-cell office:value-type="currency" office:value="165.0605863192182" table:style-name="ce7">
            <text:p><text:s/>£165.06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MCM-10-20KSA</text:p>
          </table:table-cell>
          <table:table-cell office:value-type="string" table:style-name="ce8">
            <text:p>10-20K</text:p>
          </table:table-cell>
          <table:table-cell office:value-type="string" table:style-name="ce9">
            <text:p>VMC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M365 <text:s/>+ MDDR (SaaS)</text:p>
          </table:table-cell>
          <table:table-cell office:value-type="currency" office:value="156.48692783505155" table:style-name="ce7">
            <text:p><text:s/>£156.49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MCM-20-35KSA</text:p>
          </table:table-cell>
          <table:table-cell office:value-type="string" table:style-name="ce8">
            <text:p>20-35K</text:p>
          </table:table-cell>
          <table:table-cell office:value-type="string" table:style-name="ce9">
            <text:p>VMC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M365 <text:s/>+ MDDR (SaaS)</text:p>
          </table:table-cell>
          <table:table-cell office:value-type="currency" office:value="147.25524087591239" table:style-name="ce7">
            <text:p><text:s/>£147.26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MCM-35-50KSA</text:p>
          </table:table-cell>
          <table:table-cell office:value-type="string" table:style-name="ce8">
            <text:p>35-50K</text:p>
          </table:table-cell>
          <table:table-cell office:value-type="string" table:style-name="ce9">
            <text:p>VMC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M365 <text:s/>+ MDDR (SaaS)</text:p>
          </table:table-cell>
          <table:table-cell office:value-type="currency" office:value="87.284494382022473" table:style-name="ce7">
            <text:p><text:s/>£87.28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MCM-50-100KSA</text:p>
          </table:table-cell>
          <table:table-cell office:value-type="string" table:style-name="ce8">
            <text:p>50-100K</text:p>
          </table:table-cell>
          <table:table-cell office:value-type="string" table:style-name="ce9">
            <text:p>VMC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M365 <text:s/>+ MDDR (SaaS)</text:p>
          </table:table-cell>
          <table:table-cell office:value-type="currency" office:value="84.746976744186057" table:style-name="ce7">
            <text:p><text:s/>£84.75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MCM-100-150KSA</text:p>
          </table:table-cell>
          <table:table-cell office:value-type="string" table:style-name="ce8">
            <text:p>100-150K</text:p>
          </table:table-cell>
          <table:table-cell office:value-type="string" table:style-name="ce9">
            <text:p>VMC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M365 <text:s/>+ MDDR (SaaS)</text:p>
          </table:table-cell>
          <table:table-cell office:value-type="currency" office:value="81.073548387096793" table:style-name="ce7">
            <text:p><text:s/>£81.07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MCM-150K+SA</text:p>
          </table:table-cell>
          <table:table-cell office:value-type="string" table:style-name="ce8">
            <text:p>150K+</text:p>
          </table:table-cell>
          <table:table-cell office:value-type="string" table:style-name="ce9">
            <text:p>VMCM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M365 <text:s/>+ MDDR (SaaS)</text:p>
          </table:table-cell>
          <table:table-cell office:value-type="currency" office:value="80.231118367346937" table:style-name="ce7">
            <text:p><text:s/>£80.23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ACP-150-250SA</text:p>
          </table:table-cell>
          <table:table-cell office:value-type="string" table:style-name="ce8">
            <text:p>150-250</text:p>
          </table:table-cell>
          <table:table-cell office:value-type="string" table:style-name="ce9">
            <text:p>VACP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Add-on <text:s/>+ MDDR (SaaS)</text:p>
          </table:table-cell>
          <table:table-cell office:value-type="currency" office:value="322.31999999999994" table:style-name="ce7">
            <text:p><text:s/>£322.32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ACP-251-500SA</text:p>
          </table:table-cell>
          <table:table-cell office:value-type="string" table:style-name="ce8">
            <text:p>251-500</text:p>
          </table:table-cell>
          <table:table-cell office:value-type="string" table:style-name="ce9">
            <text:p>VACP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Add-on <text:s/>+ MDDR (SaaS)</text:p>
          </table:table-cell>
          <table:table-cell office:value-type="currency" office:value="245.61599999999999" table:style-name="ce7">
            <text:p><text:s/>£245.62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ACP-501-750SA</text:p>
          </table:table-cell>
          <table:table-cell office:value-type="string" table:style-name="ce8">
            <text:p>501-750</text:p>
          </table:table-cell>
          <table:table-cell office:value-type="string" table:style-name="ce9">
            <text:p>VACP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Add-on <text:s/>+ MDDR (SaaS)</text:p>
          </table:table-cell>
          <table:table-cell office:value-type="currency" office:value="199.10400000000001" table:style-name="ce7">
            <text:p><text:s/>£199.10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ACP-751-1000SA</text:p>
          </table:table-cell>
          <table:table-cell office:value-type="string" table:style-name="ce8">
            <text:p>751-1000</text:p>
          </table:table-cell>
          <table:table-cell office:value-type="string" table:style-name="ce9">
            <text:p>VACP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Add-on <text:s/>+ MDDR (SaaS)</text:p>
          </table:table-cell>
          <table:table-cell office:value-type="currency" office:value="182.78400000000002" table:style-name="ce7">
            <text:p><text:s/>£182.78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ACP-1001-1500SA</text:p>
          </table:table-cell>
          <table:table-cell office:value-type="string" table:style-name="ce8">
            <text:p>1001-1500</text:p>
          </table:table-cell>
          <table:table-cell office:value-type="string" table:style-name="ce9">
            <text:p>VACP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Add-on <text:s/>+ MDDR (SaaS)</text:p>
          </table:table-cell>
          <table:table-cell office:value-type="currency" office:value="168.096" table:style-name="ce7">
            <text:p><text:s/>£168.10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ACP-1501-2000SA</text:p>
          </table:table-cell>
          <table:table-cell office:value-type="string" table:style-name="ce8">
            <text:p>1501-2000</text:p>
          </table:table-cell>
          <table:table-cell office:value-type="string" table:style-name="ce9">
            <text:p>VACP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Add-on <text:s/>+ MDDR (SaaS)</text:p>
          </table:table-cell>
          <table:table-cell office:value-type="currency" office:value="152.59199999999998" table:style-name="ce7">
            <text:p><text:s/>£152.59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ACP-2001-2500SA</text:p>
          </table:table-cell>
          <table:table-cell office:value-type="string" table:style-name="ce8">
            <text:p>2001-2500</text:p>
          </table:table-cell>
          <table:table-cell office:value-type="string" table:style-name="ce9">
            <text:p>VACP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Add-on <text:s/>+ MDDR (SaaS)</text:p>
          </table:table-cell>
          <table:table-cell office:value-type="currency" office:value="141.98400000000001" table:style-name="ce7">
            <text:p><text:s/>£141.98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ACP-2501-4000SA</text:p>
          </table:table-cell>
          <table:table-cell office:value-type="string" table:style-name="ce8">
            <text:p>2501-4000</text:p>
          </table:table-cell>
          <table:table-cell office:value-type="string" table:style-name="ce9">
            <text:p>VACP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Add-on <text:s/>+ MDDR (SaaS)</text:p>
          </table:table-cell>
          <table:table-cell office:value-type="currency" office:value="131.376" table:style-name="ce7">
            <text:p><text:s/>£131.38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ACP-4001-6000SA</text:p>
          </table:table-cell>
          <table:table-cell office:value-type="string" table:style-name="ce8">
            <text:p>4001-6000</text:p>
          </table:table-cell>
          <table:table-cell office:value-type="string" table:style-name="ce9">
            <text:p>VACP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Add-on <text:s/>+ MDDR (SaaS)</text:p>
          </table:table-cell>
          <table:table-cell office:value-type="currency" office:value="124.032" table:style-name="ce7">
            <text:p><text:s/>£124.03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ACP-6001-8000SA</text:p>
          </table:table-cell>
          <table:table-cell office:value-type="string" table:style-name="ce8">
            <text:p>6001-8000</text:p>
          </table:table-cell>
          <table:table-cell office:value-type="string" table:style-name="ce9">
            <text:p>VACP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Add-on <text:s/>+ MDDR (SaaS)</text:p>
          </table:table-cell>
          <table:table-cell office:value-type="currency" office:value="115.872" table:style-name="ce7">
            <text:p><text:s/>£115.87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ACP-8001-10KSA</text:p>
          </table:table-cell>
          <table:table-cell office:value-type="string" table:style-name="ce8">
            <text:p>8001-10K</text:p>
          </table:table-cell>
          <table:table-cell office:value-type="string" table:style-name="ce9">
            <text:p>VACP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Add-on <text:s/>+ MDDR (SaaS)</text:p>
          </table:table-cell>
          <table:table-cell office:value-type="currency" office:value="108.52799999999999" table:style-name="ce7">
            <text:p><text:s/>£108.53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ACP-10-20KSA</text:p>
          </table:table-cell>
          <table:table-cell office:value-type="string" table:style-name="ce8">
            <text:p>10-20K</text:p>
          </table:table-cell>
          <table:table-cell office:value-type="string" table:style-name="ce9">
            <text:p>VACP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Add-on <text:s/>+ MDDR (SaaS)</text:p>
          </table:table-cell>
          <table:table-cell office:value-type="currency" office:value="103.63199999999999" table:style-name="ce7">
            <text:p><text:s/>£103.63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ACP-20-35KSA</text:p>
          </table:table-cell>
          <table:table-cell office:value-type="string" table:style-name="ce8">
            <text:p>20-35K</text:p>
          </table:table-cell>
          <table:table-cell office:value-type="string" table:style-name="ce9">
            <text:p>VACP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Add-on <text:s/>+ MDDR (SaaS)</text:p>
          </table:table-cell>
          <table:table-cell office:value-type="currency" office:value="97.103999999999999" table:style-name="ce7">
            <text:p><text:s/>£97.10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ACP-35-50KSA</text:p>
          </table:table-cell>
          <table:table-cell office:value-type="string" table:style-name="ce8">
            <text:p>35-50K</text:p>
          </table:table-cell>
          <table:table-cell office:value-type="string" table:style-name="ce9">
            <text:p>VACP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Add-on <text:s/>+ MDDR (SaaS)</text:p>
          </table:table-cell>
          <table:table-cell office:value-type="currency" office:value="95.471999999999994" table:style-name="ce7">
            <text:p><text:s/>£95.47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ACP-50-100KSA</text:p>
          </table:table-cell>
          <table:table-cell office:value-type="string" table:style-name="ce8">
            <text:p>50-100K</text:p>
          </table:table-cell>
          <table:table-cell office:value-type="string" table:style-name="ce9">
            <text:p>VACP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Add-on <text:s/>+ MDDR (SaaS)</text:p>
          </table:table-cell>
          <table:table-cell office:value-type="currency" office:value="92.207999999999998" table:style-name="ce7">
            <text:p><text:s/>£92.21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ACP-100-150KSA</text:p>
          </table:table-cell>
          <table:table-cell office:value-type="string" table:style-name="ce8">
            <text:p>100-150K</text:p>
          </table:table-cell>
          <table:table-cell office:value-type="string" table:style-name="ce9">
            <text:p>VACP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Add-on <text:s/>+ MDDR (SaaS)</text:p>
          </table:table-cell>
          <table:table-cell office:value-type="currency" office:value="88.128" table:style-name="ce7">
            <text:p><text:s/>£88.13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ACP-150K+SA</text:p>
          </table:table-cell>
          <table:table-cell office:value-type="string" table:style-name="ce8">
            <text:p>150K+</text:p>
          </table:table-cell>
          <table:table-cell office:value-type="string" table:style-name="ce9">
            <text:p>VACP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Add-on <text:s/>+ MDDR (SaaS)</text:p>
          </table:table-cell>
          <table:table-cell office:value-type="currency" office:value="87.311999999999998" table:style-name="ce7">
            <text:p><text:s/>£87.31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3CO-150-250SA</text:p>
          </table:table-cell>
          <table:table-cell office:value-type="string" table:style-name="ce8">
            <text:p>150-250</text:p>
          </table:table-cell>
          <table:table-cell office:value-type="string" table:style-name="ce9">
            <text:p>V3CO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M365 + Copilot (SaaS)</text:p>
          </table:table-cell>
          <table:table-cell office:value-type="currency" office:value="425.95200000000006" table:style-name="ce7">
            <text:p><text:s/>£425.95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3CO-251-500SA</text:p>
          </table:table-cell>
          <table:table-cell office:value-type="string" table:style-name="ce8">
            <text:p>251-500</text:p>
          </table:table-cell>
          <table:table-cell office:value-type="string" table:style-name="ce9">
            <text:p>V3CO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M365 + Copilot (SaaS)</text:p>
          </table:table-cell>
          <table:table-cell office:value-type="currency" office:value="323.95200000000006" table:style-name="ce7">
            <text:p><text:s/>£323.95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3CO-501-750SA</text:p>
          </table:table-cell>
          <table:table-cell office:value-type="string" table:style-name="ce8">
            <text:p>501-750</text:p>
          </table:table-cell>
          <table:table-cell office:value-type="string" table:style-name="ce9">
            <text:p>V3CO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M365 + Copilot (SaaS)</text:p>
          </table:table-cell>
          <table:table-cell office:value-type="currency" office:value="261.93599999999998" table:style-name="ce7">
            <text:p><text:s/>£261.94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3CO-751-1000SA</text:p>
          </table:table-cell>
          <table:table-cell office:value-type="string" table:style-name="ce8">
            <text:p>751-1000</text:p>
          </table:table-cell>
          <table:table-cell office:value-type="string" table:style-name="ce9">
            <text:p>V3CO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M365 + Copilot (SaaS)</text:p>
          </table:table-cell>
          <table:table-cell office:value-type="currency" office:value="242.352" table:style-name="ce7">
            <text:p><text:s/>£242.35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3CO-1001-1500SA</text:p>
          </table:table-cell>
          <table:table-cell office:value-type="string" table:style-name="ce8">
            <text:p>1001-1500</text:p>
          </table:table-cell>
          <table:table-cell office:value-type="string" table:style-name="ce9">
            <text:p>V3CO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M365 + Copilot (SaaS)</text:p>
          </table:table-cell>
          <table:table-cell office:value-type="currency" office:value="222.76799999999997" table:style-name="ce7">
            <text:p><text:s/>£222.77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3CO-1501-2000SA</text:p>
          </table:table-cell>
          <table:table-cell office:value-type="string" table:style-name="ce8">
            <text:p>1501-2000</text:p>
          </table:table-cell>
          <table:table-cell office:value-type="string" table:style-name="ce9">
            <text:p>V3CO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M365 + Copilot (SaaS)</text:p>
          </table:table-cell>
          <table:table-cell office:value-type="currency" office:value="200.73599999999999" table:style-name="ce7">
            <text:p><text:s/>£200.74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3CO-2001-2500SA</text:p>
          </table:table-cell>
          <table:table-cell office:value-type="string" table:style-name="ce8">
            <text:p>2001-2500</text:p>
          </table:table-cell>
          <table:table-cell office:value-type="string" table:style-name="ce9">
            <text:p>V3CO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M365 + Copilot (SaaS)</text:p>
          </table:table-cell>
          <table:table-cell office:value-type="currency" office:value="187.68" table:style-name="ce7">
            <text:p><text:s/>£187.68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3CO-2501-4000SA</text:p>
          </table:table-cell>
          <table:table-cell office:value-type="string" table:style-name="ce8">
            <text:p>2501-4000</text:p>
          </table:table-cell>
          <table:table-cell office:value-type="string" table:style-name="ce9">
            <text:p>V3CO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M365 + Copilot (SaaS)</text:p>
          </table:table-cell>
          <table:table-cell office:value-type="currency" office:value="175.43999999999997" table:style-name="ce7">
            <text:p><text:s/>£175.44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3CO-4001-6000SA</text:p>
          </table:table-cell>
          <table:table-cell office:value-type="string" table:style-name="ce8">
            <text:p>4001-6000</text:p>
          </table:table-cell>
          <table:table-cell office:value-type="string" table:style-name="ce9">
            <text:p>V3CO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M365 + Copilot (SaaS)</text:p>
          </table:table-cell>
          <table:table-cell office:value-type="currency" office:value="164.01599999999999" table:style-name="ce7">
            <text:p><text:s/>£164.02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3CO-6001-8000SA</text:p>
          </table:table-cell>
          <table:table-cell office:value-type="string" table:style-name="ce8">
            <text:p>6001-8000</text:p>
          </table:table-cell>
          <table:table-cell office:value-type="string" table:style-name="ce9">
            <text:p>V3CO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M365 + Copilot (SaaS)</text:p>
          </table:table-cell>
          <table:table-cell office:value-type="currency" office:value="152.59199999999998" table:style-name="ce7">
            <text:p><text:s/>£152.59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3CO-8001-10KSA</text:p>
          </table:table-cell>
          <table:table-cell office:value-type="string" table:style-name="ce8">
            <text:p>8001-10K</text:p>
          </table:table-cell>
          <table:table-cell office:value-type="string" table:style-name="ce9">
            <text:p>V3CO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M365 + Copilot (SaaS)</text:p>
          </table:table-cell>
          <table:table-cell office:value-type="currency" office:value="144.43199999999999" table:style-name="ce7">
            <text:p><text:s/>£144.43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3CO-10-20KSA</text:p>
          </table:table-cell>
          <table:table-cell office:value-type="string" table:style-name="ce8">
            <text:p>10-20K</text:p>
          </table:table-cell>
          <table:table-cell office:value-type="string" table:style-name="ce9">
            <text:p>V3CO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M365 + Copilot (SaaS)</text:p>
          </table:table-cell>
          <table:table-cell office:value-type="currency" office:value="137.08799999999999" table:style-name="ce7">
            <text:p><text:s/>£137.09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3CO-20-35KSA</text:p>
          </table:table-cell>
          <table:table-cell office:value-type="string" table:style-name="ce8">
            <text:p>20-35K</text:p>
          </table:table-cell>
          <table:table-cell office:value-type="string" table:style-name="ce9">
            <text:p>V3CO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M365 + Copilot (SaaS)</text:p>
          </table:table-cell>
          <table:table-cell office:value-type="currency" office:value="128.928" table:style-name="ce7">
            <text:p><text:s/>£128.93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3CO-35-50KSA</text:p>
          </table:table-cell>
          <table:table-cell office:value-type="string" table:style-name="ce8">
            <text:p>35-50K</text:p>
          </table:table-cell>
          <table:table-cell office:value-type="string" table:style-name="ce9">
            <text:p>V3CO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M365 + Copilot (SaaS)</text:p>
          </table:table-cell>
          <table:table-cell office:value-type="currency" office:value="124.848" table:style-name="ce7">
            <text:p><text:s/>£124.85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3CO-50-100KSA</text:p>
          </table:table-cell>
          <table:table-cell office:value-type="string" table:style-name="ce8">
            <text:p>50-100K</text:p>
          </table:table-cell>
          <table:table-cell office:value-type="string" table:style-name="ce9">
            <text:p>V3CO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M365 + Copilot (SaaS)</text:p>
          </table:table-cell>
          <table:table-cell office:value-type="currency" office:value="120.768" table:style-name="ce7">
            <text:p><text:s/>£120.77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3CO-100-150KSA</text:p>
          </table:table-cell>
          <table:table-cell office:value-type="string" table:style-name="ce8">
            <text:p>100-150K</text:p>
          </table:table-cell>
          <table:table-cell office:value-type="string" table:style-name="ce9">
            <text:p>V3CO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M365 + Copilot (SaaS)</text:p>
          </table:table-cell>
          <table:table-cell office:value-type="currency" office:value="117.50399999999999" table:style-name="ce7">
            <text:p><text:s/>£117.50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3CO-150K+SA</text:p>
          </table:table-cell>
          <table:table-cell office:value-type="string" table:style-name="ce8">
            <text:p>150K+</text:p>
          </table:table-cell>
          <table:table-cell office:value-type="string" table:style-name="ce9">
            <text:p>V3CO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M365 + Copilot (SaaS)</text:p>
          </table:table-cell>
          <table:table-cell office:value-type="currency" office:value="115.05600000000001" table:style-name="ce7">
            <text:p><text:s/>£115.06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HCO-150-250SA</text:p>
          </table:table-cell>
          <table:table-cell office:value-type="string" table:style-name="ce8">
            <text:p>150-250</text:p>
          </table:table-cell>
          <table:table-cell office:value-type="string" table:style-name="ce9">
            <text:p>VHCO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WIN + M365 + Copilot (SaaS)</text:p>
          </table:table-cell>
          <table:table-cell office:value-type="currency" office:value="598.94399999999996" table:style-name="ce7">
            <text:p><text:s/>£598.94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HCO-251-500SA</text:p>
          </table:table-cell>
          <table:table-cell office:value-type="string" table:style-name="ce8">
            <text:p>251-500</text:p>
          </table:table-cell>
          <table:table-cell office:value-type="string" table:style-name="ce9">
            <text:p>VHCO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WIN + M365 + Copilot (SaaS)</text:p>
          </table:table-cell>
          <table:table-cell office:value-type="currency" office:value="456.14400000000001" table:style-name="ce7">
            <text:p><text:s/>£456.14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HCO-501-750SA</text:p>
          </table:table-cell>
          <table:table-cell office:value-type="string" table:style-name="ce8">
            <text:p>501-750</text:p>
          </table:table-cell>
          <table:table-cell office:value-type="string" table:style-name="ce9">
            <text:p>VHCO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WIN + M365 + Copilot (SaaS)</text:p>
          </table:table-cell>
          <table:table-cell office:value-type="currency" office:value="368.01600000000002" table:style-name="ce7">
            <text:p><text:s/>£368.02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HCO-751-1000SA</text:p>
          </table:table-cell>
          <table:table-cell office:value-type="string" table:style-name="ce8">
            <text:p>751-1000</text:p>
          </table:table-cell>
          <table:table-cell office:value-type="string" table:style-name="ce9">
            <text:p>VHCO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WIN + M365 + Copilot (SaaS)</text:p>
          </table:table-cell>
          <table:table-cell office:value-type="currency" office:value="341.08800000000002" table:style-name="ce7">
            <text:p><text:s/>£341.09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HCO-1001-1500SA</text:p>
          </table:table-cell>
          <table:table-cell office:value-type="string" table:style-name="ce8">
            <text:p>1001-1500</text:p>
          </table:table-cell>
          <table:table-cell office:value-type="string" table:style-name="ce9">
            <text:p>VHCO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WIN + M365 + Copilot (SaaS)</text:p>
          </table:table-cell>
          <table:table-cell office:value-type="currency" office:value="313.34399999999999" table:style-name="ce7">
            <text:p><text:s/>£313.34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HCO-1501-2000SA</text:p>
          </table:table-cell>
          <table:table-cell office:value-type="string" table:style-name="ce8">
            <text:p>1501-2000</text:p>
          </table:table-cell>
          <table:table-cell office:value-type="string" table:style-name="ce9">
            <text:p>VHCO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WIN + M365 + Copilot (SaaS)</text:p>
          </table:table-cell>
          <table:table-cell office:value-type="currency" office:value="283.15199999999999" table:style-name="ce7">
            <text:p><text:s/>£283.15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HCO-2001-2500SA</text:p>
          </table:table-cell>
          <table:table-cell office:value-type="string" table:style-name="ce8">
            <text:p>2001-2500</text:p>
          </table:table-cell>
          <table:table-cell office:value-type="string" table:style-name="ce9">
            <text:p>VHCO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WIN + M365 + Copilot (SaaS)</text:p>
          </table:table-cell>
          <table:table-cell office:value-type="currency" office:value="263.56799999999998" table:style-name="ce7">
            <text:p><text:s/>£263.57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HCO-2501-4000SA</text:p>
          </table:table-cell>
          <table:table-cell office:value-type="string" table:style-name="ce8">
            <text:p>2501-4000</text:p>
          </table:table-cell>
          <table:table-cell office:value-type="string" table:style-name="ce9">
            <text:p>VHCO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WIN + M365 + Copilot (SaaS)</text:p>
          </table:table-cell>
          <table:table-cell office:value-type="currency" office:value="247.24799999999999" table:style-name="ce7">
            <text:p><text:s/>£247.25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HCO-4001-6000SA</text:p>
          </table:table-cell>
          <table:table-cell office:value-type="string" table:style-name="ce8">
            <text:p>4001-6000</text:p>
          </table:table-cell>
          <table:table-cell office:value-type="string" table:style-name="ce9">
            <text:p>VHCO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WIN + M365 + Copilot (SaaS)</text:p>
          </table:table-cell>
          <table:table-cell office:value-type="currency" office:value="230.928" table:style-name="ce7">
            <text:p><text:s/>£230.93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HCO-6001-8000SA</text:p>
          </table:table-cell>
          <table:table-cell office:value-type="string" table:style-name="ce8">
            <text:p>6001-8000</text:p>
          </table:table-cell>
          <table:table-cell office:value-type="string" table:style-name="ce9">
            <text:p>VHCO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WIN + M365 + Copilot (SaaS)</text:p>
          </table:table-cell>
          <table:table-cell office:value-type="currency" office:value="214.608" table:style-name="ce7">
            <text:p><text:s/>£214.61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HCO-8001-10KSA</text:p>
          </table:table-cell>
          <table:table-cell office:value-type="string" table:style-name="ce8">
            <text:p>8001-10K</text:p>
          </table:table-cell>
          <table:table-cell office:value-type="string" table:style-name="ce9">
            <text:p>VHCO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WIN + M365 + Copilot (SaaS)</text:p>
          </table:table-cell>
          <table:table-cell office:value-type="currency" office:value="203.18400000000003" table:style-name="ce7">
            <text:p><text:s/>£203.18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HCO-10-20KSA</text:p>
          </table:table-cell>
          <table:table-cell office:value-type="string" table:style-name="ce8">
            <text:p>10-20K</text:p>
          </table:table-cell>
          <table:table-cell office:value-type="string" table:style-name="ce9">
            <text:p>VHCO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WIN + M365 + Copilot (SaaS)</text:p>
          </table:table-cell>
          <table:table-cell office:value-type="currency" office:value="192.57600000000002" table:style-name="ce7">
            <text:p><text:s/>£192.58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HCO-20-35KSA</text:p>
          </table:table-cell>
          <table:table-cell office:value-type="string" table:style-name="ce8">
            <text:p>20-35K</text:p>
          </table:table-cell>
          <table:table-cell office:value-type="string" table:style-name="ce9">
            <text:p>VHCO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WIN + M365 + Copilot (SaaS)</text:p>
          </table:table-cell>
          <table:table-cell office:value-type="currency" office:value="181.15200000000002" table:style-name="ce7">
            <text:p><text:s/>£181.15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HCO-35-50KSA</text:p>
          </table:table-cell>
          <table:table-cell office:value-type="string" table:style-name="ce8">
            <text:p>35-50K</text:p>
          </table:table-cell>
          <table:table-cell office:value-type="string" table:style-name="ce9">
            <text:p>VHCO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WIN + M365 + Copilot (SaaS)</text:p>
          </table:table-cell>
          <table:table-cell office:value-type="currency" office:value="176.256" table:style-name="ce7">
            <text:p><text:s/>£176.26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HCO-50-100KSA</text:p>
          </table:table-cell>
          <table:table-cell office:value-type="string" table:style-name="ce8">
            <text:p>50-100K</text:p>
          </table:table-cell>
          <table:table-cell office:value-type="string" table:style-name="ce9">
            <text:p>VHCO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WIN + M365 + Copilot (SaaS)</text:p>
          </table:table-cell>
          <table:table-cell office:value-type="currency" office:value="170.54400000000001" table:style-name="ce7">
            <text:p><text:s/>£170.54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HCO-100-150KSA</text:p>
          </table:table-cell>
          <table:table-cell office:value-type="string" table:style-name="ce8">
            <text:p>100-150K</text:p>
          </table:table-cell>
          <table:table-cell office:value-type="string" table:style-name="ce9">
            <text:p>VHCO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WIN + M365 + Copilot (SaaS)</text:p>
          </table:table-cell>
          <table:table-cell office:value-type="currency" office:value="164.83200000000002" table:style-name="ce7">
            <text:p><text:s/>£164.83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HCO-150K+SA</text:p>
          </table:table-cell>
          <table:table-cell office:value-type="string" table:style-name="ce8">
            <text:p>150K+</text:p>
          </table:table-cell>
          <table:table-cell office:value-type="string" table:style-name="ce9">
            <text:p>VHCO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WIN + M365 + Copilot (SaaS)</text:p>
          </table:table-cell>
          <table:table-cell office:value-type="currency" office:value="162.38400000000001" table:style-name="ce7">
            <text:p><text:s/>£162.38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PSCO-5D</text:p>
          </table:table-cell>
          <table:table-cell office:value-type="string" table:style-name="ce16">
            <text:p>N/A</text:p>
          </table:table-cell>
          <table:table-cell office:value-type="string" table:style-name="ce17">
            <text:p>PS</text:p>
          </table:table-cell>
          <table:table-cell office:value-type="string" table:style-name="ce6">
            <text:p>Service</text:p>
          </table:table-cell>
          <table:table-cell office:value-type="string" table:style-name="ce6">
            <text:p>Professional Services</text:p>
          </table:table-cell>
          <table:table-cell office:value-type="string" table:style-name="ce18">
            <text:p>Varonis PS Copilot Flight Plan</text:p>
          </table:table-cell>
          <table:table-cell office:value-type="currency" office:value="12240" table:style-name="ce7">
            <text:p><text:s/>£12,240.00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PSJ3</text:p>
          </table:table-cell>
          <table:table-cell office:value-type="string" table:style-name="ce16">
            <text:p>N/A</text:p>
          </table:table-cell>
          <table:table-cell office:value-type="string" table:style-name="ce17">
            <text:p>PSJ3</text:p>
          </table:table-cell>
          <table:table-cell office:value-type="string" table:style-name="ce6">
            <text:p>Service</text:p>
          </table:table-cell>
          <table:table-cell office:value-type="string" table:style-name="ce6">
            <text:p>Professoinal Services</text:p>
          </table:table-cell>
          <table:table-cell office:value-type="string" table:style-name="ce18">
            <text:p>Varonis PS Jumpstart: Essentials – 3 Days</text:p>
          </table:table-cell>
          <table:table-cell office:value-type="currency" office:value="7344" table:style-name="ce7">
            <text:p><text:s/>£7,344.00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PSJ5</text:p>
          </table:table-cell>
          <table:table-cell office:value-type="string" table:style-name="ce16">
            <text:p>N/A</text:p>
          </table:table-cell>
          <table:table-cell office:value-type="string" table:style-name="ce17">
            <text:p>PSJ5</text:p>
          </table:table-cell>
          <table:table-cell office:value-type="string" table:style-name="ce6">
            <text:p>Service</text:p>
          </table:table-cell>
          <table:table-cell office:value-type="string" table:style-name="ce6">
            <text:p>Professoinal Services</text:p>
          </table:table-cell>
          <table:table-cell office:value-type="string" table:style-name="ce18">
            <text:p>Varonis PS Jumpstart: Plus – 5 Days</text:p>
          </table:table-cell>
          <table:table-cell office:value-type="currency" office:value="12240" table:style-name="ce7">
            <text:p><text:s/>£12,240.00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ELA-1001-1500SA</text:p>
          </table:table-cell>
          <table:table-cell office:value-type="float" office:value="1001" table:style-name="ce8">
            <text:p>1001</text:p>
          </table:table-cell>
          <table:table-cell office:value-type="string" table:style-name="ce9">
            <text:p>VELA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Microsoft 365 &amp; Data Center ELA</text:p>
          </table:table-cell>
          <table:table-cell office:value-type="currency" office:value="889.43999999999994" table:style-name="ce7">
            <text:p><text:s/>£889.44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ELA-1501-20000SA</text:p>
          </table:table-cell>
          <table:table-cell office:value-type="float" office:value="1501" table:style-name="ce8">
            <text:p>1501</text:p>
          </table:table-cell>
          <table:table-cell office:value-type="string" table:style-name="ce9">
            <text:p>VELA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Microsoft 365 &amp; Data Center ELA</text:p>
          </table:table-cell>
          <table:table-cell office:value-type="currency" office:value="806.20799999999997" table:style-name="ce7">
            <text:p><text:s/>£806.21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ELA-2001-2500SA</text:p>
          </table:table-cell>
          <table:table-cell office:value-type="float" office:value="2001" table:style-name="ce8">
            <text:p>2001</text:p>
          </table:table-cell>
          <table:table-cell office:value-type="string" table:style-name="ce9">
            <text:p>VELA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Microsoft 365 &amp; Data Center ELA</text:p>
          </table:table-cell>
          <table:table-cell office:value-type="currency" office:value="751.53600000000006" table:style-name="ce7">
            <text:p><text:s/>£751.54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ELA-2501-4000SA</text:p>
          </table:table-cell>
          <table:table-cell office:value-type="float" office:value="2501" table:style-name="ce8">
            <text:p>2501</text:p>
          </table:table-cell>
          <table:table-cell office:value-type="string" table:style-name="ce9">
            <text:p>VELA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Microsoft 365 &amp; Data Center ELA</text:p>
          </table:table-cell>
          <table:table-cell office:value-type="currency" office:value="700.94399999999996" table:style-name="ce7">
            <text:p><text:s/>£700.94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ELA-4001-6000SA</text:p>
          </table:table-cell>
          <table:table-cell office:value-type="float" office:value="4001" table:style-name="ce8">
            <text:p>4001</text:p>
          </table:table-cell>
          <table:table-cell office:value-type="string" table:style-name="ce9">
            <text:p>VELA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Microsoft 365 &amp; Data Center ELA</text:p>
          </table:table-cell>
          <table:table-cell office:value-type="currency" office:value="657.69600000000003" table:style-name="ce7">
            <text:p><text:s/>£657.70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ELA-6001-8000SA</text:p>
          </table:table-cell>
          <table:table-cell office:value-type="float" office:value="6001" table:style-name="ce8">
            <text:p>6001</text:p>
          </table:table-cell>
          <table:table-cell office:value-type="string" table:style-name="ce9">
            <text:p>VELA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Microsoft 365 &amp; Data Center ELA</text:p>
          </table:table-cell>
          <table:table-cell office:value-type="currency" office:value="611.18400000000008" table:style-name="ce7">
            <text:p><text:s/>£611.18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ELA-8001-10KSA</text:p>
          </table:table-cell>
          <table:table-cell office:value-type="float" office:value="8001" table:style-name="ce8">
            <text:p>8001</text:p>
          </table:table-cell>
          <table:table-cell office:value-type="string" table:style-name="ce9">
            <text:p>VELA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Microsoft 365 &amp; Data Center ELA</text:p>
          </table:table-cell>
          <table:table-cell office:value-type="currency" office:value="577.72799999999995" table:style-name="ce7">
            <text:p><text:s/>£577.73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ELA-10K-20KSA</text:p>
          </table:table-cell>
          <table:table-cell office:value-type="float" office:value="10001" table:style-name="ce8">
            <text:p>10001</text:p>
          </table:table-cell>
          <table:table-cell office:value-type="string" table:style-name="ce9">
            <text:p>VELA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Microsoft 365 &amp; Data Center ELA</text:p>
          </table:table-cell>
          <table:table-cell office:value-type="currency" office:value="548.35199999999998" table:style-name="ce7">
            <text:p><text:s/>£548.35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ELA-20K-35KSA</text:p>
          </table:table-cell>
          <table:table-cell office:value-type="float" office:value="20001" table:style-name="ce8">
            <text:p>20001</text:p>
          </table:table-cell>
          <table:table-cell office:value-type="string" table:style-name="ce9">
            <text:p>VELA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Microsoft 365 &amp; Data Center ELA</text:p>
          </table:table-cell>
          <table:table-cell office:value-type="currency" office:value="514.89599999999996" table:style-name="ce7">
            <text:p><text:s/>£514.90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ELA-35K-50KSA</text:p>
          </table:table-cell>
          <table:table-cell office:value-type="float" office:value="35001" table:style-name="ce8">
            <text:p>35001</text:p>
          </table:table-cell>
          <table:table-cell office:value-type="string" table:style-name="ce9">
            <text:p>VELA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Microsoft 365 &amp; Data Center ELA</text:p>
          </table:table-cell>
          <table:table-cell office:value-type="currency" office:value="502.65599999999995" table:style-name="ce7">
            <text:p><text:s/>£502.66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ELA-50K-1000KSA</text:p>
          </table:table-cell>
          <table:table-cell office:value-type="float" office:value="50001" table:style-name="ce8">
            <text:p>50001</text:p>
          </table:table-cell>
          <table:table-cell office:value-type="string" table:style-name="ce9">
            <text:p>VELA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Microsoft 365 &amp; Data Center ELA</text:p>
          </table:table-cell>
          <table:table-cell office:value-type="currency" office:value="487.15200000000004" table:style-name="ce7">
            <text:p><text:s/>£487.15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ELA-100K-150KSA</text:p>
          </table:table-cell>
          <table:table-cell office:value-type="float" office:value="100001" table:style-name="ce8">
            <text:p>100001</text:p>
          </table:table-cell>
          <table:table-cell office:value-type="string" table:style-name="ce9">
            <text:p>VELA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Microsoft 365 &amp; Data Center ELA</text:p>
          </table:table-cell>
          <table:table-cell office:value-type="currency" office:value="465.93599999999992" table:style-name="ce7">
            <text:p><text:s/>£465.94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VELA-150K+</text:p>
          </table:table-cell>
          <table:table-cell office:value-type="float" office:value="150001" table:style-name="ce8">
            <text:p>150001</text:p>
          </table:table-cell>
          <table:table-cell office:value-type="string" table:style-name="ce9">
            <text:p>VELA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10">
            <text:p>Varonis for Microsoft 365 &amp; Data Center ELA</text:p>
          </table:table-cell>
          <table:table-cell office:value-type="currency" office:value="461.85599999999999" table:style-name="ce7">
            <text:p><text:s/>£461.86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FED-150-250SA</text:p>
          </table:table-cell>
          <table:table-cell office:value-type="string" table:style-name="ce1">
            <text:p>150-250</text:p>
          </table:table-cell>
          <table:table-cell office:value-type="string" table:style-name="ce13">
            <text:p>VFED</text:p>
          </table:table-cell>
          <table:table-cell office:value-type="string" table:style-name="ce1">
            <text:p>Software &amp; Service</text:p>
          </table:table-cell>
          <table:table-cell office:value-type="string" table:style-name="ce1">
            <text:p>SaaS</text:p>
          </table:table-cell>
          <table:table-cell office:value-type="string" table:style-name="ce1">
            <text:p>Varonis SaaS FedRAMP Moderate Add-On</text:p>
          </table:table-cell>
          <table:table-cell office:value-type="currency" office:value="184.82400000000001" table:style-name="ce7">
            <text:p><text:s/>£184.82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FED-251-500SA</text:p>
          </table:table-cell>
          <table:table-cell office:value-type="string" table:style-name="ce1">
            <text:p>251-500</text:p>
          </table:table-cell>
          <table:table-cell office:value-type="string" table:style-name="ce13">
            <text:p>VFED</text:p>
          </table:table-cell>
          <table:table-cell office:value-type="string" table:style-name="ce1">
            <text:p>Software &amp; Service</text:p>
          </table:table-cell>
          <table:table-cell office:value-type="string" table:style-name="ce1">
            <text:p>SaaS</text:p>
          </table:table-cell>
          <table:table-cell office:value-type="string" table:style-name="ce1">
            <text:p>Varonis SaaS FedRAMP Moderate Add-On</text:p>
          </table:table-cell>
          <table:table-cell office:value-type="currency" office:value="140.76" table:style-name="ce7">
            <text:p><text:s/>£140.76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FED-501-750SA</text:p>
          </table:table-cell>
          <table:table-cell office:value-type="string" table:style-name="ce1">
            <text:p>501-750</text:p>
          </table:table-cell>
          <table:table-cell office:value-type="string" table:style-name="ce13">
            <text:p>VFED</text:p>
          </table:table-cell>
          <table:table-cell office:value-type="string" table:style-name="ce1">
            <text:p>Software &amp; Service</text:p>
          </table:table-cell>
          <table:table-cell office:value-type="string" table:style-name="ce1">
            <text:p>SaaS</text:p>
          </table:table-cell>
          <table:table-cell office:value-type="string" table:style-name="ce1">
            <text:p>Varonis SaaS FedRAMP Moderate Add-On</text:p>
          </table:table-cell>
          <table:table-cell office:value-type="currency" office:value="113.83199999999999" table:style-name="ce7">
            <text:p><text:s/>£113.83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FED-751-1000SA</text:p>
          </table:table-cell>
          <table:table-cell office:value-type="string" table:style-name="ce1">
            <text:p>751-1000</text:p>
          </table:table-cell>
          <table:table-cell office:value-type="string" table:style-name="ce13">
            <text:p>VFED</text:p>
          </table:table-cell>
          <table:table-cell office:value-type="string" table:style-name="ce1">
            <text:p>Software &amp; Service</text:p>
          </table:table-cell>
          <table:table-cell office:value-type="string" table:style-name="ce1">
            <text:p>SaaS</text:p>
          </table:table-cell>
          <table:table-cell office:value-type="string" table:style-name="ce1">
            <text:p>Varonis SaaS FedRAMP Moderate Add-On</text:p>
          </table:table-cell>
          <table:table-cell office:value-type="currency" office:value="105.05999999999999" table:style-name="ce7">
            <text:p><text:s/>£105.06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FED-1001-1500SA</text:p>
          </table:table-cell>
          <table:table-cell office:value-type="string" table:style-name="ce1">
            <text:p>1001-1500</text:p>
          </table:table-cell>
          <table:table-cell office:value-type="string" table:style-name="ce13">
            <text:p>VFED</text:p>
          </table:table-cell>
          <table:table-cell office:value-type="string" table:style-name="ce1">
            <text:p>Software &amp; Service</text:p>
          </table:table-cell>
          <table:table-cell office:value-type="string" table:style-name="ce1">
            <text:p>SaaS</text:p>
          </table:table-cell>
          <table:table-cell office:value-type="string" table:style-name="ce1">
            <text:p>Varonis SaaS FedRAMP Moderate Add-On</text:p>
          </table:table-cell>
          <table:table-cell office:value-type="currency" office:value="96.492000000000004" table:style-name="ce7">
            <text:p><text:s/>£96.49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FED-1501-2000SA</text:p>
          </table:table-cell>
          <table:table-cell office:value-type="string" table:style-name="ce1">
            <text:p>1501-2000</text:p>
          </table:table-cell>
          <table:table-cell office:value-type="string" table:style-name="ce13">
            <text:p>VFED</text:p>
          </table:table-cell>
          <table:table-cell office:value-type="string" table:style-name="ce1">
            <text:p>Software &amp; Service</text:p>
          </table:table-cell>
          <table:table-cell office:value-type="string" table:style-name="ce1">
            <text:p>SaaS</text:p>
          </table:table-cell>
          <table:table-cell office:value-type="string" table:style-name="ce1">
            <text:p>Varonis SaaS FedRAMP Moderate Add-On</text:p>
          </table:table-cell>
          <table:table-cell office:value-type="currency" office:value="87.311999999999998" table:style-name="ce7">
            <text:p><text:s/>£87.31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FED-2001-2500SA</text:p>
          </table:table-cell>
          <table:table-cell office:value-type="string" table:style-name="ce1">
            <text:p>2001-2500</text:p>
          </table:table-cell>
          <table:table-cell office:value-type="string" table:style-name="ce13">
            <text:p>VFED</text:p>
          </table:table-cell>
          <table:table-cell office:value-type="string" table:style-name="ce1">
            <text:p>Software &amp; Service</text:p>
          </table:table-cell>
          <table:table-cell office:value-type="string" table:style-name="ce1">
            <text:p>SaaS</text:p>
          </table:table-cell>
          <table:table-cell office:value-type="string" table:style-name="ce1">
            <text:p>Varonis SaaS FedRAMP Moderate Add-On</text:p>
          </table:table-cell>
          <table:table-cell office:value-type="currency" office:value="81.396000000000015" table:style-name="ce7">
            <text:p><text:s/>£81.40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FED-2501-4000SA</text:p>
          </table:table-cell>
          <table:table-cell office:value-type="string" table:style-name="ce1">
            <text:p>2501-4000</text:p>
          </table:table-cell>
          <table:table-cell office:value-type="string" table:style-name="ce13">
            <text:p>VFED</text:p>
          </table:table-cell>
          <table:table-cell office:value-type="string" table:style-name="ce1">
            <text:p>Software &amp; Service</text:p>
          </table:table-cell>
          <table:table-cell office:value-type="string" table:style-name="ce1">
            <text:p>SaaS</text:p>
          </table:table-cell>
          <table:table-cell office:value-type="string" table:style-name="ce1">
            <text:p>Varonis SaaS FedRAMP Moderate Add-On</text:p>
          </table:table-cell>
          <table:table-cell office:value-type="currency" office:value="75.888000000000005" table:style-name="ce7">
            <text:p><text:s/>£75.89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FED-4001-6000SA</text:p>
          </table:table-cell>
          <table:table-cell office:value-type="string" table:style-name="ce1">
            <text:p>4001-6000</text:p>
          </table:table-cell>
          <table:table-cell office:value-type="string" table:style-name="ce13">
            <text:p>VFED</text:p>
          </table:table-cell>
          <table:table-cell office:value-type="string" table:style-name="ce1">
            <text:p>Software &amp; Service</text:p>
          </table:table-cell>
          <table:table-cell office:value-type="string" table:style-name="ce1">
            <text:p>SaaS</text:p>
          </table:table-cell>
          <table:table-cell office:value-type="string" table:style-name="ce1">
            <text:p>Varonis SaaS FedRAMP Moderate Add-On</text:p>
          </table:table-cell>
          <table:table-cell office:value-type="currency" office:value="71.195999999999998" table:style-name="ce7">
            <text:p><text:s/>£71.20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FED-6001-8000SA</text:p>
          </table:table-cell>
          <table:table-cell office:value-type="string" table:style-name="ce1">
            <text:p>6001-8000</text:p>
          </table:table-cell>
          <table:table-cell office:value-type="string" table:style-name="ce13">
            <text:p>VFED</text:p>
          </table:table-cell>
          <table:table-cell office:value-type="string" table:style-name="ce1">
            <text:p>Software &amp; Service</text:p>
          </table:table-cell>
          <table:table-cell office:value-type="string" table:style-name="ce1">
            <text:p>SaaS</text:p>
          </table:table-cell>
          <table:table-cell office:value-type="string" table:style-name="ce1">
            <text:p>Varonis SaaS FedRAMP Moderate Add-On</text:p>
          </table:table-cell>
          <table:table-cell office:value-type="currency" office:value="66.3" table:style-name="ce7">
            <text:p><text:s/>£66.30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FED-8001-10KSA</text:p>
          </table:table-cell>
          <table:table-cell office:value-type="string" table:style-name="ce1">
            <text:p>8001-10K</text:p>
          </table:table-cell>
          <table:table-cell office:value-type="string" table:style-name="ce13">
            <text:p>VFED</text:p>
          </table:table-cell>
          <table:table-cell office:value-type="string" table:style-name="ce1">
            <text:p>Software &amp; Service</text:p>
          </table:table-cell>
          <table:table-cell office:value-type="string" table:style-name="ce1">
            <text:p>SaaS</text:p>
          </table:table-cell>
          <table:table-cell office:value-type="string" table:style-name="ce1">
            <text:p>Varonis SaaS FedRAMP Moderate Add-On</text:p>
          </table:table-cell>
          <table:table-cell office:value-type="currency" office:value="62.628" table:style-name="ce7">
            <text:p><text:s/>£62.63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FED-10K-20KSA</text:p>
          </table:table-cell>
          <table:table-cell office:value-type="string" table:style-name="ce1">
            <text:p>10K-20K</text:p>
          </table:table-cell>
          <table:table-cell office:value-type="string" table:style-name="ce13">
            <text:p>VFED</text:p>
          </table:table-cell>
          <table:table-cell office:value-type="string" table:style-name="ce1">
            <text:p>Software &amp; Service</text:p>
          </table:table-cell>
          <table:table-cell office:value-type="string" table:style-name="ce1">
            <text:p>SaaS</text:p>
          </table:table-cell>
          <table:table-cell office:value-type="string" table:style-name="ce1">
            <text:p>Varonis SaaS FedRAMP Moderate Add-On</text:p>
          </table:table-cell>
          <table:table-cell office:value-type="currency" office:value="59.363999999999997" table:style-name="ce7">
            <text:p><text:s/>£59.36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FED-20K-35KSA</text:p>
          </table:table-cell>
          <table:table-cell office:value-type="string" table:style-name="ce1">
            <text:p>20K-35K</text:p>
          </table:table-cell>
          <table:table-cell office:value-type="string" table:style-name="ce13">
            <text:p>VFED</text:p>
          </table:table-cell>
          <table:table-cell office:value-type="string" table:style-name="ce1">
            <text:p>Software &amp; Service</text:p>
          </table:table-cell>
          <table:table-cell office:value-type="string" table:style-name="ce1">
            <text:p>SaaS</text:p>
          </table:table-cell>
          <table:table-cell office:value-type="string" table:style-name="ce1">
            <text:p>Varonis SaaS FedRAMP Moderate Add-On</text:p>
          </table:table-cell>
          <table:table-cell office:value-type="currency" office:value="55.896000000000008" table:style-name="ce7">
            <text:p><text:s/>£55.90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FED-35K-50KSA</text:p>
          </table:table-cell>
          <table:table-cell office:value-type="string" table:style-name="ce1">
            <text:p>35K-50K</text:p>
          </table:table-cell>
          <table:table-cell office:value-type="string" table:style-name="ce13">
            <text:p>VFED</text:p>
          </table:table-cell>
          <table:table-cell office:value-type="string" table:style-name="ce1">
            <text:p>Software &amp; Service</text:p>
          </table:table-cell>
          <table:table-cell office:value-type="string" table:style-name="ce1">
            <text:p>SaaS</text:p>
          </table:table-cell>
          <table:table-cell office:value-type="string" table:style-name="ce1">
            <text:p>Varonis SaaS FedRAMP Moderate Add-On</text:p>
          </table:table-cell>
          <table:table-cell office:value-type="currency" office:value="54.467999999999996" table:style-name="ce7">
            <text:p><text:s/>£54.47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FED-50K-100KSA</text:p>
          </table:table-cell>
          <table:table-cell office:value-type="string" table:style-name="ce1">
            <text:p>50K-100K</text:p>
          </table:table-cell>
          <table:table-cell office:value-type="string" table:style-name="ce13">
            <text:p>VFED</text:p>
          </table:table-cell>
          <table:table-cell office:value-type="string" table:style-name="ce1">
            <text:p>Software &amp; Service</text:p>
          </table:table-cell>
          <table:table-cell office:value-type="string" table:style-name="ce1">
            <text:p>SaaS</text:p>
          </table:table-cell>
          <table:table-cell office:value-type="string" table:style-name="ce1">
            <text:p>Varonis SaaS FedRAMP Moderate Add-On</text:p>
          </table:table-cell>
          <table:table-cell office:value-type="currency" office:value="52.631999999999998" table:style-name="ce7">
            <text:p><text:s/>£52.63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FED-100K-150KSA</text:p>
          </table:table-cell>
          <table:table-cell office:value-type="string" table:style-name="ce1">
            <text:p>100K-150K</text:p>
          </table:table-cell>
          <table:table-cell office:value-type="string" table:style-name="ce13">
            <text:p>VFED</text:p>
          </table:table-cell>
          <table:table-cell office:value-type="string" table:style-name="ce1">
            <text:p>Software &amp; Service</text:p>
          </table:table-cell>
          <table:table-cell office:value-type="string" table:style-name="ce1">
            <text:p>SaaS</text:p>
          </table:table-cell>
          <table:table-cell office:value-type="string" table:style-name="ce1">
            <text:p>Varonis SaaS FedRAMP Moderate Add-On</text:p>
          </table:table-cell>
          <table:table-cell office:value-type="currency" office:value="50.591999999999992" table:style-name="ce7">
            <text:p><text:s/>£50.59<text:s/></text:p>
          </table:table-cell>
          <table:table-cell table:number-columns-repeated="16377"/>
        </table:table-row>
        <table:table-row table:style-name="ro2">
          <table:table-cell office:value-type="string" table:style-name="ce1">
            <text:p>VFED-150K+SA</text:p>
          </table:table-cell>
          <table:table-cell office:value-type="string" table:style-name="ce1">
            <text:p>150K+</text:p>
          </table:table-cell>
          <table:table-cell office:value-type="string" table:style-name="ce13">
            <text:p>VFED</text:p>
          </table:table-cell>
          <table:table-cell office:value-type="string" table:style-name="ce1">
            <text:p>Software &amp; Service</text:p>
          </table:table-cell>
          <table:table-cell office:value-type="string" table:style-name="ce1">
            <text:p>SaaS</text:p>
          </table:table-cell>
          <table:table-cell office:value-type="string" table:style-name="ce1">
            <text:p>Varonis SaaS FedRAMP Moderate Add-On</text:p>
          </table:table-cell>
          <table:table-cell office:value-type="currency" office:value="49.98" table:style-name="ce7">
            <text:p><text:s/>£49.98<text:s/></text:p>
          </table:table-cell>
          <table:table-cell table:number-columns-repeated="16377"/>
        </table:table-row>
        <table:table-row table:number-rows-repeated="1048115" table:style-name="ro2">
          <table:table-cell table:number-columns-repeated="16384"/>
        </table:table-row>
      </table:table>
      <table:table table:name="DAC" table:style-name="ta1"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8" table:number-columns-repeated="16377" table:default-cell-style-name="ce1"/>
        <table:table-row table:style-name="ro2">
          <table:table-cell office:value-type="string" table:style-name="ce32">
            <text:p>SKU</text:p>
          </table:table-cell>
          <table:table-cell office:value-type="string" table:style-name="ce2">
            <text:p>User Band</text:p>
          </table:table-cell>
          <table:table-cell office:value-type="string" table:style-name="ce3">
            <text:p>Product Abbreviation</text:p>
          </table:table-cell>
          <table:table-cell office:value-type="string" table:style-name="ce2">
            <text:p>Part Type (Software, Services)</text:p>
          </table:table-cell>
          <table:table-cell office:value-type="string" table:style-name="ce2">
            <text:p>Item Type</text:p>
          </table:table-cell>
          <table:table-cell office:value-type="string" table:style-name="ce2">
            <text:p>Description</text:p>
          </table:table-cell>
          <table:table-cell office:value-type="string" table:style-name="ce4">
            <text:p>Unit Price - GBP</text:p>
          </table:table-cell>
          <table:table-cell table:number-columns-repeated="16377"/>
        </table:table-row>
        <table:table-row table:style-name="ro2">
          <table:table-cell office:value-type="string" table:style-name="ce33">
            <text:p>VNOW-101-250CS</text:p>
          </table:table-cell>
          <table:table-cell office:value-type="string" table:style-name="ce20">
            <text:p>101-250</text:p>
          </table:table-cell>
          <table:table-cell office:value-type="string" table:style-name="ce21">
            <text:p>VNOW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2">
            <text:p>Varonis for ServiceNow</text:p>
          </table:table-cell>
          <table:table-cell office:value-type="currency" office:value="424.31999999999994" table:style-name="ce7">
            <text:p><text:s/>£424.32<text:s/></text:p>
          </table:table-cell>
          <table:table-cell table:number-columns-repeated="16377"/>
        </table:table-row>
        <table:table-row table:style-name="ro2">
          <table:table-cell office:value-type="string" table:style-name="ce33">
            <text:p>VNOW-251-500CS</text:p>
          </table:table-cell>
          <table:table-cell office:value-type="string" table:style-name="ce20">
            <text:p>251-500</text:p>
          </table:table-cell>
          <table:table-cell office:value-type="string" table:style-name="ce21">
            <text:p>VNOW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2">
            <text:p>Varonis for ServiceNow</text:p>
          </table:table-cell>
          <table:table-cell office:value-type="currency" office:value="323.13600000000002" table:style-name="ce7">
            <text:p><text:s/>£323.14<text:s/></text:p>
          </table:table-cell>
          <table:table-cell table:number-columns-repeated="16377"/>
        </table:table-row>
        <table:table-row table:style-name="ro2">
          <table:table-cell office:value-type="string" table:style-name="ce33">
            <text:p>VNOW-501-750CS</text:p>
          </table:table-cell>
          <table:table-cell office:value-type="string" table:style-name="ce20">
            <text:p>501-750</text:p>
          </table:table-cell>
          <table:table-cell office:value-type="string" table:style-name="ce21">
            <text:p>VNOW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2">
            <text:p>Varonis for ServiceNow</text:p>
          </table:table-cell>
          <table:table-cell office:value-type="currency" office:value="261.12" table:style-name="ce7">
            <text:p><text:s/>£261.12<text:s/></text:p>
          </table:table-cell>
          <table:table-cell table:number-columns-repeated="16377"/>
        </table:table-row>
        <table:table-row table:style-name="ro2">
          <table:table-cell office:value-type="string" table:style-name="ce33">
            <text:p>VNOW-751-1000CS</text:p>
          </table:table-cell>
          <table:table-cell office:value-type="string" table:style-name="ce20">
            <text:p>751-1000</text:p>
          </table:table-cell>
          <table:table-cell office:value-type="string" table:style-name="ce21">
            <text:p>VNOW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2">
            <text:p>Varonis for ServiceNow</text:p>
          </table:table-cell>
          <table:table-cell office:value-type="currency" office:value="241.536" table:style-name="ce7">
            <text:p><text:s/>£241.54<text:s/></text:p>
          </table:table-cell>
          <table:table-cell table:number-columns-repeated="16377"/>
        </table:table-row>
        <table:table-row table:style-name="ro2">
          <table:table-cell office:value-type="string" table:style-name="ce33">
            <text:p>VNOW-1001-1500CS</text:p>
          </table:table-cell>
          <table:table-cell office:value-type="string" table:style-name="ce20">
            <text:p>1001-1500</text:p>
          </table:table-cell>
          <table:table-cell office:value-type="string" table:style-name="ce21">
            <text:p>VNOW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2">
            <text:p>Varonis for ServiceNow</text:p>
          </table:table-cell>
          <table:table-cell office:value-type="currency" office:value="221.952" table:style-name="ce7">
            <text:p><text:s/>£221.95<text:s/></text:p>
          </table:table-cell>
          <table:table-cell table:number-columns-repeated="16377"/>
        </table:table-row>
        <table:table-row table:style-name="ro2">
          <table:table-cell office:value-type="string" table:style-name="ce33">
            <text:p>VNOW-1501-2000CS</text:p>
          </table:table-cell>
          <table:table-cell office:value-type="string" table:style-name="ce20">
            <text:p>1501-2000</text:p>
          </table:table-cell>
          <table:table-cell office:value-type="string" table:style-name="ce21">
            <text:p>VNOW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2">
            <text:p>Varonis for ServiceNow</text:p>
          </table:table-cell>
          <table:table-cell office:value-type="currency" office:value="200.73599999999999" table:style-name="ce7">
            <text:p><text:s/>£200.74<text:s/></text:p>
          </table:table-cell>
          <table:table-cell table:number-columns-repeated="16377"/>
        </table:table-row>
        <table:table-row table:style-name="ro2">
          <table:table-cell office:value-type="string" table:style-name="ce33">
            <text:p>VNOW-2001-2500CS</text:p>
          </table:table-cell>
          <table:table-cell office:value-type="string" table:style-name="ce20">
            <text:p>2001-2500</text:p>
          </table:table-cell>
          <table:table-cell office:value-type="string" table:style-name="ce21">
            <text:p>VNOW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2">
            <text:p>Varonis for ServiceNow</text:p>
          </table:table-cell>
          <table:table-cell office:value-type="currency" office:value="186.864" table:style-name="ce7">
            <text:p><text:s/>£186.86<text:s/></text:p>
          </table:table-cell>
          <table:table-cell table:number-columns-repeated="16377"/>
        </table:table-row>
        <table:table-row table:style-name="ro2">
          <table:table-cell office:value-type="string" table:style-name="ce33">
            <text:p>VNOW-2501-4000CS</text:p>
          </table:table-cell>
          <table:table-cell office:value-type="string" table:style-name="ce20">
            <text:p>2501-4000</text:p>
          </table:table-cell>
          <table:table-cell office:value-type="string" table:style-name="ce21">
            <text:p>VNOW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2">
            <text:p>Varonis for ServiceNow</text:p>
          </table:table-cell>
          <table:table-cell office:value-type="currency" office:value="175.43999999999997" table:style-name="ce7">
            <text:p><text:s/>£175.44<text:s/></text:p>
          </table:table-cell>
          <table:table-cell table:number-columns-repeated="16377"/>
        </table:table-row>
        <table:table-row table:style-name="ro2">
          <table:table-cell office:value-type="string" table:style-name="ce33">
            <text:p>VNOW-4001-6000CS</text:p>
          </table:table-cell>
          <table:table-cell office:value-type="string" table:style-name="ce20">
            <text:p>4001-6000</text:p>
          </table:table-cell>
          <table:table-cell office:value-type="string" table:style-name="ce21">
            <text:p>VNOW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2">
            <text:p>Varonis for ServiceNow</text:p>
          </table:table-cell>
          <table:table-cell office:value-type="currency" office:value="164.01599999999999" table:style-name="ce7">
            <text:p><text:s/>£164.02<text:s/></text:p>
          </table:table-cell>
          <table:table-cell table:number-columns-repeated="16377"/>
        </table:table-row>
        <table:table-row table:style-name="ro2">
          <table:table-cell office:value-type="string" table:style-name="ce33">
            <text:p>VNOW-6001-8000CS</text:p>
          </table:table-cell>
          <table:table-cell office:value-type="string" table:style-name="ce20">
            <text:p>6001-8000</text:p>
          </table:table-cell>
          <table:table-cell office:value-type="string" table:style-name="ce21">
            <text:p>VNOW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2">
            <text:p>Varonis for ServiceNow</text:p>
          </table:table-cell>
          <table:table-cell office:value-type="currency" office:value="151.77600000000001" table:style-name="ce7">
            <text:p><text:s/>£151.78<text:s/></text:p>
          </table:table-cell>
          <table:table-cell table:number-columns-repeated="16377"/>
        </table:table-row>
        <table:table-row table:style-name="ro2">
          <table:table-cell office:value-type="string" table:style-name="ce33">
            <text:p>VNOW-8001-10KCS</text:p>
          </table:table-cell>
          <table:table-cell office:value-type="string" table:style-name="ce20">
            <text:p>8001-10K</text:p>
          </table:table-cell>
          <table:table-cell office:value-type="string" table:style-name="ce21">
            <text:p>VNOW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2">
            <text:p>Varonis for ServiceNow</text:p>
          </table:table-cell>
          <table:table-cell office:value-type="currency" office:value="144.43199999999999" table:style-name="ce7">
            <text:p><text:s/>£144.43<text:s/></text:p>
          </table:table-cell>
          <table:table-cell table:number-columns-repeated="16377"/>
        </table:table-row>
        <table:table-row table:style-name="ro2">
          <table:table-cell office:value-type="string" table:style-name="ce33">
            <text:p>VNOW-10K-20KCS</text:p>
          </table:table-cell>
          <table:table-cell office:value-type="string" table:style-name="ce20">
            <text:p>10-20K</text:p>
          </table:table-cell>
          <table:table-cell office:value-type="string" table:style-name="ce21">
            <text:p>VNOW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2">
            <text:p>Varonis for ServiceNow</text:p>
          </table:table-cell>
          <table:table-cell office:value-type="currency" office:value="136.27199999999999" table:style-name="ce7">
            <text:p><text:s/>£136.27<text:s/></text:p>
          </table:table-cell>
          <table:table-cell table:number-columns-repeated="16377"/>
        </table:table-row>
        <table:table-row table:style-name="ro2">
          <table:table-cell office:value-type="string" table:style-name="ce33">
            <text:p>VNOW-20K-35KCS</text:p>
          </table:table-cell>
          <table:table-cell office:value-type="string" table:style-name="ce20">
            <text:p>20-35K</text:p>
          </table:table-cell>
          <table:table-cell office:value-type="string" table:style-name="ce21">
            <text:p>VNOW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2">
            <text:p>Varonis for ServiceNow</text:p>
          </table:table-cell>
          <table:table-cell office:value-type="currency" office:value="128.928" table:style-name="ce7">
            <text:p><text:s/>£128.93<text:s/></text:p>
          </table:table-cell>
          <table:table-cell table:number-columns-repeated="16377"/>
        </table:table-row>
        <table:table-row table:style-name="ro2">
          <table:table-cell office:value-type="string" table:style-name="ce33">
            <text:p>VNOW-35K-50KCS</text:p>
          </table:table-cell>
          <table:table-cell office:value-type="string" table:style-name="ce20">
            <text:p>35-50K</text:p>
          </table:table-cell>
          <table:table-cell office:value-type="string" table:style-name="ce21">
            <text:p>VNOW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2">
            <text:p>Varonis for ServiceNow</text:p>
          </table:table-cell>
          <table:table-cell office:value-type="currency" office:value="124.848" table:style-name="ce7">
            <text:p><text:s/>£124.85<text:s/></text:p>
          </table:table-cell>
          <table:table-cell table:number-columns-repeated="16377"/>
        </table:table-row>
        <table:table-row table:style-name="ro2">
          <table:table-cell office:value-type="string" table:style-name="ce33">
            <text:p>VNOW-50K-100KCS</text:p>
          </table:table-cell>
          <table:table-cell office:value-type="string" table:style-name="ce20">
            <text:p>50-100K</text:p>
          </table:table-cell>
          <table:table-cell office:value-type="string" table:style-name="ce21">
            <text:p>VNOW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2">
            <text:p>Varonis for ServiceNow</text:p>
          </table:table-cell>
          <table:table-cell office:value-type="currency" office:value="120.768" table:style-name="ce7">
            <text:p><text:s/>£120.77<text:s/></text:p>
          </table:table-cell>
          <table:table-cell table:number-columns-repeated="16377"/>
        </table:table-row>
        <table:table-row table:style-name="ro2">
          <table:table-cell office:value-type="string" table:style-name="ce33">
            <text:p>VNOW-100K-150KCS</text:p>
          </table:table-cell>
          <table:table-cell office:value-type="string" table:style-name="ce20">
            <text:p>100-150K</text:p>
          </table:table-cell>
          <table:table-cell office:value-type="string" table:style-name="ce21">
            <text:p>VNOW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2">
            <text:p>Varonis for ServiceNow</text:p>
          </table:table-cell>
          <table:table-cell office:value-type="currency" office:value="116.688" table:style-name="ce7">
            <text:p><text:s/>£116.69<text:s/></text:p>
          </table:table-cell>
          <table:table-cell table:number-columns-repeated="16377"/>
        </table:table-row>
        <table:table-row table:style-name="ro2">
          <table:table-cell office:value-type="string" table:style-name="ce33">
            <text:p>VNOW-150K+CS</text:p>
          </table:table-cell>
          <table:table-cell office:value-type="string" table:style-name="ce20">
            <text:p>150K+</text:p>
          </table:table-cell>
          <table:table-cell office:value-type="string" table:style-name="ce21">
            <text:p>VNOW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2">
            <text:p>Varonis for ServiceNow</text:p>
          </table:table-cell>
          <table:table-cell office:value-type="currency" office:value="115.05600000000001" table:style-name="ce7">
            <text:p><text:s/>£115.06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GH-101-250CS</text:p>
          </table:table-cell>
          <table:table-cell office:value-type="string" table:style-name="ce24">
            <text:p>101-250</text:p>
          </table:table-cell>
          <table:table-cell office:value-type="string" table:style-name="ce21">
            <text:p>VGH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GitHub</text:p>
          </table:table-cell>
          <table:table-cell office:value-type="currency" office:value="381.072" table:style-name="ce7">
            <text:p><text:s/>£381.07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GH-251-500CS</text:p>
          </table:table-cell>
          <table:table-cell office:value-type="string" table:style-name="ce24">
            <text:p>251-500</text:p>
          </table:table-cell>
          <table:table-cell office:value-type="string" table:style-name="ce21">
            <text:p>VGH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GitHub</text:p>
          </table:table-cell>
          <table:table-cell office:value-type="currency" office:value="290.49599999999998" table:style-name="ce7">
            <text:p><text:s/>£290.50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GH-501-750CS</text:p>
          </table:table-cell>
          <table:table-cell office:value-type="string" table:style-name="ce24">
            <text:p>501-750</text:p>
          </table:table-cell>
          <table:table-cell office:value-type="string" table:style-name="ce21">
            <text:p>VGH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GitHub</text:p>
          </table:table-cell>
          <table:table-cell office:value-type="currency" office:value="234.19200000000001" table:style-name="ce7">
            <text:p><text:s/>£234.19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GH-751-1000CS</text:p>
          </table:table-cell>
          <table:table-cell office:value-type="string" table:style-name="ce24">
            <text:p>751-1000</text:p>
          </table:table-cell>
          <table:table-cell office:value-type="string" table:style-name="ce21">
            <text:p>VGH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GitHub</text:p>
          </table:table-cell>
          <table:table-cell office:value-type="currency" office:value="217.05599999999998" table:style-name="ce7">
            <text:p><text:s/>£217.06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GH-1001-1500CS</text:p>
          </table:table-cell>
          <table:table-cell office:value-type="string" table:style-name="ce24">
            <text:p>1001-1500</text:p>
          </table:table-cell>
          <table:table-cell office:value-type="string" table:style-name="ce21">
            <text:p>VGH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GitHub</text:p>
          </table:table-cell>
          <table:table-cell office:value-type="currency" office:value="199.92" table:style-name="ce7">
            <text:p><text:s/>£199.92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GH-1501-2000CS</text:p>
          </table:table-cell>
          <table:table-cell office:value-type="string" table:style-name="ce24">
            <text:p>1501-2000</text:p>
          </table:table-cell>
          <table:table-cell office:value-type="string" table:style-name="ce21">
            <text:p>VGH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GitHub</text:p>
          </table:table-cell>
          <table:table-cell office:value-type="currency" office:value="180.33599999999998" table:style-name="ce7">
            <text:p><text:s/>£180.34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GH-2001-2500CS</text:p>
          </table:table-cell>
          <table:table-cell office:value-type="string" table:style-name="ce24">
            <text:p>2001-2500</text:p>
          </table:table-cell>
          <table:table-cell office:value-type="string" table:style-name="ce21">
            <text:p>VGH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GitHub</text:p>
          </table:table-cell>
          <table:table-cell office:value-type="currency" office:value="168.096" table:style-name="ce7">
            <text:p><text:s/>£168.10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GH-2501-4000CS</text:p>
          </table:table-cell>
          <table:table-cell office:value-type="string" table:style-name="ce24">
            <text:p>2501-4000</text:p>
          </table:table-cell>
          <table:table-cell office:value-type="string" table:style-name="ce21">
            <text:p>VGH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GitHub</text:p>
          </table:table-cell>
          <table:table-cell office:value-type="currency" office:value="157.488" table:style-name="ce7">
            <text:p><text:s/>£157.49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GH-4001-6000CS</text:p>
          </table:table-cell>
          <table:table-cell office:value-type="string" table:style-name="ce24">
            <text:p>4001-6000</text:p>
          </table:table-cell>
          <table:table-cell office:value-type="string" table:style-name="ce21">
            <text:p>VGH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GitHub</text:p>
          </table:table-cell>
          <table:table-cell office:value-type="currency" office:value="146.88" table:style-name="ce7">
            <text:p><text:s/>£146.88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GH-6001-8000CS</text:p>
          </table:table-cell>
          <table:table-cell office:value-type="string" table:style-name="ce24">
            <text:p>6001-8000</text:p>
          </table:table-cell>
          <table:table-cell office:value-type="string" table:style-name="ce21">
            <text:p>VGH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GitHub</text:p>
          </table:table-cell>
          <table:table-cell office:value-type="currency" office:value="137.08799999999999" table:style-name="ce7">
            <text:p><text:s/>£137.09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GH-8001-10KCS</text:p>
          </table:table-cell>
          <table:table-cell office:value-type="string" table:style-name="ce24">
            <text:p>8001-10K</text:p>
          </table:table-cell>
          <table:table-cell office:value-type="string" table:style-name="ce21">
            <text:p>VGH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GitHub</text:p>
          </table:table-cell>
          <table:table-cell office:value-type="currency" office:value="129.744" table:style-name="ce7">
            <text:p><text:s/>£129.74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GH-10K-20KCS</text:p>
          </table:table-cell>
          <table:table-cell office:value-type="string" table:style-name="ce24">
            <text:p>10K-20K</text:p>
          </table:table-cell>
          <table:table-cell office:value-type="string" table:style-name="ce21">
            <text:p>VGH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GitHub</text:p>
          </table:table-cell>
          <table:table-cell office:value-type="currency" office:value="122.39999999999999" table:style-name="ce7">
            <text:p><text:s/>£122.40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GH-20K-35KCS</text:p>
          </table:table-cell>
          <table:table-cell office:value-type="string" table:style-name="ce24">
            <text:p>20K-35K</text:p>
          </table:table-cell>
          <table:table-cell office:value-type="string" table:style-name="ce21">
            <text:p>VGH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GitHub</text:p>
          </table:table-cell>
          <table:table-cell office:value-type="currency" office:value="115.872" table:style-name="ce7">
            <text:p><text:s/>£115.87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GH-35K-50KCS</text:p>
          </table:table-cell>
          <table:table-cell office:value-type="string" table:style-name="ce24">
            <text:p>35K-50K</text:p>
          </table:table-cell>
          <table:table-cell office:value-type="string" table:style-name="ce21">
            <text:p>VGH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GitHub</text:p>
          </table:table-cell>
          <table:table-cell office:value-type="currency" office:value="112.608" table:style-name="ce7">
            <text:p><text:s/>£112.61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GH-50K-100KCS</text:p>
          </table:table-cell>
          <table:table-cell office:value-type="string" table:style-name="ce24">
            <text:p>50K-100K</text:p>
          </table:table-cell>
          <table:table-cell office:value-type="string" table:style-name="ce21">
            <text:p>VGH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GitHub</text:p>
          </table:table-cell>
          <table:table-cell office:value-type="currency" office:value="108.52799999999999" table:style-name="ce7">
            <text:p><text:s/>£108.53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GH-100K-150KCS</text:p>
          </table:table-cell>
          <table:table-cell office:value-type="string" table:style-name="ce24">
            <text:p>100K-150K</text:p>
          </table:table-cell>
          <table:table-cell office:value-type="string" table:style-name="ce21">
            <text:p>VGH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GitHub</text:p>
          </table:table-cell>
          <table:table-cell office:value-type="currency" office:value="105.264" table:style-name="ce7">
            <text:p><text:s/>£105.26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GH-150K+CS</text:p>
          </table:table-cell>
          <table:table-cell office:value-type="string" table:style-name="ce24">
            <text:p>150K+</text:p>
          </table:table-cell>
          <table:table-cell office:value-type="string" table:style-name="ce21">
            <text:p>VGH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GitHub</text:p>
          </table:table-cell>
          <table:table-cell office:value-type="currency" office:value="103.63199999999999" table:style-name="ce7">
            <text:p><text:s/>£103.63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ZM-101-250CS</text:p>
          </table:table-cell>
          <table:table-cell office:value-type="string" table:style-name="ce24">
            <text:p>101-250</text:p>
          </table:table-cell>
          <table:table-cell office:value-type="string" table:style-name="ce21">
            <text:p>VZM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Zoom</text:p>
          </table:table-cell>
          <table:table-cell office:value-type="currency" office:value="381.072" table:style-name="ce7">
            <text:p><text:s/>£381.07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ZM-251-500CS</text:p>
          </table:table-cell>
          <table:table-cell office:value-type="string" table:style-name="ce24">
            <text:p>251-500</text:p>
          </table:table-cell>
          <table:table-cell office:value-type="string" table:style-name="ce21">
            <text:p>VZM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Zoom</text:p>
          </table:table-cell>
          <table:table-cell office:value-type="currency" office:value="290.49599999999998" table:style-name="ce7">
            <text:p><text:s/>£290.50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ZM-501-750CS</text:p>
          </table:table-cell>
          <table:table-cell office:value-type="string" table:style-name="ce24">
            <text:p>501-750</text:p>
          </table:table-cell>
          <table:table-cell office:value-type="string" table:style-name="ce21">
            <text:p>VZM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Zoom</text:p>
          </table:table-cell>
          <table:table-cell office:value-type="currency" office:value="234.19200000000001" table:style-name="ce7">
            <text:p><text:s/>£234.19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ZM-751-1000CS</text:p>
          </table:table-cell>
          <table:table-cell office:value-type="string" table:style-name="ce24">
            <text:p>751-1000</text:p>
          </table:table-cell>
          <table:table-cell office:value-type="string" table:style-name="ce21">
            <text:p>VZM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Zoom</text:p>
          </table:table-cell>
          <table:table-cell office:value-type="currency" office:value="217.05599999999998" table:style-name="ce7">
            <text:p><text:s/>£217.06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ZM-1001-1500CS</text:p>
          </table:table-cell>
          <table:table-cell office:value-type="string" table:style-name="ce24">
            <text:p>1001-1500</text:p>
          </table:table-cell>
          <table:table-cell office:value-type="string" table:style-name="ce21">
            <text:p>VZM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Zoom</text:p>
          </table:table-cell>
          <table:table-cell office:value-type="currency" office:value="199.92" table:style-name="ce7">
            <text:p><text:s/>£199.92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ZM-1501-2000CS</text:p>
          </table:table-cell>
          <table:table-cell office:value-type="string" table:style-name="ce24">
            <text:p>1501-2000</text:p>
          </table:table-cell>
          <table:table-cell office:value-type="string" table:style-name="ce21">
            <text:p>VZM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Zoom</text:p>
          </table:table-cell>
          <table:table-cell office:value-type="currency" office:value="180.33599999999998" table:style-name="ce7">
            <text:p><text:s/>£180.34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ZM-2001-2500CS</text:p>
          </table:table-cell>
          <table:table-cell office:value-type="string" table:style-name="ce24">
            <text:p>2001-2500</text:p>
          </table:table-cell>
          <table:table-cell office:value-type="string" table:style-name="ce21">
            <text:p>VZM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Zoom</text:p>
          </table:table-cell>
          <table:table-cell office:value-type="currency" office:value="168.096" table:style-name="ce7">
            <text:p><text:s/>£168.10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ZM-2501-4000CS</text:p>
          </table:table-cell>
          <table:table-cell office:value-type="string" table:style-name="ce24">
            <text:p>2501-4000</text:p>
          </table:table-cell>
          <table:table-cell office:value-type="string" table:style-name="ce21">
            <text:p>VZM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Zoom</text:p>
          </table:table-cell>
          <table:table-cell office:value-type="currency" office:value="157.488" table:style-name="ce7">
            <text:p><text:s/>£157.49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ZM-4001-6000CS</text:p>
          </table:table-cell>
          <table:table-cell office:value-type="string" table:style-name="ce24">
            <text:p>4001-6000</text:p>
          </table:table-cell>
          <table:table-cell office:value-type="string" table:style-name="ce21">
            <text:p>VZM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Zoom</text:p>
          </table:table-cell>
          <table:table-cell office:value-type="currency" office:value="146.88" table:style-name="ce7">
            <text:p><text:s/>£146.88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ZM-6001-8000CS</text:p>
          </table:table-cell>
          <table:table-cell office:value-type="string" table:style-name="ce24">
            <text:p>6001-8000</text:p>
          </table:table-cell>
          <table:table-cell office:value-type="string" table:style-name="ce21">
            <text:p>VZM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Zoom</text:p>
          </table:table-cell>
          <table:table-cell office:value-type="currency" office:value="137.08799999999999" table:style-name="ce7">
            <text:p><text:s/>£137.09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ZM-8001-10KCS</text:p>
          </table:table-cell>
          <table:table-cell office:value-type="string" table:style-name="ce24">
            <text:p>8001-10K</text:p>
          </table:table-cell>
          <table:table-cell office:value-type="string" table:style-name="ce21">
            <text:p>VZM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Zoom</text:p>
          </table:table-cell>
          <table:table-cell office:value-type="currency" office:value="129.744" table:style-name="ce7">
            <text:p><text:s/>£129.74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ZM-10K-20KCS</text:p>
          </table:table-cell>
          <table:table-cell office:value-type="string" table:style-name="ce24">
            <text:p>10K-20K</text:p>
          </table:table-cell>
          <table:table-cell office:value-type="string" table:style-name="ce21">
            <text:p>VZM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Zoom</text:p>
          </table:table-cell>
          <table:table-cell office:value-type="currency" office:value="122.39999999999999" table:style-name="ce7">
            <text:p><text:s/>£122.40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ZM-20K-35KCS</text:p>
          </table:table-cell>
          <table:table-cell office:value-type="string" table:style-name="ce24">
            <text:p>20K-35K</text:p>
          </table:table-cell>
          <table:table-cell office:value-type="string" table:style-name="ce21">
            <text:p>VZM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Zoom</text:p>
          </table:table-cell>
          <table:table-cell office:value-type="currency" office:value="115.872" table:style-name="ce7">
            <text:p><text:s/>£115.87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ZM-35K-50KCS</text:p>
          </table:table-cell>
          <table:table-cell office:value-type="string" table:style-name="ce24">
            <text:p>35K-50K</text:p>
          </table:table-cell>
          <table:table-cell office:value-type="string" table:style-name="ce21">
            <text:p>VZM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Zoom</text:p>
          </table:table-cell>
          <table:table-cell office:value-type="currency" office:value="112.608" table:style-name="ce7">
            <text:p><text:s/>£112.61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ZM-50K-100KCS</text:p>
          </table:table-cell>
          <table:table-cell office:value-type="string" table:style-name="ce24">
            <text:p>50K-100K</text:p>
          </table:table-cell>
          <table:table-cell office:value-type="string" table:style-name="ce21">
            <text:p>VZM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Zoom</text:p>
          </table:table-cell>
          <table:table-cell office:value-type="currency" office:value="108.52799999999999" table:style-name="ce7">
            <text:p><text:s/>£108.53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ZM-100K-150KCS</text:p>
          </table:table-cell>
          <table:table-cell office:value-type="string" table:style-name="ce24">
            <text:p>100K-150K</text:p>
          </table:table-cell>
          <table:table-cell office:value-type="string" table:style-name="ce21">
            <text:p>VZM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Zoom</text:p>
          </table:table-cell>
          <table:table-cell office:value-type="currency" office:value="105.264" table:style-name="ce7">
            <text:p><text:s/>£105.26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ZM-150K+CS</text:p>
          </table:table-cell>
          <table:table-cell office:value-type="string" table:style-name="ce24">
            <text:p>150K+</text:p>
          </table:table-cell>
          <table:table-cell office:value-type="string" table:style-name="ce21">
            <text:p>VZM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Zoom</text:p>
          </table:table-cell>
          <table:table-cell office:value-type="currency" office:value="103.63199999999999" table:style-name="ce7">
            <text:p><text:s/>£103.63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JR-101-250CS</text:p>
          </table:table-cell>
          <table:table-cell office:value-type="string" table:style-name="ce24">
            <text:p>101-250</text:p>
          </table:table-cell>
          <table:table-cell office:value-type="string" table:style-name="ce21">
            <text:p>VJR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Jira</text:p>
          </table:table-cell>
          <table:table-cell office:value-type="currency" office:value="381.072" table:style-name="ce7">
            <text:p><text:s/>£381.07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JR-251-500CS</text:p>
          </table:table-cell>
          <table:table-cell office:value-type="string" table:style-name="ce24">
            <text:p>251-500</text:p>
          </table:table-cell>
          <table:table-cell office:value-type="string" table:style-name="ce21">
            <text:p>VJR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Jira</text:p>
          </table:table-cell>
          <table:table-cell office:value-type="currency" office:value="290.49599999999998" table:style-name="ce7">
            <text:p><text:s/>£290.50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JR-501-750CS</text:p>
          </table:table-cell>
          <table:table-cell office:value-type="string" table:style-name="ce24">
            <text:p>501-750</text:p>
          </table:table-cell>
          <table:table-cell office:value-type="string" table:style-name="ce21">
            <text:p>VJR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Jira</text:p>
          </table:table-cell>
          <table:table-cell office:value-type="currency" office:value="234.19200000000001" table:style-name="ce7">
            <text:p><text:s/>£234.19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JR-751-1000CS</text:p>
          </table:table-cell>
          <table:table-cell office:value-type="string" table:style-name="ce24">
            <text:p>751-1000</text:p>
          </table:table-cell>
          <table:table-cell office:value-type="string" table:style-name="ce21">
            <text:p>VJR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Jira</text:p>
          </table:table-cell>
          <table:table-cell office:value-type="currency" office:value="217.05599999999998" table:style-name="ce7">
            <text:p><text:s/>£217.06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JR-1001-1500CS</text:p>
          </table:table-cell>
          <table:table-cell office:value-type="string" table:style-name="ce24">
            <text:p>1001-1500</text:p>
          </table:table-cell>
          <table:table-cell office:value-type="string" table:style-name="ce21">
            <text:p>VJR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Jira</text:p>
          </table:table-cell>
          <table:table-cell office:value-type="currency" office:value="199.92" table:style-name="ce7">
            <text:p><text:s/>£199.92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JR-1501-2000CS</text:p>
          </table:table-cell>
          <table:table-cell office:value-type="string" table:style-name="ce24">
            <text:p>1501-2000</text:p>
          </table:table-cell>
          <table:table-cell office:value-type="string" table:style-name="ce21">
            <text:p>VJR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Jira</text:p>
          </table:table-cell>
          <table:table-cell office:value-type="currency" office:value="180.33599999999998" table:style-name="ce7">
            <text:p><text:s/>£180.34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JR-2001-2500CS</text:p>
          </table:table-cell>
          <table:table-cell office:value-type="string" table:style-name="ce24">
            <text:p>2001-2500</text:p>
          </table:table-cell>
          <table:table-cell office:value-type="string" table:style-name="ce21">
            <text:p>VJR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Jira</text:p>
          </table:table-cell>
          <table:table-cell office:value-type="currency" office:value="168.096" table:style-name="ce7">
            <text:p><text:s/>£168.10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JR-2501-4000CS</text:p>
          </table:table-cell>
          <table:table-cell office:value-type="string" table:style-name="ce24">
            <text:p>2501-4000</text:p>
          </table:table-cell>
          <table:table-cell office:value-type="string" table:style-name="ce21">
            <text:p>VJR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Jira</text:p>
          </table:table-cell>
          <table:table-cell office:value-type="currency" office:value="157.488" table:style-name="ce7">
            <text:p><text:s/>£157.49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JR-4001-6000CS</text:p>
          </table:table-cell>
          <table:table-cell office:value-type="string" table:style-name="ce24">
            <text:p>4001-6000</text:p>
          </table:table-cell>
          <table:table-cell office:value-type="string" table:style-name="ce21">
            <text:p>VJR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Jira</text:p>
          </table:table-cell>
          <table:table-cell office:value-type="currency" office:value="146.88" table:style-name="ce7">
            <text:p><text:s/>£146.88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JR-6001-8000CS</text:p>
          </table:table-cell>
          <table:table-cell office:value-type="string" table:style-name="ce24">
            <text:p>6001-8000</text:p>
          </table:table-cell>
          <table:table-cell office:value-type="string" table:style-name="ce21">
            <text:p>VJR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Jira</text:p>
          </table:table-cell>
          <table:table-cell office:value-type="currency" office:value="137.08799999999999" table:style-name="ce7">
            <text:p><text:s/>£137.09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JR-8001-10KCS</text:p>
          </table:table-cell>
          <table:table-cell office:value-type="string" table:style-name="ce24">
            <text:p>8001-10K</text:p>
          </table:table-cell>
          <table:table-cell office:value-type="string" table:style-name="ce21">
            <text:p>VJR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Jira</text:p>
          </table:table-cell>
          <table:table-cell office:value-type="currency" office:value="129.744" table:style-name="ce7">
            <text:p><text:s/>£129.74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JR-10K-20KCS</text:p>
          </table:table-cell>
          <table:table-cell office:value-type="string" table:style-name="ce24">
            <text:p>10K-20K</text:p>
          </table:table-cell>
          <table:table-cell office:value-type="string" table:style-name="ce21">
            <text:p>VJR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Jira</text:p>
          </table:table-cell>
          <table:table-cell office:value-type="currency" office:value="122.39999999999999" table:style-name="ce7">
            <text:p><text:s/>£122.40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JR-20K-35KCS</text:p>
          </table:table-cell>
          <table:table-cell office:value-type="string" table:style-name="ce24">
            <text:p>20K-35K</text:p>
          </table:table-cell>
          <table:table-cell office:value-type="string" table:style-name="ce21">
            <text:p>VJR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Jira</text:p>
          </table:table-cell>
          <table:table-cell office:value-type="currency" office:value="115.872" table:style-name="ce7">
            <text:p><text:s/>£115.87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JR-35K-50KCS</text:p>
          </table:table-cell>
          <table:table-cell office:value-type="string" table:style-name="ce24">
            <text:p>35K-50K</text:p>
          </table:table-cell>
          <table:table-cell office:value-type="string" table:style-name="ce21">
            <text:p>VJR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Jira</text:p>
          </table:table-cell>
          <table:table-cell office:value-type="currency" office:value="112.608" table:style-name="ce7">
            <text:p><text:s/>£112.61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JR-50K-100KCS</text:p>
          </table:table-cell>
          <table:table-cell office:value-type="string" table:style-name="ce24">
            <text:p>50K-100K</text:p>
          </table:table-cell>
          <table:table-cell office:value-type="string" table:style-name="ce21">
            <text:p>VJR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Jira</text:p>
          </table:table-cell>
          <table:table-cell office:value-type="currency" office:value="108.52799999999999" table:style-name="ce7">
            <text:p><text:s/>£108.53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JR-100K-150KCS</text:p>
          </table:table-cell>
          <table:table-cell office:value-type="string" table:style-name="ce24">
            <text:p>100K-150K</text:p>
          </table:table-cell>
          <table:table-cell office:value-type="string" table:style-name="ce21">
            <text:p>VJR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Jira</text:p>
          </table:table-cell>
          <table:table-cell office:value-type="currency" office:value="105.264" table:style-name="ce7">
            <text:p><text:s/>£105.26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JR-150K+CS</text:p>
          </table:table-cell>
          <table:table-cell office:value-type="string" table:style-name="ce24">
            <text:p>150K+</text:p>
          </table:table-cell>
          <table:table-cell office:value-type="string" table:style-name="ce21">
            <text:p>VJR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Jira</text:p>
          </table:table-cell>
          <table:table-cell office:value-type="currency" office:value="103.63199999999999" table:style-name="ce7">
            <text:p><text:s/>£103.63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BOX-101-250CS</text:p>
          </table:table-cell>
          <table:table-cell office:value-type="string" table:style-name="ce24">
            <text:p>101-250</text:p>
          </table:table-cell>
          <table:table-cell office:value-type="string" table:style-name="ce21">
            <text:p>VBOX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Box</text:p>
          </table:table-cell>
          <table:table-cell office:value-type="currency" office:value="381.072" table:style-name="ce7">
            <text:p><text:s/>£381.07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BOX-251-500CS</text:p>
          </table:table-cell>
          <table:table-cell office:value-type="string" table:style-name="ce24">
            <text:p>251-500</text:p>
          </table:table-cell>
          <table:table-cell office:value-type="string" table:style-name="ce21">
            <text:p>VBOX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Box</text:p>
          </table:table-cell>
          <table:table-cell office:value-type="currency" office:value="290.49599999999998" table:style-name="ce7">
            <text:p><text:s/>£290.50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BOX-501-750CS</text:p>
          </table:table-cell>
          <table:table-cell office:value-type="string" table:style-name="ce24">
            <text:p>501-750</text:p>
          </table:table-cell>
          <table:table-cell office:value-type="string" table:style-name="ce21">
            <text:p>VBOX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Box</text:p>
          </table:table-cell>
          <table:table-cell office:value-type="currency" office:value="234.19200000000001" table:style-name="ce7">
            <text:p><text:s/>£234.19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BOX-751-1000CS</text:p>
          </table:table-cell>
          <table:table-cell office:value-type="string" table:style-name="ce24">
            <text:p>751-1000</text:p>
          </table:table-cell>
          <table:table-cell office:value-type="string" table:style-name="ce21">
            <text:p>VBOX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Box</text:p>
          </table:table-cell>
          <table:table-cell office:value-type="currency" office:value="217.05599999999998" table:style-name="ce7">
            <text:p><text:s/>£217.06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BOX-1001-1500CS</text:p>
          </table:table-cell>
          <table:table-cell office:value-type="string" table:style-name="ce24">
            <text:p>1001-1500</text:p>
          </table:table-cell>
          <table:table-cell office:value-type="string" table:style-name="ce21">
            <text:p>VBOX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Box</text:p>
          </table:table-cell>
          <table:table-cell office:value-type="currency" office:value="199.92" table:style-name="ce7">
            <text:p><text:s/>£199.92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BOX-1501-2000CS</text:p>
          </table:table-cell>
          <table:table-cell office:value-type="string" table:style-name="ce24">
            <text:p>1501-2000</text:p>
          </table:table-cell>
          <table:table-cell office:value-type="string" table:style-name="ce21">
            <text:p>VBOX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Box</text:p>
          </table:table-cell>
          <table:table-cell office:value-type="currency" office:value="180.33599999999998" table:style-name="ce7">
            <text:p><text:s/>£180.34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BOX-2001-2500CS</text:p>
          </table:table-cell>
          <table:table-cell office:value-type="string" table:style-name="ce24">
            <text:p>2001-2500</text:p>
          </table:table-cell>
          <table:table-cell office:value-type="string" table:style-name="ce21">
            <text:p>VBOX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Box</text:p>
          </table:table-cell>
          <table:table-cell office:value-type="currency" office:value="168.096" table:style-name="ce7">
            <text:p><text:s/>£168.10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BOX-2501-4000CS</text:p>
          </table:table-cell>
          <table:table-cell office:value-type="string" table:style-name="ce24">
            <text:p>2501-4000</text:p>
          </table:table-cell>
          <table:table-cell office:value-type="string" table:style-name="ce21">
            <text:p>VBOX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Box</text:p>
          </table:table-cell>
          <table:table-cell office:value-type="currency" office:value="157.488" table:style-name="ce7">
            <text:p><text:s/>£157.49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BOX-4001-6000CS</text:p>
          </table:table-cell>
          <table:table-cell office:value-type="string" table:style-name="ce24">
            <text:p>4001-6000</text:p>
          </table:table-cell>
          <table:table-cell office:value-type="string" table:style-name="ce21">
            <text:p>VBOX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Box</text:p>
          </table:table-cell>
          <table:table-cell office:value-type="currency" office:value="146.88" table:style-name="ce7">
            <text:p><text:s/>£146.88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BOX-6001-8000CS</text:p>
          </table:table-cell>
          <table:table-cell office:value-type="string" table:style-name="ce24">
            <text:p>6001-8000</text:p>
          </table:table-cell>
          <table:table-cell office:value-type="string" table:style-name="ce21">
            <text:p>VBOX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Box</text:p>
          </table:table-cell>
          <table:table-cell office:value-type="currency" office:value="137.08799999999999" table:style-name="ce7">
            <text:p><text:s/>£137.09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BOX-8001-10KCS</text:p>
          </table:table-cell>
          <table:table-cell office:value-type="string" table:style-name="ce24">
            <text:p>8001-10K</text:p>
          </table:table-cell>
          <table:table-cell office:value-type="string" table:style-name="ce21">
            <text:p>VBOX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Box</text:p>
          </table:table-cell>
          <table:table-cell office:value-type="currency" office:value="129.744" table:style-name="ce7">
            <text:p><text:s/>£129.74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BOX-10K-20KCS</text:p>
          </table:table-cell>
          <table:table-cell office:value-type="string" table:style-name="ce24">
            <text:p>10K-20K</text:p>
          </table:table-cell>
          <table:table-cell office:value-type="string" table:style-name="ce21">
            <text:p>VBOX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Box</text:p>
          </table:table-cell>
          <table:table-cell office:value-type="currency" office:value="122.39999999999999" table:style-name="ce7">
            <text:p><text:s/>£122.40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BOX-20K-35KCS</text:p>
          </table:table-cell>
          <table:table-cell office:value-type="string" table:style-name="ce24">
            <text:p>20K-35K</text:p>
          </table:table-cell>
          <table:table-cell office:value-type="string" table:style-name="ce21">
            <text:p>VBOX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Box</text:p>
          </table:table-cell>
          <table:table-cell office:value-type="currency" office:value="115.872" table:style-name="ce7">
            <text:p><text:s/>£115.87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BOX-35K-50KCS</text:p>
          </table:table-cell>
          <table:table-cell office:value-type="string" table:style-name="ce24">
            <text:p>35K-50K</text:p>
          </table:table-cell>
          <table:table-cell office:value-type="string" table:style-name="ce21">
            <text:p>VBOX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Box</text:p>
          </table:table-cell>
          <table:table-cell office:value-type="currency" office:value="112.608" table:style-name="ce7">
            <text:p><text:s/>£112.61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BOX-50K-100KCS</text:p>
          </table:table-cell>
          <table:table-cell office:value-type="string" table:style-name="ce24">
            <text:p>50K-100K</text:p>
          </table:table-cell>
          <table:table-cell office:value-type="string" table:style-name="ce21">
            <text:p>VBOX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Box</text:p>
          </table:table-cell>
          <table:table-cell office:value-type="currency" office:value="108.52799999999999" table:style-name="ce7">
            <text:p><text:s/>£108.53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BOX-100K-150KCS</text:p>
          </table:table-cell>
          <table:table-cell office:value-type="string" table:style-name="ce24">
            <text:p>100K-150K</text:p>
          </table:table-cell>
          <table:table-cell office:value-type="string" table:style-name="ce21">
            <text:p>VBOX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Box</text:p>
          </table:table-cell>
          <table:table-cell office:value-type="currency" office:value="105.264" table:style-name="ce7">
            <text:p><text:s/>£105.26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BOX-150K+CS</text:p>
          </table:table-cell>
          <table:table-cell office:value-type="string" table:style-name="ce24">
            <text:p>150K+</text:p>
          </table:table-cell>
          <table:table-cell office:value-type="string" table:style-name="ce21">
            <text:p>VBOX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Box</text:p>
          </table:table-cell>
          <table:table-cell office:value-type="currency" office:value="103.63199999999999" table:style-name="ce7">
            <text:p><text:s/>£103.63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SL-101-250CS</text:p>
          </table:table-cell>
          <table:table-cell office:value-type="string" table:style-name="ce24">
            <text:p>101-250</text:p>
          </table:table-cell>
          <table:table-cell office:value-type="string" table:style-name="ce21">
            <text:p>VSL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Slack</text:p>
          </table:table-cell>
          <table:table-cell office:value-type="currency" office:value="381.072" table:style-name="ce7">
            <text:p><text:s/>£381.07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SL-251-500CS</text:p>
          </table:table-cell>
          <table:table-cell office:value-type="string" table:style-name="ce24">
            <text:p>251-500</text:p>
          </table:table-cell>
          <table:table-cell office:value-type="string" table:style-name="ce21">
            <text:p>VSL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Slack</text:p>
          </table:table-cell>
          <table:table-cell office:value-type="currency" office:value="290.49599999999998" table:style-name="ce7">
            <text:p><text:s/>£290.50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SL-501-750CS</text:p>
          </table:table-cell>
          <table:table-cell office:value-type="string" table:style-name="ce24">
            <text:p>501-750</text:p>
          </table:table-cell>
          <table:table-cell office:value-type="string" table:style-name="ce21">
            <text:p>VSL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Slack</text:p>
          </table:table-cell>
          <table:table-cell office:value-type="currency" office:value="234.19200000000001" table:style-name="ce7">
            <text:p><text:s/>£234.19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SL-751-1000CS</text:p>
          </table:table-cell>
          <table:table-cell office:value-type="string" table:style-name="ce24">
            <text:p>751-1000</text:p>
          </table:table-cell>
          <table:table-cell office:value-type="string" table:style-name="ce21">
            <text:p>VSL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Slack</text:p>
          </table:table-cell>
          <table:table-cell office:value-type="currency" office:value="217.05599999999998" table:style-name="ce7">
            <text:p><text:s/>£217.06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SL-1001-1500CS</text:p>
          </table:table-cell>
          <table:table-cell office:value-type="string" table:style-name="ce24">
            <text:p>1001-1500</text:p>
          </table:table-cell>
          <table:table-cell office:value-type="string" table:style-name="ce21">
            <text:p>VSL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Slack</text:p>
          </table:table-cell>
          <table:table-cell office:value-type="currency" office:value="199.92" table:style-name="ce7">
            <text:p><text:s/>£199.92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SL-1501-2000CS</text:p>
          </table:table-cell>
          <table:table-cell office:value-type="string" table:style-name="ce24">
            <text:p>1501-2000</text:p>
          </table:table-cell>
          <table:table-cell office:value-type="string" table:style-name="ce21">
            <text:p>VSL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Slack</text:p>
          </table:table-cell>
          <table:table-cell office:value-type="currency" office:value="180.33599999999998" table:style-name="ce7">
            <text:p><text:s/>£180.34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SL-2001-2500CS</text:p>
          </table:table-cell>
          <table:table-cell office:value-type="string" table:style-name="ce24">
            <text:p>2001-2500</text:p>
          </table:table-cell>
          <table:table-cell office:value-type="string" table:style-name="ce21">
            <text:p>VSL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Slack</text:p>
          </table:table-cell>
          <table:table-cell office:value-type="currency" office:value="168.096" table:style-name="ce7">
            <text:p><text:s/>£168.10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SL-2501-4000CS</text:p>
          </table:table-cell>
          <table:table-cell office:value-type="string" table:style-name="ce24">
            <text:p>2501-4000</text:p>
          </table:table-cell>
          <table:table-cell office:value-type="string" table:style-name="ce21">
            <text:p>VSL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Slack</text:p>
          </table:table-cell>
          <table:table-cell office:value-type="currency" office:value="157.488" table:style-name="ce7">
            <text:p><text:s/>£157.49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SL-4001-6000CS</text:p>
          </table:table-cell>
          <table:table-cell office:value-type="string" table:style-name="ce24">
            <text:p>4001-6000</text:p>
          </table:table-cell>
          <table:table-cell office:value-type="string" table:style-name="ce21">
            <text:p>VSL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Slack</text:p>
          </table:table-cell>
          <table:table-cell office:value-type="currency" office:value="146.88" table:style-name="ce7">
            <text:p><text:s/>£146.88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SL-6001-8000CS</text:p>
          </table:table-cell>
          <table:table-cell office:value-type="string" table:style-name="ce24">
            <text:p>6001-8000</text:p>
          </table:table-cell>
          <table:table-cell office:value-type="string" table:style-name="ce21">
            <text:p>VSL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Slack</text:p>
          </table:table-cell>
          <table:table-cell office:value-type="currency" office:value="137.08799999999999" table:style-name="ce7">
            <text:p><text:s/>£137.09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SL-8001-10KCS</text:p>
          </table:table-cell>
          <table:table-cell office:value-type="string" table:style-name="ce24">
            <text:p>8001-10K</text:p>
          </table:table-cell>
          <table:table-cell office:value-type="string" table:style-name="ce21">
            <text:p>VSL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Slack</text:p>
          </table:table-cell>
          <table:table-cell office:value-type="currency" office:value="129.744" table:style-name="ce7">
            <text:p><text:s/>£129.74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SL-10K-20KCS</text:p>
          </table:table-cell>
          <table:table-cell office:value-type="string" table:style-name="ce24">
            <text:p>10K-20K</text:p>
          </table:table-cell>
          <table:table-cell office:value-type="string" table:style-name="ce21">
            <text:p>VSL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Slack</text:p>
          </table:table-cell>
          <table:table-cell office:value-type="currency" office:value="122.39999999999999" table:style-name="ce7">
            <text:p><text:s/>£122.40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SL-20K-35KCS</text:p>
          </table:table-cell>
          <table:table-cell office:value-type="string" table:style-name="ce24">
            <text:p>20K-35K</text:p>
          </table:table-cell>
          <table:table-cell office:value-type="string" table:style-name="ce21">
            <text:p>VSL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Slack</text:p>
          </table:table-cell>
          <table:table-cell office:value-type="currency" office:value="115.872" table:style-name="ce7">
            <text:p><text:s/>£115.87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SL-35K-50KCS</text:p>
          </table:table-cell>
          <table:table-cell office:value-type="string" table:style-name="ce24">
            <text:p>35K-50K</text:p>
          </table:table-cell>
          <table:table-cell office:value-type="string" table:style-name="ce21">
            <text:p>VSL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Slack</text:p>
          </table:table-cell>
          <table:table-cell office:value-type="currency" office:value="112.608" table:style-name="ce7">
            <text:p><text:s/>£112.61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SL-50K-100KCS</text:p>
          </table:table-cell>
          <table:table-cell office:value-type="string" table:style-name="ce24">
            <text:p>50K-100K</text:p>
          </table:table-cell>
          <table:table-cell office:value-type="string" table:style-name="ce21">
            <text:p>VSL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Slack</text:p>
          </table:table-cell>
          <table:table-cell office:value-type="currency" office:value="108.52799999999999" table:style-name="ce7">
            <text:p><text:s/>£108.53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SL-100K-150KCS</text:p>
          </table:table-cell>
          <table:table-cell office:value-type="string" table:style-name="ce24">
            <text:p>100K-150K</text:p>
          </table:table-cell>
          <table:table-cell office:value-type="string" table:style-name="ce21">
            <text:p>VSL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Slack</text:p>
          </table:table-cell>
          <table:table-cell office:value-type="currency" office:value="105.264" table:style-name="ce7">
            <text:p><text:s/>£105.26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SL-150K+CS</text:p>
          </table:table-cell>
          <table:table-cell office:value-type="string" table:style-name="ce24">
            <text:p>150K+</text:p>
          </table:table-cell>
          <table:table-cell office:value-type="string" table:style-name="ce21">
            <text:p>VSL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Slack</text:p>
          </table:table-cell>
          <table:table-cell office:value-type="currency" office:value="103.63199999999999" table:style-name="ce7">
            <text:p><text:s/>£103.63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OKA-101-250CS</text:p>
          </table:table-cell>
          <table:table-cell office:value-type="string" table:style-name="ce24">
            <text:p>101-250</text:p>
          </table:table-cell>
          <table:table-cell office:value-type="string" table:style-name="ce21">
            <text:p>VOKA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Okta</text:p>
          </table:table-cell>
          <table:table-cell office:value-type="currency" office:value="381.072" table:style-name="ce7">
            <text:p><text:s/>£381.07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OKA-251-500CS</text:p>
          </table:table-cell>
          <table:table-cell office:value-type="string" table:style-name="ce24">
            <text:p>251-500</text:p>
          </table:table-cell>
          <table:table-cell office:value-type="string" table:style-name="ce21">
            <text:p>VOKA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Okta</text:p>
          </table:table-cell>
          <table:table-cell office:value-type="currency" office:value="290.49599999999998" table:style-name="ce7">
            <text:p><text:s/>£290.50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OKA-501-750CS</text:p>
          </table:table-cell>
          <table:table-cell office:value-type="string" table:style-name="ce24">
            <text:p>501-750</text:p>
          </table:table-cell>
          <table:table-cell office:value-type="string" table:style-name="ce21">
            <text:p>VOKA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Okta</text:p>
          </table:table-cell>
          <table:table-cell office:value-type="currency" office:value="234.19200000000001" table:style-name="ce7">
            <text:p><text:s/>£234.19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OKA-751-1000CS</text:p>
          </table:table-cell>
          <table:table-cell office:value-type="string" table:style-name="ce24">
            <text:p>751-1000</text:p>
          </table:table-cell>
          <table:table-cell office:value-type="string" table:style-name="ce21">
            <text:p>VOKA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Okta</text:p>
          </table:table-cell>
          <table:table-cell office:value-type="currency" office:value="217.05599999999998" table:style-name="ce7">
            <text:p><text:s/>£217.06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OKA-1001-1500CS</text:p>
          </table:table-cell>
          <table:table-cell office:value-type="string" table:style-name="ce24">
            <text:p>1001-1500</text:p>
          </table:table-cell>
          <table:table-cell office:value-type="string" table:style-name="ce21">
            <text:p>VOKA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Okta</text:p>
          </table:table-cell>
          <table:table-cell office:value-type="currency" office:value="199.92" table:style-name="ce7">
            <text:p><text:s/>£199.92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OKA-1501-2000CS</text:p>
          </table:table-cell>
          <table:table-cell office:value-type="string" table:style-name="ce24">
            <text:p>1501-2000</text:p>
          </table:table-cell>
          <table:table-cell office:value-type="string" table:style-name="ce21">
            <text:p>VOKA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Okta</text:p>
          </table:table-cell>
          <table:table-cell office:value-type="currency" office:value="180.33599999999998" table:style-name="ce7">
            <text:p><text:s/>£180.34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OKA-2001-2500CS</text:p>
          </table:table-cell>
          <table:table-cell office:value-type="string" table:style-name="ce24">
            <text:p>2001-2500</text:p>
          </table:table-cell>
          <table:table-cell office:value-type="string" table:style-name="ce21">
            <text:p>VOKA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Okta</text:p>
          </table:table-cell>
          <table:table-cell office:value-type="currency" office:value="168.096" table:style-name="ce7">
            <text:p><text:s/>£168.10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OKA-2501-4000CS</text:p>
          </table:table-cell>
          <table:table-cell office:value-type="string" table:style-name="ce24">
            <text:p>2501-4000</text:p>
          </table:table-cell>
          <table:table-cell office:value-type="string" table:style-name="ce21">
            <text:p>VOKA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Okta</text:p>
          </table:table-cell>
          <table:table-cell office:value-type="currency" office:value="157.488" table:style-name="ce7">
            <text:p><text:s/>£157.49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OKA-4001-6000CS</text:p>
          </table:table-cell>
          <table:table-cell office:value-type="string" table:style-name="ce24">
            <text:p>4001-6000</text:p>
          </table:table-cell>
          <table:table-cell office:value-type="string" table:style-name="ce21">
            <text:p>VOKA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Okta</text:p>
          </table:table-cell>
          <table:table-cell office:value-type="currency" office:value="146.88" table:style-name="ce7">
            <text:p><text:s/>£146.88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OKA-6001-8000CS</text:p>
          </table:table-cell>
          <table:table-cell office:value-type="string" table:style-name="ce24">
            <text:p>6001-8000</text:p>
          </table:table-cell>
          <table:table-cell office:value-type="string" table:style-name="ce21">
            <text:p>VOKA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Okta</text:p>
          </table:table-cell>
          <table:table-cell office:value-type="currency" office:value="137.08799999999999" table:style-name="ce7">
            <text:p><text:s/>£137.09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OKA-8001-10KCS</text:p>
          </table:table-cell>
          <table:table-cell office:value-type="string" table:style-name="ce24">
            <text:p>8001-10K</text:p>
          </table:table-cell>
          <table:table-cell office:value-type="string" table:style-name="ce21">
            <text:p>VOKA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Okta</text:p>
          </table:table-cell>
          <table:table-cell office:value-type="currency" office:value="129.744" table:style-name="ce7">
            <text:p><text:s/>£129.74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OKA-10K-20KCS</text:p>
          </table:table-cell>
          <table:table-cell office:value-type="string" table:style-name="ce24">
            <text:p>10K-20K</text:p>
          </table:table-cell>
          <table:table-cell office:value-type="string" table:style-name="ce21">
            <text:p>VOKA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Okta</text:p>
          </table:table-cell>
          <table:table-cell office:value-type="currency" office:value="122.39999999999999" table:style-name="ce7">
            <text:p><text:s/>£122.40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OKA-20K-35KCS</text:p>
          </table:table-cell>
          <table:table-cell office:value-type="string" table:style-name="ce24">
            <text:p>20K-35K</text:p>
          </table:table-cell>
          <table:table-cell office:value-type="string" table:style-name="ce21">
            <text:p>VOKA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Okta</text:p>
          </table:table-cell>
          <table:table-cell office:value-type="currency" office:value="115.872" table:style-name="ce7">
            <text:p><text:s/>£115.87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OKA-35K-50KCS</text:p>
          </table:table-cell>
          <table:table-cell office:value-type="string" table:style-name="ce24">
            <text:p>35K-50K</text:p>
          </table:table-cell>
          <table:table-cell office:value-type="string" table:style-name="ce21">
            <text:p>VOKA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Okta</text:p>
          </table:table-cell>
          <table:table-cell office:value-type="currency" office:value="112.608" table:style-name="ce7">
            <text:p><text:s/>£112.61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OKA-50K-100KCS</text:p>
          </table:table-cell>
          <table:table-cell office:value-type="string" table:style-name="ce24">
            <text:p>50K-100K</text:p>
          </table:table-cell>
          <table:table-cell office:value-type="string" table:style-name="ce21">
            <text:p>VOKA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Okta</text:p>
          </table:table-cell>
          <table:table-cell office:value-type="currency" office:value="108.52799999999999" table:style-name="ce7">
            <text:p><text:s/>£108.53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OKA-100K-150KCS</text:p>
          </table:table-cell>
          <table:table-cell office:value-type="string" table:style-name="ce24">
            <text:p>100K-150K</text:p>
          </table:table-cell>
          <table:table-cell office:value-type="string" table:style-name="ce21">
            <text:p>VOKA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Okta</text:p>
          </table:table-cell>
          <table:table-cell office:value-type="currency" office:value="105.264" table:style-name="ce7">
            <text:p><text:s/>£105.26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OKA-150K+CS</text:p>
          </table:table-cell>
          <table:table-cell office:value-type="string" table:style-name="ce24">
            <text:p>150K+</text:p>
          </table:table-cell>
          <table:table-cell office:value-type="string" table:style-name="ce21">
            <text:p>VOKA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Okta</text:p>
          </table:table-cell>
          <table:table-cell office:value-type="currency" office:value="103.63199999999999" table:style-name="ce7">
            <text:p><text:s/>£103.63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GD-101-250CS</text:p>
          </table:table-cell>
          <table:table-cell office:value-type="string" table:style-name="ce24">
            <text:p>101-250</text:p>
          </table:table-cell>
          <table:table-cell office:value-type="string" table:style-name="ce21">
            <text:p>VGD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Google Drive</text:p>
          </table:table-cell>
          <table:table-cell office:value-type="currency" office:value="381.072" table:style-name="ce7">
            <text:p><text:s/>£381.07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GD-251-500CS</text:p>
          </table:table-cell>
          <table:table-cell office:value-type="string" table:style-name="ce24">
            <text:p>251-500</text:p>
          </table:table-cell>
          <table:table-cell office:value-type="string" table:style-name="ce21">
            <text:p>VGD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Google Drive</text:p>
          </table:table-cell>
          <table:table-cell office:value-type="currency" office:value="290.49599999999998" table:style-name="ce7">
            <text:p><text:s/>£290.50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GD-501-750CS</text:p>
          </table:table-cell>
          <table:table-cell office:value-type="string" table:style-name="ce24">
            <text:p>501-750</text:p>
          </table:table-cell>
          <table:table-cell office:value-type="string" table:style-name="ce21">
            <text:p>VGD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Google Drive</text:p>
          </table:table-cell>
          <table:table-cell office:value-type="currency" office:value="234.19200000000001" table:style-name="ce7">
            <text:p><text:s/>£234.19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GD-751-1000CS</text:p>
          </table:table-cell>
          <table:table-cell office:value-type="string" table:style-name="ce24">
            <text:p>751-1000</text:p>
          </table:table-cell>
          <table:table-cell office:value-type="string" table:style-name="ce21">
            <text:p>VGD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Google Drive</text:p>
          </table:table-cell>
          <table:table-cell office:value-type="currency" office:value="217.05599999999998" table:style-name="ce7">
            <text:p><text:s/>£217.06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GD-1001-1500CS</text:p>
          </table:table-cell>
          <table:table-cell office:value-type="string" table:style-name="ce24">
            <text:p>1001-1500</text:p>
          </table:table-cell>
          <table:table-cell office:value-type="string" table:style-name="ce21">
            <text:p>VGD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Google Drive</text:p>
          </table:table-cell>
          <table:table-cell office:value-type="currency" office:value="199.92" table:style-name="ce7">
            <text:p><text:s/>£199.92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GD-1501-2000CS</text:p>
          </table:table-cell>
          <table:table-cell office:value-type="string" table:style-name="ce24">
            <text:p>1501-2000</text:p>
          </table:table-cell>
          <table:table-cell office:value-type="string" table:style-name="ce21">
            <text:p>VGD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Google Drive</text:p>
          </table:table-cell>
          <table:table-cell office:value-type="currency" office:value="180.33599999999998" table:style-name="ce7">
            <text:p><text:s/>£180.34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GD-2001-2500CS</text:p>
          </table:table-cell>
          <table:table-cell office:value-type="string" table:style-name="ce24">
            <text:p>2001-2500</text:p>
          </table:table-cell>
          <table:table-cell office:value-type="string" table:style-name="ce21">
            <text:p>VGD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Google Drive</text:p>
          </table:table-cell>
          <table:table-cell office:value-type="currency" office:value="168.096" table:style-name="ce7">
            <text:p><text:s/>£168.10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GD-2501-4000CS</text:p>
          </table:table-cell>
          <table:table-cell office:value-type="string" table:style-name="ce24">
            <text:p>2501-4000</text:p>
          </table:table-cell>
          <table:table-cell office:value-type="string" table:style-name="ce21">
            <text:p>VGD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Google Drive</text:p>
          </table:table-cell>
          <table:table-cell office:value-type="currency" office:value="157.488" table:style-name="ce7">
            <text:p><text:s/>£157.49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GD-4001-6000CS</text:p>
          </table:table-cell>
          <table:table-cell office:value-type="string" table:style-name="ce24">
            <text:p>4001-6000</text:p>
          </table:table-cell>
          <table:table-cell office:value-type="string" table:style-name="ce21">
            <text:p>VGD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Google Drive</text:p>
          </table:table-cell>
          <table:table-cell office:value-type="currency" office:value="146.88" table:style-name="ce7">
            <text:p><text:s/>£146.88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GD-6001-8000CS</text:p>
          </table:table-cell>
          <table:table-cell office:value-type="string" table:style-name="ce24">
            <text:p>6001-8000</text:p>
          </table:table-cell>
          <table:table-cell office:value-type="string" table:style-name="ce21">
            <text:p>VGD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Google Drive</text:p>
          </table:table-cell>
          <table:table-cell office:value-type="currency" office:value="137.08799999999999" table:style-name="ce7">
            <text:p><text:s/>£137.09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GD-8001-10KCS</text:p>
          </table:table-cell>
          <table:table-cell office:value-type="string" table:style-name="ce24">
            <text:p>8001-10K</text:p>
          </table:table-cell>
          <table:table-cell office:value-type="string" table:style-name="ce21">
            <text:p>VGD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Google Drive</text:p>
          </table:table-cell>
          <table:table-cell office:value-type="currency" office:value="129.744" table:style-name="ce7">
            <text:p><text:s/>£129.74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GD-10K-20KCS</text:p>
          </table:table-cell>
          <table:table-cell office:value-type="string" table:style-name="ce24">
            <text:p>10K-20K</text:p>
          </table:table-cell>
          <table:table-cell office:value-type="string" table:style-name="ce21">
            <text:p>VGD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Google Drive</text:p>
          </table:table-cell>
          <table:table-cell office:value-type="currency" office:value="122.39999999999999" table:style-name="ce7">
            <text:p><text:s/>£122.40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GD-20K-35KCS</text:p>
          </table:table-cell>
          <table:table-cell office:value-type="string" table:style-name="ce24">
            <text:p>20K-35K</text:p>
          </table:table-cell>
          <table:table-cell office:value-type="string" table:style-name="ce21">
            <text:p>VGD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Google Drive</text:p>
          </table:table-cell>
          <table:table-cell office:value-type="currency" office:value="115.872" table:style-name="ce7">
            <text:p><text:s/>£115.87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GD-35K-50KCS</text:p>
          </table:table-cell>
          <table:table-cell office:value-type="string" table:style-name="ce24">
            <text:p>35K-50K</text:p>
          </table:table-cell>
          <table:table-cell office:value-type="string" table:style-name="ce21">
            <text:p>VGD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Google Drive</text:p>
          </table:table-cell>
          <table:table-cell office:value-type="currency" office:value="112.608" table:style-name="ce7">
            <text:p><text:s/>£112.61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GD-50K-100KCS</text:p>
          </table:table-cell>
          <table:table-cell office:value-type="string" table:style-name="ce24">
            <text:p>50K-100K</text:p>
          </table:table-cell>
          <table:table-cell office:value-type="string" table:style-name="ce21">
            <text:p>VGD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Google Drive</text:p>
          </table:table-cell>
          <table:table-cell office:value-type="currency" office:value="108.52799999999999" table:style-name="ce7">
            <text:p><text:s/>£108.53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GD-100K-150KCS</text:p>
          </table:table-cell>
          <table:table-cell office:value-type="string" table:style-name="ce24">
            <text:p>100K-150K</text:p>
          </table:table-cell>
          <table:table-cell office:value-type="string" table:style-name="ce21">
            <text:p>VGD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Google Drive</text:p>
          </table:table-cell>
          <table:table-cell office:value-type="currency" office:value="105.264" table:style-name="ce7">
            <text:p><text:s/>£105.26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GD-150K+CS</text:p>
          </table:table-cell>
          <table:table-cell office:value-type="string" table:style-name="ce24">
            <text:p>150K+</text:p>
          </table:table-cell>
          <table:table-cell office:value-type="string" table:style-name="ce21">
            <text:p>VGD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Google Drive</text:p>
          </table:table-cell>
          <table:table-cell office:value-type="currency" office:value="103.63199999999999" table:style-name="ce7">
            <text:p><text:s/>£103.63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SF-101-250CS</text:p>
          </table:table-cell>
          <table:table-cell office:value-type="string" table:style-name="ce24">
            <text:p>101-250</text:p>
          </table:table-cell>
          <table:table-cell office:value-type="string" table:style-name="ce21">
            <text:p>VSF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Salesforce</text:p>
          </table:table-cell>
          <table:table-cell office:value-type="currency" office:value="424.31999999999994" table:style-name="ce7">
            <text:p><text:s/>£424.32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SF-251-500CS</text:p>
          </table:table-cell>
          <table:table-cell office:value-type="string" table:style-name="ce24">
            <text:p>251-500</text:p>
          </table:table-cell>
          <table:table-cell office:value-type="string" table:style-name="ce21">
            <text:p>VSF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Salesforce</text:p>
          </table:table-cell>
          <table:table-cell office:value-type="currency" office:value="323.13600000000002" table:style-name="ce7">
            <text:p><text:s/>£323.14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SF-501-750CS</text:p>
          </table:table-cell>
          <table:table-cell office:value-type="string" table:style-name="ce24">
            <text:p>501-750</text:p>
          </table:table-cell>
          <table:table-cell office:value-type="string" table:style-name="ce21">
            <text:p>VSF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Salesforce</text:p>
          </table:table-cell>
          <table:table-cell office:value-type="currency" office:value="261.12" table:style-name="ce7">
            <text:p><text:s/>£261.12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SF-751-1000CS</text:p>
          </table:table-cell>
          <table:table-cell office:value-type="string" table:style-name="ce24">
            <text:p>751-1000</text:p>
          </table:table-cell>
          <table:table-cell office:value-type="string" table:style-name="ce21">
            <text:p>VSF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Salesforce</text:p>
          </table:table-cell>
          <table:table-cell office:value-type="currency" office:value="241.536" table:style-name="ce7">
            <text:p><text:s/>£241.54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SF-1001-1500CS</text:p>
          </table:table-cell>
          <table:table-cell office:value-type="string" table:style-name="ce24">
            <text:p>1001-1500</text:p>
          </table:table-cell>
          <table:table-cell office:value-type="string" table:style-name="ce21">
            <text:p>VSF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Salesforce</text:p>
          </table:table-cell>
          <table:table-cell office:value-type="currency" office:value="221.952" table:style-name="ce7">
            <text:p><text:s/>£221.95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SF-1501-2000CS</text:p>
          </table:table-cell>
          <table:table-cell office:value-type="string" table:style-name="ce24">
            <text:p>1501-2000</text:p>
          </table:table-cell>
          <table:table-cell office:value-type="string" table:style-name="ce21">
            <text:p>VSF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Salesforce</text:p>
          </table:table-cell>
          <table:table-cell office:value-type="currency" office:value="200.73599999999999" table:style-name="ce7">
            <text:p><text:s/>£200.74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SF-2001-2500CS</text:p>
          </table:table-cell>
          <table:table-cell office:value-type="string" table:style-name="ce24">
            <text:p>2001-2500</text:p>
          </table:table-cell>
          <table:table-cell office:value-type="string" table:style-name="ce21">
            <text:p>VSF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Salesforce</text:p>
          </table:table-cell>
          <table:table-cell office:value-type="currency" office:value="186.864" table:style-name="ce7">
            <text:p><text:s/>£186.86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SF-2501-4000CS</text:p>
          </table:table-cell>
          <table:table-cell office:value-type="string" table:style-name="ce24">
            <text:p>2501-4000</text:p>
          </table:table-cell>
          <table:table-cell office:value-type="string" table:style-name="ce21">
            <text:p>VSF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Salesforce</text:p>
          </table:table-cell>
          <table:table-cell office:value-type="currency" office:value="175.43999999999997" table:style-name="ce7">
            <text:p><text:s/>£175.44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SF-4001-6000CS</text:p>
          </table:table-cell>
          <table:table-cell office:value-type="string" table:style-name="ce24">
            <text:p>4001-6000</text:p>
          </table:table-cell>
          <table:table-cell office:value-type="string" table:style-name="ce21">
            <text:p>VSF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Salesforce</text:p>
          </table:table-cell>
          <table:table-cell office:value-type="currency" office:value="164.01599999999999" table:style-name="ce7">
            <text:p><text:s/>£164.02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SF-6001-8000CS</text:p>
          </table:table-cell>
          <table:table-cell office:value-type="string" table:style-name="ce24">
            <text:p>6001-8000</text:p>
          </table:table-cell>
          <table:table-cell office:value-type="string" table:style-name="ce21">
            <text:p>VSF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Salesforce</text:p>
          </table:table-cell>
          <table:table-cell office:value-type="currency" office:value="151.77600000000001" table:style-name="ce7">
            <text:p><text:s/>£151.78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SF-8001-10KCS</text:p>
          </table:table-cell>
          <table:table-cell office:value-type="string" table:style-name="ce24">
            <text:p>8001-10K</text:p>
          </table:table-cell>
          <table:table-cell office:value-type="string" table:style-name="ce21">
            <text:p>VSF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Salesforce</text:p>
          </table:table-cell>
          <table:table-cell office:value-type="currency" office:value="144.43199999999999" table:style-name="ce7">
            <text:p><text:s/>£144.43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SF-10K-20KCS</text:p>
          </table:table-cell>
          <table:table-cell office:value-type="string" table:style-name="ce24">
            <text:p>10K-20K</text:p>
          </table:table-cell>
          <table:table-cell office:value-type="string" table:style-name="ce21">
            <text:p>VSF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Salesforce</text:p>
          </table:table-cell>
          <table:table-cell office:value-type="currency" office:value="136.27199999999999" table:style-name="ce7">
            <text:p><text:s/>£136.27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SF-20K-35KCS</text:p>
          </table:table-cell>
          <table:table-cell office:value-type="string" table:style-name="ce24">
            <text:p>20K-35K</text:p>
          </table:table-cell>
          <table:table-cell office:value-type="string" table:style-name="ce21">
            <text:p>VSF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Salesforce</text:p>
          </table:table-cell>
          <table:table-cell office:value-type="currency" office:value="128.928" table:style-name="ce7">
            <text:p><text:s/>£128.93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SF-35K-50KCS</text:p>
          </table:table-cell>
          <table:table-cell office:value-type="string" table:style-name="ce24">
            <text:p>35K-50K</text:p>
          </table:table-cell>
          <table:table-cell office:value-type="string" table:style-name="ce21">
            <text:p>VSF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Salesforce</text:p>
          </table:table-cell>
          <table:table-cell office:value-type="currency" office:value="124.848" table:style-name="ce7">
            <text:p><text:s/>£124.85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SF-50K-100KCS</text:p>
          </table:table-cell>
          <table:table-cell office:value-type="string" table:style-name="ce24">
            <text:p>50K-100K</text:p>
          </table:table-cell>
          <table:table-cell office:value-type="string" table:style-name="ce21">
            <text:p>VSF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Salesforce</text:p>
          </table:table-cell>
          <table:table-cell office:value-type="currency" office:value="120.768" table:style-name="ce7">
            <text:p><text:s/>£120.77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SF-100K-150KCS</text:p>
          </table:table-cell>
          <table:table-cell office:value-type="string" table:style-name="ce24">
            <text:p>100K-150K</text:p>
          </table:table-cell>
          <table:table-cell office:value-type="string" table:style-name="ce21">
            <text:p>VSF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Salesforce</text:p>
          </table:table-cell>
          <table:table-cell office:value-type="currency" office:value="116.688" table:style-name="ce7">
            <text:p><text:s/>£116.69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SF-150K+CS</text:p>
          </table:table-cell>
          <table:table-cell office:value-type="string" table:style-name="ce24">
            <text:p>150K+</text:p>
          </table:table-cell>
          <table:table-cell office:value-type="string" table:style-name="ce21">
            <text:p>VSF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5">
            <text:p>Varonis for Salesforce</text:p>
          </table:table-cell>
          <table:table-cell office:value-type="currency" office:value="115.05600000000001" table:style-name="ce7">
            <text:p><text:s/>£115.06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IAS-901-1300CS</text:p>
          </table:table-cell>
          <table:table-cell office:value-type="string" table:style-name="ce26">
            <text:p>1000-1300</text:p>
          </table:table-cell>
          <table:table-cell office:value-type="string" table:style-name="ce21">
            <text:p>VIAS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7">
            <text:p>Varonis for IaaS ELA</text:p>
          </table:table-cell>
          <table:table-cell office:value-type="currency" office:value="1652.3999999999999" table:style-name="ce7">
            <text:p><text:s/>£1,652.40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IAS-1301-2500CS</text:p>
          </table:table-cell>
          <table:table-cell office:value-type="string" table:style-name="ce28">
            <text:p>1301-2500</text:p>
          </table:table-cell>
          <table:table-cell office:value-type="string" table:style-name="ce21">
            <text:p>VIAS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7">
            <text:p>Varonis for IaaS ELA</text:p>
          </table:table-cell>
          <table:table-cell office:value-type="currency" office:value="1627.9199999999998" table:style-name="ce7">
            <text:p><text:s/>£1,627.92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IAS-2501-5000CS</text:p>
          </table:table-cell>
          <table:table-cell office:value-type="string" table:style-name="ce28">
            <text:p>2501-5000</text:p>
          </table:table-cell>
          <table:table-cell office:value-type="string" table:style-name="ce21">
            <text:p>VIAS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7">
            <text:p>Varonis for IaaS ELA</text:p>
          </table:table-cell>
          <table:table-cell office:value-type="currency" office:value="1599.36" table:style-name="ce7">
            <text:p><text:s/>£1,599.36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IAS-5001+CS</text:p>
          </table:table-cell>
          <table:table-cell office:value-type="string" table:style-name="ce28">
            <text:p>5001+</text:p>
          </table:table-cell>
          <table:table-cell office:value-type="string" table:style-name="ce21">
            <text:p>VIAS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7">
            <text:p>Varonis for IaaS ELA</text:p>
          </table:table-cell>
          <table:table-cell office:value-type="currency" office:value="1574.8799999999999" table:style-name="ce7">
            <text:p><text:s/>£1,574.88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CLA-1001-1500CS</text:p>
          </table:table-cell>
          <table:table-cell office:value-type="string" table:style-name="ce28">
            <text:p>1001-1500</text:p>
          </table:table-cell>
          <table:table-cell office:value-type="string" table:style-name="ce21">
            <text:p>VCLA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7">
            <text:p>Varonis for SaaS Apps ELA<text:s/></text:p>
          </table:table-cell>
          <table:table-cell office:value-type="currency" office:value="1383.12" table:style-name="ce7">
            <text:p><text:s/>£1,383.12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CLA-1501-2000CS</text:p>
          </table:table-cell>
          <table:table-cell office:value-type="string" table:style-name="ce28">
            <text:p>1501-2000</text:p>
          </table:table-cell>
          <table:table-cell office:value-type="string" table:style-name="ce21">
            <text:p>VCLA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7">
            <text:p>Varonis for SaaS Apps ELA<text:s/></text:p>
          </table:table-cell>
          <table:table-cell office:value-type="currency" office:value="1247.664" table:style-name="ce7">
            <text:p><text:s/>£1,247.66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CLA-2001-2500CS</text:p>
          </table:table-cell>
          <table:table-cell office:value-type="string" table:style-name="ce28">
            <text:p>2001-2500</text:p>
          </table:table-cell>
          <table:table-cell office:value-type="string" table:style-name="ce21">
            <text:p>VCLA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7">
            <text:p>Varonis for SaaS Apps ELA<text:s/></text:p>
          </table:table-cell>
          <table:table-cell office:value-type="currency" office:value="1162.7999999999997" table:style-name="ce7">
            <text:p><text:s/>£1,162.80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CLA-2501-4000CS</text:p>
          </table:table-cell>
          <table:table-cell office:value-type="string" table:style-name="ce28">
            <text:p>2501-4000</text:p>
          </table:table-cell>
          <table:table-cell office:value-type="string" table:style-name="ce21">
            <text:p>VCLA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7">
            <text:p>Varonis for SaaS Apps ELA<text:s/></text:p>
          </table:table-cell>
          <table:table-cell office:value-type="currency" office:value="1090.1759999999999" table:style-name="ce7">
            <text:p><text:s/>£1,090.18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CLA-4001-6000CS</text:p>
          </table:table-cell>
          <table:table-cell office:value-type="string" table:style-name="ce28">
            <text:p>4001-6000</text:p>
          </table:table-cell>
          <table:table-cell office:value-type="string" table:style-name="ce21">
            <text:p>VCLA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7">
            <text:p>Varonis for SaaS Apps ELA<text:s/></text:p>
          </table:table-cell>
          <table:table-cell office:value-type="currency" office:value="1017.552" table:style-name="ce7">
            <text:p><text:s/>£1,017.55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CLA-6001-8000CS</text:p>
          </table:table-cell>
          <table:table-cell office:value-type="string" table:style-name="ce28">
            <text:p>6001-8000</text:p>
          </table:table-cell>
          <table:table-cell office:value-type="string" table:style-name="ce21">
            <text:p>VCLA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7">
            <text:p>Varonis for SaaS Apps ELA<text:s/></text:p>
          </table:table-cell>
          <table:table-cell office:value-type="currency" office:value="947.37599999999998" table:style-name="ce7">
            <text:p><text:s/>£947.38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CLA-8001-10KCS</text:p>
          </table:table-cell>
          <table:table-cell office:value-type="string" table:style-name="ce28">
            <text:p>8001-10K</text:p>
          </table:table-cell>
          <table:table-cell office:value-type="string" table:style-name="ce21">
            <text:p>VCLA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7">
            <text:p>Varonis for SaaS Apps ELA<text:s/></text:p>
          </table:table-cell>
          <table:table-cell office:value-type="currency" office:value="897.5999999999998" table:style-name="ce7">
            <text:p><text:s/>£897.60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CLA-10K-20KCS</text:p>
          </table:table-cell>
          <table:table-cell office:value-type="string" table:style-name="ce28">
            <text:p>10K-20K</text:p>
          </table:table-cell>
          <table:table-cell office:value-type="string" table:style-name="ce21">
            <text:p>VCLA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7">
            <text:p>Varonis for SaaS Apps ELA<text:s/></text:p>
          </table:table-cell>
          <table:table-cell office:value-type="currency" office:value="847.00800000000004" table:style-name="ce7">
            <text:p><text:s/>£847.01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CLA-20K-35KCS</text:p>
          </table:table-cell>
          <table:table-cell office:value-type="string" table:style-name="ce28">
            <text:p>20K-35K</text:p>
          </table:table-cell>
          <table:table-cell office:value-type="string" table:style-name="ce21">
            <text:p>VCLA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7">
            <text:p>Varonis for SaaS Apps ELA<text:s/></text:p>
          </table:table-cell>
          <table:table-cell office:value-type="currency" office:value="802.12800000000004" table:style-name="ce7">
            <text:p><text:s/>£802.13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CLA-35K-50KCS</text:p>
          </table:table-cell>
          <table:table-cell office:value-type="string" table:style-name="ce28">
            <text:p>35K-50K</text:p>
          </table:table-cell>
          <table:table-cell office:value-type="string" table:style-name="ce21">
            <text:p>VCLA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7">
            <text:p>Varonis for SaaS Apps ELA<text:s/></text:p>
          </table:table-cell>
          <table:table-cell office:value-type="currency" office:value="778.46400000000006" table:style-name="ce7">
            <text:p><text:s/>£778.46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CLA-50K-100KCS</text:p>
          </table:table-cell>
          <table:table-cell office:value-type="string" table:style-name="ce28">
            <text:p>50K-100K</text:p>
          </table:table-cell>
          <table:table-cell office:value-type="string" table:style-name="ce21">
            <text:p>VCLA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7">
            <text:p>Varonis for SaaS Apps ELA<text:s/></text:p>
          </table:table-cell>
          <table:table-cell office:value-type="currency" office:value="750.72" table:style-name="ce7">
            <text:p><text:s/>£750.72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CLA-100K-150KCS</text:p>
          </table:table-cell>
          <table:table-cell office:value-type="string" table:style-name="ce28">
            <text:p>100K-150K</text:p>
          </table:table-cell>
          <table:table-cell office:value-type="string" table:style-name="ce21">
            <text:p>VCLA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7">
            <text:p>Varonis for SaaS Apps ELA<text:s/></text:p>
          </table:table-cell>
          <table:table-cell office:value-type="currency" office:value="727.87200000000007" table:style-name="ce7">
            <text:p><text:s/>£727.87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CLA-150K+CS</text:p>
          </table:table-cell>
          <table:table-cell office:value-type="string" table:style-name="ce28">
            <text:p>150K+</text:p>
          </table:table-cell>
          <table:table-cell office:value-type="string" table:style-name="ce21">
            <text:p>VCLA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7">
            <text:p>Varonis for SaaS Apps ELA<text:s/></text:p>
          </table:table-cell>
          <table:table-cell office:value-type="currency" office:value="716.44800000000009" table:style-name="ce7">
            <text:p><text:s/>£716.45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AA-150-250CS</text:p>
          </table:table-cell>
          <table:table-cell office:value-type="string" table:style-name="ce28">
            <text:p>150-250</text:p>
          </table:table-cell>
          <table:table-cell office:value-type="string" table:style-name="ce21">
            <text:p>VAA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7">
            <text:p>Varonis for Azure Apps</text:p>
          </table:table-cell>
          <table:table-cell office:value-type="currency" office:value="229.29600000000002" table:style-name="ce7">
            <text:p><text:s/>£229.30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AA-251-500CS</text:p>
          </table:table-cell>
          <table:table-cell office:value-type="string" table:style-name="ce28">
            <text:p>251-500</text:p>
          </table:table-cell>
          <table:table-cell office:value-type="string" table:style-name="ce21">
            <text:p>VAA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7">
            <text:p>Varonis for Azure Apps</text:p>
          </table:table-cell>
          <table:table-cell office:value-type="currency" office:value="137.08799999999999" table:style-name="ce7">
            <text:p><text:s/>£137.09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AA-501-750CS</text:p>
          </table:table-cell>
          <table:table-cell office:value-type="string" table:style-name="ce28">
            <text:p>501-750</text:p>
          </table:table-cell>
          <table:table-cell office:value-type="string" table:style-name="ce21">
            <text:p>VAA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7">
            <text:p>Varonis for Azure Apps</text:p>
          </table:table-cell>
          <table:table-cell office:value-type="currency" office:value="68.543999999999997" table:style-name="ce7">
            <text:p><text:s/>£68.54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AA-751-1000CS</text:p>
          </table:table-cell>
          <table:table-cell office:value-type="string" table:style-name="ce28">
            <text:p>751-1000</text:p>
          </table:table-cell>
          <table:table-cell office:value-type="string" table:style-name="ce21">
            <text:p>VAA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7">
            <text:p>Varonis for Azure Apps</text:p>
          </table:table-cell>
          <table:table-cell office:value-type="currency" office:value="45.696000000000005" table:style-name="ce7">
            <text:p><text:s/>£45.70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AA-1001-1500CS</text:p>
          </table:table-cell>
          <table:table-cell office:value-type="string" table:style-name="ce28">
            <text:p>1001-1500</text:p>
          </table:table-cell>
          <table:table-cell office:value-type="string" table:style-name="ce21">
            <text:p>VAA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7">
            <text:p>Varonis for Azure Apps</text:p>
          </table:table-cell>
          <table:table-cell office:value-type="currency" office:value="34.271999999999998" table:style-name="ce7">
            <text:p><text:s/>£34.27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AA-1501-2000CS</text:p>
          </table:table-cell>
          <table:table-cell office:value-type="string" table:style-name="ce28">
            <text:p>1501-2000</text:p>
          </table:table-cell>
          <table:table-cell office:value-type="string" table:style-name="ce21">
            <text:p>VAA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7">
            <text:p>Varonis for Azure Apps</text:p>
          </table:table-cell>
          <table:table-cell office:value-type="currency" office:value="31.007999999999999" table:style-name="ce7">
            <text:p><text:s/>£31.01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AA-2001-2500CS</text:p>
          </table:table-cell>
          <table:table-cell office:value-type="string" table:style-name="ce28">
            <text:p>2001-2500</text:p>
          </table:table-cell>
          <table:table-cell office:value-type="string" table:style-name="ce21">
            <text:p>VAA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7">
            <text:p>Varonis for Azure Apps</text:p>
          </table:table-cell>
          <table:table-cell office:value-type="currency" office:value="29.375999999999998" table:style-name="ce7">
            <text:p><text:s/>£29.38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AA-2501-4000CS</text:p>
          </table:table-cell>
          <table:table-cell office:value-type="string" table:style-name="ce28">
            <text:p>2501-4000</text:p>
          </table:table-cell>
          <table:table-cell office:value-type="string" table:style-name="ce21">
            <text:p>VAA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7">
            <text:p>Varonis for Azure Apps</text:p>
          </table:table-cell>
          <table:table-cell office:value-type="currency" office:value="26.928000000000001" table:style-name="ce7">
            <text:p><text:s/>£26.93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AA-4001-6000CS</text:p>
          </table:table-cell>
          <table:table-cell office:value-type="string" table:style-name="ce28">
            <text:p>4001-6000</text:p>
          </table:table-cell>
          <table:table-cell office:value-type="string" table:style-name="ce21">
            <text:p>VAA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7">
            <text:p>Varonis for Azure Apps</text:p>
          </table:table-cell>
          <table:table-cell office:value-type="currency" office:value="25.295999999999996" table:style-name="ce7">
            <text:p><text:s/>£25.30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AA-6001-8000CS</text:p>
          </table:table-cell>
          <table:table-cell office:value-type="string" table:style-name="ce28">
            <text:p>6001-8000</text:p>
          </table:table-cell>
          <table:table-cell office:value-type="string" table:style-name="ce21">
            <text:p>VAA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7">
            <text:p>Varonis for Azure Apps</text:p>
          </table:table-cell>
          <table:table-cell office:value-type="currency" office:value="23.664000000000001" table:style-name="ce7">
            <text:p><text:s/>£23.66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AA-8001-10KCS</text:p>
          </table:table-cell>
          <table:table-cell office:value-type="string" table:style-name="ce28">
            <text:p>8001-10K</text:p>
          </table:table-cell>
          <table:table-cell office:value-type="string" table:style-name="ce21">
            <text:p>VAA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7">
            <text:p>Varonis for Azure Apps</text:p>
          </table:table-cell>
          <table:table-cell office:value-type="currency" office:value="22.032" table:style-name="ce7">
            <text:p><text:s/>£22.03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AA-10-20KCS</text:p>
          </table:table-cell>
          <table:table-cell office:value-type="string" table:style-name="ce28">
            <text:p>10-20K</text:p>
          </table:table-cell>
          <table:table-cell office:value-type="string" table:style-name="ce21">
            <text:p>VAA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7">
            <text:p>Varonis for Azure Apps</text:p>
          </table:table-cell>
          <table:table-cell office:value-type="currency" office:value="21.215999999999998" table:style-name="ce7">
            <text:p><text:s/>£21.22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AA-20-35KCS</text:p>
          </table:table-cell>
          <table:table-cell office:value-type="string" table:style-name="ce28">
            <text:p>20-35K</text:p>
          </table:table-cell>
          <table:table-cell office:value-type="string" table:style-name="ce21">
            <text:p>VAA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7">
            <text:p>Varonis for Azure Apps</text:p>
          </table:table-cell>
          <table:table-cell office:value-type="currency" office:value="19.584" table:style-name="ce7">
            <text:p><text:s/>£19.58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AA-35-50KCS</text:p>
          </table:table-cell>
          <table:table-cell office:value-type="string" table:style-name="ce28">
            <text:p>35-50K</text:p>
          </table:table-cell>
          <table:table-cell office:value-type="string" table:style-name="ce21">
            <text:p>VAA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7">
            <text:p>Varonis for Azure Apps</text:p>
          </table:table-cell>
          <table:table-cell office:value-type="currency" office:value="19.584" table:style-name="ce7">
            <text:p><text:s/>£19.58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AA-50-100KCS</text:p>
          </table:table-cell>
          <table:table-cell office:value-type="string" table:style-name="ce28">
            <text:p>50-100K</text:p>
          </table:table-cell>
          <table:table-cell office:value-type="string" table:style-name="ce21">
            <text:p>VAA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7">
            <text:p>Varonis for Azure Apps</text:p>
          </table:table-cell>
          <table:table-cell office:value-type="currency" office:value="18.768000000000001" table:style-name="ce7">
            <text:p><text:s/>£18.77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AA-100-150KCS</text:p>
          </table:table-cell>
          <table:table-cell office:value-type="string" table:style-name="ce28">
            <text:p>100-150K</text:p>
          </table:table-cell>
          <table:table-cell office:value-type="string" table:style-name="ce21">
            <text:p>VAA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7">
            <text:p>Varonis for Azure Apps</text:p>
          </table:table-cell>
          <table:table-cell office:value-type="currency" office:value="17.952000000000002" table:style-name="ce7">
            <text:p><text:s/>£17.95<text:s/>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AA-150K+CS</text:p>
          </table:table-cell>
          <table:table-cell office:value-type="string" table:style-name="ce28">
            <text:p>150K+</text:p>
          </table:table-cell>
          <table:table-cell office:value-type="string" table:style-name="ce21">
            <text:p>VAA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7">
            <text:p>Varonis for Azure Apps</text:p>
          </table:table-cell>
          <table:table-cell office:value-type="currency" office:value="17.952000000000002" table:style-name="ce7">
            <text:p><text:s/>£17.95<text:s/></text:p>
          </table:table-cell>
          <table:table-cell table:number-columns-repeated="16377"/>
        </table:table-row>
        <table:table-row table:number-rows-repeated="1048388" table:style-name="ro2">
          <table:table-cell table:number-columns-repeated="16384"/>
        </table:table-row>
      </table:table>
      <table:table table:name="IaaS" table:style-name="ta1"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18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default-cell-style-name="ce1"/>
        <table:table-column table:style-name="co8" table:number-columns-repeated="16375" table:default-cell-style-name="ce1"/>
        <table:table-row table:style-name="ro2">
          <table:table-cell office:value-type="string" table:style-name="ce34">
            <text:p>SKU</text:p>
          </table:table-cell>
          <table:table-cell office:value-type="string" table:style-name="ce2">
            <text:p>User Band</text:p>
          </table:table-cell>
          <table:table-cell office:value-type="string" table:style-name="ce3">
            <text:p>Product Abbreviation</text:p>
          </table:table-cell>
          <table:table-cell office:value-type="string" table:style-name="ce2">
            <text:p>Part Type (Software, Services)</text:p>
          </table:table-cell>
          <table:table-cell office:value-type="string" table:style-name="ce2">
            <text:p>Item Type</text:p>
          </table:table-cell>
          <table:table-cell office:value-type="string" table:style-name="ce2">
            <text:p>Description</text:p>
          </table:table-cell>
          <table:table-cell office:value-type="string" table:style-name="ce4">
            <text:p>Unit Price - GBP</text:p>
          </table:table-cell>
          <table:table-cell table:number-columns-repeated="16377" table:style-name="ce1"/>
        </table:table-row>
        <table:table-row table:style-name="ro2">
          <table:table-cell office:value-type="string" table:style-name="ce29">
            <text:p>VAWS-200-400CS</text:p>
          </table:table-cell>
          <table:table-cell office:value-type="string" table:style-name="ce30">
            <text:p>200-400</text:p>
          </table:table-cell>
          <table:table-cell office:value-type="string" table:style-name="ce9">
            <text:p>VAWS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5">
            <text:p>Varonis for AWS (IaaS)</text:p>
          </table:table-cell>
          <table:table-cell office:value-type="currency" office:value="612" table:style-name="ce7">
            <text:p><text:s/>£612.00<text:s/></text:p>
          </table:table-cell>
          <table:table-cell table:style-name="ce1"/>
          <table:table-cell table:style-name="ce7"/>
          <table:table-cell table:number-columns-repeated="16375"/>
        </table:table-row>
        <table:table-row table:style-name="ro2">
          <table:table-cell office:value-type="string" table:style-name="ce29">
            <text:p>VAWS-401-600CS</text:p>
          </table:table-cell>
          <table:table-cell office:value-type="string" table:style-name="ce30">
            <text:p>401-600</text:p>
          </table:table-cell>
          <table:table-cell office:value-type="string" table:style-name="ce9">
            <text:p>VAWS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5">
            <text:p>Varonis for AWS (IaaS)</text:p>
          </table:table-cell>
          <table:table-cell office:value-type="currency" office:value="359.03999999999996" table:style-name="ce7">
            <text:p><text:s/>£359.04<text:s/></text:p>
          </table:table-cell>
          <table:table-cell table:style-name="ce1"/>
          <table:table-cell table:style-name="ce7"/>
          <table:table-cell table:number-columns-repeated="16375"/>
        </table:table-row>
        <table:table-row table:style-name="ro2">
          <table:table-cell office:value-type="string" table:style-name="ce29">
            <text:p>VAWS-601-900CS</text:p>
          </table:table-cell>
          <table:table-cell office:value-type="string" table:style-name="ce30">
            <text:p>601-900</text:p>
          </table:table-cell>
          <table:table-cell office:value-type="string" table:style-name="ce9">
            <text:p>VAWS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5">
            <text:p>Varonis for AWS (IaaS)</text:p>
          </table:table-cell>
          <table:table-cell office:value-type="currency" office:value="337.82400000000001" table:style-name="ce7">
            <text:p><text:s/>£337.82<text:s/></text:p>
          </table:table-cell>
          <table:table-cell table:style-name="ce1"/>
          <table:table-cell table:style-name="ce7"/>
          <table:table-cell table:number-columns-repeated="16375"/>
        </table:table-row>
        <table:table-row table:style-name="ro2">
          <table:table-cell office:value-type="string" table:style-name="ce29">
            <text:p>VAWS-901-1300CS</text:p>
          </table:table-cell>
          <table:table-cell office:value-type="string" table:style-name="ce30">
            <text:p>901-1300</text:p>
          </table:table-cell>
          <table:table-cell office:value-type="string" table:style-name="ce9">
            <text:p>VAWS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5">
            <text:p>Varonis for AWS (IaaS)</text:p>
          </table:table-cell>
          <table:table-cell office:value-type="currency" office:value="330.47999999999996" table:style-name="ce7">
            <text:p><text:s/>£330.48<text:s/></text:p>
          </table:table-cell>
          <table:table-cell table:style-name="ce1"/>
          <table:table-cell table:style-name="ce7"/>
          <table:table-cell table:number-columns-repeated="16375"/>
        </table:table-row>
        <table:table-row table:style-name="ro2">
          <table:table-cell office:value-type="string" table:style-name="ce6">
            <text:p>VAWS-1301-2500CS</text:p>
          </table:table-cell>
          <table:table-cell office:value-type="string" table:style-name="ce1">
            <text:p>1301-2500</text:p>
          </table:table-cell>
          <table:table-cell office:value-type="string" table:style-name="ce9">
            <text:p>VAWS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5">
            <text:p>Varonis for AWS (IaaS)</text:p>
          </table:table-cell>
          <table:table-cell office:value-type="currency" office:value="325.58400000000006" table:style-name="ce7">
            <text:p><text:s/>£325.58<text:s/></text:p>
          </table:table-cell>
          <table:table-cell table:style-name="ce1"/>
          <table:table-cell table:style-name="ce7"/>
          <table:table-cell table:number-columns-repeated="16375"/>
        </table:table-row>
        <table:table-row table:style-name="ro2">
          <table:table-cell office:value-type="string" table:style-name="ce6">
            <text:p>VAWS-2500-5000CS</text:p>
          </table:table-cell>
          <table:table-cell office:value-type="string" table:style-name="ce1">
            <text:p>2501-5000</text:p>
          </table:table-cell>
          <table:table-cell office:value-type="string" table:style-name="ce9">
            <text:p>VAWS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5">
            <text:p>Varonis for AWS (IaaS)</text:p>
          </table:table-cell>
          <table:table-cell office:value-type="currency" office:value="319.87200000000001" table:style-name="ce7">
            <text:p><text:s/>£319.87<text:s/></text:p>
          </table:table-cell>
          <table:table-cell table:style-name="ce1"/>
          <table:table-cell table:style-name="ce7"/>
          <table:table-cell table:number-columns-repeated="16375"/>
        </table:table-row>
        <table:table-row table:style-name="ro2">
          <table:table-cell office:value-type="string" table:style-name="ce6">
            <text:p>VAWS-5001+CS</text:p>
          </table:table-cell>
          <table:table-cell office:value-type="string" table:style-name="ce1">
            <text:p>5001+</text:p>
          </table:table-cell>
          <table:table-cell office:value-type="string" table:style-name="ce9">
            <text:p>VAWS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5">
            <text:p>Varonis for AWS (IaaS)</text:p>
          </table:table-cell>
          <table:table-cell office:value-type="currency" office:value="314.976" table:style-name="ce7">
            <text:p><text:s/>£314.98<text:s/></text:p>
          </table:table-cell>
          <table:table-cell table:style-name="ce1"/>
          <table:table-cell table:style-name="ce7"/>
          <table:table-cell table:number-columns-repeated="16375"/>
        </table:table-row>
        <table:table-row table:style-name="ro2">
          <table:table-cell office:value-type="string" table:style-name="ce6">
            <text:p>VAZR-200-400CS</text:p>
          </table:table-cell>
          <table:table-cell office:value-type="string" table:style-name="ce1">
            <text:p>200-400</text:p>
          </table:table-cell>
          <table:table-cell office:value-type="string" table:style-name="ce9">
            <text:p>VAZR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5">
            <text:p>Varonis for Azure (IaaS)</text:p>
          </table:table-cell>
          <table:table-cell office:value-type="currency" office:value="612" table:style-name="ce7">
            <text:p><text:s/>£612.00<text:s/></text:p>
          </table:table-cell>
          <table:table-cell table:style-name="ce1"/>
          <table:table-cell table:style-name="ce7"/>
          <table:table-cell table:number-columns-repeated="16375"/>
        </table:table-row>
        <table:table-row table:style-name="ro2">
          <table:table-cell office:value-type="string" table:style-name="ce6">
            <text:p>VAZR-401-600CS</text:p>
          </table:table-cell>
          <table:table-cell office:value-type="string" table:style-name="ce1">
            <text:p>401-600</text:p>
          </table:table-cell>
          <table:table-cell office:value-type="string" table:style-name="ce9">
            <text:p>VAZR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5">
            <text:p>Varonis for Azure (IaaS)</text:p>
          </table:table-cell>
          <table:table-cell office:value-type="currency" office:value="359.03999999999996" table:style-name="ce7">
            <text:p><text:s/>£359.04<text:s/></text:p>
          </table:table-cell>
          <table:table-cell table:style-name="ce1"/>
          <table:table-cell table:style-name="ce7"/>
          <table:table-cell table:number-columns-repeated="16375"/>
        </table:table-row>
        <table:table-row table:style-name="ro2">
          <table:table-cell office:value-type="string" table:style-name="ce6">
            <text:p>VAZR-601-900CS</text:p>
          </table:table-cell>
          <table:table-cell office:value-type="string" table:style-name="ce1">
            <text:p>601-900</text:p>
          </table:table-cell>
          <table:table-cell office:value-type="string" table:style-name="ce9">
            <text:p>VAZR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5">
            <text:p>Varonis for Azure (IaaS)</text:p>
          </table:table-cell>
          <table:table-cell office:value-type="currency" office:value="337.82400000000001" table:style-name="ce7">
            <text:p><text:s/>£337.82<text:s/></text:p>
          </table:table-cell>
          <table:table-cell table:style-name="ce1"/>
          <table:table-cell table:style-name="ce7"/>
          <table:table-cell table:number-columns-repeated="16375"/>
        </table:table-row>
        <table:table-row table:style-name="ro2">
          <table:table-cell office:value-type="string" table:style-name="ce6">
            <text:p>VAZR-901-1300CS</text:p>
          </table:table-cell>
          <table:table-cell office:value-type="string" table:style-name="ce1">
            <text:p>901-1300</text:p>
          </table:table-cell>
          <table:table-cell office:value-type="string" table:style-name="ce9">
            <text:p>VAZR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5">
            <text:p>Varonis for Azure (IaaS)</text:p>
          </table:table-cell>
          <table:table-cell office:value-type="currency" office:value="330.47999999999996" table:style-name="ce7">
            <text:p><text:s/>£330.48<text:s/></text:p>
          </table:table-cell>
          <table:table-cell table:style-name="ce1"/>
          <table:table-cell table:style-name="ce7"/>
          <table:table-cell table:number-columns-repeated="16375"/>
        </table:table-row>
        <table:table-row table:style-name="ro2">
          <table:table-cell office:value-type="string" table:style-name="ce6">
            <text:p>VAZR-1301-2500CS</text:p>
          </table:table-cell>
          <table:table-cell office:value-type="string" table:style-name="ce1">
            <text:p>1301-2500</text:p>
          </table:table-cell>
          <table:table-cell office:value-type="string" table:style-name="ce9">
            <text:p>VAZR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5">
            <text:p>Varonis for Azure (IaaS)</text:p>
          </table:table-cell>
          <table:table-cell office:value-type="currency" office:value="325.58400000000006" table:style-name="ce7">
            <text:p><text:s/>£325.58<text:s/></text:p>
          </table:table-cell>
          <table:table-cell table:style-name="ce1"/>
          <table:table-cell table:style-name="ce7"/>
          <table:table-cell table:number-columns-repeated="16375"/>
        </table:table-row>
        <table:table-row table:style-name="ro2">
          <table:table-cell office:value-type="string" table:style-name="ce6">
            <text:p>VAZR-2500-5000CS</text:p>
          </table:table-cell>
          <table:table-cell office:value-type="string" table:style-name="ce1">
            <text:p>2501-5000</text:p>
          </table:table-cell>
          <table:table-cell office:value-type="string" table:style-name="ce9">
            <text:p>VAZR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5">
            <text:p>Varonis for Azure (IaaS)</text:p>
          </table:table-cell>
          <table:table-cell office:value-type="currency" office:value="319.87200000000001" table:style-name="ce7">
            <text:p><text:s/>£319.87<text:s/></text:p>
          </table:table-cell>
          <table:table-cell table:style-name="ce1"/>
          <table:table-cell table:style-name="ce7"/>
          <table:table-cell table:number-columns-repeated="16375"/>
        </table:table-row>
        <table:table-row table:style-name="ro2">
          <table:table-cell office:value-type="string" table:style-name="ce6">
            <text:p>VAZR-5001+CS</text:p>
          </table:table-cell>
          <table:table-cell office:value-type="string" table:style-name="ce1">
            <text:p>5001+</text:p>
          </table:table-cell>
          <table:table-cell office:value-type="string" table:style-name="ce9">
            <text:p>VAZR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5">
            <text:p>Varonis for Azure (IaaS)</text:p>
          </table:table-cell>
          <table:table-cell office:value-type="currency" office:value="314.976" table:style-name="ce7">
            <text:p><text:s/>£314.98<text:s/></text:p>
          </table:table-cell>
          <table:table-cell table:style-name="ce1"/>
          <table:table-cell table:style-name="ce7"/>
          <table:table-cell table:number-columns-repeated="16375"/>
        </table:table-row>
        <table:table-row table:style-name="ro2">
          <table:table-cell office:value-type="string" table:style-name="ce1">
            <text:p>VDAN-CS</text:p>
          </table:table-cell>
          <table:table-cell office:value-type="float" office:value="1" table:style-name="ce1">
            <text:p>1</text:p>
          </table:table-cell>
          <table:table-cell office:value-type="string" table:style-name="ce9">
            <text:p>VDAN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5">
            <text:p>Additional Data for AWS (IaaS)</text:p>
          </table:table-cell>
          <table:table-cell office:value-type="currency" office:value="23038.944" table:style-name="ce7">
            <text:p><text:s/>£23,038.94<text:s/></text:p>
          </table:table-cell>
          <table:table-cell table:style-name="ce1"/>
          <table:table-cell table:style-name="ce7"/>
          <table:table-cell table:number-columns-repeated="16375"/>
        </table:table-row>
        <table:table-row table:style-name="ro2">
          <table:table-cell office:value-type="string" table:style-name="ce1">
            <text:p>VDAZ-CS</text:p>
          </table:table-cell>
          <table:table-cell office:value-type="float" office:value="1" table:style-name="ce1">
            <text:p>1</text:p>
          </table:table-cell>
          <table:table-cell office:value-type="string" table:style-name="ce9">
            <text:p>VDAZ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5">
            <text:p>Additional Data for Azure (IaaS)</text:p>
          </table:table-cell>
          <table:table-cell office:value-type="currency" office:value="23038.944" table:style-name="ce7">
            <text:p><text:s/>£23,038.94<text:s/></text:p>
          </table:table-cell>
          <table:table-cell table:style-name="ce1"/>
          <table:table-cell table:style-name="ce7"/>
          <table:table-cell table:number-columns-repeated="16375"/>
        </table:table-row>
        <table:table-row table:style-name="ro2">
          <table:table-cell office:value-type="string" table:style-name="ce1">
            <text:p>VIAV-CS</text:p>
          </table:table-cell>
          <table:table-cell office:value-type="float" office:value="1" table:style-name="ce1">
            <text:p>1</text:p>
          </table:table-cell>
          <table:table-cell office:value-type="string" table:style-name="ce9">
            <text:p>VIAV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5">
            <text:p>Additional VCUs for IaaS</text:p>
          </table:table-cell>
          <table:table-cell office:value-type="currency" office:value="30892.943999999996" table:style-name="ce7">
            <text:p><text:s/>£30,892.94<text:s/></text:p>
          </table:table-cell>
          <table:table-cell table:style-name="ce1"/>
          <table:table-cell table:style-name="ce7"/>
          <table:table-cell table:number-columns-repeated="16375"/>
        </table:table-row>
        <table:table-row table:style-name="ro2">
          <table:table-cell office:value-type="string" table:style-name="ce1">
            <text:p>VIAR-CS</text:p>
          </table:table-cell>
          <table:table-cell office:value-type="float" office:value="1" table:style-name="ce1">
            <text:p>1</text:p>
          </table:table-cell>
          <table:table-cell office:value-type="string" table:style-name="ce9">
            <text:p>VIAR</text:p>
          </table:table-cell>
          <table:table-cell office:value-type="string" table:style-name="ce6">
            <text:p>Software &amp; Service</text:p>
          </table:table-cell>
          <table:table-cell office:value-type="string" table:style-name="ce6">
            <text:p>SAAS</text:p>
          </table:table-cell>
          <table:table-cell office:value-type="string" table:style-name="ce5">
            <text:p>Additional Resources for IaaS</text:p>
          </table:table-cell>
          <table:table-cell office:value-type="currency" office:value="28798.272000000001" table:style-name="ce7">
            <text:p><text:s/>£28,798.27<text:s/></text:p>
          </table:table-cell>
          <table:table-cell table:style-name="ce1"/>
          <table:table-cell table:style-name="ce7"/>
          <table:table-cell table:number-columns-repeated="16375"/>
        </table:table-row>
        <table:table-row table:style-name="ro2">
          <table:table-cell office:value-type="string" table:style-name="ce1">
            <text:p>VASN-0-15CS</text:p>
          </table:table-cell>
          <table:table-cell office:value-type="string" table:style-name="ce1">
            <text:p>0-15</text:p>
          </table:table-cell>
          <table:table-cell office:value-type="string" table:style-name="ce1">
            <text:p>VASN</text:p>
          </table:table-cell>
          <table:table-cell office:value-type="string" table:style-name="ce1">
            <text:p>Software &amp; Service</text:p>
          </table:table-cell>
          <table:table-cell office:value-type="string" table:style-name="ce1">
            <text:p>SAAS</text:p>
          </table:table-cell>
          <table:table-cell office:value-type="string" table:style-name="ce13">
            <text:p>Varonis for Snowflake</text:p>
          </table:table-cell>
          <table:table-cell office:value-type="currency" office:value="6187.3199999999988" table:style-name="ce7">
            <text:p><text:s/>£6,187.32<text:s/></text:p>
          </table:table-cell>
          <table:table-cell table:style-name="ce1"/>
          <table:table-cell table:style-name="ce7"/>
          <table:table-cell table:number-columns-repeated="16375"/>
        </table:table-row>
        <table:table-row table:style-name="ro2">
          <table:table-cell office:value-type="string" table:style-name="ce1">
            <text:p>VASN-16-75CS</text:p>
          </table:table-cell>
          <table:table-cell office:value-type="string" table:style-name="ce1">
            <text:p>16-75</text:p>
          </table:table-cell>
          <table:table-cell office:value-type="string" table:style-name="ce1">
            <text:p>VASN</text:p>
          </table:table-cell>
          <table:table-cell office:value-type="string" table:style-name="ce1">
            <text:p>Software &amp; Service</text:p>
          </table:table-cell>
          <table:table-cell office:value-type="string" table:style-name="ce1">
            <text:p>SAAS</text:p>
          </table:table-cell>
          <table:table-cell office:value-type="string" table:style-name="ce13">
            <text:p>Varonis for Snowflake</text:p>
          </table:table-cell>
          <table:table-cell office:value-type="currency" office:value="5075.5199999999995" table:style-name="ce7">
            <text:p><text:s/>£5,075.52<text:s/></text:p>
          </table:table-cell>
          <table:table-cell table:style-name="ce1"/>
          <table:table-cell table:style-name="ce7"/>
          <table:table-cell table:number-columns-repeated="16375"/>
        </table:table-row>
        <table:table-row table:style-name="ro2">
          <table:table-cell office:value-type="string" table:style-name="ce1">
            <text:p>VASN-76-129CS</text:p>
          </table:table-cell>
          <table:table-cell office:value-type="string" table:style-name="ce1">
            <text:p>76-129</text:p>
          </table:table-cell>
          <table:table-cell office:value-type="string" table:style-name="ce1">
            <text:p>VASN</text:p>
          </table:table-cell>
          <table:table-cell office:value-type="string" table:style-name="ce1">
            <text:p>Software &amp; Service</text:p>
          </table:table-cell>
          <table:table-cell office:value-type="string" table:style-name="ce1">
            <text:p>SAAS</text:p>
          </table:table-cell>
          <table:table-cell office:value-type="string" table:style-name="ce13">
            <text:p>Varonis for Snowflake</text:p>
          </table:table-cell>
          <table:table-cell office:value-type="currency" office:value="2907" table:style-name="ce7">
            <text:p><text:s/>£2,907.00<text:s/></text:p>
          </table:table-cell>
          <table:table-cell table:style-name="ce1"/>
          <table:table-cell table:style-name="ce7"/>
          <table:table-cell table:number-columns-repeated="16375"/>
        </table:table-row>
        <table:table-row table:style-name="ro2">
          <table:table-cell office:value-type="string" table:style-name="ce1">
            <text:p>VASN-130-229CS</text:p>
          </table:table-cell>
          <table:table-cell office:value-type="string" table:style-name="ce1">
            <text:p>130-229</text:p>
          </table:table-cell>
          <table:table-cell office:value-type="string" table:style-name="ce1">
            <text:p>VASN</text:p>
          </table:table-cell>
          <table:table-cell office:value-type="string" table:style-name="ce1">
            <text:p>Software &amp; Service</text:p>
          </table:table-cell>
          <table:table-cell office:value-type="string" table:style-name="ce1">
            <text:p>SAAS</text:p>
          </table:table-cell>
          <table:table-cell office:value-type="string" table:style-name="ce13">
            <text:p>Varonis for Snowflake</text:p>
          </table:table-cell>
          <table:table-cell office:value-type="currency" office:value="2262.3599999999997" table:style-name="ce7">
            <text:p><text:s/>£2,262.36<text:s/></text:p>
          </table:table-cell>
          <table:table-cell table:style-name="ce1"/>
          <table:table-cell table:style-name="ce7"/>
          <table:table-cell table:number-columns-repeated="16375"/>
        </table:table-row>
        <table:table-row table:style-name="ro2">
          <table:table-cell office:value-type="string" table:style-name="ce1">
            <text:p>VASN-230+CS</text:p>
          </table:table-cell>
          <table:table-cell office:value-type="string" table:style-name="ce1">
            <text:p>230+</text:p>
          </table:table-cell>
          <table:table-cell office:value-type="string" table:style-name="ce1">
            <text:p>VASN</text:p>
          </table:table-cell>
          <table:table-cell office:value-type="string" table:style-name="ce1">
            <text:p>Software &amp; Service</text:p>
          </table:table-cell>
          <table:table-cell office:value-type="string" table:style-name="ce1">
            <text:p>SAAS</text:p>
          </table:table-cell>
          <table:table-cell office:value-type="string" table:style-name="ce13">
            <text:p>Varonis for Snowflake</text:p>
          </table:table-cell>
          <table:table-cell office:value-type="currency" office:value="1989" table:style-name="ce7">
            <text:p><text:s/>£1,989.00<text:s/></text:p>
          </table:table-cell>
          <table:table-cell table:style-name="ce1"/>
          <table:table-cell table:style-name="ce7"/>
          <table:table-cell table:number-columns-repeated="16375"/>
        </table:table-row>
        <table:table-row table:style-name="ro2">
          <table:table-cell office:value-type="string" table:style-name="ce35">
            <text:p>VGCP-200-400CS</text:p>
          </table:table-cell>
          <table:table-cell office:value-type="string" table:style-name="ce26">
            <text:p>200-400</text:p>
          </table:table-cell>
          <table:table-cell office:value-type="string" table:style-name="ce21">
            <text:p>VGCP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7">
            <text:p>Varonis for Google Cloud Platform</text:p>
          </table:table-cell>
          <table:table-cell office:value-type="currency" office:value="612" table:style-name="ce7">
            <text:p><text:s/>£612.00<text:s/></text:p>
          </table:table-cell>
          <table:table-cell table:style-name="ce1"/>
          <table:table-cell table:style-name="ce7"/>
          <table:table-cell table:number-columns-repeated="16375"/>
        </table:table-row>
        <table:table-row table:style-name="ro2">
          <table:table-cell office:value-type="string" table:style-name="ce35">
            <text:p>VGCP-401-600CS</text:p>
          </table:table-cell>
          <table:table-cell office:value-type="string" table:style-name="ce26">
            <text:p>401-600</text:p>
          </table:table-cell>
          <table:table-cell office:value-type="string" table:style-name="ce21">
            <text:p>VGCP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7">
            <text:p>Varonis for Google Cloud Platform</text:p>
          </table:table-cell>
          <table:table-cell office:value-type="currency" office:value="359.03999999999996" table:style-name="ce7">
            <text:p><text:s/>£359.04<text:s/></text:p>
          </table:table-cell>
          <table:table-cell table:style-name="ce1"/>
          <table:table-cell table:style-name="ce7"/>
          <table:table-cell table:number-columns-repeated="16375"/>
        </table:table-row>
        <table:table-row table:style-name="ro2">
          <table:table-cell office:value-type="string" table:style-name="ce35">
            <text:p>VGCP-601-900CS</text:p>
          </table:table-cell>
          <table:table-cell office:value-type="string" table:style-name="ce26">
            <text:p>601-900</text:p>
          </table:table-cell>
          <table:table-cell office:value-type="string" table:style-name="ce21">
            <text:p>VGCP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7">
            <text:p>Varonis for Google Cloud Platform</text:p>
          </table:table-cell>
          <table:table-cell office:value-type="currency" office:value="337.82400000000001" table:style-name="ce7">
            <text:p><text:s/>£337.82<text:s/></text:p>
          </table:table-cell>
          <table:table-cell table:style-name="ce1"/>
          <table:table-cell table:style-name="ce7"/>
          <table:table-cell table:number-columns-repeated="16375"/>
        </table:table-row>
        <table:table-row table:style-name="ro2">
          <table:table-cell office:value-type="string" table:style-name="ce35">
            <text:p>VGCP-901-1300CS</text:p>
          </table:table-cell>
          <table:table-cell office:value-type="string" table:style-name="ce26">
            <text:p>901-1300</text:p>
          </table:table-cell>
          <table:table-cell office:value-type="string" table:style-name="ce21">
            <text:p>VGCP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7">
            <text:p>Varonis for Google Cloud Platform</text:p>
          </table:table-cell>
          <table:table-cell office:value-type="currency" office:value="330.47999999999996" table:style-name="ce7">
            <text:p><text:s/>£330.48<text:s/></text:p>
          </table:table-cell>
          <table:table-cell table:style-name="ce1"/>
          <table:table-cell table:style-name="ce7"/>
          <table:table-cell table:number-columns-repeated="16375"/>
        </table:table-row>
        <table:table-row table:style-name="ro2">
          <table:table-cell office:value-type="string" table:style-name="ce36">
            <text:p>VGCP-1301-2500CS</text:p>
          </table:table-cell>
          <table:table-cell office:value-type="string" table:style-name="ce28">
            <text:p>1301-2500</text:p>
          </table:table-cell>
          <table:table-cell office:value-type="string" table:style-name="ce21">
            <text:p>VGCP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7">
            <text:p>Varonis for Google Cloud Platform</text:p>
          </table:table-cell>
          <table:table-cell office:value-type="currency" office:value="325.58400000000006" table:style-name="ce7">
            <text:p><text:s/>£325.58<text:s/></text:p>
          </table:table-cell>
          <table:table-cell table:style-name="ce1"/>
          <table:table-cell table:style-name="ce7"/>
          <table:table-cell table:number-columns-repeated="16375"/>
        </table:table-row>
        <table:table-row table:style-name="ro2">
          <table:table-cell office:value-type="string" table:style-name="ce36">
            <text:p>VGCP-2500-5000CS</text:p>
          </table:table-cell>
          <table:table-cell office:value-type="string" table:style-name="ce28">
            <text:p>2501-5000</text:p>
          </table:table-cell>
          <table:table-cell office:value-type="string" table:style-name="ce21">
            <text:p>VGCP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7">
            <text:p>Varonis for Google Cloud Platform</text:p>
          </table:table-cell>
          <table:table-cell office:value-type="currency" office:value="319.87200000000001" table:style-name="ce7">
            <text:p><text:s/>£319.87<text:s/></text:p>
          </table:table-cell>
          <table:table-cell table:style-name="ce1"/>
          <table:table-cell table:style-name="ce7"/>
          <table:table-cell table:number-columns-repeated="16375"/>
        </table:table-row>
        <table:table-row table:style-name="ro2">
          <table:table-cell office:value-type="string" table:style-name="ce36">
            <text:p>VGCP-5001+CS</text:p>
          </table:table-cell>
          <table:table-cell office:value-type="string" table:style-name="ce28">
            <text:p>5001+</text:p>
          </table:table-cell>
          <table:table-cell office:value-type="string" table:style-name="ce21">
            <text:p>VGCP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7">
            <text:p>Varonis for Google Cloud Platform</text:p>
          </table:table-cell>
          <table:table-cell office:value-type="currency" office:value="314.976" table:style-name="ce7">
            <text:p><text:s/>£314.98<text:s/></text:p>
          </table:table-cell>
          <table:table-cell table:style-name="ce1"/>
          <table:table-cell table:style-name="ce7"/>
          <table:table-cell table:number-columns-repeated="16375"/>
        </table:table-row>
        <table:table-row table:style-name="ro2">
          <table:table-cell office:value-type="string" table:style-name="ce37">
            <text:p>VBCK-0-15CS</text:p>
          </table:table-cell>
          <table:table-cell office:value-type="string" table:style-name="ce26">
            <text:p>0-15</text:p>
          </table:table-cell>
          <table:table-cell office:value-type="string" table:style-name="ce21">
            <text:p>VBCK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7">
            <text:p>Varonis for Databricks</text:p>
          </table:table-cell>
          <table:table-cell office:value-type="currency" office:value="2474.9279999999999" table:style-name="ce7">
            <text:p><text:s/>£2,474.93<text:s/></text:p>
          </table:table-cell>
          <table:table-cell table:style-name="ce1"/>
          <table:table-cell table:style-name="ce7"/>
          <table:table-cell table:number-columns-repeated="16375"/>
        </table:table-row>
        <table:table-row table:style-name="ro2">
          <table:table-cell office:value-type="string" table:style-name="ce37">
            <text:p>VBCK-16-75CS</text:p>
          </table:table-cell>
          <table:table-cell office:value-type="string" table:style-name="ce26">
            <text:p>16-75</text:p>
          </table:table-cell>
          <table:table-cell office:value-type="string" table:style-name="ce21">
            <text:p>VBCK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7">
            <text:p>Varonis for Databricks</text:p>
          </table:table-cell>
          <table:table-cell office:value-type="currency" office:value="2030.2080000000001" table:style-name="ce7">
            <text:p><text:s/>£2,030.21<text:s/></text:p>
          </table:table-cell>
          <table:table-cell table:style-name="ce1"/>
          <table:table-cell table:style-name="ce7"/>
          <table:table-cell table:number-columns-repeated="16375"/>
        </table:table-row>
        <table:table-row table:style-name="ro2">
          <table:table-cell office:value-type="string" table:style-name="ce37">
            <text:p>VBCK-76-129CS</text:p>
          </table:table-cell>
          <table:table-cell office:value-type="string" table:style-name="ce26">
            <text:p>76-129</text:p>
          </table:table-cell>
          <table:table-cell office:value-type="string" table:style-name="ce21">
            <text:p>VBCK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7">
            <text:p>Varonis for Databricks</text:p>
          </table:table-cell>
          <table:table-cell office:value-type="currency" office:value="1162.8" table:style-name="ce7">
            <text:p><text:s/>£1,162.80<text:s/></text:p>
          </table:table-cell>
          <table:table-cell table:style-name="ce1"/>
          <table:table-cell table:style-name="ce7"/>
          <table:table-cell table:number-columns-repeated="16375"/>
        </table:table-row>
        <table:table-row table:style-name="ro2">
          <table:table-cell office:value-type="string" table:style-name="ce37">
            <text:p>VBCK-130-229CS</text:p>
          </table:table-cell>
          <table:table-cell office:value-type="string" table:style-name="ce26">
            <text:p>130-229</text:p>
          </table:table-cell>
          <table:table-cell office:value-type="string" table:style-name="ce21">
            <text:p>VBCK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7">
            <text:p>Varonis for Databricks</text:p>
          </table:table-cell>
          <table:table-cell office:value-type="currency" office:value="904.94399999999996" table:style-name="ce7">
            <text:p><text:s/>£904.94<text:s/></text:p>
          </table:table-cell>
          <table:table-cell table:style-name="ce1"/>
          <table:table-cell table:style-name="ce7"/>
          <table:table-cell table:number-columns-repeated="16375"/>
        </table:table-row>
        <table:table-row table:style-name="ro2">
          <table:table-cell office:value-type="string" table:style-name="ce38">
            <text:p>VBCK-230+CS</text:p>
          </table:table-cell>
          <table:table-cell office:value-type="string" table:style-name="ce28">
            <text:p>230+</text:p>
          </table:table-cell>
          <table:table-cell office:value-type="string" table:style-name="ce21">
            <text:p>VBCK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7">
            <text:p>Varonis for Databricks</text:p>
          </table:table-cell>
          <table:table-cell office:value-type="currency" office:value="795.6" table:style-name="ce7">
            <text:p><text:s/>£795.60<text:s/></text:p>
          </table:table-cell>
          <table:table-cell table:style-name="ce1"/>
          <table:table-cell table:style-name="ce7"/>
          <table:table-cell table:number-columns-repeated="16375"/>
        </table:table-row>
        <table:table-row table:style-name="ro2">
          <table:table-cell office:value-type="string" table:style-name="ce23">
            <text:p>VDBC-CS</text:p>
          </table:table-cell>
          <table:table-cell office:value-type="string" table:style-name="ce28">
            <text:p>N/A</text:p>
          </table:table-cell>
          <table:table-cell office:value-type="string" table:style-name="ce21">
            <text:p>VDBC</text:p>
          </table:table-cell>
          <table:table-cell office:value-type="string" table:style-name="ce19">
            <text:p>Software &amp; Service</text:p>
          </table:table-cell>
          <table:table-cell office:value-type="string" table:style-name="ce19">
            <text:p>SAAS</text:p>
          </table:table-cell>
          <table:table-cell office:value-type="string" table:style-name="ce27">
            <text:p>Varonis Universal DB Connector</text:p>
          </table:table-cell>
          <table:table-cell office:value-type="currency" office:value="3500.64" table:style-name="ce7">
            <text:p><text:s/>£3,500.64<text:s/></text:p>
          </table:table-cell>
          <table:table-cell table:style-name="ce1"/>
          <table:table-cell table:style-name="ce7"/>
          <table:table-cell table:number-columns-repeated="16375"/>
        </table:table-row>
        <table:table-row table:style-name="ro2">
          <table:table-cell table:number-columns-repeated="6" table:style-name="ce1"/>
          <table:table-cell table:style-name="ce7"/>
          <table:table-cell table:style-name="ce1"/>
          <table:table-cell table:style-name="ce7"/>
          <table:table-cell table:number-columns-repeated="16375"/>
        </table:table-row>
        <table:table-row table:number-rows-repeated="1048538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date-style style:name="N21">
      <number:day number:style="long"/>
      <number:text>-</number:text>
      <number:month number:textual="true"/>
    </number:date-style>
    <number:text-style style:name="N30">
      <number:text-content/>
    </number:text-style>
    <number:number-style style:name="N36P0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6P1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6P2">
      <number:text> $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">
      <number:text>$</number:text>
      <number:number number:decimal-places="2" number:min-decimal-places="2" number:min-integer-digits="1" number:grouping="true"/>
    </number:number-style>
    <number:currency-style style:name="N38P0" number:language="en" number:country="GB">
      <number:text> </number:text>
      <number:currency-symbol number:language="en" number:country="GB">£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8P1" number:language="en" number:country="GB">
      <number:text>-</number:text>
      <number:currency-symbol number:language="en" number:country="GB">£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8P2" number:language="en" number:country="GB">
      <number:text> </number:text>
      <number:currency-symbol number:language="en" number:country="GB">£</number:currency-symbol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style:style style:name="_36__32_2" style:display-name="$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Currency" style:family="table-cell" style:data-style-name="N36"/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style style:name="cf1" style:family="table-cell">
      <style:table-cell-properties fo:background-color="#FFC7CE"/>
      <style:text-properties fo:color="#9C0006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530</meta:generator>
    <dc:title/>
    <dc:description/>
    <dc:subject/>
    <meta:initial-creator>Sarah Pasha</meta:initial-creator>
    <dc:creator>Charles Harrison</dc:creator>
    <meta:creation-date>2026-01-12T16:51:02Z</meta:creation-date>
    <dc:date>2026-01-29T14:39:54Z</dc:date>
    <meta:user-defined meta:name="ContentTypeId">0x01010098BFBBB7828D0341B10B5FDE7E3D98EF</meta:user-defined>
    <meta:user-defined meta:name="MediaServiceImageTags"/>
  </office:meta>
</office:document-meta>
</file>