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venir Next LT Pro"/>
    </style:style>
    <style:style style:name="P3" style:parent-style-name="Normal" style:family="paragraph">
      <style:text-properties style:font-name="Avenir Next LT Pro"/>
    </style:style>
    <style:style style:name="P4" style:parent-style-name="Normal" style:family="paragraph">
      <style:text-properties style:font-name="Avenir Next LT Pro" fo:font-weight="bold" style:font-weight-asian="bold" style:font-weight-complex="bold" fo:color="#472566"/>
    </style:style>
    <style:style style:name="T5" style:parent-style-name="DefaultParagraphFont" style:family="text">
      <style:text-properties style:font-name="Avenir Next LT Pro"/>
    </style:style>
  </office:automatic-styles>
  <office:body>
    <office:text text:use-soft-page-breaks="true">
      <text:p text:style-name="P1"/>
      <text:p text:style-name="P3"/>
      <text:p text:style-name="P4">Softcat<text:s/>Price</text:p>
      <text:p text:style-name="Normal"><text:span text:style-name="T5">The price is subject to appliance type and quantity quoted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InsideCoverFooter" style:display-name="Inside Cover Footer" style:family="paragraph" style:parent-style-name="BodyText">
      <style:paragraph-properties fo:margin-top="0.125in" fo:margin-bottom="0in" fo:line-height="100%"/>
      <style:text-properties fo:color="#FFFFFF" fo:font-size="12pt" style:font-size-asian="12pt" fo:language="en" fo:country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0c0c0" draw:opacity="100%" draw:stroke="solid" svg:stroke-width="0.02083in" svg:stroke-color="#4f4f4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InsideCoverFooter" style:family="paragraph">
      <style:paragraph-properties fo:margin-bottom="0.125in" fo:line-height="11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Picture 2" text:anchor-type="paragraph" svg:x="-0.48264in" svg:y="-0.48264in" svg:width="8.24375in" svg:height="1.6115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0288" draw:style-name="a1" draw:name="Picture 4" text:anchor-type="paragraph" svg:x="-0.00081in" svg:y="-0.26356in" svg:width="8.24383in" svg:height="1.17959in" style:rel-width="scale" style:rel-height="scale"><draw:image xlink:href="media/image2.png" xlink:type="simple" xlink:show="embed" xlink:actuate="onLoad"/><svg:title/><svg:desc>A white background with black lines

Description automatically generated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7T16:41:00Z</meta:creation-date>
    <dc:date>2026-01-27T18:34:00Z</dc:date>
    <meta:print-date>2026-01-27T16:42:00Z</meta:print-date>
    <meta:template xlink:href="Blank%20template%20with%20Softcat%20logo" xlink:type="simple"/>
    <meta:editing-cycles>24</meta:editing-cycles>
    <meta:editing-duration>PT678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219710360005379582</meta:user-defined>
    <meta:user-defined meta:name="TemplafyUserProfileId">637641984030601641</meta:user-defined>
    <meta:user-defined meta:name="TemplafyFromBlank" meta:value-type="boolean">false</meta:user-defined>
    <meta:document-statistic meta:page-count="1" meta:paragraph-count="5" meta:word-count="15" meta:character-count="71" meta:row-count="15" meta:non-whitespace-character-count="61"/>
  </office:meta>
</office:document-meta>
</file>