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>
        <style:tab-stops>
          <style:tab-stop style:type="left" style:position="5.4583in"/>
        </style:tab-stops>
      </style:paragraph-properties>
    </style:style>
    <style:style style:name="T2" style:parent-style-name="Hyperlink" style:family="text">
      <style:text-properties fo:color="#0070C0"/>
    </style:style>
    <style:style style:name="T3" style:parent-style-name="DefaultParagraphFont" style:family="text">
      <style:text-properties fo:color="#0070C0"/>
    </style:style>
  </office:automatic-styles>
  <office:body>
    <office:text text:use-soft-page-breaks="true">
      <text:p text:style-name="P1">Please see -<text:s/><text:a xlink:href="https://www.trendmicro.com/en_gb/about/legal.html" office:target-frame-name="_top" xlink:show="replace"><text:span text:style-name="T2">https://www.trendmicro.com/en_gb/about/legal.html</text:span></text:a><text:span text:style-name="T3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13T09:35:00Z</meta:creation-date>
    <dc:date>2026-01-13T09:35:00Z</dc:date>
    <meta:template xlink:href="of2phupe" xlink:type="simple"/>
    <meta:editing-cycles>1</meta:editing-cycles>
    <meta:editing-duration>PT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137302375726580550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1" meta:word-count="4" meta:character-count="63" meta:row-count="1" meta:non-whitespace-character-count="59"/>
  </office:meta>
</office:document-meta>
</file>