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fo:font-weight="bold" style:font-weight-asian="bold" style:font-weight-complex="bold"/>
    </style:style>
    <style:style style:name="P6" style:parent-style-name="ListParagraph" style:list-style-name="LFO3" style:family="paragraph"/>
    <style:style style:name="P7" style:parent-style-name="ListParagraph" style:list-style-name="LFO3" style:family="paragraph"/>
    <style:style style:name="P8" style:parent-style-name="ListParagraph" style:list-style-name="LFO3" style:family="paragraph"/>
    <style:style style:name="T9" style:parent-style-name="DefaultParagraphFont" style:family="text">
      <style:text-properties fo:font-weight="bold" style:font-weight-asian="bold" style:font-weight-complex="bold"/>
    </style:style>
    <style:style style:name="T10" style:parent-style-name="DefaultParagraphFont" style:family="text">
      <style:text-properties fo:font-weight="bold" style:font-weight-asian="bold" style:font-weight-complex="bold"/>
    </style:style>
    <style:style style:name="P11" style:parent-style-name="ListParagraph" style:list-style-name="LFO2" style:family="paragraph"/>
    <style:style style:name="P12" style:parent-style-name="ListParagraph" style:list-style-name="LFO2" style:family="paragraph"/>
    <style:style style:name="P13" style:parent-style-name="ListParagraph" style:list-style-name="LFO2" style:family="paragraph"/>
    <style:style style:name="P14" style:parent-style-name="ListParagraph" style:list-style-name="LFO2" style:family="paragraph"/>
    <style:style style:name="P15" style:parent-style-name="ListParagraph" style:list-style-name="LFO2" style:family="paragraph"/>
    <style:style style:name="P16" style:parent-style-name="ListParagraph" style:list-style-name="LFO2" style:family="paragraph"/>
    <style:style style:name="P17" style:parent-style-name="ListParagraph" style:list-style-name="LFO2" style:family="paragraph"/>
    <style:style style:name="P18" style:parent-style-name="ListParagraph" style:list-style-name="LFO2" style:family="paragraph"/>
    <style:style style:name="P19" style:parent-style-name="ListParagraph" style:list-style-name="LFO2" style:family="paragraph"/>
    <style:style style:name="P20" style:parent-style-name="ListParagraph" style:list-style-name="LFO2" style:family="paragraph"/>
    <style:style style:name="P21" style:parent-style-name="Normal" style:family="paragraph">
      <style:text-properties fo:font-weight="bold" style:font-weight-asian="bold" style:font-weight-complex="bold"/>
    </style:style>
    <style:style style:name="P22" style:parent-style-name="ListParagraph" style:list-style-name="LFO1" style:family="paragraph"/>
    <style:style style:name="P23" style:parent-style-name="ListParagraph" style:list-style-name="LFO1" style:family="paragraph"/>
    <style:style style:name="P24" style:parent-style-name="ListParagraph" style:list-style-name="LFO1" style:family="paragraph"/>
    <style:style style:name="P25" style:parent-style-name="ListParagraph" style:list-style-name="LFO1" style:family="paragraph"/>
    <style:style style:name="P26" style:parent-style-name="ListParagraph" style:list-style-name="LFO1" style:family="paragraph"/>
    <style:style style:name="P27" style:parent-style-name="ListParagraph" style:list-style-name="LFO1" style:family="paragraph"/>
    <style:style style:name="P28" style:parent-style-name="ListParagraph" style:list-style-name="LFO1" style:family="paragraph"/>
    <style:style style:name="P29" style:parent-style-name="Normal" style:family="paragraph">
      <style:text-properties fo:font-weight="bold" style:font-weight-asian="bold" style:font-weight-complex="bold"/>
    </style:style>
    <style:style style:name="P30" style:parent-style-name="ListParagraph" style:list-style-name="LFO4" style:family="paragraph"/>
    <style:style style:name="P31" style:parent-style-name="ListParagraph" style:list-style-name="LFO4" style:family="paragraph"/>
    <style:style style:name="P32" style:parent-style-name="ListParagraph" style:list-style-name="LFO4" style:family="paragraph"/>
    <style:style style:name="P33" style:parent-style-name="ListParagraph" style:list-style-name="LFO4" style:family="paragraph"/>
    <style:style style:name="T34" style:parent-style-name="DefaultParagraphFont" style:family="text">
      <style:text-properties fo:font-weight="bold" style:font-weight-asian="bold" style:font-weight-complex="bold"/>
    </style:style>
    <style:style style:name="P35" style:parent-style-name="Normal" style:family="paragraph">
      <style:text-properties fo:font-weight="bold" style:font-weight-asian="bold" style:font-weight-complex="bold"/>
    </style:style>
    <style:style style:name="P36" style:parent-style-name="ListParagraph" style:list-style-name="LFO5" style:family="paragraph"/>
    <style:style style:name="P37" style:parent-style-name="ListParagraph" style:list-style-name="LFO5" style:family="paragraph"/>
    <style:style style:name="P38" style:parent-style-name="ListParagraph" style:list-style-name="LFO5" style:family="paragraph"/>
    <style:style style:name="P39" style:parent-style-name="ListParagraph" style:list-style-name="LFO5" style:family="paragraph"/>
    <style:style style:name="P40" style:parent-style-name="ListParagraph" style:list-style-name="LFO5" style:family="paragraph"/>
    <style:style style:name="P41" style:parent-style-name="ListParagraph" style:list-style-name="LFO5" style:family="paragraph"/>
    <style:style style:name="P42" style:parent-style-name="ListParagraph" style:list-style-name="LFO5" style:family="paragraph"/>
    <style:style style:name="P43" style:parent-style-name="ListParagraph" style:list-style-name="LFO5" style:family="paragraph"/>
    <style:style style:name="P44" style:parent-style-name="ListParagraph" style:list-style-name="LFO5" style:family="paragraph"/>
    <style:style style:name="P45" style:parent-style-name="ListParagraph" style:list-style-name="LFO5" style:family="paragraph"/>
    <style:style style:name="T46" style:parent-style-name="DefaultParagraphFont" style:family="text">
      <style:text-properties fo:font-weight="bold" style:font-weight-asian="bold" style:font-weight-complex="bold"/>
    </style:style>
    <style:style style:name="T47" style:parent-style-name="DefaultParagraphFont" style:family="text">
      <style:text-properties fo:font-weight="bold" style:font-weight-asian="bold" style:font-weight-complex="bold"/>
    </style:style>
    <style:style style:name="T48" style:parent-style-name="DefaultParagraphFont" style:family="text">
      <style:text-properties fo:font-weight="bold" style:font-weight-asian="bold" style:font-weight-complex="bold"/>
    </style:style>
    <style:style style:name="P49" style:parent-style-name="Normal" style:family="paragraph">
      <style:text-properties fo:font-weight="bold" style:font-weight-asian="bold" style:font-weight-complex="bold"/>
    </style:style>
    <style:style style:name="P50" style:parent-style-name="Normal" style:family="paragraph">
      <style:text-properties fo:font-weight="bold" style:font-weight-asian="bold" style:font-weight-complex="bold"/>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fo:font-weight="bold" style:font-weight-asian="bold" style:font-weight-complex="bold"/>
    </style:style>
    <style:style style:name="T54" style:parent-style-name="DefaultParagraphFont" style:family="text">
      <style:text-properties fo:font-weight="bold" style:font-weight-asian="bold" style:font-weight-complex="bold"/>
    </style:style>
    <style:style style:name="T55" style:parent-style-name="DefaultParagraphFont" style:family="text">
      <style:text-properties fo:font-weight="bold" style:font-weight-asian="bold" style:font-weight-complex="bold"/>
    </style:style>
    <style:style style:name="T56" style:parent-style-name="DefaultParagraphFont" style:family="text">
      <style:text-properties fo:font-weight="bold" style:font-weight-asian="bold" style:font-weight-complex="bold"/>
    </style:style>
    <style:style style:name="T57" style:parent-style-name="DefaultParagraphFont" style:family="text">
      <style:text-properties fo:font-weight="bold" style:font-weight-asian="bold" style:font-weight-complex="bold"/>
    </style:style>
    <style:style style:name="T58" style:parent-style-name="DefaultParagraphFont" style:family="text">
      <style:text-properties fo:font-weight="bold" style:font-weight-asian="bold" style:font-weight-complex="bold"/>
    </style:style>
    <style:style style:name="T59" style:parent-style-name="DefaultParagraphFont" style:family="text">
      <style:text-properties fo:font-weight="bold" style:font-weight-asian="bold" style:font-weight-complex="bold"/>
    </style:style>
    <style:style style:name="P60" style:parent-style-name="Normal" style:family="paragraph">
      <style:text-properties fo:font-weight="bold" style:font-weight-asian="bold" style:font-weight-complex="bold"/>
    </style:style>
    <style:style style:name="P61" style:parent-style-name="ListParagraph" style:list-style-name="LFO6" style:family="paragraph"/>
    <style:style style:name="P62" style:parent-style-name="ListParagraph" style:list-style-name="LFO6" style:family="paragraph"/>
    <style:style style:name="P63" style:parent-style-name="ListParagraph" style:list-style-name="LFO6" style:family="paragraph"/>
    <style:style style:name="P64" style:parent-style-name="ListParagraph" style:list-style-name="LFO6" style:family="paragraph"/>
    <style:style style:name="P65" style:parent-style-name="ListParagraph" style:list-style-name="LFO6" style:family="paragraph"/>
    <style:style style:name="T66" style:parent-style-name="DefaultParagraphFont" style:family="text">
      <style:text-properties fo:font-weight="bold" style:font-weight-asian="bold" style:font-weight-complex="bold"/>
    </style:style>
    <style:style style:name="T67" style:parent-style-name="DefaultParagraphFont" style:family="text">
      <style:text-properties fo:font-weight="bold" style:font-weight-asian="bold" style:font-weight-complex="bold"/>
    </style:style>
    <style:style style:name="T68" style:parent-style-name="DefaultParagraphFont" style:family="text">
      <style:text-properties fo:font-weight="bold" style:font-weight-asian="bold" style:font-weight-complex="bold"/>
    </style:style>
    <style:style style:name="T69" style:parent-style-name="DefaultParagraphFont" style:family="text">
      <style:text-properties fo:font-weight="bold" style:font-weight-asian="bold" style:font-weight-complex="bold"/>
    </style:style>
    <style:style style:name="T70" style:parent-style-name="DefaultParagraphFont" style:family="text">
      <style:text-properties fo:font-weight="bold" style:font-weight-asian="bold" style:font-weight-complex="bold"/>
    </style:style>
    <style:style style:name="T71" style:parent-style-name="DefaultParagraphFont" style:family="text">
      <style:text-properties fo:font-weight="bold" style:font-weight-asian="bold" style:font-weight-complex="bold"/>
    </style:style>
    <style:style style:name="P72" style:parent-style-name="Normal" style:family="paragraph">
      <style:text-properties fo:font-weight="bold" style:font-weight-asian="bold" style:font-weight-complex="bold"/>
    </style:style>
    <style:style style:name="T73" style:parent-style-name="DefaultParagraphFont" style:family="text">
      <style:text-properties fo:font-weight="bold" style:font-weight-asian="bold" style:font-weight-complex="bold"/>
    </style:style>
    <style:style style:name="P74" style:parent-style-name="Normal" style:family="paragraph">
      <style:text-properties fo:font-weight="bold" style:font-weight-asian="bold" style:font-weight-complex="bold"/>
    </style:style>
    <style:style style:name="T75" style:parent-style-name="DefaultParagraphFont" style:family="text">
      <style:text-properties fo:font-weight="bold" style:font-weight-asian="bold" style:font-weight-complex="bold"/>
    </style:style>
    <style:style style:name="T76" style:parent-style-name="DefaultParagraphFont" style:family="text">
      <style:text-properties fo:font-weight="bold" style:font-weight-asian="bold" style:font-weight-complex="bold"/>
    </style:style>
    <style:style style:name="T77" style:parent-style-name="DefaultParagraphFont" style:family="text">
      <style:text-properties fo:font-weight="bold" style:font-weight-asian="bold" style:font-weight-complex="bold"/>
    </style:style>
    <style:style style:name="P78" style:parent-style-name="Normal" style:family="paragraph">
      <style:text-properties fo:font-weight="bold" style:font-weight-asian="bold" style:font-weight-complex="bold"/>
    </style:style>
    <style:style style:name="T79" style:parent-style-name="DefaultParagraphFont" style:family="text">
      <style:text-properties fo:font-weight="bold" style:font-weight-asian="bold" style:font-weight-complex="bold"/>
    </style:style>
    <style:style style:name="T80" style:parent-style-name="DefaultParagraphFont" style:family="text">
      <style:text-properties fo:font-weight="bold" style:font-weight-asian="bold" style:font-weight-complex="bold"/>
    </style:style>
    <style:style style:name="T81" style:parent-style-name="DefaultParagraphFont" style:family="text">
      <style:text-properties fo:font-weight="bold" style:font-weight-asian="bold" style:font-weight-complex="bold"/>
    </style:style>
    <style:style style:name="T82" style:parent-style-name="DefaultParagraphFont" style:family="text">
      <style:text-properties fo:font-weight="bold" style:font-weight-asian="bold" style:font-weight-complex="bold"/>
    </style:style>
    <style:style style:name="T83" style:parent-style-name="DefaultParagraphFont" style:family="text">
      <style:text-properties fo:font-weight="bold" style:font-weight-asian="bold" style:font-weight-complex="bold"/>
    </style:style>
    <style:style style:name="T84" style:parent-style-name="DefaultParagraphFont" style:family="text">
      <style:text-properties fo:font-weight="bold" style:font-weight-asian="bold" style:font-weight-complex="bold"/>
    </style:style>
    <style:style style:name="P85" style:parent-style-name="Normal" style:family="paragraph">
      <style:text-properties fo:font-weight="bold" style:font-weight-asian="bold" style:font-weight-complex="bold"/>
    </style:style>
    <style:style style:name="T86" style:parent-style-name="DefaultParagraphFont" style:family="text">
      <style:text-properties fo:font-weight="bold" style:font-weight-asian="bold" style:font-weight-complex="bold"/>
    </style:style>
    <style:style style:name="T87" style:parent-style-name="DefaultParagraphFont" style:family="text">
      <style:text-properties fo:font-weight="bold" style:font-weight-asian="bold" style:font-weight-complex="bold"/>
    </style:style>
    <style:style style:name="T88" style:parent-style-name="DefaultParagraphFont" style:family="text">
      <style:text-properties fo:font-weight="bold" style:font-weight-asian="bold" style:font-weight-complex="bold"/>
    </style:style>
    <style:style style:name="T89" style:parent-style-name="DefaultParagraphFont" style:family="text">
      <style:text-properties fo:font-weight="bold" style:font-weight-asian="bold" style:font-weight-complex="bold"/>
    </style:style>
    <style:style style:name="T90" style:parent-style-name="DefaultParagraphFont" style:family="text">
      <style:text-properties fo:font-weight="bold" style:font-weight-asian="bold" style:font-weight-complex="bold"/>
    </style:style>
    <style:style style:name="P91" style:parent-style-name="Normal" style:family="paragraph">
      <style:text-properties fo:font-weight="bold" style:font-weight-asian="bold" style:font-weight-complex="bold"/>
    </style:style>
    <style:style style:name="P92" style:parent-style-name="Normal" style:family="paragraph">
      <style:text-properties fo:font-weight="bold" style:font-weight-asian="bold" style:font-weight-complex="bold"/>
    </style:style>
    <style:style style:name="P93" style:parent-style-name="Normal" style:family="paragraph">
      <style:text-properties fo:font-weight="bold" style:font-weight-asian="bold" style:font-weight-complex="bold"/>
    </style:style>
    <style:style style:name="T94" style:parent-style-name="DefaultParagraphFont" style:family="text">
      <style:text-properties fo:font-weight="bold" style:font-weight-asian="bold" style:font-weight-complex="bold"/>
    </style:style>
    <style:style style:name="T95" style:parent-style-name="DefaultParagraphFont" style:family="text">
      <style:text-properties fo:font-weight="bold" style:font-weight-asian="bold" style:font-weight-complex="bold"/>
    </style:style>
    <style:style style:name="T96" style:parent-style-name="DefaultParagraphFont" style:family="text">
      <style:text-properties fo:font-weight="bold" style:font-weight-asian="bold" style:font-weight-complex="bold"/>
    </style:style>
    <style:style style:name="T97" style:parent-style-name="DefaultParagraphFont" style:family="text">
      <style:text-properties fo:font-weight="bold" style:font-weight-asian="bold" style:font-weight-complex="bold"/>
    </style:style>
    <style:style style:name="T98" style:parent-style-name="DefaultParagraphFont" style:family="text">
      <style:text-properties fo:font-weight="bold" style:font-weight-asian="bold" style:font-weight-complex="bold"/>
    </style:style>
    <style:style style:name="P99" style:parent-style-name="Normal" style:family="paragraph">
      <style:text-properties fo:font-weight="bold" style:font-weight-asian="bold" style:font-weight-complex="bold"/>
    </style:style>
    <style:style style:name="T100" style:parent-style-name="DefaultParagraphFont" style:family="text">
      <style:text-properties fo:font-weight="bold" style:font-weight-asian="bold" style:font-weight-complex="bold"/>
    </style:style>
    <style:style style:name="T101" style:parent-style-name="DefaultParagraphFont" style:family="text">
      <style:text-properties fo:font-weight="bold" style:font-weight-asian="bold" style:font-weight-complex="bold"/>
    </style:style>
    <style:style style:name="T102" style:parent-style-name="DefaultParagraphFont" style:family="text">
      <style:text-properties fo:font-weight="bold" style:font-weight-asian="bold" style:font-weight-complex="bold"/>
    </style:style>
    <style:style style:name="P103" style:parent-style-name="Normal" style:family="paragraph">
      <style:text-properties fo:font-weight="bold" style:font-weight-asian="bold" style:font-weight-complex="bold"/>
    </style:style>
    <style:style style:name="T104" style:parent-style-name="DefaultParagraphFont" style:family="text">
      <style:text-properties fo:font-weight="bold" style:font-weight-asian="bold" style:font-weight-complex="bold"/>
    </style:style>
    <style:style style:name="T105" style:parent-style-name="DefaultParagraphFont" style:family="text">
      <style:text-properties fo:font-weight="bold" style:font-weight-asian="bold" style:font-weight-complex="bold"/>
    </style:style>
    <style:style style:name="T106" style:parent-style-name="DefaultParagraphFont" style:family="text">
      <style:text-properties fo:font-weight="bold" style:font-weight-asian="bold" style:font-weight-complex="bold"/>
    </style:style>
    <style:style style:name="P107" style:parent-style-name="ListParagraph" style:list-style-name="LFO7" style:family="paragraph"/>
    <style:style style:name="P108" style:parent-style-name="ListParagraph" style:list-style-name="LFO7" style:family="paragraph"/>
    <style:style style:name="P109" style:parent-style-name="ListParagraph" style:list-style-name="LFO7" style:family="paragraph"/>
    <style:style style:name="P110" style:parent-style-name="ListParagraph" style:list-style-name="LFO7" style:family="paragraph"/>
    <style:style style:name="P111" style:parent-style-name="ListParagraph" style:list-style-name="LFO7" style:family="paragraph"/>
    <style:style style:name="P112" style:parent-style-name="ListParagraph" style:list-style-name="LFO7" style:family="paragraph"/>
    <style:style style:name="P113" style:parent-style-name="ListParagraph" style:list-style-name="LFO7" style:family="paragraph"/>
    <style:style style:name="T114" style:parent-style-name="DefaultParagraphFont" style:family="text">
      <style:text-properties fo:font-weight="bold" style:font-weight-asian="bold" style:font-weight-complex="bold"/>
    </style:style>
    <style:style style:name="T115" style:parent-style-name="DefaultParagraphFont" style:family="text">
      <style:text-properties fo:font-weight="bold" style:font-weight-asian="bold" style:font-weight-complex="bold"/>
    </style:style>
    <style:style style:name="T116" style:parent-style-name="DefaultParagraphFont" style:family="text">
      <style:text-properties fo:font-weight="bold" style:font-weight-asian="bold" style:font-weight-complex="bold"/>
    </style:style>
    <style:style style:name="T117" style:parent-style-name="DefaultParagraphFont" style:family="text">
      <style:text-properties fo:font-weight="bold" style:font-weight-asian="bold" style:font-weight-complex="bold"/>
    </style:style>
    <style:style style:name="T118" style:parent-style-name="DefaultParagraphFont" style:family="text">
      <style:text-properties fo:font-weight="bold" style:font-weight-asian="bold" style:font-weight-complex="bold"/>
    </style:style>
    <style:style style:name="T119" style:parent-style-name="DefaultParagraphFont" style:family="text">
      <style:text-properties fo:font-weight="bold" style:font-weight-asian="bold" style:font-weight-complex="bold"/>
    </style:style>
    <style:style style:name="P120" style:parent-style-name="Normal" style:family="paragraph">
      <style:text-properties fo:font-weight="bold" style:font-weight-asian="bold" style:font-weight-complex="bold"/>
    </style:style>
    <style:style style:name="T121" style:parent-style-name="DefaultParagraphFont" style:family="text">
      <style:text-properties fo:font-weight="bold" style:font-weight-asian="bold" style:font-weight-complex="bold"/>
    </style:style>
    <style:style style:name="T122" style:parent-style-name="DefaultParagraphFont" style:family="text">
      <style:text-properties fo:font-weight="bold" style:font-weight-asian="bold" style:font-weight-complex="bold"/>
    </style:style>
    <style:style style:name="T123" style:parent-style-name="DefaultParagraphFont" style:family="text">
      <style:text-properties fo:font-weight="bold" style:font-weight-asian="bold" style:font-weight-complex="bold"/>
    </style:style>
    <style:style style:name="T124" style:parent-style-name="DefaultParagraphFont" style:family="text">
      <style:text-properties fo:font-weight="bold" style:font-weight-asian="bold" style:font-weight-complex="bold"/>
    </style:style>
    <style:style style:name="T125" style:parent-style-name="DefaultParagraphFont" style:family="text">
      <style:text-properties fo:font-weight="bold" style:font-weight-asian="bold" style:font-weight-complex="bold"/>
    </style:style>
    <style:style style:name="P126" style:parent-style-name="Normal" style:family="paragraph">
      <style:text-properties fo:font-weight="bold" style:font-weight-asian="bold" style:font-weight-complex="bold"/>
    </style:style>
    <style:style style:name="T127" style:parent-style-name="DefaultParagraphFont" style:family="text">
      <style:text-properties fo:font-weight="bold" style:font-weight-asian="bold" style:font-weight-complex="bold"/>
    </style:style>
    <style:style style:name="T128" style:parent-style-name="DefaultParagraphFont" style:family="text">
      <style:text-properties fo:font-weight="bold" style:font-weight-asian="bold" style:font-weight-complex="bold"/>
    </style:style>
    <style:style style:name="T129" style:parent-style-name="DefaultParagraphFont" style:family="text">
      <style:text-properties fo:font-weight="bold" style:font-weight-asian="bold" style:font-weight-complex="bold"/>
    </style:style>
    <style:style style:name="T130" style:parent-style-name="DefaultParagraphFont" style:family="text">
      <style:text-properties fo:font-weight="bold" style:font-weight-asian="bold" style:font-weight-complex="bold"/>
    </style:style>
    <style:style style:name="P131" style:parent-style-name="Normal" style:family="paragraph">
      <style:text-properties fo:font-weight="bold" style:font-weight-asian="bold" style:font-weight-complex="bold"/>
    </style:style>
    <style:style style:name="P132" style:parent-style-name="Normal" style:family="paragraph">
      <style:text-properties fo:font-weight="bold" style:font-weight-asian="bold" style:font-weight-complex="bold"/>
    </style:style>
    <style:style style:name="P133" style:parent-style-name="Normal" style:family="paragraph">
      <style:text-properties fo:font-weight="bold" style:font-weight-asian="bold" style:font-weight-complex="bold"/>
    </style:style>
    <style:style style:name="T134" style:parent-style-name="DefaultParagraphFont" style:family="text">
      <style:text-properties fo:font-weight="bold" style:font-weight-asian="bold" style:font-weight-complex="bold"/>
    </style:style>
    <style:style style:name="T135" style:parent-style-name="DefaultParagraphFont" style:family="text">
      <style:text-properties fo:font-weight="bold" style:font-weight-asian="bold" style:font-weight-complex="bold"/>
    </style:style>
    <style:style style:name="T136" style:parent-style-name="DefaultParagraphFont" style:family="text">
      <style:text-properties fo:font-weight="bold" style:font-weight-asian="bold" style:font-weight-complex="bold"/>
    </style:style>
    <style:style style:name="T137" style:parent-style-name="DefaultParagraphFont" style:family="text">
      <style:text-properties fo:font-weight="bold" style:font-weight-asian="bold" style:font-weight-complex="bold"/>
    </style:style>
    <style:style style:name="T138" style:parent-style-name="DefaultParagraphFont" style:family="text">
      <style:text-properties fo:font-weight="bold" style:font-weight-asian="bold" style:font-weight-complex="bold"/>
    </style:style>
    <style:style style:name="T139" style:parent-style-name="DefaultParagraphFont" style:family="text">
      <style:text-properties fo:font-weight="bold" style:font-weight-asian="bold" style:font-weight-complex="bold"/>
    </style:style>
    <style:style style:name="P140" style:parent-style-name="Normal" style:family="paragraph">
      <style:text-properties fo:font-weight="bold" style:font-weight-asian="bold" style:font-weight-complex="bold"/>
    </style:style>
    <style:style style:name="T141" style:parent-style-name="DefaultParagraphFont" style:family="text">
      <style:text-properties fo:font-weight="bold" style:font-weight-asian="bold" style:font-weight-complex="bold"/>
    </style:style>
    <style:style style:name="T142" style:parent-style-name="DefaultParagraphFont" style:family="text">
      <style:text-properties fo:font-weight="bold" style:font-weight-asian="bold" style:font-weight-complex="bold"/>
    </style:style>
    <style:style style:name="T143" style:parent-style-name="DefaultParagraphFont" style:family="text">
      <style:text-properties fo:font-weight="bold" style:font-weight-asian="bold" style:font-weight-complex="bold"/>
    </style:style>
    <style:style style:name="P144" style:parent-style-name="Normal" style:family="paragraph">
      <style:text-properties fo:font-weight="bold" style:font-weight-asian="bold" style:font-weight-complex="bold"/>
    </style:style>
    <style:style style:name="T145" style:parent-style-name="DefaultParagraphFont" style:family="text">
      <style:text-properties fo:font-weight="bold" style:font-weight-asian="bold" style:font-weight-complex="bold"/>
    </style:style>
    <style:style style:name="T146" style:parent-style-name="DefaultParagraphFont" style:family="text">
      <style:text-properties fo:font-weight="bold" style:font-weight-asian="bold" style:font-weight-complex="bold"/>
    </style:style>
    <style:style style:name="P147" style:parent-style-name="Normal" style:family="paragraph">
      <style:text-properties fo:font-weight="bold" style:font-weight-asian="bold" style:font-weight-complex="bold"/>
    </style:style>
    <style:style style:name="P148" style:parent-style-name="Normal" style:family="paragraph">
      <style:text-properties fo:font-weight="bold" style:font-weight-asian="bold" style:font-weight-complex="bold"/>
    </style:style>
    <style:style style:name="P149" style:parent-style-name="Normal" style:family="paragraph">
      <style:paragraph-properties fo:break-before="page"/>
      <style:text-properties fo:font-weight="bold" style:font-weight-asian="bold" style:font-weight-complex="bold"/>
    </style:style>
    <style:style style:name="P150" style:parent-style-name="Normal" style:family="paragraph">
      <style:text-properties fo:font-weight="bold" style:font-weight-asian="bold" style:font-weight-complex="bold"/>
    </style:style>
    <style:style style:name="T151" style:parent-style-name="DefaultParagraphFont" style:family="text">
      <style:text-properties fo:font-weight="bold" style:font-weight-asian="bold" style:font-weight-complex="bold"/>
    </style:style>
    <style:style style:name="T152" style:parent-style-name="DefaultParagraphFont" style:family="text">
      <style:text-properties fo:font-weight="bold" style:font-weight-asian="bold" style:font-weight-complex="bold"/>
    </style:style>
    <style:style style:name="T153" style:parent-style-name="DefaultParagraphFont" style:family="text">
      <style:text-properties fo:font-weight="bold" style:font-weight-asian="bold" style:font-weight-complex="bold"/>
    </style:style>
    <style:style style:name="T154" style:parent-style-name="DefaultParagraphFont" style:family="text">
      <style:text-properties fo:font-weight="bold" style:font-weight-asian="bold" style:font-weight-complex="bold"/>
    </style:style>
    <style:style style:name="T155" style:parent-style-name="DefaultParagraphFont" style:family="text">
      <style:text-properties fo:font-weight="bold" style:font-weight-asian="bold" style:font-weight-complex="bold"/>
    </style:style>
    <style:style style:name="T156" style:parent-style-name="DefaultParagraphFont" style:family="text">
      <style:text-properties fo:font-weight="bold" style:font-weight-asian="bold" style:font-weight-complex="bold"/>
    </style:style>
    <style:style style:name="T157" style:parent-style-name="DefaultParagraphFont" style:family="text">
      <style:text-properties fo:font-weight="bold" style:font-weight-asian="bold" style:font-weight-complex="bold"/>
    </style:style>
    <style:style style:name="T158" style:parent-style-name="DefaultParagraphFont" style:family="text">
      <style:text-properties fo:font-weight="bold" style:font-weight-asian="bold" style:font-weight-complex="bold"/>
    </style:style>
    <style:style style:name="P159" style:parent-style-name="Normal" style:family="paragraph">
      <style:text-properties fo:font-weight="bold" style:font-weight-asian="bold" style:font-weight-complex="bold"/>
    </style:style>
    <style:style style:name="T160" style:parent-style-name="DefaultParagraphFont" style:family="text">
      <style:text-properties fo:font-weight="bold" style:font-weight-asian="bold" style:font-weight-complex="bold"/>
    </style:style>
    <style:style style:name="T161" style:parent-style-name="DefaultParagraphFont" style:family="text">
      <style:text-properties fo:font-weight="bold" style:font-weight-asian="bold" style:font-weight-complex="bold"/>
    </style:style>
    <style:style style:name="P162" style:parent-style-name="ListParagraph" style:list-style-name="LFO8" style:family="paragraph"/>
    <style:style style:name="P163" style:parent-style-name="ListParagraph" style:list-style-name="LFO8" style:family="paragraph"/>
    <style:style style:name="P164" style:parent-style-name="ListParagraph" style:list-style-name="LFO8" style:family="paragraph"/>
    <style:style style:name="P165" style:parent-style-name="Normal" style:family="paragraph">
      <style:text-properties fo:font-weight="bold" style:font-weight-asian="bold" style:font-weight-complex="bold"/>
    </style:style>
    <style:style style:name="T166" style:parent-style-name="DefaultParagraphFont" style:family="text">
      <style:text-properties fo:font-weight="bold" style:font-weight-asian="bold" style:font-weight-complex="bold"/>
    </style:style>
    <style:style style:name="P167" style:parent-style-name="Normal" style:family="paragraph">
      <style:text-properties fo:font-weight="bold" style:font-weight-asian="bold" style:font-weight-complex="bold"/>
    </style:style>
    <style:style style:name="P168" style:parent-style-name="ListParagraph" style:list-style-name="LFO9" style:family="paragraph"/>
    <style:style style:name="P169" style:parent-style-name="ListParagraph" style:list-style-name="LFO9" style:family="paragraph"/>
    <style:style style:name="P170" style:parent-style-name="ListParagraph" style:list-style-name="LFO9" style:family="paragraph"/>
    <style:style style:name="T171" style:parent-style-name="DefaultParagraphFont" style:family="text">
      <style:text-properties fo:font-weight="bold" style:font-weight-asian="bold" style:font-weight-complex="bold"/>
    </style:style>
    <style:style style:name="T172" style:parent-style-name="DefaultParagraphFont" style:family="text">
      <style:text-properties fo:font-weight="bold" style:font-weight-asian="bold" style:font-weight-complex="bold"/>
    </style:style>
    <style:style style:name="T173" style:parent-style-name="DefaultParagraphFont" style:family="text">
      <style:text-properties fo:font-weight="bold" style:font-weight-asian="bold" style:font-weight-complex="bold"/>
    </style:style>
    <style:style style:name="T174" style:parent-style-name="DefaultParagraphFont" style:family="text">
      <style:text-properties fo:font-weight="bold" style:font-weight-asian="bold" style:font-weight-complex="bold"/>
    </style:style>
    <style:style style:name="T175" style:parent-style-name="DefaultParagraphFont" style:family="text">
      <style:text-properties fo:font-weight="bold" style:font-weight-asian="bold" style:font-weight-complex="bold"/>
    </style:style>
    <style:style style:name="T176" style:parent-style-name="DefaultParagraphFont" style:family="text">
      <style:text-properties fo:font-weight="bold" style:font-weight-asian="bold" style:font-weight-complex="bold"/>
    </style:style>
    <style:style style:name="T177" style:parent-style-name="DefaultParagraphFont" style:family="text">
      <style:text-properties fo:font-weight="bold" style:font-weight-asian="bold" style:font-weight-complex="bold"/>
    </style:style>
    <style:style style:name="T178" style:parent-style-name="DefaultParagraphFont" style:family="text">
      <style:text-properties fo:font-weight="bold" style:font-weight-asian="bold" style:font-weight-complex="bold"/>
    </style:style>
    <style:style style:name="P179" style:parent-style-name="Normal" style:family="paragraph">
      <style:text-properties fo:font-weight="bold" style:font-weight-asian="bold" style:font-weight-complex="bold"/>
    </style:style>
    <style:style style:name="T180" style:parent-style-name="DefaultParagraphFont" style:family="text">
      <style:text-properties fo:font-weight="bold" style:font-weight-asian="bold" style:font-weight-complex="bold"/>
    </style:style>
    <style:style style:name="T181" style:parent-style-name="DefaultParagraphFont" style:family="text">
      <style:text-properties fo:font-weight="bold" style:font-weight-asian="bold" style:font-weight-complex="bold"/>
    </style:style>
    <style:style style:name="T182" style:parent-style-name="DefaultParagraphFont" style:family="text">
      <style:text-properties fo:font-weight="bold" style:font-weight-asian="bold" style:font-weight-complex="bold"/>
    </style:style>
    <style:style style:name="T183" style:parent-style-name="DefaultParagraphFont" style:family="text">
      <style:text-properties fo:font-weight="bold" style:font-weight-asian="bold" style:font-weight-complex="bold"/>
    </style:style>
    <style:style style:name="P184" style:parent-style-name="Normal" style:family="paragraph">
      <style:text-properties fo:font-weight="bold" style:font-weight-asian="bold" style:font-weight-complex="bold"/>
    </style:style>
    <style:style style:name="T185" style:parent-style-name="DefaultParagraphFont" style:family="text">
      <style:text-properties fo:font-weight="bold" style:font-weight-asian="bold" style:font-weight-complex="bold"/>
    </style:style>
    <style:style style:name="T186" style:parent-style-name="DefaultParagraphFont" style:family="text">
      <style:text-properties fo:font-weight="bold" style:font-weight-asian="bold" style:font-weight-complex="bold"/>
    </style:style>
    <style:style style:name="T187" style:parent-style-name="DefaultParagraphFont" style:family="text">
      <style:text-properties fo:color="#FF0000"/>
    </style:style>
    <style:style style:name="T188" style:parent-style-name="DefaultParagraphFont" style:family="text">
      <style:text-properties fo:color="#FF0000"/>
    </style:style>
    <style:style style:name="T189" style:parent-style-name="DefaultParagraphFont" style:family="text">
      <style:text-properties fo:font-weight="bold" style:font-weight-asian="bold" style:font-weight-complex="bold"/>
    </style:style>
    <style:style style:name="P190" style:parent-style-name="Normal" style:family="paragraph">
      <style:text-properties fo:font-weight="bold" style:font-weight-asian="bold" style:font-weight-complex="bold"/>
    </style:style>
  </office:automatic-styles>
  <office:body>
    <office:text text:use-soft-page-breaks="true">
      <text:p text:style-name="P1"><text:span text:style-name="T3">Service Name:</text:span><text:s/>Alteryx</text:p>
      <text:p text:style-name="Normal"><text:span text:style-name="T4">Summary:</text:span><text:s/></text:p>
      <text:p text:style-name="Normal">Alteryx unifies disconnected data and drives business outcomes. Teams are empowered with intuitive, AI-powered data analytics, code-free analytics automation, generative AI, and flexible workflows to get data AI-ready and deliver insights. From prep to prediction, Alteryx simplifies every step. Trusted, governed,<text:s/>and<text:s/>enterprise-ready across cloud, hybrid, on-prem.<text:tab/></text:p>
      <text:p text:style-name="Normal"><text:span text:style-name="T5">Categories:</text:span><text:s/></text:p>
      <text:list text:style-name="LFO3" text:continue-numbering="true">
        <text:list-item>
          <text:p text:style-name="P6">Business intelligence</text:p>
        </text:list-item>
        <text:list-item>
          <text:p text:style-name="P7">Advanced and predictive analytics</text:p>
        </text:list-item>
        <text:list-item>
          <text:p text:style-name="P8">Location and geospatial data management and analytics</text:p>
        </text:list-item>
      </text:list>
      <text:p text:style-name="Normal"><text:span text:style-name="T9">Does your service support Multi cloud?</text:span><text:s/>Yes</text:p>
      <text:p text:style-name="Normal"><text:span text:style-name="T10">Service Features:</text:span><text:s/></text:p>
      <text:list text:style-name="LFO2" text:continue-numbering="true">
        <text:list-item>
          <text:p text:style-name="P11">Code-free, drag&amp;drop workflow platform rapidly augments data processing.</text:p>
        </text:list-item>
        <text:list-item>
          <text:p text:style-name="P12">Manual, repetitive processes replaced with slick, transparent, and repeatable workflows.</text:p>
        </text:list-item>
        <text:list-item>
          <text:p text:style-name="P13">Easily prep, blend, and analyse all data using repeatable workflows.</text:p>
        </text:list-item>
        <text:list-item>
          <text:p text:style-name="P14">Deploy and share analytics at scale for rapid deeper insights.</text:p>
        </text:list-item>
        <text:list-item>
          <text:p text:style-name="P15">Users can connect and cleanse data from all sources</text:p>
        </text:list-item>
        <text:list-item>
          <text:p text:style-name="P16">Link data warehouses, cloud applications, spreadsheets, and other sources.</text:p>
        </text:list-item>
        <text:list-item>
          <text:p text:style-name="P17">Easily join this data together, then perform analytics.</text:p>
        </text:list-item>
        <text:list-item>
          <text:p text:style-name="P18">Predictive, statistical, and spatial analytics are all supported.</text:p>
        </text:list-item>
        <text:list-item>
          <text:p text:style-name="P19">One intuitive user interface, without writing any code.</text:p>
        </text:list-item>
        <text:list-item>
          <text:p text:style-name="P20">Available as cloud-hosted software or Software-as-a-Service.</text:p>
        </text:list-item>
      </text:list>
      <text:p text:style-name="P21">Service Benefits:</text:p>
      <text:list text:style-name="LFO1" text:continue-numbering="true">
        <text:list-item>
          <text:p text:style-name="P22">AI-infused simplified data prep &amp; analytics.</text:p>
        </text:list-item>
        <text:list-item>
          <text:p text:style-name="P23">Code-free workflows and natural language interfaces.</text:p>
        </text:list-item>
        <text:list-item>
          <text:p text:style-name="P24">Easy integrations with Databricks, GoogleCloud, Snowflake, AWS, Salesforce and more.</text:p>
        </text:list-item>
        <text:list-item>
          <text:p text:style-name="P25">Protect your data and reduce risk.</text:p>
        </text:list-item>
        <text:list-item>
          <text:p text:style-name="P26">Connect to all your data, AI models and applications.</text:p>
        </text:list-item>
        <text:list-item>
          <text:p text:style-name="P27">Enterprise-grade connectivity, security and governance.</text:p>
        </text:list-item>
        <text:list-item>
          <text:p text:style-name="P28">Ease of use and efficiency - no code required.</text:p>
        </text:list-item>
      </text:list>
      <text:soft-page-break/>
      <text:p text:style-name="P29">Cloud Deployment Model:</text:p>
      <text:list text:style-name="LFO4" text:continue-numbering="true">
        <text:list-item>
          <text:p text:style-name="P30">Public Cloud</text:p>
        </text:list-item>
        <text:list-item>
          <text:p text:style-name="P31">Private Cloud</text:p>
        </text:list-item>
        <text:list-item>
          <text:p text:style-name="P32">Community Cloud</text:p>
        </text:list-item>
        <text:list-item>
          <text:p text:style-name="P33">Hybrid Cloud<text:tab/></text:p>
        </text:list-item>
      </text:list>
      <text:p text:style-name="Normal"><text:span text:style-name="T34">Is your service an add-on or extension to other software services?</text:span><text:s/>No</text:p>
      <text:p text:style-name="P35">Service Constraints:<text:s/></text:p>
      <text:list text:style-name="LFO5" text:continue-numbering="true">
        <text:list-item>
          <text:p text:style-name="P36">Some Alteryx software components require an installation on desktop machines.<text:s/></text:p>
        </text:list-item>
        <text:list-item>
          <text:p text:style-name="P37">Minimum: 64-bit Microsoft Windows 10.</text:p>
        </text:list-item>
        <text:list-item>
          <text:p text:style-name="P38">MacOS virtual machine installation required.</text:p>
        </text:list-item>
        <text:list-item>
          <text:p text:style-name="P39">4 core minimum chip/CPU required.</text:p>
        </text:list-item>
        <text:list-item>
          <text:p text:style-name="P40">2.5Ghz or faster processor.<text:s/></text:p>
        </text:list-item>
        <text:list-item>
          <text:p text:style-name="P41">8GB RAM minimum.<text:s/></text:p>
        </text:list-item>
        <text:list-item>
          <text:p text:style-name="P42">500Gb to 1TB minimum disk size.<text:s/></text:p>
        </text:list-item>
        <text:list-item>
          <text:p text:style-name="P43">ARM chips are currently unsupported.<text:s/></text:p>
        </text:list-item>
        <text:list-item>
          <text:p text:style-name="P44">Windows Server 2016 64 bit or later.</text:p>
        </text:list-item>
        <text:list-item>
          <text:p text:style-name="P45">Embedded and managed MongoDB or MS SQL.</text:p>
        </text:list-item>
      </text:list>
      <text:p text:style-name="Normal"><text:span text:style-name="T46">Do you provide email or online ticketing support?</text:span></text:p>
      <text:p text:style-name="Normal">Yes - provided as part of standard support at no extra cost. Additional support services are available at an extra cost if the user requires improved SLA’s.</text:p>
      <text:p text:style-name="Normal"><text:span text:style-name="T47">How quickly do you respond to questions?</text:span><text:s/></text:p>
      <text:p text:style-name="Normal">Within 8 Business hours between the hours of 8am and 5pm GMT/BST. Improved SLA's are available at an extra cost.</text:p>
      <text:p text:style-name="Normal"><text:span text:style-name="T48">Can users manage the status and priority of their support tickets?</text:span><text:s/></text:p>
      <text:p text:style-name="Normal">Yes - Users can "Request Attention" on any raised ticket. Users are able to state that the severity has increase, there is a lack of progress or the priority has increased. Actual severity is defined by our 4 severity levels<text:s/><text:a xlink:href="https://community.alteryx.com/t5/Customer-Support-Policy-Knowledge-Base/Alteryx-Support-Guidelines/ta-p/1130" office:target-frame-name="_top" xlink:show="replace"><text:span text:style-name="Hyperlink">https://community.alteryx.com/t5/Customer-Support-Policy-Knowledge-Base/Alteryx-Support-Guidelines/ta-p/1130</text:span></text:a></text:p>
      <text:p text:style-name="P49">What accessibility standards does your online ticketing support management meet?</text:p>
      <text:p text:style-name="Normal">WCAG 2.2 AA<text:tab/></text:p>
      <text:p text:style-name="P50"/>
      <text:soft-page-break/>
      <text:p text:style-name="Normal"><text:span text:style-name="T51">Do you provide phone support?</text:span><text:tab/><text:tab/></text:p>
      <text:p text:style-name="Normal">Yes - for Severity 1 tickets for customers on Standard Plus, Premier or Premier Plus. Not included with Standard Support<text:tab/></text:p>
      <text:p text:style-name="Normal"><text:span text:style-name="T52">When can users get phone support?<text:s/></text:span>24x7</text:p>
      <text:p text:style-name="Normal"><text:span text:style-name="T53">Do you provide web chat support?</text:span><text:s/>No<text:tab/><text:tab/></text:p>
      <text:p text:style-name="Normal"><text:span text:style-name="T54">Do you provide onsite support?</text:span><text:s/>Yes, at an extra cost</text:p>
      <text:p text:style-name="Normal"><text:span text:style-name="T55">Describe your support levels</text:span>:</text:p>
      <text:p text:style-name="Normal">Alteryx provides several support levels to meet customer needs.</text:p>
      <text:p text:style-name="Normal">Standard Support is included with all subscriptions and provides access to the Alteryx Support Portal, knowledge base articles, documentation, and digital ticket-based support during business hours.</text:p>
      <text:p text:style-name="Normal">Customers can optionally purchase Enhanced Support through Success Bundles, including Standard Plus, Premier, and Premier Plus tiers. These tiers provide increased response targets, 24×7 coverage for Severity 1 issues, and an expanded set of services such as advisory sessions, enablement resources, and dedicated success planning.</text:p>
      <text:p text:style-name="Normal">Support level pricing varies depending on subscription size and the selected Success Bundle. Standard Support is included at no additional cost, while Standard Plus, Premier, and Premier Plus are paid upgrades.</text:p>
      <text:p text:style-name="Normal">For enhanced customer engagement, higher-tier bundles may include access to a Customer Success Manager who provides adoption guidance and success planning.</text:p>
      <text:p text:style-name="Normal">Alteryx Support itself does not assign a dedicated technical account manager or cloud support engineer, but customers can access specialised technical experts through Professional Services or via escalations within Support as needed.<text:tab/></text:p>
      <text:p text:style-name="Normal"><text:span text:style-name="T56">Can third parties engaged by the buyer access the support features of your service</text:span><text:span text:style-name="T57">?<text:s/></text:span>Yes - provided they are approved by the customer and assigned appropriate roles by an administrator.</text:p>
      <text:p text:style-name="Normal"><text:span text:style-name="T58">Is your service accessed through a browser?</text:span><text:span text:style-name="T59"><text:s/></text:span>Yes<text:tab/></text:p>
      <text:p text:style-name="P60">What browsers does your service work with?<text:s/></text:p>
      <text:list text:style-name="LFO6" text:continue-numbering="true">
        <text:list-item>
          <text:p text:style-name="P61">Microsoft Edge</text:p>
        </text:list-item>
        <text:list-item>
          <text:p text:style-name="P62">Firefox</text:p>
        </text:list-item>
        <text:list-item>
          <text:p text:style-name="P63">Chrome</text:p>
        </text:list-item>
        <text:list-item>
          <text:p text:style-name="P64">Safari</text:p>
        </text:list-item>
        <text:list-item>
          <text:p text:style-name="P65">Other Chromium based browsers</text:p>
        </text:list-item>
      </text:list>
      <text:p text:style-name="Normal"><text:span text:style-name="T66">Is there an application that users install to use your service?</text:span><text:span text:style-name="T67"><text:s/></text:span>Yes<text:tab/></text:p>
      <text:p text:style-name="Normal"><text:span text:style-name="T68">Which operating systems does your service work with?</text:span><text:span text:style-name="T69"><text:s/></text:span>Windows</text:p>
      <text:p text:style-name="Normal"><text:span text:style-name="T70">Has your service been designed to work on mobile devices?</text:span><text:s/>No<text:tab/></text:p>
      <text:p text:style-name="Normal"><text:span text:style-name="T71">Is there a service interface?</text:span><text:s/>Yes<text:tab/></text:p>
      <text:p text:style-name="P72">Describe the service interface:<text:s/></text:p>
      <text:p text:style-name="Normal">The service provides a secure, browser-based interface that allows users to access Alteryx Analytics Cloud, manage workflows, configure settings, administer users, and monitor system activity. The interface includes dashboards, workflow editors, job monitoring pages, and licence and usage management tools. Access is role-based and authenticated through standard login methods or SSO.<text:tab/></text:p>
      <text:p text:style-name="Normal"><text:span text:style-name="T73">What accessibility standards does your service interface meet?</text:span><text:s/>WCAG 2.2 AA<text:tab/></text:p>
      <text:p text:style-name="P74">Describe any interface testing you’ve done with users of assistive technology:</text:p>
      <text:p text:style-name="Normal">Alteryx conducts accessibility testing across its web-based service interfaces in alignment with WCAG 2.2 AA guidelines. Testing includes the use of automated accessibility scanning tools, manual keyboard-only navigation checks, colour-contrast verification, and screen-reader compatibility evaluations using tools such as NVDA and VoiceOver.</text:p>
      <text:p text:style-name="Normal">While Alteryx does not run formal user panels with assistive technology users, the product accessibility review process incorporates findings from internal audits, industry accessibility best practices, and design reviews performed by our internal Accessibility Team. Feedback from customers using assistive technologies is also incorporated into ongoing accessibility improvements.<text:tab/></text:p>
      <text:p text:style-name="Normal"><text:span text:style-name="T75">What accessibility standards can you support the user with?</text:span><text:s/>WCAG 2.2 AA<text:tab/></text:p>
      <text:p text:style-name="Normal"><text:span text:style-name="T76">Is there an API for your service</text:span><text:span text:style-name="T77">?<text:s/></text:span>Yes<text:tab/></text:p>
      <text:p text:style-name="P78">Describe what users can and can't do using your API:</text:p>
      <text:p text:style-name="Normal">Alteryx provides APIs that allow users to automate administrative tasks, integrate workflows with external systems, and programmatically manage platform resources. Users can authenticate, submit jobs, retrieve results, manage users and schedules, query system metadata, and interact with workflows and assets through supported API endpoints.</text:p>
      <text:soft-page-break/>
      <text:p text:style-name="Normal">Users cannot modify core platform behaviour, access underlying infrastructure, or bypass role-based security controls. API access is governed by user permissions, so users can only perform actions that their assigned role allows.</text:p>
      <text:p text:style-name="Normal">API usage is limited to published and documented endpoints, and customers cannot introduce custom server-side code or extend the API beyond supported functions. Rate limits and authentication requirements also apply to ensure secure and reliable operation.</text:p>
      <text:p text:style-name="Normal"><text:span text:style-name="T79">Do you provide API documentation</text:span><text:span text:style-name="T80">?</text:span><text:s/>Yes<text:tab/></text:p>
      <text:p text:style-name="Normal"><text:span text:style-name="T81">How is your API documented</text:span><text:span text:style-name="T82">?</text:span><text:s/>Open API (Swagger);<text:s/>HTML</text:p>
      <text:p text:style-name="Normal"><text:span text:style-name="T83">Is there a sandbox or test environment for your API?</text:span><text:s/>No<text:tab/></text:p>
      <text:p text:style-name="Normal"><text:span text:style-name="T84">Can buyers customise your service?</text:span><text:s/>Yes<text:tab/></text:p>
      <text:p text:style-name="P85">How can users customise your service?</text:p>
      <text:p text:style-name="Normal">Users can customise the service by creating and modifying analytic workflows, macros, and analytic apps to meet their business requirements. They can configure user permissions, schedules, data connections, and environment settings relevant to their organisation.</text:p>
      <text:p text:style-name="Normal">Via APIs and connectors, users can integrate Alteryx with third-party systems, automate analytic processes, and extend capabilities with custom Python or R code within workflows.</text:p>
      <text:p text:style-name="Normal">Customisation is limited to user-level configuration and workflow logic; the core platform, security model, and infrastructure cannot be altered. Customisations can be performed by authorised users with the appropriate permissions, including analysts, administrators, and integration teams.</text:p>
      <text:p text:style-name="Normal">Users can also customise the theme of the service to match custom branding guidelines.<text:tab/></text:p>
      <text:p text:style-name="Normal"><text:span text:style-name="T86">How do you help users start using your service?</text:span></text:p>
      <text:p text:style-name="Normal">Alteryx provides a comprehensive onboarding experience to help users quickly begin using the service. All customers have access to extensive online documentation, step-by-step guides, product tutorials, and an integrated help platform covering core functionality, setup, and best practices.</text:p>
      <text:p text:style-name="Normal">Users can access the Alteryx Community, which offers self-service learning paths, discussion forums, knowledge articles, and downloadable starter workflows. The Alteryx Academy provides free interactive learning, including guided lessons, practice exercises, and introductory courses to build user capability from day one.</text:p>
      <text:soft-page-break/>
      <text:p text:style-name="Normal">The MyAlteryx portal enables users to manage licences, raise support cases, and access resources required during onboarding.</text:p>
      <text:p text:style-name="Normal">Customers who purchase a Success Bundle benefit from additional onboarding support such as enablement sessions, value-planning workshops, and guidance from a Customer Success Manager. These services help organisations accelerate adoption and configure the service in line with business needs.</text:p>
      <text:p text:style-name="Normal">Optional paid training and Professional Services are also available for organisations requiring tailored setup, workflow development assistance, or hands-on technical enablement.</text:p>
      <text:p text:style-name="Normal"><text:span text:style-name="T87">Do you provide documentation for your service?</text:span><text:s/>Yes<text:tab/></text:p>
      <text:p text:style-name="Normal"><text:span text:style-name="T88">What formats do you provide documentation in?</text:span><text:s/>HTML;<text:s/>PDF; Other</text:p>
      <text:p text:style-name="Normal"><text:span text:style-name="T89">What other formats do you provide documentation in?</text:span><text:s/>Video tutorials; interactive learning paths; knowledge base articles</text:p>
      <text:p text:style-name="Normal"><text:span text:style-name="T90">What accessibility standards does your documentation meet?</text:span><text:s/>WCAG 2.2 AA<text:tab/></text:p>
      <text:p text:style-name="P91">How do users extract their data when the contract ends?<text:s/></text:p>
      <text:p text:style-name="Normal">Users can extract their data at any time during the contract using built-in export capabilities, APIs, or workflow outputs within the Alteryx platform. Customers may download workflows, analytic assets, schedules, configuration files, and data outputs directly through the interface.</text:p>
      <text:p text:style-name="Normal">For Alteryx Analytics Cloud, users can export datasets, results, and workflow assets in standard formats such as CSV, JSON, or other supported connections. For Alteryx Server, workflows, macros, schedules, and results can be exported from the Gallery or through the Admin interface.</text:p>
      <text:p text:style-name="Normal">Alteryx does not restrict data extraction, and customers retain full ownership of their data. After contract termination, data is retained for a limited period in accordance with Alteryx retention policies, after which it is securely removed.</text:p>
      <text:p text:style-name="P92">Describe what happens at the end of the contract:<text:s/></text:p>
      <text:p text:style-name="Normal">At the end of the contract, customers retain the ability to export their data, workflows, and assets before service termination. Alteryx will notify customers ahead of contract expiry so that any required data extraction can be completed.</text:p>
      <text:soft-page-break/>
      <text:p text:style-name="Normal">Once the contract expires and the service is deactivated, user access to the platform is removed. Any customer data remaining in the service is retained only for a short period in line with Alteryx data retention policies and is then securely deleted.</text:p>
      <text:p text:style-name="Normal">Customers may renew their contract or transition to a different subscription tier with no service disruption. Offboarding assistance, including guidance on data extraction and account closure, is available through Support and Customer Success for customers with applicable success bundles. No additional cost is charged unless professional services are requested.</text:p>
      <text:p text:style-name="P93">How do users export their data?</text:p>
      <text:p text:style-name="Normal">Alteryx does not store customer data within the platform. Data is processed at runtime and outputs are written to locations controlled by the customer. Users export their data by writing results to supported output formats or connected systems using workflows. Outputs can be written to files, databases, cloud storage, APIs, or third-party applications through native connectors.<text:tab/></text:p>
      <text:p text:style-name="Normal"><text:span text:style-name="T94">What open formats can users export their data in?</text:span><text:s/>CSV;<text:s/>Other</text:p>
      <text:p text:style-name="Normal"><text:span text:style-name="T95">What other formats can users export their data in?</text:span><text:s/>JSON, XML, Parquet, XLSX, Database Tables, Cloud Storage Objects<text:tab/></text:p>
      <text:p text:style-name="Normal"><text:span text:style-name="T96">What open data formats can users upload their data in?</text:span><text:s/>CSV;<text:s/>Other</text:p>
      <text:p text:style-name="Normal"><text:span text:style-name="T97">What other formats can users export their data in?</text:span><text:s/>JSON, XML, Parquet, Avro, XLSX, database tables, cloud storage objects.<text:tab/></text:p>
      <text:p text:style-name="Normal"><text:span text:style-name="T98">Do you provide infrastructure or application metrics?</text:span><text:s/>Yes<text:tab/></text:p>
      <text:p text:style-name="P99">Describe the service metrics you provide:</text:p>
      <text:p text:style-name="Normal">Alteryx provides application-level metrics such as workflow run history, job performance statistics, success and failure rates, queue activity, and server resource utilisation indicators. Administrators can monitor user activity, schedule execution, asset usage, and Gallery performance. For cloud services, usage dashboards provide visibility into job runs, asset consumption, and platform health. Metrics support auditability, optimisation of workloads, and operational oversight.<text:tab/></text:p>
      <text:p text:style-name="Normal"><text:span text:style-name="T100">How do you provide infrastructure or application metrics?</text:span><text:s/><text:s/>Real-time dashboards;<text:s/>Regular Reports;<text:s/>Reports on request</text:p>
      <text:p text:style-name="Normal"><text:span text:style-name="T101">Does your solution support resource tagging?</text:span><text:s/>No</text:p>
      <text:p text:style-name="Normal"><text:span text:style-name="T102">Does your solution support FOCUS resource tagging?</text:span><text:s/>No</text:p>
      <text:soft-page-break/>
      <text:p text:style-name="P103">How do you guarantee users aren’t affected by the demand other users are placing on your service?</text:p>
      <text:p text:style-name="Normal">Alteryx ensures users are not impacted by the demand other users place on the service through workload isolation and resource management. In Alteryx Analytics Cloud, each job runs in an isolated, scalable execution environment that automatically provisions compute capacity as required. This prevents workloads from competing for resources.</text:p>
      <text:p text:style-name="Normal">For Alteryx Server, administrators can configure job prioritisation, worker nodes and scheduling controls to balance workloads. Across all deployments, concurrency controls and platform monitoring ensure no single user can consume excessive resources, protecting performance for all users.<text:tab/></text:p>
      <text:p text:style-name="Normal"><text:span text:style-name="T104">Does your service connect to any public sector networks?</text:span><text:s/>Yes</text:p>
      <text:p text:style-name="Normal"><text:span text:style-name="T105">What public sector networks is the service directly connected to?</text:span><text:span text:style-name="T106"><text:s/></text:span></text:p>
      <text:list text:style-name="LFO7" text:continue-numbering="true">
        <text:list-item>
          <text:p text:style-name="P107">Police National Network (PNN)<text:s/></text:p>
        </text:list-item>
        <text:list-item>
          <text:p text:style-name="P108">NHS Network (N3)<text:s/></text:p>
        </text:list-item>
        <text:list-item>
          <text:p text:style-name="P109">Joint Academic Network (JANET)<text:s/></text:p>
        </text:list-item>
        <text:list-item>
          <text:p text:style-name="P110">Scottish Wide Area Network (SWAN)<text:s/></text:p>
        </text:list-item>
        <text:list-item>
          <text:p text:style-name="P111">Health and Social Care Network (HSCN)<text:s/></text:p>
        </text:list-item>
        <text:list-item>
          <text:p text:style-name="P112">Other public sector networks<text:s/></text:p>
        </text:list-item>
        <text:list-item>
          <text:p text:style-name="P113">Alteryx can connect to any network using native connector tooling</text:p>
        </text:list-item>
      </text:list>
      <text:p text:style-name="Normal"><text:span text:style-name="T114">How do you protect data between the buyer's network and your network?</text:span><text:tab/>TLS (1.2+)<text:tab/></text:p>
      <text:p text:style-name="Normal"><text:span text:style-name="T115">How do you protect data within your network?</text:span><text:s/>TLS (1.2+)<text:tab/></text:p>
      <text:p text:style-name="Normal"><text:span text:style-name="T116">Do you know where data is stored and processed?</text:span><text:s/>Yes</text:p>
      <text:p text:style-name="Normal"><text:span text:style-name="T117">Where is data stored and processed?</text:span><text:span text:style-name="T118"><text:s/></text:span>United Kingdom;<text:s/>European Economic Area (EEA)</text:p>
      <text:p text:style-name="Normal"><text:span text:style-name="T119">Can users specify where data is stored and processed?</text:span><text:s/>Yes<text:tab/></text:p>
      <text:p text:style-name="P120">With which standards does your datacentre security setup comply?<text:tab/></text:p>
      <text:p text:style-name="Normal">Complies with a recognised standard, for example CSA CCM v4.0 or SSAE-18 / ISAE 3402. Alteryx cloud products are hosted on AWS and Microsoft Azure, which both maintain compliance with CSA CCM v4.0 and SSAE-18 / ISAE 3402, among many others. Alteryx leverages these cloud providers' compliant infrastructure.<text:tab/></text:p>
      <text:p text:style-name="Normal"><text:span text:style-name="T121">How often do you do penetration testing?</text:span><text:span text:style-name="T122"><text:s/></text:span>At least once a year<text:tab/></text:p>
      <text:p text:style-name="Normal"><text:span text:style-name="T123">W</text:span><text:span text:style-name="T124">hat is your approach to penetration testing?</text:span><text:span text:style-name="T125"><text:s/></text:span>Another external penetrating<text:s/>organization.<text:tab/></text:p>
      <text:soft-page-break/>
      <text:p text:style-name="P126">How do you protect data at rest?<text:s/></text:p>
      <text:p text:style-name="Normal">Encryption of all physical media. All customer data at rest is encrypted using AES-256 or stronger encryption, leveraging cloud provider-native encryption services (e.g., AWS KMS, Azure Key Vault). This includes databases, object storage, and backup media.<text:tab/></text:p>
      <text:p text:style-name="Normal"><text:span text:style-name="T127">Do you have a data sanitisation process?</text:span><text:s/>Yes</text:p>
      <text:p text:style-name="Normal"><text:span text:style-name="T128">How do you make sure customer data is sanitised and/or permanently erased from your solution after use?</text:span><text:span text:style-name="T129"><text:s/></text:span></text:p>
      <text:p text:style-name="Normal">1. Deleted data can’t be directly accessed / Cryptographic Erasure</text:p>
      <text:p text:style-name="Normal">2. Data Erasure</text:p>
      <text:p text:style-name="Normal">3. Explicit overwriting of storage before reallocation / Secure Erase</text:p>
      <text:p text:style-name="Normal">5. Physical Destruction / Hardware containing data is completely destroyed</text:p>
      <text:p text:style-name="Normal">Alteryx leverages cloud providers' secure deletion procedures and cryptographic erasure. Where applicable, media disposal is handled according to NIST 800-88 guidelines by AWS or Azure, including physical destruction for decommissioned hardware.<text:tab/></text:p>
      <text:p text:style-name="Normal"><text:span text:style-name="T130">How do you dispose of equipment?</text:span><text:s/></text:p>
      <text:p text:style-name="Normal">Complying with a recognised standard, for example CSA CCM v.4.0, CAS (Sanitisation) or ISO/IEC 27001. Within a cloud deployment Alteryx leverages cloud infrastructure provided by AWS and Microsoft Azure, both of which comply with internationally recognized standards for hardware disposal and data sanitization, including CSA CCM, ISO/IEC 27001, and NIST 800-88. Physical media is securely destroyed or sanitized before decommissioning, as per these standards.<text:tab/></text:p>
      <text:p text:style-name="P131">Describe the level of availability you guarantee:<text:s/></text:p>
      <text:p text:style-name="Normal">For an on-premise deployment of Alteryx Server, the availability is at the users discretion based on the technical architecture (i.e. single node vs HA deployments).</text:p>
      <text:p text:style-name="Normal">Alteryx Analytics Cloud has an availability in line with that of the underlying cloud provider (AWS) at 99.5%."<text:tab/></text:p>
      <text:p text:style-name="P132">Describe how your service is designed to be resilient:<text:s/></text:p>
      <text:p text:style-name="Normal">Alteryx cloud services are designed with a strong focus on resilience, redundancy, and high availability. Our cloud-hosted platforms are deployed across geographically diverse data centres, each with independent power, networking, and physical security controls. As part of our commitment to resilience, critical system components are replicated across<text:s/><text:soft-page-break/>availability zones, enabling continued operation in the event of localised failure. Automated failover mechanisms ensure service continuity, and load balancing is used to distribute demand and maintain performance.</text:p>
      <text:p text:style-name="Normal">Data durability is maintained through regular, encrypted backups and multi-region replication of key service components. Our infrastructure is continually monitored, with proactive alerting and response processes managed by dedicated operations and security teams. We design and test disaster recovery procedures regularly, ensuring recoverability and alignment with the NCSC Cloud Security Principle 2.</text:p>
      <text:p text:style-name="Normal">More detailed architectural and data-centre information is available to government buyers on request under appropriate NDA.<text:tab/></text:p>
      <text:p text:style-name="P133">How does your service report any outages?<text:s/></text:p>
      <text:p text:style-name="Normal">Alteryx provides transparent and timely reporting of service availability. We maintain a publicly accessible status dashboard that communicates real-time system health, scheduled maintenance, and incident updates. During an outage, the dashboard is updated throughout the incident lifecycle, including initial detection, impact assessment, mitigation steps, and resolution confirmation.</text:p>
      <text:p text:style-name="Normal"><text:a xlink:href="https://status.alteryxcloud.com" office:target-frame-name="_top" xlink:show="replace"><text:span text:style-name="Hyperlink">https://status.alteryxcloud.com</text:span></text:a></text:p>
      <text:p text:style-name="Normal">Customers can subscribe to receive automated notifications via email for incident alerts, maintenance events, and post-incident summaries. Additionally, Alteryx offers API-accessible status information for organisations that wish to integrate outage data with internal monitoring or service-management tooling.</text:p>
      <text:p text:style-name="Normal">Our operations and engineering teams continuously monitor platform telemetry and receive alerts through our internal incident-response systems. Any material outages trigger our documented incident-management process, including escalation, customer communication, and post-incident review to improve future resilience.<text:tab/></text:p>
      <text:p text:style-name="Normal"><text:span text:style-name="T134">Does your organisation have a named person with board-level (or equivalent) authorisation who's responsible for the security of all of your services?</text:span><text:span text:style-name="T135"><text:s/></text:span>Yes</text:p>
      <text:p text:style-name="Normal"><text:span text:style-name="T136">Does your organisation comply with the recommendations in the Software Security Code of Practice</text:span><text:span text:style-name="T137">?<text:s/></text:span>Yes</text:p>
      <text:p text:style-name="Normal"><text:span text:style-name="T138">Is your security governance accredited to a standard?</text:span><text:s/>Yes<text:tab/></text:p>
      <text:p text:style-name="Normal"><text:span text:style-name="T139">What security governance standards do you comply with?</text:span><text:s/>ISO/IEC 27001<text:tab/></text:p>
      <text:p text:style-name="P140"/>
      <text:soft-page-break/>
      <text:p text:style-name="Normal"><text:span text:style-name="T141">W</text:span><text:span text:style-name="T142">hat information security policies and processes do you follow?</text:span></text:p>
      <text:p text:style-name="Normal">A comprehensive data security framework that is compliant with major security standards — SOC 2 Type II, ISO 27001. Certification is made available on Alteryx’s Trust<text:s/>website located at<text:s/><text:a xlink:href="http://www.alteryx.com/trust" office:target-frame-name="_top" xlink:show="replace"><text:span text:style-name="Hyperlink">www.alteryx.com/trust</text:span></text:a><text:s/></text:p>
      <text:p text:style-name="Normal"><text:span text:style-name="T143">Which configuration and change management processes does your organisation comply with?</text:span><text:s/><text:s/>Supplier-defined process</text:p>
      <text:p text:style-name="P144">Describe your configuration and change management processes:<text:s/></text:p>
      <text:p text:style-name="Normal">The software components of Alteryx are developed in line with our Software Development Lifecycle (SDLC) policy. Alteryx uses a risk-based approach when applying SDLC methodology, which may include performing security architecture reviews, automated security scans, and external penetration testing. Alteryx performs periodic security code reviews and scans source code as well as packaged software to monitor against malicious threats. Alteryx follows industry-standard security practices to identify and resolve vulnerabilities before and after product release to provide reliable, secure products. Vulnerabilities go through evaluation, rating, prioritization. Updates released to address vulnerabilities in supported versions, cumulative fixes incorporated in major and minor releases.</text:p>
      <text:p text:style-name="Normal"><text:span text:style-name="T145">W</text:span><text:span text:style-name="T146">hich vulnerability management processes does your organisation comply with?</text:span><text:tab/></text:p>
      <text:p text:style-name="Normal">Supplier-defined process</text:p>
      <text:p text:style-name="P147">Describe your vulnerability management process:<text:s/></text:p>
      <text:p text:style-name="Normal">Alteryx has a comprehensive vulnerability management program that manages any reported or suspected vulnerability across its lifecycle, with defined processes that cover identification, assessment, prioritization, remediation, verification, and reporting.<text:s/></text:p>
      <text:p text:style-name="Normal">Alteryx follows industry-standard security practices to identify and resolve<text:s/>vulnerabilities <text:s/>both before and after product release to provide reliable and<text:s/>secure products. Vulnerabilities go through evaluation, rating, and prioritization. Updates are released to address vulnerabilities in supported versions, with cumulative fixes incorporated in major and minor releases.</text:p>
      <text:p text:style-name="P148">Which protective monitoring processes does your organisation comply with?</text:p>
      <text:p text:style-name="Normal">Supplier-defined process</text:p>
      <text:p text:style-name="P149"/>
      <text:soft-page-break/>
      <text:p text:style-name="P150">Describe your protective monitoring processes:</text:p>
      <text:p text:style-name="Normal">Alteryx’s protective monitoring uses centralized log analysis, machine-learning threat detection, and endpoint monitoring to identify suspicious activity or potential compromise. When indicators arise, alerts are escalated to Security Operations, which investigates, triages, and initiates actions defined in the Cybersecurity Incident Response Plan, including remediation and documentation of lessons learned<text:s/></text:p>
      <text:p text:style-name="Normal">Continuous monitoring ensures potential violations are promptly addressed, and the CIRP is regularly tested to maintain readiness. Our processes emphasize rapid detection and fast responsiveness across all incident-handling activities.</text:p>
      <text:p text:style-name="Normal"><text:span text:style-name="T151">W</text:span><text:span text:style-name="T152">hich incident management processes does your organisation comply with?</text:span><text:tab/></text:p>
      <text:p text:style-name="Normal">Supplier-defined process</text:p>
      <text:p text:style-name="Normal"><text:span text:style-name="T153">Are you compliant with NCSC guidance on Post-quantum cryptography secure?</text:span><text:tab/>No<text:tab/></text:p>
      <text:p text:style-name="Normal">Describe your incident management processes:<text:s/></text:p>
      <text:p text:style-name="Normal">The Cybersecurity Incident Response Plan (CIRP) establishes the actions and procedures that help the SOC team prepare for and respond to security incidents. The plan includes how to initiate responsive action, remediate adverse consequences, document lessons learned; and continuously improve incident response processes. The CIRP is regularly tested using planned reviews, live simulations, and periodic training.<text:s/></text:p>
      <text:p text:style-name="Normal">We recognize our employees’ role in our security posture and serving as first line of defense against threats. We foster a robust security culture through comprehensive, targeted role-based training, responsible information handling practices, empowering individuals to effectively identify, report, and respond to security risks.<text:tab/></text:p>
      <text:p text:style-name="Normal"><text:span text:style-name="T154">How do you manage staff security clearance checks?</text:span><text:s/></text:p>
      <text:p text:style-name="Normal">Staff screening performed but doesn't conform with BS7858:2019</text:p>
      <text:p text:style-name="Normal"><text:span text:style-name="T155">If the role requires it, what level of security clearance are you prepared to make sure your staff have?</text:span><text:s/>None<text:tab/></text:p>
      <text:p text:style-name="Normal"><text:span text:style-name="T156">How does your organisation demonstrate that it adheres to best practice in secure software development?</text:span><text:span text:style-name="T157"><text:s/></text:span>Independent review of processes</text:p>
      <text:p text:style-name="Normal"><text:span text:style-name="T158">Do users need to be authenticated when using your service?</text:span><text:s/>Yes</text:p>
      <text:p text:style-name="P159"/>
      <text:p text:style-name="Normal"><text:span text:style-name="T160">How do you authenticate users when they access the service</text:span><text:span text:style-name="T161">?<text:s/></text:span></text:p>
      <text:soft-page-break/>
      <text:list text:style-name="LFO8" text:continue-numbering="true">
        <text:list-item>
          <text:p text:style-name="P162">Multi-Factor Authentication</text:p>
        </text:list-item>
        <text:list-item>
          <text:p text:style-name="P163">Identity federation with existing provider</text:p>
        </text:list-item>
        <text:list-item>
          <text:p text:style-name="P164">Username and password</text:p>
        </text:list-item>
      </text:list>
      <text:p text:style-name="P165">Describe how you restrict access in management interfaces and support channels:</text:p>
      <text:p text:style-name="Normal">Access to administrative interfaces is restricted using role-based access control (RBAC), enforced MFA, and least-privilege permissions. Only authorised personnel with approved business need can access management systems and support tooling. Access requests follow formal approval workflows and are logged, monitored, and regularly reviewed. Support channels operate within secure environments, and engineers access customer environments only when explicitly permitted and subject to strong authentication and session logging.<text:tab/></text:p>
      <text:p text:style-name="Normal"><text:span text:style-name="T166">How often do you test your access controls?</text:span><text:s/>At least every 6 months<text:tab/></text:p>
      <text:p text:style-name="P167">How do you authenticate management access to your service?<text:tab/></text:p>
      <text:list text:style-name="LFO9" text:continue-numbering="true">
        <text:list-item>
          <text:p text:style-name="P168">Multi-Factor Authentication (MFA)</text:p>
        </text:list-item>
        <text:list-item>
          <text:p text:style-name="P169">Public key authentication</text:p>
        </text:list-item>
        <text:list-item>
          <text:p text:style-name="P170">Identity federation with existing provider</text:p>
        </text:list-item>
      </text:list>
      <text:p text:style-name="Normal"><text:span text:style-name="T171">How do buyers access audit information about the actions their users have taken?</text:span><text:tab/><text:s/></text:p>
      <text:p text:style-name="Normal">Users have access to real-time audit information<text:tab/></text:p>
      <text:p text:style-name="Normal"><text:span text:style-name="T172">How long do you store users audit data for?</text:span><text:s/>At least 12 months<text:tab/></text:p>
      <text:p text:style-name="Normal"><text:span text:style-name="T173">How do buyers access audit information about the actions your organisation has taken?</text:span><text:span text:style-name="T174"><text:s/></text:span>Users contact the support team to get audit information<text:tab/></text:p>
      <text:p text:style-name="Normal"><text:span text:style-name="T175">How long do you store your organisation's audit data for?</text:span><text:s/>At least 12 months<text:tab/></text:p>
      <text:p text:style-name="Normal"><text:span text:style-name="T176">How long are system logs stored for?</text:span><text:s/>At least 12 months<text:tab/></text:p>
      <text:p text:style-name="Normal"><text:span text:style-name="T177">Do you offer special pricing for educational organisations?</text:span><text:s/>No<text:tab/></text:p>
      <text:p text:style-name="Normal"><text:span text:style-name="T178">Do you provide a free trial option for your service?</text:span><text:s/>Yes<text:tab/></text:p>
      <text:p text:style-name="P179">Describe the free version of your service:</text:p>
      <text:p text:style-name="Normal">The free trial of Alteryx is a 30 day trial. Users gain access to Alteryx Analytics Cloud where they can use all features of Designer Cloud, Auto Insights, Plans, App builder, as well as download Alteryx Designer Desktop for testing.<text:tab/></text:p>
      <text:p text:style-name="Normal"><text:span text:style-name="T180">L</text:span><text:span text:style-name="T181">ink to the free version</text:span><text:span text:style-name="T182">:</text:span><text:s/><text:a xlink:href="https://www.alteryx.com/designer-cloud/free-trial" office:target-frame-name="_top" xlink:show="replace"><text:span text:style-name="Hyperlink">https://www.alteryx.com/designer-cloud/free-trial</text:span></text:a></text:p>
      <text:soft-page-break/>
      <text:p text:style-name="Normal"><text:span text:style-name="T183">Do you have a current ISO/IEC 27001 certification (2013 or 2022) that covers the security of your service?</text:span><text:s/>Yes<text:tab/></text:p>
      <text:p text:style-name="P184">Accreditation:</text:p>
      <text:p text:style-name="Normal">Coalfire Certification, Inc accreditation under certificate 2022-031401 on 14 January 2025. The certificate scope comprises the Information Security Management System supporting the operations underlying the Alteryx Designer, Alteryx Server, Auto Insights, Machine Learning, and Alteryx Analytics Cloud offerings. The organizational scope includes Governance, Risk and Compliance (GRC), Information Security, Information Technology, Infrastructure Operations, and Product Development teams affecting the ISMS"<text:tab/></text:p>
      <text:p text:style-name="Normal"><text:span text:style-name="T185">Do you have a current Payment Card Industry Data Security Standard (PCI DSS) certification?</text:span><text:s/>No</text:p>
      <text:p text:style-name="Normal"><text:span text:style-name="T186">Do you have a current Cyber Essentials certification?</text:span><text:s/>No<text:s/><text:span text:style-name="T187">(</text:span><text:span text:style-name="T188">to be updated by Sept 2026)</text:span><text:tab/></text:p>
      <text:p text:style-name="Normal"><text:span text:style-name="T189">Do you have a current Cyber Essentials Plus certification?</text:span><text:s/>No</text:p>
      <text:p text:style-name="P190">What other security certifications do you have?<text:s/></text:p>
      <text:p text:style-name="Normal">Business Continuity Management System conforming to ISO 22301:201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text-align="center"/>
      <style:text-properties fo:font-weight="bold" style:font-weight-asian="bold" style:font-weight-complex="bold"/>
    </style:style>
  </office:automatic-styles>
  <office:master-styles>
    <style:master-page style:name="MP0" style:page-layout-name="PL0">
      <style:header>
        <text:p text:style-name="P2">Alteryx Service Definition</text:p>
      </style:header>
      <style:footer>
        <text:p text:style-name="Footer">Alteryx UK Ltd.<text:tab/><text:tab/>Alteryx Service Definitio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lastair McPherson</meta:initial-creator>
    <dc:creator>Charles Harrison</dc:creator>
    <meta:creation-date>2026-01-12T14:16:00Z</meta:creation-date>
    <dc:date>2026-01-12T14:16:00Z</dc:date>
    <meta:print-date>2025-12-23T16:29:00Z</meta:print-date>
    <meta:template xlink:href="Normal" xlink:type="simple"/>
    <meta:editing-cycles>2</meta:editing-cycles>
    <meta:editing-duration>PT0S</meta:editing-duration>
    <meta:document-statistic meta:page-count="14" meta:paragraph-count="54" meta:word-count="4058" meta:character-count="27139" meta:row-count="192" meta:non-whitespace-character-count="23135"/>
  </office:meta>
</office:document-meta>
</file>