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oWL3Statement" style:master-page-name="MP0" style:family="paragraph">
      <style:paragraph-properties fo:break-before="page"/>
    </style:style>
  </office:automatic-styles>
  <office:body>
    <office:text text:use-soft-page-breaks="true">
      <text:p text:style-name="P1">Please see -<text:s/><text:a xlink:href="https://www.checkpoint.com/about-us/cloud-terms/" office:target-frame-name="_top" xlink:show="replace"><text:span text:style-name="Hyperlink">https://www.checkpoint.com/about-us/cloud-terms/</text:span></text:a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style:font-name="Avenir Next LT Pro" fo:color="#2C7F93" fo:font-size="11pt" style:font-size-asian="11pt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3Statement" style:display-name="SoW L3 Statement" style:family="paragraph" style:parent-style-name="Normal">
      <style:text-properties fo:hyphenate="false"/>
    </style:style>
    <style:style style:name="SoWL3StatementChar" style:display-name="SoW L3 Statement Char" style:family="text" style:parent-style-name="DefaultParagraphFont"/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style:style style:name="FollowedHyperlink" style:display-name="FollowedHyperlink" style:family="text" style:parent-style-name="DefaultParagraphFont">
      <style:text-properties style:font-name="Avenir Next LT Pro" fo:color="#B8218E" fo:font-size="11pt" style:font-size-asian="11pt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30T10:38:00Z</meta:creation-date>
    <dc:date>2026-01-30T10:39:00Z</dc:date>
    <meta:template xlink:href="0twft4ww" xlink:type="simple"/>
    <meta:editing-cycles>1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375687431696417822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18" meta:character-count="125" meta:row-count="1" meta:non-whitespace-character-count="108"/>
  </office:meta>
</office:document-meta>
</file>