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T3" style:parent-style-name="DefaultParagraphFont" style:family="text">
      <style:text-properties fo:color="#00B0F0"/>
    </style:style>
  </office:automatic-styles>
  <office:body>
    <office:text text:use-soft-page-breaks="true">
      <text:p text:style-name="P1"><text:a xlink:href="https://assets.sophos.com/X24WTUEQ/at/wp48fskfqszhp33w9gp7t/sophos-endpoint-sb.pdf" office:target-frame-name="_top" xlink:show="replace"><text:span text:style-name="T2">https://assets.sophos.com/X24WTUEQ/at/wp48fskfqszhp33w9gp7t/sophos-endpoint-sb.pdf</text:span></text:a><text:span text:style-name="T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3T11:05:00Z</meta:creation-date>
    <dc:date>2026-01-13T11:06:00Z</dc:date>
    <meta:template xlink:href="1txgp1ir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27" meta:character-count="180" meta:row-count="1" meta:non-whitespace-character-count="154"/>
  </office:meta>
</office:document-meta>
</file>