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 Managed Device Lifecycle</text:p>
      <text:p text:style-name="Normal"><text:span text:style-name="T5">For 10 most commonly bought devices the management fee would be £7,651.85 for the month. This price is subject to change depending on device type and quantity quot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6:57:00Z</dc:date>
    <meta:print-date>2026-01-27T16:42:00Z</meta:print-date>
    <meta:template xlink:href="Blank%20template%20with%20Softcat%20logo" xlink:type="simple"/>
    <meta:editing-cycles>4</meta:editing-cycles>
    <meta:editing-duration>PT9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15" meta:word-count="40" meta:character-count="187" meta:row-count="40" meta:non-whitespace-character-count="162"/>
  </office:meta>
</office:document-meta>
</file>