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4" style:family="paragraph"/>
    <style:style style:name="P25" style:parent-style-name="Compact" style:list-style-name="LFO4" style:family="paragraph"/>
    <style:style style:name="P26" style:parent-style-name="Compact" style:list-style-name="LFO4" style:family="paragraph"/>
    <style:style style:name="P27" style:parent-style-name="Compact" style:list-style-name="LFO4" style:family="paragraph"/>
    <style:style style:name="P28" style:parent-style-name="Compact" style:list-style-name="LFO5" style:family="paragraph"/>
    <style:style style:name="P29" style:parent-style-name="Compact" style:list-style-name="LFO5" style:family="paragraph"/>
    <style:style style:name="P30" style:parent-style-name="Compact" style:list-style-name="LFO5" style:family="paragraph"/>
    <style:style style:name="P31" style:parent-style-name="Compact" style:list-style-name="LFO5" style:family="paragraph"/>
    <style:style style:name="P32" style:parent-style-name="Compact" style:list-style-name="LFO5" style:family="paragraph"/>
    <style:style style:name="P33" style:parent-style-name="Compact" style:list-style-name="LFO5" style:family="paragraph"/>
    <style:style style:name="P34" style:parent-style-name="Compact" style:list-style-name="LFO5" style:family="paragraph"/>
    <style:style style:name="P35" style:parent-style-name="Compact" style:list-style-name="LFO5" style:family="paragraph"/>
    <style:style style:name="P36" style:parent-style-name="Compact" style:list-style-name="LFO5" style:family="paragraph"/>
    <style:style style:name="P37" style:parent-style-name="Compact" style:list-style-name="LFO6" style:family="paragraph"/>
    <style:style style:name="P38" style:parent-style-name="Compact" style:list-style-name="LFO6" style:family="paragraph"/>
    <style:style style:name="P39" style:parent-style-name="Compact" style:list-style-name="LFO6" style:family="paragraph"/>
    <style:style style:name="P40" style:parent-style-name="Compact" style:list-style-name="LFO6" style:family="paragraph"/>
    <style:style style:name="P41" style:parent-style-name="Compact" style:list-style-name="LFO6" style:family="paragraph"/>
    <style:style style:name="P42" style:parent-style-name="Compact" style:list-style-name="LFO6" style:family="paragraph"/>
    <style:style style:name="P43" style:parent-style-name="Compact" style:list-style-name="LFO7" style:family="paragraph"/>
    <style:style style:name="P44" style:parent-style-name="Compact" style:list-style-name="LFO7" style:family="paragraph"/>
    <style:style style:name="P45" style:parent-style-name="Compact" style:list-style-name="LFO8" style:family="paragraph"/>
    <style:style style:name="P46" style:parent-style-name="Compact" style:list-style-name="LFO8" style:family="paragraph"/>
    <style:style style:name="P47" style:parent-style-name="Compact" style:list-style-name="LFO9" style:family="paragraph"/>
    <style:style style:name="P48" style:parent-style-name="Compact" style:list-style-name="LFO9" style:family="paragraph"/>
    <style:style style:name="P49" style:parent-style-name="Compact" style:list-style-name="LFO9" style:family="paragraph"/>
    <style:style style:name="P50" style:parent-style-name="Compact" style:list-style-name="LFO10" style:family="paragraph"/>
    <style:style style:name="P51" style:parent-style-name="Compact" style:list-style-name="LFO10" style:family="paragraph"/>
    <style:style style:name="P52" style:parent-style-name="Compact" style:list-style-name="LFO10" style:family="paragraph"/>
    <style:style style:name="P53" style:parent-style-name="Compact" style:list-style-name="LFO10" style:family="paragraph"/>
    <style:style style:name="P54" style:parent-style-name="Compact" style:list-style-name="LFO10" style:family="paragraph"/>
    <style:style style:name="P55" style:parent-style-name="Compact" style:list-style-name="LFO10" style:family="paragraph"/>
    <style:style style:name="P56" style:parent-style-name="Compact" style:list-style-name="LFO10" style:family="paragraph"/>
  </office:automatic-styles>
  <office:body>
    <office:text text:use-soft-page-breaks="true">
      <text:h text:style-name="P1" text:outline-level="1"><text:bookmark-start text:name="service-name"/>Service Name</text:h>
      <text:p text:style-name="FirstParagraph">Amazon Simple Queue Service (SQS)</text:p>
      <text:h text:style-name="Heading2" text:outline-level="2"><text:bookmark-start text:name="service-overview"/>Service Overview</text:h>
      <text:p text:style-name="FirstParagraph">Amazon Simple Queue Service (SQS) is a fully managed message queuing service that enables decoupling and integration of distributed software systems and components. SQS provides secure, durable, and highly available hosted queues for transmitting messages between applications. The service offers two queue types: Standard queues providing unlimited throughput and best-effort ordering with at-least-once delivery, and FIFO queues delivering exactly-once processing with first-in-first-out ordering. SQS eliminates the complexity and overhead of managing message brokers while ensuring reliable message delivery across distributed architectures. The service supports server-side encryption, dead-letter queues, and seamless integration with other AWS services, making it ideal for microservices architectures and event-driven applications.</text:p>
      <text:h text:style-name="Heading3" text:outline-level="3"><text:bookmark-start text:name="key-use-cases"/>Key Use Cases</text:h>
      <text:list text:style-name="LFO2" text:continue-numbering="true">
        <text:list-item>
          <text:p text:style-name="P2">Decoupling microservices: Enable loose coupling between application components for improved fault tolerance and scalability</text:p>
        </text:list-item>
        <text:list-item>
          <text:p text:style-name="P3">Work queues: Distribute tasks across multiple worker processes for parallel processing and load balancing</text:p>
        </text:list-item>
        <text:list-item>
          <text:p text:style-name="P4">Buffer and batch operations: Handle traffic spikes by queuing requests for batch processing during off-peak times</text:p>
        </text:list-item>
        <text:list-item>
          <text:p text:style-name="P5">Request offloading: Move time-consuming operations to background processing to improve application responsiveness</text:p>
        </text:list-item>
        <text:list-item>
          <text:p text:style-name="P6">Event-driven architectures: Enable asynchronous communication between services in serverless and container-based applications</text:p>
        </text:list-item>
        <text:list-item>
          <text:p text:style-name="P7">Order management: Process e-commerce transactions and financial operations requiring strict message ordering with FIFO queue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Standard and FIFO Queues</text:span>: Standard queues offer unlimited throughput with at-least-once delivery, while FIFO queues provide exactly-once processing with guaranteed ordering</text:p>
        </text:list-item>
        <text:list-item>
          <text:p text:style-name="P10"><text:span text:style-name="T11">Server-Side Encryption</text:span>: Encrypt messages at rest using SQS-managed keys or AWS KMS customer-managed keys for enhanced security</text:p>
        </text:list-item>
        <text:list-item>
          <text:p text:style-name="P12"><text:span text:style-name="T13">Dead-Letter Queues</text:span>: Handle failed messages by automatically moving them to a separate queue after maximum receive attempts</text:p>
        </text:list-item>
        <text:list-item>
          <text:p text:style-name="P14"><text:span text:style-name="T15">Long Polling</text:span>: Reduce costs and improve performance by waiting for messages to arrive instead of frequent empty requests</text:p>
        </text:list-item>
        <text:list-item>
          <text:p text:style-name="P16"><text:span text:style-name="T17">Message Batching</text:span>: Send, receive, and delete up to 10 messages in a single API call to improve throughput and reduce costs</text:p>
        </text:list-item>
        <text:list-item>
          <text:p text:style-name="P18"><text:span text:style-name="T19">Visibility Timeout</text:span>: Prevent multiple consumers from processing the same message by making it temporarily invisible during processing</text:p>
        </text:list-item>
        <text:list-item>
          <text:p text:style-name="P20"><text:span text:style-name="T21">Message Retention</text:span>: Store messages for up to 14 days with configurable retention periods from 1 minute to 14 days</text:p>
        </text:list-item>
        <text:list-item>
          <text:p text:style-name="P22"><text:span text:style-name="T23">Fair Queues</text:span>: Limit per-tenant consumption rates to prevent noisy neighbor scenarios in multi-tenant applications</text:p>
        </text:list-item>
      </text:list>
      <text:h text:style-name="Heading2" text:outline-level="2"><text:bookmark-start text:name="value-proposition"/><text:bookmark-end text:name="features"/>Value Proposition</text:h>
      <text:p text:style-name="FirstParagraph">Amazon SQS provides significant advantages over self-managed message brokers and alternative solutions. The fully managed nature eliminates infrastructure maintenance, patching, and scaling concerns while providing 99.9% availability SLA:</text:p>
      <text:list text:style-name="LFO4" text:continue-numbering="true">
        <text:list-item>
          <text:p text:style-name="P24">Cost efficiency comes from pay-per-use pricing with no minimum fees and a generous free tier of 1 million requests monthly</text:p>
        </text:list-item>
        <text:list-item>
          <text:p text:style-name="P25">SQS offers superior integration with the AWS ecosystem, enabling seamless workflows with Lambda, SNS, S3, and other services</text:p>
        </text:list-item>
        <text:list-item>
          <text:p text:style-name="P26">The service automatically scales to handle any load without provisioning, supports both high-throughput standard queues and ordered FIFO processing, and provides enterprise-grade security with encryption at rest and in transit</text:p>
        </text:list-item>
        <text:list-item>
          <text:p text:style-name="P27">Unlike traditional message brokers, SQS requires no capacity planning or cluster management, making it ideal for cloud-native applications seeking reliability and operational simplicity</text:p>
        </text:list-item>
      </text:list>
      <text:h text:style-name="Heading3" text:outline-level="3"><text:bookmark-start text:name="service-integration"/>Service Integration</text:h>
      <text:p text:style-name="FirstParagraph">Amazon SQS deeply integrates with core AWS services to enable comprehensive cloud architectures. AWS Lambda functions can be triggered directly by SQS messages for serverless event processing:</text:p>
      <text:list text:style-name="LFO5" text:continue-numbering="true">
        <text:list-item>
          <text:p text:style-name="P28">Amazon SNS provides fan-out capabilities by delivering messages to multiple SQS queues simultaneously</text:p>
        </text:list-item>
        <text:list-item>
          <text:p text:style-name="P29">Amazon S3 integration enables handling large messages by storing message content in S3 and passing references through SQS</text:p>
        </text:list-item>
        <text:list-item>
          <text:p text:style-name="P30">Amazon DynamoDB works with SQS for reliable data processing workflows</text:p>
        </text:list-item>
        <text:list-item>
          <text:p text:style-name="P31">Amazon EC2 and ECS applications can consume messages for distributed processing</text:p>
        </text:list-item>
        <text:list-item>
          <text:p text:style-name="P32">AWS CloudWatch provides monitoring and alerting for queue metrics</text:p>
        </text:list-item>
        <text:list-item>
          <text:p text:style-name="P33">Amazon EventBridge enables complex event routing patterns</text:p>
        </text:list-item>
        <text:list-item>
          <text:p text:style-name="P34">AWS IAM controls access permissions, while AWS KMS manages encryption keys</text:p>
        </text:list-item>
        <text:list-item>
          <text:p text:style-name="P35">Amazon VPC endpoints allow private connectivity without internet gateways</text:p>
        </text:list-item>
        <text:list-item>
          <text:p text:style-name="P36">AWS CloudFormation and CDK support infrastructure as code deployments</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Amazon SQS requires an AWS account and appropriate IAM permissions. Users begin by creating their first queue through the AWS Management Console, AWS CLI, or SDKs, choosing between Standard or FIFO queue types based on their requirements:</text:p>
      <text:list text:style-name="LFO6" text:continue-numbering="true">
        <text:list-item>
          <text:p text:style-name="P37">The console provides an intuitive interface for queue creation, configuration, and message management</text:p>
        </text:list-item>
        <text:list-item>
          <text:p text:style-name="P38">After creating a queue, customers can immediately start sending and receiving messages using the provided queue URL</text:p>
        </text:list-item>
        <text:list-item>
          <text:p text:style-name="P39">AWS provides comprehensive SDKs for popular programming languages including Java, Python, JavaScript, .NET, Go, and others</text:p>
        </text:list-item>
        <text:list-item>
          <text:p text:style-name="P40">The service includes extensive documentation, tutorials, and code examples to accelerate development</text:p>
        </text:list-item>
        <text:list-item>
          <text:p text:style-name="P41">Best practices include configuring dead-letter queues, setting appropriate visibility timeouts, enabling server-side encryption, and implementing proper IAM policies</text:p>
        </text:list-item>
        <text:list-item>
          <text:p text:style-name="P42">AWS offers free tier usage and transparent pricing to minimize initial costs during evaluation and development phases</text:p>
        </text:list-item>
      </text:list>
      <text:p text:style-name="FirstParagraph">Getting Started Guide: https://docs.aws.amazon.com/AWSSimpleQueueService/latest/SQSDeveloperGuide/sqs-getting-started.html</text:p>
      <text:h text:style-name="Heading3" text:outline-level="3"><text:bookmark-start text:name="data-removal"/>Data Removal</text:h>
      <text:p text:style-name="FirstParagraph">Offboarding from Amazon SQS involves deleting queues and their contained messages through the AWS Management Console, AWS CLI, or APIs. When a queue is deleted, all messages within it are permanently removed and cannot be recovered. Customers should ensure all important messages are processed or backed up before deletion. Queue deletion is immediate and irreversible. For applications using SQS, customers must update their code to remove queue references and stop message processing. IAM policies and roles associated with SQS should be cleaned up to maintain security hygiene.</text:p>
      <text:h text:style-name="Heading2" text:outline-level="2"><text:bookmark-start text:name="backuprestore-and-disaster-recovery"/><text:bookmark-end text:name="onboarding-and-offboarding"/><text:bookmark-end text:name="data-removal"/>Backup/Restore and Disaster Recovery</text:h>
      <text:p text:style-name="FirstParagraph">Amazon SQS provides built-in disaster recovery through its distributed architecture across multiple Availability Zones within a region. Messages are automatically stored redundantly across multiple servers for durability. However, SQS does not provide traditional backup capabilities for message content. For disaster recovery across regions, customers must implement their own cross-region message replication using application logic, Lambda functions, or other AWS services. The service itself is designed for<text:s/>high availability with<text:s/><text:soft-page-break/>automatic failover capabilities, eliminating the need for traditional backup and restore mechanisms for the queueing infrastructure.</text:p>
      <text:h text:style-name="Heading3" text:outline-level="3"><text:bookmark-start text:name="backup-capabilities"/>Backup Capabilities</text:h>
      <text:p text:style-name="FirstParagraph">Amazon SQS does not integrate with AWS Backup service as it is designed as a transient messaging service rather than a data storage service. Messages are intended to be processed and deleted, not permanently stored:</text:p>
      <text:list text:style-name="LFO7" text:continue-numbering="true">
        <text:list-item>
          <text:p text:style-name="P43">The service provides message retention capabilities for up to 14 days, but this is for operational purposes rather than backup</text:p>
        </text:list-item>
        <text:list-item>
          <text:p text:style-name="P44">For long-term message archival, customers should implement their own solutions using Amazon S3, DynamoDB, or other storage services in conjunction with SQS processing workflows</text:p>
        </text:list-item>
      </text:list>
      <text:h text:style-name="Heading3" text:outline-level="3"><text:bookmark-start text:name="disaster-recovery"/><text:bookmark-end text:name="backup-capabilities"/>Disaster Recovery</text:h>
      <text:p text:style-name="FirstParagraph">Amazon SQS does not directly integrate with AWS Elastic Disaster Recovery service since it is a managed messaging service with built-in high availability. SQS automatically provides redundancy across multiple Availability Zones within a region:</text:p>
      <text:list text:style-name="LFO8" text:continue-numbering="true">
        <text:list-item>
          <text:p text:style-name="P45">For cross-region disaster recovery scenarios, customers must architect their own solutions using multiple SQS queues across regions, combined with application-level logic or Lambda functions to replicate messages</text:p>
        </text:list-item>
        <text:list-item>
          <text:p text:style-name="P46">The service’s distributed nature and regional availability provide inherent disaster recovery capabilities for single AZ failures</text:p>
        </text:list-item>
      </text:list>
      <text:h text:style-name="Heading3" text:outline-level="3"><text:bookmark-start text:name="recovery-objectives"/><text:bookmark-end text:name="disaster-recovery"/>Recovery Objectives</text:h>
      <text:p text:style-name="FirstParagraph">Amazon SQS helps customers achieve aggressive RPO and RTO objectives through its inherent design. The service provides near-zero RPO for regional disasters due to synchronous replication across multiple Availability Zones. RTO is typically measured in seconds for AZ-level failures due to automatic failover capabilities. For message processing workflows, customers can achieve sub-minute RTOs by implementing multi-AZ consumer deployment patterns. Cross-region scenarios require customer-implemented replication<text:s/>strategies but can still achieve RPO and RTO objectives in the minutes range depending on application architecture and automation sophistication.</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AWSSimpleQueueService/latest/SQSDeveloperGuide/sqs-quotas.html</text:p>
      <text:p text:style-name="BodyText">FAQ: https://aws.amazon.com/sqs/faqs/</text:p>
      <text:h text:style-name="Heading2" text:outline-level="2"><text:bookmark-start text:name="technical-requirements"/><text:bookmark-end text:name="service-constraints"/><text:soft-page-break/>Technical Requirements</text:h>
      <text:p text:style-name="FirstParagraph">Service Documentation: https://docs.aws.amazon.com/AWSSimpleQueueService/latest/SQSDeveloperGuide/welcome.html</text:p>
      <text:p text:style-name="BodyText">User Guide: https://docs.aws.amazon.com/AWSSimpleQueueService/latest/SQSDeveloperGuide/sqs-getting-started.html</text:p>
      <text:p text:style-name="BodyText">API Reference: https://docs.aws.amazon.com/AWSSimpleQueueService/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sqs/pricing/</text:p>
      <text:h text:style-name="Heading3" text:outline-level="3"><text:bookmark-start text:name="cost-optimization"/>Cost Optimization</text:h>
      <text:p text:style-name="FirstParagraph">Amazon SQS offers several unique cost optimization opportunities including message batching to reduce API request costs by up to 90%, long polling to eliminate empty receive requests and associated charges, and efficient queue management to avoid unnecessary storage costs. The service’s pay-per-use model with no minimum fees makes it inherently cost-effective:</text:p>
      <text:list text:style-name="LFO9" text:continue-numbering="true">
        <text:list-item>
          <text:p text:style-name="P47">Customers can optimize by using standard queues for high-throughput scenarios where ordering is not critical, implementing proper message lifecycle management to avoid retention charges, and leveraging the free tier of 1 million requests monthly</text:p>
        </text:list-item>
        <text:list-item>
          <text:p text:style-name="P48">FIFO queues should only be used when strict ordering is required due to higher per-request costs</text:p>
        </text:list-item>
        <text:list-item>
          <text:p text:style-name="P49">Proper dead-letter queue configuration prevents infinite retry loops that generate unnecessary charges</text:p>
        </text:list-item>
      </text:list>
      <text:h text:style-name="Heading3" text:outline-level="3"><text:bookmark-start text:name="savings-considerations"/><text:bookmark-end text:name="cost-optimization"/>Savings Considerations</text:h>
      <text:p text:style-name="FirstParagraph">Primary cost savings with Amazon SQS come from eliminating message broker infrastructure, licensing, and operational overhead. The fully managed nature removes costs associated with server provisioning, patching, monitoring, and scaling:</text:p>
      <text:list text:style-name="LFO10" text:continue-numbering="true">
        <text:list-item>
          <text:p text:style-name="P50">Batch operations can reduce request costs by processing up to 10 messages per API call</text:p>
        </text:list-item>
        <text:list-item>
          <text:p text:style-name="P51">Long polling reduces costs by eliminating empty receive requests</text:p>
        </text:list-item>
        <text:list-item>
          <text:p text:style-name="P52">The service’s automatic scaling prevents over-provisioning costs common with traditional message brokers</text:p>
        </text:list-item>
        <text:list-item>
          <text:p text:style-name="P53">Pay-per-use pricing ensures customers only pay for actual usage without capacity commitments</text:p>
        </text:list-item>
        <text:list-item>
          <text:p text:style-name="P54">Integration with other AWS services reduces data transfer costs within the same region</text:p>
        </text:list-item>
        <text:list-item>
          <text:p text:style-name="P55">The generous free tier provides substantial cost savings for development, testing, and low-volume production workloads</text:p>
        </text:list-item>
        <text:list-item>
          <text:p text:style-name="P56">Proper queue lifecycle management and monitoring help identify and eliminate unused resource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18:00Z</meta:creation-date>
    <dc:date>2026-01-14T09:19:00Z</dc:date>
    <meta:template xlink:href="Normal" xlink:type="simple"/>
    <meta:editing-cycles>2</meta:editing-cycles>
    <meta:editing-duration>PT60S</meta:editing-duration>
    <meta:user-defined meta:name="ContentTypeId">0x01010057DBABF3E4E58541958C3D26C6150847</meta:user-defined>
    <meta:document-statistic meta:page-count="6" meta:paragraph-count="22" meta:word-count="1670" meta:character-count="11167" meta:row-count="79" meta:non-whitespace-character-count="9519"/>
  </office:meta>
</office:document-meta>
</file>