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3" style:family="paragraph"/>
    <style:style style:name="T8" style:parent-style-name="DefaultParagraphFont" style:family="text">
      <style:text-properties fo:font-weight="bold" style:font-weight-asian="bold" style:font-weight-complex="bold"/>
    </style:style>
    <style:style style:name="P9" style:parent-style-name="Compact" style:list-style-name="LFO3" style:family="paragraph"/>
    <style:style style:name="T10" style:parent-style-name="DefaultParagraphFont" style:family="text">
      <style:text-properties fo:font-weight="bold" style:font-weight-asian="bold" style:font-weight-complex="bold"/>
    </style:style>
    <style:style style:name="P11" style:parent-style-name="Compact" style:list-style-name="LFO3" style:family="paragraph"/>
    <style:style style:name="T12" style:parent-style-name="DefaultParagraphFont" style:family="text">
      <style:text-properties fo:font-weight="bold" style:font-weight-asian="bold" style:font-weight-complex="bold"/>
    </style:style>
    <style:style style:name="P13" style:parent-style-name="Compact" style:list-style-name="LFO3" style:family="paragraph"/>
    <style:style style:name="T14" style:parent-style-name="DefaultParagraphFont" style:family="text">
      <style:text-properties fo:font-weight="bold" style:font-weight-asian="bold" style:font-weight-complex="bold"/>
    </style:style>
    <style:style style:name="P15" style:parent-style-name="Compact" style:list-style-name="LFO3" style:family="paragraph"/>
    <style:style style:name="T16" style:parent-style-name="DefaultParagraphFont" style:family="text">
      <style:text-properties fo:font-weight="bold" style:font-weight-asian="bold" style:font-weight-complex="bold"/>
    </style:style>
    <style:style style:name="P17" style:parent-style-name="Compact" style:list-style-name="LFO3" style:family="paragraph"/>
    <style:style style:name="T18" style:parent-style-name="DefaultParagraphFont" style:family="text">
      <style:text-properties fo:font-weight="bold" style:font-weight-asian="bold" style:font-weight-complex="bold"/>
    </style:style>
    <style:style style:name="P19" style:parent-style-name="Compact" style:list-style-name="LFO3" style:family="paragraph"/>
    <style:style style:name="T20" style:parent-style-name="DefaultParagraphFont" style:family="text">
      <style:text-properties fo:font-weight="bold" style:font-weight-asian="bold" style:font-weight-complex="bold"/>
    </style:style>
    <style:style style:name="P21" style:parent-style-name="Compact" style:list-style-name="LFO3" style:family="paragraph"/>
    <style:style style:name="T22" style:parent-style-name="DefaultParagraphFont" style:family="text">
      <style:text-properties fo:font-weight="bold" style:font-weight-asian="bold" style:font-weight-complex="bold"/>
    </style:style>
    <style:style style:name="P23" style:parent-style-name="Compact" style:list-style-name="LFO3" style:family="paragraph"/>
    <style:style style:name="T24" style:parent-style-name="DefaultParagraphFont" style:family="text">
      <style:text-properties fo:font-weight="bold" style:font-weight-asian="bold" style:font-weight-complex="bold"/>
    </style:style>
    <style:style style:name="P25" style:parent-style-name="Compact" style:list-style-name="LFO3" style:family="paragraph"/>
    <style:style style:name="T26" style:parent-style-name="DefaultParagraphFont" style:family="text">
      <style:text-properties fo:font-weight="bold" style:font-weight-asian="bold" style:font-weight-complex="bold"/>
    </style:style>
    <style:style style:name="P27" style:parent-style-name="Compact" style:list-style-name="LFO4" style:family="paragraph"/>
    <style:style style:name="P28" style:parent-style-name="Compact" style:list-style-name="LFO4" style:family="paragraph"/>
    <style:style style:name="P29" style:parent-style-name="Compact" style:list-style-name="LFO4" style:family="paragraph"/>
    <style:style style:name="P30" style:parent-style-name="Compact" style:list-style-name="LFO5" style:family="paragraph"/>
    <style:style style:name="P31" style:parent-style-name="Compact" style:list-style-name="LFO5" style:family="paragraph"/>
    <style:style style:name="P32" style:parent-style-name="Compact" style:list-style-name="LFO6" style:family="paragraph"/>
    <style:style style:name="P33" style:parent-style-name="Compact" style:list-style-name="LFO6" style:family="paragraph"/>
    <style:style style:name="P34" style:parent-style-name="Compact" style:list-style-name="LFO6" style:family="paragraph"/>
    <style:style style:name="P35" style:parent-style-name="Compact" style:list-style-name="LFO6" style:family="paragraph"/>
    <style:style style:name="P36" style:parent-style-name="Compact" style:list-style-name="LFO7" style:family="paragraph"/>
    <style:style style:name="P37" style:parent-style-name="Compact" style:list-style-name="LFO7" style:family="paragraph"/>
    <style:style style:name="P38" style:parent-style-name="Compact" style:list-style-name="LFO8" style:family="paragraph"/>
    <style:style style:name="P39" style:parent-style-name="Compact" style:list-style-name="LFO8" style:family="paragraph"/>
    <style:style style:name="P40" style:parent-style-name="Compact" style:list-style-name="LFO9" style:family="paragraph"/>
    <style:style style:name="P41" style:parent-style-name="Compact" style:list-style-name="LFO9" style:family="paragraph"/>
  </office:automatic-styles>
  <office:body>
    <office:text text:use-soft-page-breaks="true">
      <text:h text:style-name="P1" text:outline-level="1"><text:bookmark-start text:name="service-name"/>Service Name</text:h>
      <text:p text:style-name="FirstParagraph">Amazon CloudWatch</text:p>
      <text:h text:style-name="Heading2" text:outline-level="2"><text:bookmark-start text:name="service-overview"/>Service Overview</text:h>
      <text:p text:style-name="FirstParagraph">Amazon CloudWatch is a comprehensive monitoring and observability service that provides real-time visibility into AWS resources and applications. It collects and tracks metrics, monitors log files, and sets alarms to enable system-wide observability. CloudWatch offers operational visibility through metrics, alarms, and dashboards; application performance monitoring through Application Signals and Synthetics; infrastructure monitoring with specialized insights; comprehensive log management and analysis; and<text:s/>network monitoring capabilities. The service integrates seamlessly with AWS services and supports both automated and custom monitoring across multi-account environments.</text:p>
      <text:h text:style-name="Heading3" text:outline-level="3"><text:bookmark-start text:name="key-use-cases"/>Key Use Cases</text:h>
      <text:list text:style-name="LFO2" text:continue-numbering="true">
        <text:list-item>
          <text:p text:style-name="P2">Infrastructure monitoring: Monitor AWS resources like EC2 instances, RDS databases, and EKS clusters with real-time metrics and performance data</text:p>
        </text:list-item>
        <text:list-item>
          <text:p text:style-name="P3">Application performance monitoring: Track application health, latency, error rates, and request volumes with automatic detection and visualization</text:p>
        </text:list-item>
        <text:list-item>
          <text:p text:style-name="P4">Log management and analysis: Centralize, store, search, and analyze logs from AWS services and custom applications using CloudWatch Logs Insights</text:p>
        </text:list-item>
        <text:list-item>
          <text:p text:style-name="P5">Operational alerting: Set up automated alarms based on thresholds to trigger notifications and automated responses to resource changes</text:p>
        </text:list-item>
        <text:list-item>
          <text:p text:style-name="P6">Cross-account observability: Monitor applications spanning multiple AWS accounts from a central monitoring account with unified dashboards and analysis</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7"><text:span text:style-name="T8">Metrics and Alarms</text:span>: Collect, store, and track performance metrics with customizable alarms that trigger automated actions when thresholds are breached</text:p>
        </text:list-item>
        <text:list-item>
          <text:p text:style-name="P9"><text:span text:style-name="T10">Dashboards</text:span>: Create unified visualizations of metrics and logs with customizable dashboards that can be shared across accounts and regions</text:p>
        </text:list-item>
        <text:list-item>
          <text:p text:style-name="P11"><text:span text:style-name="T12">Application Signals</text:span>: Automatically detect and monitor application performance indicators like latency, error rates, and request rates without manual instrumentation</text:p>
        </text:list-item>
        <text:list-item>
          <text:p text:style-name="P13"><text:span text:style-name="T14">CloudWatch Logs</text:span>: Comprehensive log management with storage, search, analysis, and real-time processing capabilities using multiple query languages</text:p>
        </text:list-item>
        <text:list-item>
          <text:p text:style-name="P15"><text:span text:style-name="T16">Container Insights</text:span>: Specialized monitoring for containerized applications on Amazon ECS, EKS, and self-managed Kubernetes clusters</text:p>
        </text:list-item>
        <text:list-item>
          <text:p text:style-name="P17"><text:span text:style-name="T18">Database Insights</text:span>: Real-time database performance monitoring with SQL query analysis and load troubleshooting for AWS database services</text:p>
        </text:list-item>
        <text:list-item>
          <text:p text:style-name="P19"><text:span text:style-name="T20">Lambda Insights</text:span>: System-level metrics for Lambda functions including memory, CPU utilization, cold start detection, and performance analysis</text:p>
        </text:list-item>
        <text:list-item>
          <text:p text:style-name="P21"><text:span text:style-name="T22">Synthetics</text:span>: Proactive endpoint and API monitoring through configurable canaries that simulate user behavior and detect issues</text:p>
        </text:list-item>
        <text:list-item>
          <text:p text:style-name="P23"><text:span text:style-name="T24">Network Monitoring</text:span>: Internet Monitor and Network Flow Monitor for analyzing network performance, connectivity, and identifying performance bottlenecks</text:p>
        </text:list-item>
        <text:list-item>
          <text:p text:style-name="P25"><text:span text:style-name="T26">Cross-Account Observability</text:span>: Centralized monitoring across multiple AWS accounts with unified dashboards, alarms, and root-cause analysis capabilities</text:p>
        </text:list-item>
      </text:list>
      <text:h text:style-name="Heading2" text:outline-level="2"><text:bookmark-start text:name="value-proposition"/><text:bookmark-end text:name="features"/>Value Proposition</text:h>
      <text:p text:style-name="FirstParagraph">Amazon CloudWatch provides native, deep integration with all AWS services, offering automatic metric collection and monitoring without additional setup. Unlike third-party solutions, CloudWatch eliminates the complexity of managing separate monitoring infrastructure while providing unified visibility across compute, storage, database, and network resources:</text:p>
      <text:list text:style-name="LFO4" text:continue-numbering="true">
        <text:list-item>
          <text:p text:style-name="P27">The service offers comprehensive cost optimization through tiered pricing, free tiers for basic usage, and pay-as-you-consume models</text:p>
        </text:list-item>
        <text:list-item>
          <text:p text:style-name="P28">CloudWatch’s cross-account observability, automated dashboards, and AI-powered insights reduce operational overhead while maintaining enterprise-scale reliability and security</text:p>
        </text:list-item>
        <text:list-item>
          <text:p text:style-name="P29">The seamless integration with AWS services enables automated responses and remediation actions directly within the AWS ecosystem</text:p>
        </text:list-item>
      </text:list>
      <text:h text:style-name="Heading3" text:outline-level="3"><text:bookmark-start text:name="service-integration"/>Service Integration</text:h>
      <text:p text:style-name="FirstParagraph">CloudWatch integrates natively with virtually all AWS services including Amazon EC2 for instance monitoring, Amazon RDS for database performance, AWS Lambda for function metrics, Amazon S3 for storage analytics, and Amazon EKS/ECS for container insights. It works closely with AWS Auto Scaling for automated resource adjustment, Amazon SNS for alarm notifications, AWS Systems Manager for centralized configuration, and AWS Organizations for multi-account monitoring:</text:p>
      <text:list text:style-name="LFO5" text:continue-numbering="true">
        <text:list-item>
          <text:p text:style-name="P30">CloudWatch also integrates with AWS X-Ray for distributed tracing, AWS CloudTrail for API monitoring, Amazon EventBridge for event-driven automation, and AWS Backup for monitoring backup operations</text:p>
        </text:list-item>
        <text:list-item>
          <text:p text:style-name="P31">The service supports AWS IAM for access control and works with VPC endpoints for secure private connectivity</text:p>
        </text:list-item>
      </text:list>
      <text:h text:style-name="Heading2" text:outline-level="2"><text:bookmark-start text:name="onboarding-and-offboarding"/><text:bookmark-end text:name="value-proposition"/><text:bookmark-end text:name="service-integration"/><text:soft-page-break/>Onboarding and Offboarding</text:h>
      <text:p text:style-name="FirstParagraph">Getting started with CloudWatch requires an AWS account and basic IAM permissions. Many AWS services automatically send metrics to CloudWatch at no additional cost, providing immediate visibility:</text:p>
      <text:list text:style-name="LFO6" text:continue-numbering="true">
        <text:list-item>
          <text:p text:style-name="P32">Users can access the CloudWatch console, view automatic dashboards for their resources, and set up custom alarms and dashboards as needed</text:p>
        </text:list-item>
        <text:list-item>
          <text:p text:style-name="P33">The CloudWatch agent can be installed on EC2 instances and on-premises servers for detailed system metrics</text:p>
        </text:list-item>
        <text:list-item>
          <text:p text:style-name="P34">For advanced features like Application Signals or Container Insights, users simply enable these services through the console</text:p>
        </text:list-item>
        <text:list-item>
          <text:p text:style-name="P35">CloudWatch provides getting started guides, solution catalog templates, and pre-built configurations to accelerate implementation across common use cases and AWS services</text:p>
        </text:list-item>
      </text:list>
      <text:p text:style-name="FirstParagraph">Getting Started Guide: https://docs.aws.amazon.com/AmazonCloudWatch/latest/monitoring/GettingSetup.html</text:p>
      <text:h text:style-name="Heading3" text:outline-level="3"><text:bookmark-start text:name="data-removal"/>Data Removal</text:h>
      <text:p text:style-name="FirstParagraph">Data removal in CloudWatch involves configuring retention policies for logs, metrics, and alarms based on business requirements. CloudWatch automatically expires metrics after 15 months, but users can delete custom metrics, alarms, and dashboards immediately. Log data can be deleted by adjusting log group retention policies or deleting entire log groups. When offboarding, customers should disable CloudWatch agents, remove custom metrics publishing, delete dashboards and alarms, and clear log groups to stop<text:s/>incurring charges while ensuring compliance with data retention requirements.</text:p>
      <text:h text:style-name="Heading2" text:outline-level="2"><text:bookmark-start text:name="backuprestore-and-disaster-recovery"/><text:bookmark-end text:name="onboarding-and-offboarding"/><text:bookmark-end text:name="data-removal"/>Backup/Restore and Disaster Recovery</text:h>
      <text:p text:style-name="FirstParagraph">CloudWatch itself provides monitoring for backup and disaster recovery operations rather than direct backup capabilities. The service monitors AWS Backup operations, tracks backup success/failure metrics, and can alert on backup issues. CloudWatch supports cross-region monitoring for disaster recovery scenarios and integrates with AWS Elastic Disaster Recovery for monitoring replication health. Metric and log data are automatically replicated across multiple Availability Zones for high availability, and cross-region log centralization enables backup of log data to alternate regions for compliance and disaster recovery purposes.</text:p>
      <text:h text:style-name="Heading3" text:outline-level="3"><text:bookmark-start text:name="backup-capabilities"/>Backup Capabilities</text:h>
      <text:p text:style-name="FirstParagraph">CloudWatch does not provide traditional backup capabilities for applications or data. Instead, it serves as the monitoring layer for backup operations performed by other AWS services like AWS Backup, Amazon EBS snapshots, and RDS automated backups:</text:p>
      <text:soft-page-break/>
      <text:list text:style-name="LFO7" text:continue-numbering="true">
        <text:list-item>
          <text:p text:style-name="P36">CloudWatch can monitor backup job success rates, alert on backup failures, and track backup storage utilization</text:p>
        </text:list-item>
        <text:list-item>
          <text:p text:style-name="P37">The service stores its own metrics and logs with built-in durability and retention policies, but users should configure appropriate retention settings and cross-region log centralization for long-term data preservation and compliance requirements</text:p>
        </text:list-item>
      </text:list>
      <text:h text:style-name="Heading3" text:outline-level="3"><text:bookmark-start text:name="disaster-recovery"/><text:bookmark-end text:name="backup-capabilities"/>Disaster Recovery</text:h>
      <text:p text:style-name="FirstParagraph">CloudWatch supports disaster recovery scenarios through cross-region monitoring capabilities, centralized logging, and integration with AWS disaster recovery services. The service can monitor the health of disaster recovery infrastructure, track replication metrics, and provide visibility into failover operations:</text:p>
      <text:list text:style-name="LFO8" text:continue-numbering="true">
        <text:list-item>
          <text:p text:style-name="P38">CloudWatch works with AWS Elastic Disaster Recovery by monitoring replication lag and recovery point objectives</text:p>
        </text:list-item>
        <text:list-item>
          <text:p text:style-name="P39">Cross-account observability enables monitoring of disaster recovery environments in separate accounts, while automated alarms can trigger disaster recovery procedures when primary systems fail or performance degrades below acceptable thresholds</text:p>
        </text:list-item>
      </text:list>
      <text:h text:style-name="Heading3" text:outline-level="3"><text:bookmark-start text:name="recovery-objectives"/><text:bookmark-end text:name="disaster-recovery"/>Recovery Objectives</text:h>
      <text:p text:style-name="FirstParagraph">CloudWatch helps customers meet RPO and RTO objectives by providing real-time monitoring of backup operations, replication health, and system availability. The service can monitor backup frequency and success rates to ensure RPO compliance, while tracking application response times and availability metrics supports RTO requirements. CloudWatch alarms can automatically trigger disaster recovery procedures when systems fail, reducing recovery time. Cross-region monitoring enables tracking of disaster recovery<text:s/>infrastructure health, and integration with AWS Elastic Disaster Recovery provides visibility into replication lag and recovery readiness to maintain desired recovery objectives.</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AmazonCloudWatch/latest/monitoring/cloudwatch_limits.html</text:p>
      <text:p text:style-name="BodyText">FAQ: https://aws.amazon.com/cloudwatch/faqs/</text:p>
      <text:h text:style-name="Heading2" text:outline-level="2"><text:bookmark-start text:name="technical-requirements"/><text:bookmark-end text:name="service-constraints"/>Technical Requirements</text:h>
      <text:p text:style-name="FirstParagraph">Service Documentation: https://docs.aws.amazon.com/AmazonCloudWatch/latest/monitoring/WhatIsCloudWatch.html</text:p>
      <text:p text:style-name="BodyText">User Guide: https://docs.aws.amazon.com/AmazonCloudWatch/latest/monitoring/</text:p>
      <text:soft-page-break/>
      <text:p text:style-name="BodyText">API Reference: https://docs.aws.amazon.com/AmazonCloudWatch/latest/APIReference/</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cloudwatch/pricing/</text:p>
      <text:h text:style-name="Heading3" text:outline-level="3"><text:bookmark-start text:name="cost-optimization"/>Cost Optimization</text:h>
      <text:p text:style-name="FirstParagraph">CloudWatch offers several unique cost optimization features including tiered pricing for vended logs starting at $0.50/GB and decreasing to $0.05/GB at higher volumes, free tier allowances for basic metrics and log ingestion, and volume discounts for custom metrics. The service provides cost analysis tools to identify high-cost log groups and metrics, supports log retention policies to automatically delete old data, and offers multiple log destinations (S3, Kinesis Data Firehose) at lower costs than CloudWatch Logs storage. Customers can optimize costs by using metric filters instead of custom metrics, implementing log sampling, rightsizing alarm frequencies, and leveraging cross-account observability to consolidate monitoring infrastructure across multiple accounts.</text:p>
      <text:h text:style-name="Heading3" text:outline-level="3"><text:bookmark-start text:name="savings-considerations"/><text:bookmark-end text:name="cost-optimization"/>Savings Considerations</text:h>
      <text:p text:style-name="FirstParagraph">Primary cost savings opportunities include configuring appropriate log retention policies to avoid indefinite storage costs, using log sampling and filtering to reduce ingestion volumes, and leveraging the free tier for basic monitoring needs. Customers should optimize custom metrics by reducing cardinality and publication frequency, use CloudWatch agent filtering to send only necessary metrics, and consider alternative storage options like S3 for long-term log retention:</text:p>
      <text:list text:style-name="LFO9" text:continue-numbering="true">
        <text:list-item>
          <text:p text:style-name="P40">Consolidating monitoring through cross-account observability reduces duplicate infrastructure costs, while using pre-built dashboards and solution catalog templates minimizes development overhead</text:p>
        </text:list-item>
        <text:list-item>
          <text:p text:style-name="P41">Regular cost analysis using AWS Cost Explorer helps identify and eliminate unused alarms, dashboards, and log groups that continue accruing charges<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style style:name="WW_CharLFO9LVL1" style:family="text">
      <style:text-properties style:font-name="Symbol" style:font-name-complex="Symbol"/>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09:37:00Z</meta:creation-date>
    <dc:date>2026-01-14T09:37:00Z</dc:date>
    <meta:template xlink:href="Normal" xlink:type="simple"/>
    <meta:editing-cycles>2</meta:editing-cycles>
    <meta:editing-duration>PT60S</meta:editing-duration>
    <meta:user-defined meta:name="MSIP_Label_19e68092-05df-4271-8e3e-b2a4c82ba797_Tag">50, 3, 0, 1</meta:user-defined>
    <meta:user-defined meta:name="MSIP_Label_19e68092-05df-4271-8e3e-b2a4c82ba797_Name">Amazon Confidential</meta:user-defined>
    <meta:user-defined meta:name="ContentTypeId">0x01010057DBABF3E4E58541958C3D26C6150847</meta:user-defined>
    <meta:user-defined meta:name="MSIP_Label_19e68092-05df-4271-8e3e-b2a4c82ba797_ContentBits">0</meta:user-defined>
    <meta:user-defined meta:name="MSIP_Label_19e68092-05df-4271-8e3e-b2a4c82ba797_Enabled">true</meta:user-defined>
    <meta:user-defined meta:name="MSIP_Label_19e68092-05df-4271-8e3e-b2a4c82ba797_ActionId">22dec2bf-ad9b-4d45-8d9a-6104624df02d</meta:user-defined>
    <meta:user-defined meta:name="MSIP_Label_19e68092-05df-4271-8e3e-b2a4c82ba797_SetDate">2026-01-11T12:39:21Z</meta:user-defined>
    <meta:user-defined meta:name="MSIP_Label_19e68092-05df-4271-8e3e-b2a4c82ba797_SiteId">5280104a-472d-4538-9ccf-1e1d0efe8b1b</meta:user-defined>
    <meta:user-defined meta:name="MSIP_Label_19e68092-05df-4271-8e3e-b2a4c82ba797_Method">Standard</meta:user-defined>
    <meta:document-statistic meta:page-count="5" meta:paragraph-count="21" meta:word-count="1638" meta:character-count="10956" meta:row-count="77" meta:non-whitespace-character-count="9339"/>
  </office:meta>
</office:document-meta>
</file>