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3" style:family="paragraph"/>
    <style:style style:name="T23" style:parent-style-name="DefaultParagraphFont" style:family="text">
      <style:text-properties fo:font-weight="bold" style:font-weight-asian="bold" style:font-weight-complex="bold"/>
    </style:style>
    <style:style style:name="P24" style:parent-style-name="Compact" style:list-style-name="LFO3" style:family="paragraph"/>
    <style:style style:name="T25" style:parent-style-name="DefaultParagraphFont" style:family="text">
      <style:text-properties fo:font-weight="bold" style:font-weight-asian="bold" style:font-weight-complex="bold"/>
    </style:style>
    <style:style style:name="P26" style:parent-style-name="Compact" style:list-style-name="LFO3" style:family="paragraph"/>
    <style:style style:name="T27" style:parent-style-name="DefaultParagraphFont" style:family="text">
      <style:text-properties fo:font-weight="bold" style:font-weight-asian="bold" style:font-weight-complex="bold"/>
    </style:style>
    <style:style style:name="P28" style:parent-style-name="Compact" style:list-style-name="LFO4" style:family="paragraph"/>
    <style:style style:name="P29" style:parent-style-name="Compact" style:list-style-name="LFO4" style:family="paragraph"/>
    <style:style style:name="P30" style:parent-style-name="Compact" style:list-style-name="LFO4" style:family="paragraph"/>
    <style:style style:name="P31" style:parent-style-name="Compact" style:list-style-name="LFO5" style:family="paragraph"/>
    <style:style style:name="P32" style:parent-style-name="Compact" style:list-style-name="LFO5" style:family="paragraph"/>
    <style:style style:name="P33" style:parent-style-name="Compact" style:list-style-name="LFO5" style:family="paragraph"/>
    <style:style style:name="P34" style:parent-style-name="Compact" style:list-style-name="LFO5" style:family="paragraph"/>
    <style:style style:name="P35" style:parent-style-name="Compact" style:list-style-name="LFO5" style:family="paragraph"/>
    <style:style style:name="P36" style:parent-style-name="Compact" style:list-style-name="LFO6" style:family="paragraph"/>
    <style:style style:name="P37" style:parent-style-name="Compact" style:list-style-name="LFO6" style:family="paragraph"/>
    <style:style style:name="P38" style:parent-style-name="Compact" style:list-style-name="LFO6" style:family="paragraph"/>
    <style:style style:name="P39" style:parent-style-name="Compact" style:list-style-name="LFO6" style:family="paragraph"/>
    <style:style style:name="P40" style:parent-style-name="Compact" style:list-style-name="LFO6" style:family="paragraph"/>
    <style:style style:name="P41" style:parent-style-name="Compact" style:list-style-name="LFO6" style:family="paragraph"/>
    <style:style style:name="P42" style:parent-style-name="Compact" style:list-style-name="LFO7" style:family="paragraph"/>
    <style:style style:name="P43" style:parent-style-name="Compact" style:list-style-name="LFO7" style:family="paragraph"/>
    <style:style style:name="P44" style:parent-style-name="Compact" style:list-style-name="LFO8" style:family="paragraph"/>
    <style:style style:name="P45" style:parent-style-name="Compact" style:list-style-name="LFO8" style:family="paragraph"/>
    <style:style style:name="P46" style:parent-style-name="Compact" style:list-style-name="LFO9" style:family="paragraph"/>
    <style:style style:name="P47" style:parent-style-name="Compact" style:list-style-name="LFO9" style:family="paragraph"/>
    <style:style style:name="P48" style:parent-style-name="Compact" style:list-style-name="LFO9" style:family="paragraph"/>
    <style:style style:name="P49" style:parent-style-name="Compact" style:list-style-name="LFO10" style:family="paragraph"/>
    <style:style style:name="P50" style:parent-style-name="Compact" style:list-style-name="LFO10" style:family="paragraph"/>
    <style:style style:name="P51" style:parent-style-name="Compact" style:list-style-name="LFO10" style:family="paragraph"/>
    <style:style style:name="P52" style:parent-style-name="Compact" style:list-style-name="LFO10" style:family="paragraph"/>
  </office:automatic-styles>
  <office:body>
    <office:text text:use-soft-page-breaks="true">
      <text:h text:style-name="P1" text:outline-level="1"><text:bookmark-start text:name="service-name"/>Service Name</text:h>
      <text:p text:style-name="FirstParagraph">Amazon Route 53</text:p>
      <text:h text:style-name="Heading2" text:outline-level="2"><text:bookmark-start text:name="service-overview"/>Service Overview</text:h>
      <text:p text:style-name="FirstParagraph">Amazon Route 53 is a highly available and scalable Domain Name System (DNS) web service that performs four main functions: domain registration, DNS routing, health checking, and DNS resolution. Route 53 helps users register domain names, translates friendly domain names into IP addresses, sends automated requests to verify application availability, and forwards DNS queries between VPCs and networks. The service uses a global network of authoritative DNS servers to reduce latency and provides comprehensive DNS management capabilities for both public and private domains, making it an essential component for internet-facing applications and hybrid cloud architectures.</text:p>
      <text:h text:style-name="Heading3" text:outline-level="3"><text:bookmark-start text:name="key-use-cases"/>Key Use Cases</text:h>
      <text:list text:style-name="LFO2" text:continue-numbering="true">
        <text:list-item>
          <text:p text:style-name="P2">Domain Registration: Register and manage domain names with various top-level domains (TLDs) and privacy protection options</text:p>
        </text:list-item>
        <text:list-item>
          <text:p text:style-name="P3">DNS Traffic Routing: Route internet traffic to resources using advanced routing policies like latency-based, geolocation, weighted, and failover routing</text:p>
        </text:list-item>
        <text:list-item>
          <text:p text:style-name="P4">Health Monitoring and Failover: Monitor endpoint health and automatically route traffic away from unhealthy resources to maintain application availability</text:p>
        </text:list-item>
        <text:list-item>
          <text:p text:style-name="P5">Hybrid DNS Resolution: Enable DNS resolution between on-premises networks and AWS VPCs using Route 53 Resolver for seamless hybrid cloud connectivity</text:p>
        </text:list-item>
        <text:list-item>
          <text:p text:style-name="P6">Global Traffic Management: Distribute traffic across multiple regions and resources based on performance, location, or business requirements</text:p>
        </text:list-item>
        <text:list-item>
          <text:p text:style-name="P7">Private DNS Management: Manage internal DNS resolution within VPCs using private hosted zones for secure internal communication</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8"><text:span text:style-name="T9">DNS Hosting</text:span>: Public and private hosted zones for authoritative DNS management with global anycast network</text:p>
        </text:list-item>
        <text:list-item>
          <text:p text:style-name="P10"><text:span text:style-name="T11">Advanced Routing Policies</text:span>: Latency-based, geolocation, geoproximity, weighted, failover, IP-based, and multivalue routing</text:p>
        </text:list-item>
        <text:list-item>
          <text:p text:style-name="P12"><text:span text:style-name="T13">Health Checks</text:span>: Automated monitoring of endpoints with DNS failover and CloudWatch integration</text:p>
        </text:list-item>
        <text:list-item>
          <text:p text:style-name="P14"><text:span text:style-name="T15">Route 53 Resolver</text:span>: Recursive DNS resolution between VPCs and on-premises networks with conditional forwarding</text:p>
        </text:list-item>
        <text:list-item>
          <text:p text:style-name="P16"><text:span text:style-name="T17">Domain Registration</text:span>: Register and manage domains with privacy protection and auto-renewal options</text:p>
        </text:list-item>
        <text:list-item>
          <text:p text:style-name="P18"><text:span text:style-name="T19">DNSSEC Support</text:span>: DNS Security Extensions for authentication and integrity of DNS responses</text:p>
        </text:list-item>
        <text:list-item>
          <text:p text:style-name="P20"><text:span text:style-name="T21">Traffic Flow</text:span>: Visual editor for complex routing policies and global traffic management</text:p>
        </text:list-item>
        <text:list-item>
          <text:p text:style-name="P22"><text:span text:style-name="T23">Resolver DNS Firewall</text:span>: Filter and block malicious DNS queries with customizable rules</text:p>
        </text:list-item>
        <text:list-item>
          <text:p text:style-name="P24"><text:span text:style-name="T25">Route 53 Profiles</text:span>: Centralized DNS configuration management across multiple VPCs and accounts</text:p>
        </text:list-item>
        <text:list-item>
          <text:p text:style-name="P26"><text:span text:style-name="T27">Global Resolver</text:span>: Secure anycast DNS resolution with encrypted queries and centralized policies</text:p>
        </text:list-item>
      </text:list>
      <text:h text:style-name="Heading2" text:outline-level="2"><text:bookmark-start text:name="value-proposition"/><text:bookmark-end text:name="features"/>Value Proposition</text:h>
      <text:p text:style-name="FirstParagraph">Route 53 provides unmatched reliability with 100% availability SLA, leveraging AWS’s global infrastructure of edge locations for low-latency DNS responses. The service offers comprehensive DNS management combining domain registration, authoritative DNS, health monitoring, and hybrid DNS resolution in a single integrated platform:</text:p>
      <text:list text:style-name="LFO4" text:continue-numbering="true">
        <text:list-item>
          <text:p text:style-name="P28">Key differentiators include advanced routing capabilities for intelligent traffic distribution, seamless integration with AWS services through alias records, and enterprise-grade security features including DNSSEC and DNS Firewall</text:p>
        </text:list-item>
        <text:list-item>
          <text:p text:style-name="P29">Route 53’s pay-as-you-go pricing model eliminates upfront costs while providing predictable scaling</text:p>
        </text:list-item>
        <text:list-item>
          <text:p text:style-name="P30">The service’s global anycast network ensures optimal performance worldwide, while features like Accelerated Recovery provide business continuity during regional disruptions</text:p>
        </text:list-item>
      </text:list>
      <text:h text:style-name="Heading3" text:outline-level="3"><text:bookmark-start text:name="service-integration"/>Service Integration</text:h>
      <text:p text:style-name="FirstParagraph">Route 53 integrates deeply with core AWS services through alias records and direct service integration. Primary integrations include Amazon CloudFront for global content delivery, Elastic Load Balancing (ALB, NLB, CLB) for application traffic distribution, and Amazon S3 for static website hosting:</text:p>
      <text:list text:style-name="LFO5" text:continue-numbering="true">
        <text:list-item>
          <text:p text:style-name="P31">The service connects with Amazon EC2 instances, AWS Elastic Beanstalk environments, and Amazon API Gateway endpoints for application routing</text:p>
        </text:list-item>
        <text:list-item>
          <text:p text:style-name="P32">Route 53 Resolver integrates with Amazon VPC for private DNS resolution and AWS Direct Connect for hybrid connectivity</text:p>
        </text:list-item>
        <text:list-item>
          <text:p text:style-name="P33">Health checks integrate with Amazon CloudWatch for monitoring and Amazon SNS for notifications</text:p>
        </text:list-item>
        <text:list-item>
          <text:p text:style-name="P34">The service leverages AWS KMS for DNSSEC key management and AWS CloudTrail for audit logging</text:p>
        </text:list-item>
        <text:list-item>
          <text:p text:style-name="P35">Integration with Amazon WorkMail enables email routing, while AWS Identity and Access Management provides granular access control</text:p>
        </text:list-item>
      </text:list>
      <text:h text:style-name="Heading2" text:outline-level="2"><text:bookmark-start text:name="onboarding-and-offboarding"/><text:bookmark-end text:name="value-proposition"/><text:bookmark-end text:name="service-integration"/><text:soft-page-break/>Onboarding and Offboarding</text:h>
      <text:p text:style-name="FirstParagraph">Getting started with Route 53 requires an AWS account and follows a straightforward process. Begin by signing up for AWS and setting up IAM permissions for Route 53 access:</text:p>
      <text:list text:style-name="LFO6" text:continue-numbering="true">
        <text:list-item>
          <text:p text:style-name="P36">For domain registration, search for available domains and complete the registration process with contact information</text:p>
        </text:list-item>
        <text:list-item>
          <text:p text:style-name="P37">For DNS hosting, create a hosted zone for your domain and configure DNS records</text:p>
        </text:list-item>
        <text:list-item>
          <text:p text:style-name="P38">The service provides step-by-step tutorials for common scenarios like routing traffic to S3 websites or CloudFront distributions</text:p>
        </text:list-item>
        <text:list-item>
          <text:p text:style-name="P39">Route 53 offers a management console, APIs, CLI, and SDK access for different implementation approaches</text:p>
        </text:list-item>
        <text:list-item>
          <text:p text:style-name="P40">New users can leverage the getting started guide that walks through registering a domain, creating S3 bucket websites, and configuring DNS routing</text:p>
        </text:list-item>
        <text:list-item>
          <text:p text:style-name="P41">The service includes built-in validation tools and health checks to verify proper configuration</text:p>
        </text:list-item>
      </text:list>
      <text:p text:style-name="FirstParagraph">Getting Started Guide: https://docs.aws.amazon.com/Route53/latest/DeveloperGuide/getting-started.html</text:p>
      <text:h text:style-name="Heading3" text:outline-level="3"><text:bookmark-start text:name="data-removal"/>Data Removal</text:h>
      <text:p text:style-name="FirstParagraph">Route 53 data removal involves deleting hosted zones, records, health checks, and domain configurations. To delete a hosted zone, ensure only NS and SOA records remain, then delete through the console or API. Domain registrations require transfer to another registrar before deletion from Route 53. Health checks, traffic policies, and resolver configurations can be deleted individually. For complete offboarding, remove all DNS records, disable DNSSEC signing if enabled, delete resolver endpoints and rules, and cancel domain registrations. The service provides APIs for programmatic deletion and maintains audit logs in CloudTrail for compliance requirements.</text:p>
      <text:h text:style-name="Heading2" text:outline-level="2"><text:bookmark-start text:name="backuprestore-and-disaster-recovery"/><text:bookmark-end text:name="onboarding-and-offboarding"/><text:bookmark-end text:name="data-removal"/>Backup/Restore and Disaster Recovery</text:h>
      <text:p text:style-name="FirstParagraph">Route 53 provides built-in disaster recovery through its globally distributed architecture and data plane redundancy. The service maintains automatic replication across multiple edge locations worldwide. Route 53 Accelerated Recovery offers 60-minute RTO for DNS operations during regional disruptions by failing over the control plane to secondary regions. Customers can implement backup strategies by exporting DNS records using APIs and storing configurations in version control systems. The service’s anycast<text:s/>network ensures continued DNS resolution even during localized outages, while health checks enable automatic failover to healthy endpoints.</text:p>
      <text:h text:style-name="Heading3" text:outline-level="3"><text:bookmark-start text:name="backup-capabilities"/><text:soft-page-break/>Backup Capabilities</text:h>
      <text:p text:style-name="FirstParagraph">Route 53 does not integrate with AWS Backup service as it manages DNS data differently from traditional backup scenarios. However, the service provides inherent backup capabilities through its globally distributed architecture that automatically replicates DNS data across multiple locations:</text:p>
      <text:list text:style-name="LFO7" text:continue-numbering="true">
        <text:list-item>
          <text:p text:style-name="P42">Customers can export DNS records and configurations using APIs, CLI, or third-party tools for external backup storage</text:p>
        </text:list-item>
        <text:list-item>
          <text:p text:style-name="P43">The service maintains configuration history through CloudTrail logging and supports programmatic recreation of DNS resources for disaster recovery scenarios</text:p>
        </text:list-item>
      </text:list>
      <text:h text:style-name="Heading3" text:outline-level="3"><text:bookmark-start text:name="disaster-recovery"/><text:bookmark-end text:name="backup-capabilities"/>Disaster Recovery</text:h>
      <text:p text:style-name="FirstParagraph">Route 53 does not directly integrate with AWS Elastic Disaster Recovery, but it serves as a critical component in disaster recovery architectures. The service enables DNS failover between primary and secondary sites, supports health checks for automatic traffic redirection during outages, and provides geographically distributed DNS resolution:</text:p>
      <text:list text:style-name="LFO8" text:continue-numbering="true">
        <text:list-item>
          <text:p text:style-name="P44">Route 53’s Accelerated Recovery feature offers built-in control plane failover capabilities</text:p>
        </text:list-item>
        <text:list-item>
          <text:p text:style-name="P45">The service’s global infrastructure and anycast network provide inherent disaster recovery benefits by maintaining DNS availability across multiple regions and edge locations</text:p>
        </text:list-item>
      </text:list>
      <text:h text:style-name="Heading3" text:outline-level="3"><text:bookmark-start text:name="recovery-objectives"/><text:bookmark-end text:name="disaster-recovery"/>Recovery Objectives</text:h>
      <text:p text:style-name="FirstParagraph">Route 53 helps customers achieve aggressive RPO and RTO objectives through its globally distributed architecture and automated failover capabilities. Health checks enable sub-minute detection of endpoint failures, while DNS failover can redirect traffic within seconds of failure detection. The service’s global anycast network ensures continued DNS resolution with minimal impact during localized outages. Route 53 Accelerated Recovery provides 60-minute RTO for DNS management operations during regional disruptions. Customers can configure health check intervals as low as 10 seconds and implement multi-layered failover strategies for mission-critical application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Route53/latest/DeveloperGuide/DNSLimitations.html</text:p>
      <text:p text:style-name="BodyText">FAQ: https://aws.amazon.com/route53/faqs/</text:p>
      <text:h text:style-name="Heading2" text:outline-level="2"><text:bookmark-start text:name="technical-requirements"/><text:bookmark-end text:name="service-constraints"/>Technical Requirements</text:h>
      <text:p text:style-name="FirstParagraph">Service Documentation: https://docs.aws.amazon.com/Route53/latest/DeveloperGuide/Welcome.html</text:p>
      <text:soft-page-break/>
      <text:p text:style-name="BodyText">User Guide: https://docs.aws.amazon.com/Route53/latest/DeveloperGuide/Welcome.html</text:p>
      <text:p text:style-name="BodyText">API Reference: https://docs.aws.amazon.com/Route53/latest/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route53/pricing/</text:p>
      <text:h text:style-name="Heading3" text:outline-level="3"><text:bookmark-start text:name="cost-optimization"/>Cost Optimization</text:h>
      <text:p text:style-name="FirstParagraph">Route 53 offers several cost optimization strategies including using alias records instead of CNAME records to reduce query costs, optimizing TTL values to balance responsiveness and query volume, and implementing appropriate health check intervals to minimize unnecessary checks. Customers can leverage Route 53’s pay-per-query pricing model by consolidating DNS zones and using wildcard records where appropriate:</text:p>
      <text:list text:style-name="LFO9" text:continue-numbering="true">
        <text:list-item>
          <text:p text:style-name="P46">The service’s integration with AWS services through alias records eliminates additional query charges for AWS resource routing</text:p>
        </text:list-item>
        <text:list-item>
          <text:p text:style-name="P47">Geographic routing can reduce costs by directing traffic to the most cost-effective regions</text:p>
        </text:list-item>
        <text:list-item>
          <text:p text:style-name="P48">Customers should monitor query volumes and adjust routing policies to optimize both performance and costs while leveraging Route 53 Profiles for centralized management across multiple accounts</text:p>
        </text:list-item>
      </text:list>
      <text:h text:style-name="Heading3" text:outline-level="3"><text:bookmark-start text:name="savings-considerations"/><text:bookmark-end text:name="cost-optimization"/>Savings Considerations</text:h>
      <text:p text:style-name="FirstParagraph">Primary cost savings opportunities in Route 53 include consolidating multiple DNS providers into a single platform, reducing operational overhead through automated health checks and failover, and eliminating separate DNS hosting fees through AWS service integration. The service’s global infrastructure reduces the need for multiple regional DNS providers while maintaining performance:</text:p>
      <text:list text:style-name="LFO10" text:continue-numbering="true">
        <text:list-item>
          <text:p text:style-name="P49">Alias records provide cost-free routing to AWS resources compared to traditional CNAME records</text:p>
        </text:list-item>
        <text:list-item>
          <text:p text:style-name="P50">Automated DNS management reduces manual operational costs and potential downtime expenses</text:p>
        </text:list-item>
        <text:list-item>
          <text:p text:style-name="P51">Route 53’s integration with other AWS services enables consolidated billing and potential volume discounts</text:p>
        </text:list-item>
        <text:list-item>
          <text:p text:style-name="P52">The pay-as-you-go model eliminates upfront DNS infrastructure investments while providing predictable scaling costs based on actual usage pattern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34:00Z</meta:creation-date>
    <dc:date>2026-01-14T09:34: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21" meta:word-count="1625" meta:character-count="10868" meta:row-count="77" meta:non-whitespace-character-count="9264"/>
  </office:meta>
</office:document-meta>
</file>