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3" style:family="paragraph"/>
    <style:style style:name="T24" style:parent-style-name="DefaultParagraphFont" style:family="text">
      <style:text-properties fo:font-weight="bold" style:font-weight-asian="bold" style:font-weight-complex="bold"/>
    </style:style>
    <style:style style:name="P25" style:parent-style-name="Compact" style:list-style-name="LFO3" style:family="paragraph"/>
    <style:style style:name="T26" style:parent-style-name="DefaultParagraphFont" style:family="text">
      <style:text-properties fo:font-weight="bold" style:font-weight-asian="bold" style:font-weight-complex="bold"/>
    </style:style>
    <style:style style:name="P27" style:parent-style-name="Compact" style:list-style-name="LFO4" style:family="paragraph"/>
    <style:style style:name="P28" style:parent-style-name="Compact" style:list-style-name="LFO4" style:family="paragraph"/>
    <style:style style:name="P29" style:parent-style-name="Compact" style:list-style-name="LFO4" style:family="paragraph"/>
    <style:style style:name="P30" style:parent-style-name="Compact" style:list-style-name="LFO5" style:family="paragraph"/>
    <style:style style:name="P31" style:parent-style-name="Compact" style:list-style-name="LFO5" style:family="paragraph"/>
    <style:style style:name="P32" style:parent-style-name="Compact" style:list-style-name="LFO5" style:family="paragraph"/>
    <style:style style:name="P33" style:parent-style-name="Compact" style:list-style-name="LFO5" style:family="paragraph"/>
    <style:style style:name="P34" style:parent-style-name="Compact" style:list-style-name="LFO5" style:family="paragraph"/>
    <style:style style:name="P35" style:parent-style-name="Compact" style:list-style-name="LFO6" style:family="paragraph"/>
    <style:style style:name="P36" style:parent-style-name="Compact" style:list-style-name="LFO6" style:family="paragraph"/>
    <style:style style:name="P37" style:parent-style-name="Compact" style:list-style-name="LFO6" style:family="paragraph"/>
    <style:style style:name="P38" style:parent-style-name="Compact" style:list-style-name="LFO6" style:family="paragraph"/>
    <style:style style:name="P39" style:parent-style-name="Compact" style:list-style-name="LFO7" style:family="paragraph"/>
    <style:style style:name="P40" style:parent-style-name="Compact" style:list-style-name="LFO7" style:family="paragraph"/>
    <style:style style:name="P41" style:parent-style-name="Compact" style:list-style-name="LFO7" style:family="paragraph"/>
    <style:style style:name="P42" style:parent-style-name="Compact" style:list-style-name="LFO8" style:family="paragraph"/>
    <style:style style:name="P43" style:parent-style-name="Compact" style:list-style-name="LFO8" style:family="paragraph"/>
    <style:style style:name="P44" style:parent-style-name="Compact" style:list-style-name="LFO8" style:family="paragraph"/>
    <style:style style:name="P45" style:parent-style-name="Compact" style:list-style-name="LFO8" style:family="paragraph"/>
    <style:style style:name="P46" style:parent-style-name="Compact" style:list-style-name="LFO9" style:family="paragraph"/>
    <style:style style:name="P47" style:parent-style-name="Compact" style:list-style-name="LFO9" style:family="paragraph"/>
    <style:style style:name="P48" style:parent-style-name="Compact" style:list-style-name="LFO9" style:family="paragraph"/>
    <style:style style:name="P49" style:parent-style-name="Compact" style:list-style-name="LFO9" style:family="paragraph"/>
    <style:style style:name="P50" style:parent-style-name="Compact" style:list-style-name="LFO10" style:family="paragraph"/>
    <style:style style:name="P51" style:parent-style-name="Compact" style:list-style-name="LFO10" style:family="paragraph"/>
    <style:style style:name="P52" style:parent-style-name="Compact" style:list-style-name="LFO10" style:family="paragraph"/>
    <style:style style:name="P53" style:parent-style-name="Compact" style:list-style-name="LFO10" style:family="paragraph"/>
    <style:style style:name="P54" style:parent-style-name="Compact" style:list-style-name="LFO10" style:family="paragraph"/>
  </office:automatic-styles>
  <office:body>
    <office:text text:use-soft-page-breaks="true">
      <text:h text:style-name="P1" text:outline-level="1"><text:bookmark-start text:name="service-name"/>Service Name</text:h>
      <text:p text:style-name="FirstParagraph">AWS Transit Gateway</text:p>
      <text:h text:style-name="Heading2" text:outline-level="2"><text:bookmark-start text:name="service-overview"/>Service Overview</text:h>
      <text:p text:style-name="FirstParagraph">AWS Transit Gateway is a fully managed network transit hub that enables customers to interconnect multiple Virtual Private Clouds (VPCs) and on-premises networks through a central gateway using a hub-and-spoke architecture. It simplifies network management by eliminating the need for complex VPC peering relationships or multiple VPN connections, allowing thousands of VPCs to connect to a single gateway. Transit Gateway acts as a regional virtual router that scales elastically based on network traffic, supporting both IPv4 and IPv6 protocols while providing centralized routing configuration and traffic inspection capabilities across multi-account and multi-region environments.</text:p>
      <text:h text:style-name="Heading3" text:outline-level="3"><text:bookmark-start text:name="key-use-cases"/>Key Use Cases</text:h>
      <text:list text:style-name="LFO2" text:continue-numbering="true">
        <text:list-item>
          <text:p text:style-name="P2">Centralized connectivity: Connect thousands of VPCs and on-premises networks through a single hub, eliminating complex peering relationships and reducing operational overhead</text:p>
        </text:list-item>
        <text:list-item>
          <text:p text:style-name="P3">Multi-account network architecture: Enable secure communication between VPCs across multiple AWS accounts while maintaining centralized network management and routing policies</text:p>
        </text:list-item>
        <text:list-item>
          <text:p text:style-name="P4">Hybrid cloud connectivity: Integrate on-premises networks with AWS infrastructure using VPN connections, Direct Connect, and SD-WAN solutions through Transit Gateway Connect attachments</text:p>
        </text:list-item>
        <text:list-item>
          <text:p text:style-name="P5">Network segmentation: Implement isolated routing domains and traffic inspection using multiple route tables and centralized security appliances in appliance mode</text:p>
        </text:list-item>
        <text:list-item>
          <text:p text:style-name="P6">Multi-region global networks: Connect networks across AWS regions using Transit Gateway peering attachments while keeping traffic on the AWS backbone</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Hub-and-spoke architecture</text:span>: Central gateway connecting thousands of VPCs and on-premises networks with simplified routing</text:p>
        </text:list-item>
        <text:list-item>
          <text:p text:style-name="P9"><text:span text:style-name="T10">Multiple attachment types</text:span>: Support for VPC, VPN, Direct Connect, Transit Gateway Connect, peering, and network function attachments</text:p>
        </text:list-item>
        <text:list-item>
          <text:p text:style-name="P11"><text:span text:style-name="T12">Route table management</text:span>: Default and custom route tables with dynamic and static routing, route propagation, and traffic segmentation</text:p>
        </text:list-item>
        <text:list-item>
          <text:p text:style-name="P13"><text:span text:style-name="T14">Multicast support</text:span>: Native multicast routing with IGMP snooping for broadcasting applications like financial data feeds</text:p>
        </text:list-item>
        <text:list-item>
          <text:p text:style-name="P15"><text:span text:style-name="T16">Cross-region peering</text:span>: Inter-region connectivity keeping traffic on AWS backbone with automatic encryption at physical layer</text:p>
        </text:list-item>
        <text:list-item>
          <text:p text:style-name="P17"><text:span text:style-name="T18">Encryption control</text:span>: Enforce encryption-in-transit for all traffic on attached VPCs with configurable encryption policies</text:p>
        </text:list-item>
        <text:list-item>
          <text:p text:style-name="P19"><text:span text:style-name="T20">Network monitoring</text:span>: Flow logs, CloudWatch metrics, and Network Manager integration for comprehensive network visibility</text:p>
        </text:list-item>
        <text:list-item>
          <text:p text:style-name="P21"><text:span text:style-name="T22">Resource sharing</text:span>: AWS RAM integration for sharing transit gateways across multiple accounts with granular permissions</text:p>
        </text:list-item>
        <text:list-item>
          <text:p text:style-name="P23"><text:span text:style-name="T24">High bandwidth performance</text:span>: Up to 100 Gbps per VPC attachment per AZ and 20 Gbps per Connect attachment with ECMP support</text:p>
        </text:list-item>
        <text:list-item>
          <text:p text:style-name="P25"><text:span text:style-name="T26">Flexible cost allocation</text:span>: Customizable cost allocation policies for data processing charges across attachments and accounts</text:p>
        </text:list-item>
      </text:list>
      <text:h text:style-name="Heading2" text:outline-level="2"><text:bookmark-start text:name="value-proposition"/><text:bookmark-end text:name="features"/>Value Proposition</text:h>
      <text:p text:style-name="FirstParagraph">AWS Transit Gateway provides significant advantages over traditional networking approaches by dramatically reducing operational complexity through its managed hub-and-spoke model, eliminating the need for hundreds of VPC peering connections. It offers enterprise-grade scalability supporting thousands of VPC connections per gateway while maintaining high performance with up to 100 Gbps bandwidth per attachment:</text:p>
      <text:list text:style-name="LFO4" text:continue-numbering="true">
        <text:list-item>
          <text:p text:style-name="P27">The service provides enhanced security through built-in encryption controls and centralized traffic inspection capabilities</text:p>
        </text:list-item>
        <text:list-item>
          <text:p text:style-name="P28">Cost efficiency is achieved through simplified architecture reducing the number of required connections and flexible cost allocation options</text:p>
        </text:list-item>
        <text:list-item>
          <text:p text:style-name="P29">Unlike self-managed alternatives, Transit Gateway is fully managed by AWS, reducing operational overhead while providing native integration with AWS services like Direct Connect, VPN, and Network Manager for comprehensive network visibility and control</text:p>
        </text:list-item>
      </text:list>
      <text:h text:style-name="Heading3" text:outline-level="3"><text:bookmark-start text:name="service-integration"/>Service Integration</text:h>
      <text:p text:style-name="FirstParagraph">Transit Gateway natively integrates with Amazon VPC for attaching virtual private clouds and managing routing. AWS Direct Connect integration enables high-bandwidth hybrid connectivity through Direct Connect gateways:</text:p>
      <text:list text:style-name="LFO5" text:continue-numbering="true">
        <text:list-item>
          <text:p text:style-name="P30">Site-to-Site VPN connections provide secure tunnels to on-premises networks with BGP dynamic routing support</text:p>
        </text:list-item>
        <text:list-item>
          <text:p text:style-name="P31">AWS Resource Access Manager (RAM) enables cross-account sharing of transit gateways</text:p>
        </text:list-item>
        <text:list-item>
          <text:p text:style-name="P32">Transit Gateway Connect attachments integrate with third-party SD-WAN and network appliances using GRE tunnels and BGP</text:p>
        </text:list-item>
        <text:list-item>
          <text:p text:style-name="P33">CloudWatch provides monitoring metrics and Network Manager offers centralized network management and visualization</text:p>
        </text:list-item>
        <text:list-item>
          <text:p text:style-name="P34">Integration with Route 53 Resolver enables DNS resolution across connected networks, while AWS Network Firewall can be deployed for centralized security inspection in appliance mode configurations</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begin by creating a Transit Gateway in their desired AWS region through the AWS Management Console, CLI, or API, specifying basic configuration like ASN and enabling optional features like DNS support and multicast. Next, they create VPC attachments by selecting subnets in each VPC they want to connect, with Transit Gateway automatically creating elastic network interfaces:</text:p>
      <text:list text:style-name="LFO6" text:continue-numbering="true">
        <text:list-item>
          <text:p text:style-name="P35">Route tables are configured to control traffic flow between attachments, with options for route propagation from VPN and Direct Connect connections</text:p>
        </text:list-item>
        <text:list-item>
          <text:p text:style-name="P36">For hybrid connectivity, customers establish VPN connections or Direct Connect gateway attachments</text:p>
        </text:list-item>
        <text:list-item>
          <text:p text:style-name="P37">Testing involves verifying connectivity between resources in different VPCs using standard network tools like ping or application-specific tests</text:p>
        </text:list-item>
        <text:list-item>
          <text:p text:style-name="P38">AWS provides comprehensive tutorials and best practice guides for common scenarios including centralized routing, isolated networks, and multi-region deployments</text:p>
        </text:list-item>
      </text:list>
      <text:p text:style-name="FirstParagraph">Getting Started Guide: https://docs.aws.amazon.com/vpc/latest/tgw/tgw-getting-started.html</text:p>
      <text:h text:style-name="Heading3" text:outline-level="3"><text:bookmark-start text:name="data-removal"/>Data Removal</text:h>
      <text:p text:style-name="FirstParagraph">Offboarding requires systematic detachment of all resources before deletion. First, delete all route table associations and route propagations, then detach VPCs, VPN connections, Direct Connect gateways, and peering connections. Each attachment must be fully detached and reach ‘deleted’ state before proceeding. Finally, delete the Transit Gateway itself, which automatically removes the default route table and any custom route tables. All routing configurations, flow logs, and associated metadata are permanently removed. For shared transit gateways, the owner must revoke resource shares through AWS RAM before deletion.</text:p>
      <text:h text:style-name="Heading2" text:outline-level="2"><text:bookmark-start text:name="backuprestore-and-disaster-recovery"/><text:bookmark-end text:name="onboarding-and-offboarding"/><text:bookmark-end text:name="data-removal"/>Backup/Restore and Disaster Recovery</text:h>
      <text:p text:style-name="FirstParagraph">Transit Gateway configurations are not directly backed up by AWS Backup service as it’s infrastructure-as-code. Disaster recovery relies on Infrastructure as Code (IaC) templates using CloudFormation, CDK, or Terraform to recreate configurations. Route table configurations, attachments, and policies should be documented and version-controlled. For multi-region disaster recovery, Transit Gateway peering enables cross-region connectivity with automatic failover through routing updates. Network configurations<text:s/>can be replicated across regions using automated deployment pipelines. Flow logs and<text:s/><text:soft-page-break/>monitoring data can be archived to S3 for historical analysis and compliance requirements.</text:p>
      <text:h text:style-name="Heading3" text:outline-level="3"><text:bookmark-start text:name="backup-capabilities"/>Backup Capabilities</text:h>
      <text:p text:style-name="FirstParagraph">Transit Gateway does not support traditional backup operations as it’s a managed networking service with infrastructure configurations. The service maintains high availability through AWS’s redundant infrastructure across multiple Availability Zones:</text:p>
      <text:list text:style-name="LFO7" text:continue-numbering="true">
        <text:list-item>
          <text:p text:style-name="P39">Configuration backup is achieved through Infrastructure as Code practices, exporting route tables and attachment configurations to version-controlled templates</text:p>
        </text:list-item>
        <text:list-item>
          <text:p text:style-name="P40">Transit Gateway is not compatible with AWS Backup service since it doesn’t store customer data but rather provides network routing services</text:p>
        </text:list-item>
        <text:list-item>
          <text:p text:style-name="P41">Recovery relies on recreating the configuration using saved IaC templates rather than restoring from backup snapshots</text:p>
        </text:list-item>
      </text:list>
      <text:h text:style-name="Heading3" text:outline-level="3"><text:bookmark-start text:name="disaster-recovery"/><text:bookmark-end text:name="backup-capabilities"/>Disaster Recovery</text:h>
      <text:p text:style-name="FirstParagraph">Transit Gateway supports disaster recovery through multi-region peering connections that maintain encrypted connectivity across regions on the AWS backbone. It integrates with AWS Elastic Disaster Recovery by providing network connectivity for replicated resources across regions:</text:p>
      <text:list text:style-name="LFO8" text:continue-numbering="true">
        <text:list-item>
          <text:p text:style-name="P42">Cross-region peering enables automatic traffic rerouting during regional failures</text:p>
        </text:list-item>
        <text:list-item>
          <text:p text:style-name="P43">The service supports disaster recovery architectures by connecting recovery VPCs to production networks through peered transit gateways</text:p>
        </text:list-item>
        <text:list-item>
          <text:p text:style-name="P44">Route propagation and dynamic routing enable automatic failover scenarios</text:p>
        </text:list-item>
        <text:list-item>
          <text:p text:style-name="P45">However, Transit Gateway itself is not directly managed by AWS Elastic Disaster Recovery service but serves as the network foundation for DR architectures</text:p>
        </text:list-item>
      </text:list>
      <text:h text:style-name="Heading3" text:outline-level="3"><text:bookmark-start text:name="recovery-objectives"/><text:bookmark-end text:name="disaster-recovery"/>Recovery Objectives</text:h>
      <text:p text:style-name="FirstParagraph">Transit Gateway supports aggressive RTO and RPO objectives through its multi-Availability Zone architecture providing sub-second failover within regions. Cross-region peering enables RPO of near-zero for network connectivity with RTO measured in minutes for DNS-based failover. Dynamic routing protocols like BGP provide automatic path selection during failures. Network configurations can be restored rapidly through IaC deployment, typically within 5-15 minutes. For critical applications, multi-region active-active architectures using peered transit gateways can achieve RPO/RTO of seconds, while disaster recovery scenarios with pre-configured cross-region peering can meet most enterprise requirements for sub-hour recovery objectives.</text:p>
      <text:h text:style-name="Heading2" text:outline-level="2"><text:bookmark-start text:name="service-constraints"/><text:bookmark-end text:name="backuprestore-and-disaster-recovery"/><text:bookmark-end text:name="recovery-objectives"/><text:soft-page-break/>Service Constraints</text:h>
      <text:p text:style-name="FirstParagraph">Service Quotas: https://docs.aws.amazon.com/vpc/latest/tgw/transit-gateway-quotas.html</text:p>
      <text:p text:style-name="BodyText">FAQ: https://aws.amazon.com/transit-gateway/faqs/</text:p>
      <text:h text:style-name="Heading2" text:outline-level="2"><text:bookmark-start text:name="technical-requirements"/><text:bookmark-end text:name="service-constraints"/>Technical Requirements</text:h>
      <text:p text:style-name="FirstParagraph">Service Documentation: https://docs.aws.amazon.com/vpc/latest/tgw/</text:p>
      <text:p text:style-name="BodyText">User Guide: https://docs.aws.amazon.com/vpc/latest/tgw/what-is-transit-gateway.html</text:p>
      <text:p text:style-name="BodyText">API Reference: https://docs.aws.amazon.com/AWSEC2/latest/APIReference/OperationList-query-ec2.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transit-gateway/pricing/</text:p>
      <text:h text:style-name="Heading3" text:outline-level="3"><text:bookmark-start text:name="cost-optimization"/>Cost Optimization</text:h>
      <text:p text:style-name="FirstParagraph">Transit Gateway offers several unique cost optimization features including Flexible Cost Allocation (FCA) that enables custom allocation of data processing charges to source, destination, or central accounts based on defined policies. This addresses common scenarios where central IT teams bear costs for partner connections or security teams pay for inspection services:</text:p>
      <text:list text:style-name="LFO9" text:continue-numbering="true">
        <text:list-item>
          <text:p text:style-name="P46">Cost allocation tags provide granular tracking of charges across multiple teams and projects</text:p>
        </text:list-item>
        <text:list-item>
          <text:p text:style-name="P47">VPN Concentrator attachments reduce costs for multiple low-bandwidth remote sites by consolidating up to 100 connections under a single attachment</text:p>
        </text:list-item>
        <text:list-item>
          <text:p text:style-name="P48">Strategic use of Transit Gateway Connect attachments eliminates data processing charges compared to standard VPC attachments</text:p>
        </text:list-item>
        <text:list-item>
          <text:p text:style-name="P49">Multi-region peering keeps inter-region traffic on AWS backbone, potentially reducing data transfer costs compared to internet routing</text:p>
        </text:list-item>
      </text:list>
      <text:h text:style-name="Heading3" text:outline-level="3"><text:bookmark-start text:name="savings-considerations"/><text:bookmark-end text:name="cost-optimization"/>Savings Considerations</text:h>
      <text:p text:style-name="FirstParagraph">Primary cost savings come from architectural simplification, replacing hundreds of VPC peering connections with a single Transit Gateway, reducing both hourly attachment costs and operational overhead. Centralized NAT gateways and internet gateways reduce duplicate infrastructure across VPCs:</text:p>
      <text:soft-page-break/>
      <text:list text:style-name="LFO10" text:continue-numbering="true">
        <text:list-item>
          <text:p text:style-name="P50">Consolidated Direct Connect and VPN connections serve multiple VPCs through single attachments rather than per-VPC connections</text:p>
        </text:list-item>
        <text:list-item>
          <text:p text:style-name="P51">Data processing charges can be optimized through careful route table design to minimize unnecessary traffic traversal</text:p>
        </text:list-item>
        <text:list-item>
          <text:p text:style-name="P52">For multi-account environments, shared Transit Gateway through AWS RAM eliminates duplicate gateways per account</text:p>
        </text:list-item>
        <text:list-item>
          <text:p text:style-name="P53">Long-term savings include reduced networking operational complexity, fewer required networking specialists, and simplified troubleshooting through centralized routing and monitoring</text:p>
        </text:list-item>
        <text:list-item>
          <text:p text:style-name="P54">Strategic placement of Transit Gateway in hub accounts optimizes cross-account data charges through careful cost allocation policy design<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43:00Z</meta:creation-date>
    <dc:date>2026-01-14T09:43:00Z</dc:date>
    <meta:template xlink:href="Normal" xlink:type="simple"/>
    <meta:editing-cycles>2</meta:editing-cycles>
    <meta:editing-duration>PT0S</meta:editing-duration>
    <meta:user-defined meta:name="ContentTypeId">0x01010057DBABF3E4E58541958C3D26C6150847</meta:user-defined>
    <meta:document-statistic meta:page-count="6" meta:paragraph-count="23" meta:word-count="1757" meta:character-count="11751" meta:row-count="83" meta:non-whitespace-character-count="10017"/>
  </office:meta>
</office:document-meta>
</file>