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2" style:family="paragraph"/>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3" style:family="paragraph"/>
    <style:style style:name="T22" style:parent-style-name="DefaultParagraphFont" style:family="text">
      <style:text-properties fo:font-weight="bold" style:font-weight-asian="bold" style:font-weight-complex="bold"/>
    </style:style>
    <style:style style:name="P23" style:parent-style-name="Compact" style:list-style-name="LFO3" style:family="paragraph"/>
    <style:style style:name="T24" style:parent-style-name="DefaultParagraphFont" style:family="text">
      <style:text-properties fo:font-weight="bold" style:font-weight-asian="bold" style:font-weight-complex="bold"/>
    </style:style>
    <style:style style:name="P25" style:parent-style-name="Compact" style:list-style-name="LFO3" style:family="paragraph"/>
    <style:style style:name="T26" style:parent-style-name="DefaultParagraphFont" style:family="text">
      <style:text-properties fo:font-weight="bold" style:font-weight-asian="bold" style:font-weight-complex="bold"/>
    </style:style>
    <style:style style:name="P27" style:parent-style-name="Compact" style:list-style-name="LFO3" style:family="paragraph"/>
    <style:style style:name="T28" style:parent-style-name="DefaultParagraphFont" style:family="text">
      <style:text-properties fo:font-weight="bold" style:font-weight-asian="bold" style:font-weight-complex="bold"/>
    </style:style>
    <style:style style:name="P29" style:parent-style-name="Compact" style:list-style-name="LFO4" style:family="paragraph"/>
    <style:style style:name="P30" style:parent-style-name="Compact" style:list-style-name="LFO4" style:family="paragraph"/>
    <style:style style:name="P31" style:parent-style-name="Compact" style:list-style-name="LFO4" style:family="paragraph"/>
    <style:style style:name="P32" style:parent-style-name="Compact" style:list-style-name="LFO4" style:family="paragraph"/>
    <style:style style:name="P33" style:parent-style-name="Compact" style:list-style-name="LFO5" style:family="paragraph"/>
    <style:style style:name="P34" style:parent-style-name="Compact" style:list-style-name="LFO5" style:family="paragraph"/>
    <style:style style:name="P35" style:parent-style-name="Compact" style:list-style-name="LFO5" style:family="paragraph"/>
    <style:style style:name="P36" style:parent-style-name="Compact" style:list-style-name="LFO5" style:family="paragraph"/>
    <style:style style:name="P37" style:parent-style-name="Compact" style:list-style-name="LFO5" style:family="paragraph"/>
    <style:style style:name="P38" style:parent-style-name="Compact" style:list-style-name="LFO5" style:family="paragraph"/>
    <style:style style:name="P39" style:parent-style-name="Compact" style:list-style-name="LFO5" style:family="paragraph"/>
    <style:style style:name="P40" style:parent-style-name="Compact" style:list-style-name="LFO6" style:family="paragraph"/>
    <style:style style:name="P41" style:parent-style-name="Compact" style:list-style-name="LFO6" style:family="paragraph"/>
    <style:style style:name="P42" style:parent-style-name="Compact" style:list-style-name="LFO6" style:family="paragraph"/>
    <style:style style:name="P43" style:parent-style-name="Compact" style:list-style-name="LFO6" style:family="paragraph"/>
    <style:style style:name="P44" style:parent-style-name="Compact" style:list-style-name="LFO7" style:family="paragraph"/>
    <style:style style:name="P45" style:parent-style-name="Compact" style:list-style-name="LFO7" style:family="paragraph"/>
    <style:style style:name="P46" style:parent-style-name="Compact" style:list-style-name="LFO8" style:family="paragraph"/>
    <style:style style:name="P47" style:parent-style-name="Compact" style:list-style-name="LFO8" style:family="paragraph"/>
    <style:style style:name="P48" style:parent-style-name="Compact" style:list-style-name="LFO9" style:family="paragraph"/>
    <style:style style:name="P49" style:parent-style-name="Compact" style:list-style-name="LFO9" style:family="paragraph"/>
    <style:style style:name="P50" style:parent-style-name="Compact" style:list-style-name="LFO9" style:family="paragraph"/>
    <style:style style:name="P51" style:parent-style-name="Compact" style:list-style-name="LFO9" style:family="paragraph"/>
    <style:style style:name="P52" style:parent-style-name="Compact" style:list-style-name="LFO10" style:family="paragraph"/>
    <style:style style:name="P53" style:parent-style-name="Compact" style:list-style-name="LFO10" style:family="paragraph"/>
    <style:style style:name="P54" style:parent-style-name="Compact" style:list-style-name="LFO10" style:family="paragraph"/>
    <style:style style:name="P55" style:parent-style-name="Compact" style:list-style-name="LFO10" style:family="paragraph"/>
    <style:style style:name="P56" style:parent-style-name="Compact" style:list-style-name="LFO10" style:family="paragraph"/>
  </office:automatic-styles>
  <office:body>
    <office:text text:use-soft-page-breaks="true">
      <text:h text:style-name="P1" text:outline-level="1"><text:bookmark-start text:name="service-name"/>Service Name</text:h>
      <text:p text:style-name="FirstParagraph">Amazon Simple Storage Service (S3)</text:p>
      <text:h text:style-name="Heading2" text:outline-level="2"><text:bookmark-start text:name="service-overview"/>Service Overview</text:h>
      <text:p text:style-name="FirstParagraph">Amazon S3 is a scalable object storage service that offers industry-leading scalability, data availability, security, and performance. S3 stores data as objects within buckets and provides 99.999999999% (11 9’s) durability. It offers strong read-after-write consistency for PUT and DELETE requests across all AWS Regions. The service supports unlimited storage capacity with individual objects up to 5 TB in size, making it suitable for storing and retrieving any amount of data from anywhere on the web through<text:s/>a simple web services interface.</text:p>
      <text:h text:style-name="Heading3" text:outline-level="3"><text:bookmark-start text:name="key-use-cases"/>Key Use Cases</text:h>
      <text:list text:style-name="LFO2" text:continue-numbering="true">
        <text:list-item>
          <text:p text:style-name="P2">Data lakes and big data analytics: Central repository for structured and unstructured data with integration to analytics services</text:p>
        </text:list-item>
        <text:list-item>
          <text:p text:style-name="P3">Backup and restore: Reliable, scalable backup storage with cross-region replication capabilities</text:p>
        </text:list-item>
        <text:list-item>
          <text:p text:style-name="P4">Website and mobile application hosting: Static website hosting and content distribution for web and mobile apps</text:p>
        </text:list-item>
        <text:list-item>
          <text:p text:style-name="P5">Archive and long-term storage: Cost-effective archival using Glacier storage classes for compliance and regulatory requirements</text:p>
        </text:list-item>
        <text:list-item>
          <text:p text:style-name="P6">Enterprise application storage: Scalable storage backend for enterprise applications and microservices</text:p>
        </text:list-item>
        <text:list-item>
          <text:p text:style-name="P7">IoT device data storage: Collect and store data from millions of IoT devices with event-driven processing</text:p>
        </text:list-item>
        <text:list-item>
          <text:p text:style-name="P8">Media and content distribution: Store and deliver video, images, and other media content globally</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9"><text:span text:style-name="T10">Multiple Storage Classes</text:span>: Eight storage classes including S3 Standard, Express One Zone, Intelligent-Tiering, Standard-IA, One Zone-IA, and Glacier classes for different access patterns and cost optimization</text:p>
        </text:list-item>
        <text:list-item>
          <text:p text:style-name="P11"><text:span text:style-name="T12">S3 Lifecycle</text:span>: Automate object transitions between storage classes and deletion based on defined rules to optimize costs</text:p>
        </text:list-item>
        <text:list-item>
          <text:p text:style-name="P13"><text:span text:style-name="T14">S3 Replication</text:span>: Cross-Region Replication (CRR) and Same-Region Replication (SRR) for data redundancy, compliance, and disaster recovery</text:p>
        </text:list-item>
        <text:list-item>
          <text:p text:style-name="P15"><text:span text:style-name="T16">S3 Versioning</text:span>: Preserve, retrieve, and restore every version of every object for data protection against accidental deletion or modification</text:p>
        </text:list-item>
        <text:list-item>
          <text:p text:style-name="P17"><text:span text:style-name="T18">S3 Object Lock</text:span>: Write-once-read-many (WORM) model to prevent objects from being deleted or overwritten for compliance requirements</text:p>
        </text:list-item>
        <text:list-item>
          <text:p text:style-name="P19"><text:span text:style-name="T20">Access Management</text:span>: Comprehensive access control through IAM, bucket policies, Access Control Lists (ACLs), and S3 Block Public Access</text:p>
        </text:list-item>
        <text:list-item>
          <text:p text:style-name="P21"><text:span text:style-name="T22">Encryption</text:span>: Server-side encryption (SSE-S3, SSE-KMS, SSE-C) and client-side encryption options for data protection</text:p>
        </text:list-item>
        <text:list-item>
          <text:p text:style-name="P23"><text:span text:style-name="T24">S3 Batch Operations</text:span>: Perform large-scale batch operations on billions of objects with a single API request</text:p>
        </text:list-item>
        <text:list-item>
          <text:p text:style-name="P25"><text:span text:style-name="T26">Event Notifications</text:span>: Trigger workflows and processing through integration with Lambda, SQS, and SNS when objects are created, deleted, or modified</text:p>
        </text:list-item>
        <text:list-item>
          <text:p text:style-name="P27"><text:span text:style-name="T28">Analytics and Insights</text:span>: S3 Storage Lens, Storage Class Analysis, and S3 Inventory for visibility into storage usage and cost optimization</text:p>
        </text:list-item>
      </text:list>
      <text:h text:style-name="Heading2" text:outline-level="2"><text:bookmark-start text:name="value-proposition"/><text:bookmark-end text:name="features"/>Value Proposition</text:h>
      <text:p text:style-name="FirstParagraph">Amazon S3 offers unmatched scalability with virtually unlimited storage capacity and the ability to scale from gigabytes to exabytes seamlessly. It provides industry-leading 99.999999999% durability and 99.99% availability, ensuring data protection across multiple Availability Zones:</text:p>
      <text:list text:style-name="LFO4" text:continue-numbering="true">
        <text:list-item>
          <text:p text:style-name="P29">S3’s comprehensive security features include encryption, access controls, and compliance certifications like PCI DSS</text:p>
        </text:list-item>
        <text:list-item>
          <text:p text:style-name="P30">The service offers significant cost optimization through multiple storage classes, intelligent tiering, and lifecycle policies</text:p>
        </text:list-item>
        <text:list-item>
          <text:p text:style-name="P31">S3 integrates natively with over 100 AWS services and provides global accessibility through REST APIs, SDKs, and management console</text:p>
        </text:list-item>
        <text:list-item>
          <text:p text:style-name="P32">The pay-as-you-go pricing model with no upfront costs or minimum commitments makes it cost-effective for organizations of all sizes</text:p>
        </text:list-item>
      </text:list>
      <text:h text:style-name="Heading3" text:outline-level="3"><text:bookmark-start text:name="service-integration"/>Service Integration</text:h>
      <text:p text:style-name="FirstParagraph">Amazon S3 integrates deeply with core AWS services to enable comprehensive cloud solutions. Compute services like EC2, Lambda, and EMR use S3 for data storage and processing:</text:p>
      <text:list text:style-name="LFO5" text:continue-numbering="true">
        <text:list-item>
          <text:p text:style-name="P33">Analytics services including Athena, Redshift Spectrum, and QuickSight query data directly from S3</text:p>
        </text:list-item>
        <text:list-item>
          <text:p text:style-name="P34">Database services like RDS and DynamoDB back up to S3</text:p>
        </text:list-item>
        <text:list-item>
          <text:p text:style-name="P35">Content delivery through CloudFront uses S3 as origin storage</text:p>
        </text:list-item>
        <text:list-item>
          <text:p text:style-name="P36">Security services like CloudTrail store logs in S3, while IAM manages S3 access permissions</text:p>
        </text:list-item>
        <text:list-item>
          <text:p text:style-name="P37">Data transfer services including Snow Family, DataSync, and Transfer Family move data to/from S3</text:p>
        </text:list-item>
        <text:list-item>
          <text:p text:style-name="P38">Machine learning services like SageMaker and Rekognition process data stored in S3</text:p>
        </text:list-item>
        <text:list-item>
          <text:p text:style-name="P39">AWS Backup provides centralized backup management for S3 and other services</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Amazon S3 requires signing up for an AWS account and creating an IAM user with appropriate permissions. Customers can immediately create their first S3 bucket through the AWS Management Console, CLI, or SDKs:</text:p>
      <text:list text:style-name="LFO6" text:continue-numbering="true">
        <text:list-item>
          <text:p text:style-name="P40">The process involves selecting a unique bucket name, choosing a region, and configuring access settings</text:p>
        </text:list-item>
        <text:list-item>
          <text:p text:style-name="P41">Objects can be uploaded using the console interface, programmatic APIs, or bulk transfer tools</text:p>
        </text:list-item>
        <text:list-item>
          <text:p text:style-name="P42">S3 provides extensive documentation, tutorials, and code examples for all major programming languages</text:p>
        </text:list-item>
        <text:list-item>
          <text:p text:style-name="P43">AWS offers free tier access with 5 GB of S3 Standard storage, 20,000 GET requests, and 2,000 PUT requests per month for 12 months, enabling customers to explore S3 capabilities without initial costs</text:p>
        </text:list-item>
      </text:list>
      <text:p text:style-name="FirstParagraph">Getting Started Guide: https://docs.aws.amazon.com/AmazonS3/latest/userguide/GetStartedWithS3.html</text:p>
      <text:h text:style-name="Heading3" text:outline-level="3"><text:bookmark-start text:name="data-removal"/>Data Removal</text:h>
      <text:p text:style-name="FirstParagraph">S3 offboarding involves systematic data deletion and account cleanup. Customers must delete all objects within buckets before deleting buckets themselves. Versioned objects require deletion of all versions and delete markers. Multi-part uploads should be aborted and lifecycle policies can automate cleanup. Cross-region replicated data must be removed from all regions. Access policies, bucket policies, and IAM permissions should be revoked. Customers can use S3 Inventory to identify all objects and S3 Batch<text:s/>Operations for bulk deletion operations.</text:p>
      <text:h text:style-name="Heading2" text:outline-level="2"><text:bookmark-start text:name="backuprestore-and-disaster-recovery"/><text:bookmark-end text:name="onboarding-and-offboarding"/><text:bookmark-end text:name="data-removal"/>Backup/Restore and Disaster Recovery</text:h>
      <text:p text:style-name="FirstParagraph">S3 provides comprehensive backup and disaster recovery capabilities through Cross-Region Replication (CRR), versioning, and integration with AWS Backup service. CRR automatically replicates objects to different AWS regions for geographic redundancy. S3 versioning protects against accidental deletion or corruption by maintaining multiple object versions. AWS Backup offers centralized, policy-driven backup management across AWS services with automated scheduling and cross-region backup copying for enhanced disaster recovery protection.</text:p>
      <text:h text:style-name="Heading3" text:outline-level="3"><text:bookmark-start text:name="backup-capabilities"/><text:soft-page-break/>Backup Capabilities</text:h>
      <text:p text:style-name="FirstParagraph">S3 offers native backup capabilities including object versioning, Cross-Region Replication, and lifecycle policies for automated backup management. The service integrates fully with AWS Backup for centralized backup policies and management:</text:p>
      <text:list text:style-name="LFO7" text:continue-numbering="true">
        <text:list-item>
          <text:p text:style-name="P44">S3’s 99.999999999% durability provides inherent data protection by storing multiple copies across different facilities</text:p>
        </text:list-item>
        <text:list-item>
          <text:p text:style-name="P45">Point-in-time recovery is available through versioning, and automated backup scheduling can be configured through lifecycle rules and AWS Backup policies</text:p>
        </text:list-item>
      </text:list>
      <text:h text:style-name="Heading3" text:outline-level="3"><text:bookmark-start text:name="disaster-recovery"/><text:bookmark-end text:name="backup-capabilities"/>Disaster Recovery</text:h>
      <text:p text:style-name="FirstParagraph">S3 supports comprehensive disaster recovery through Cross-Region Replication for geographic redundancy and AWS Elastic Disaster Recovery for application-level protection. Multi-Region Access Points provide automatic failover capabilities:</text:p>
      <text:list text:style-name="LFO8" text:continue-numbering="true">
        <text:list-item>
          <text:p text:style-name="P46">S3’s global infrastructure across multiple AWS regions enables robust disaster recovery architectures</text:p>
        </text:list-item>
        <text:list-item>
          <text:p text:style-name="P47">While S3 doesn’t directly integrate with AWS Elastic Disaster Recovery as a replication target, it serves as a critical storage foundation for disaster recovery solutions and backup storage for applications protected by disaster recovery services</text:p>
        </text:list-item>
      </text:list>
      <text:h text:style-name="Heading3" text:outline-level="3"><text:bookmark-start text:name="recovery-objectives"/><text:bookmark-end text:name="disaster-recovery"/>Recovery Objectives</text:h>
      <text:p text:style-name="FirstParagraph">S3 helps customers achieve aggressive RPO and RTO objectives through multiple mechanisms. Cross-Region Replication can achieve RPOs of 15 minutes or less for most objects. S3 Replication Time Control provides 99.99% of objects replicated within 15 minutes with SLA backing. Versioning enables near-zero RPO for data corruption scenarios. Multi-Region Access Points enable automatic failover reducing RTO to minutes. The combination of these features allows customers to design solutions meeting even sub-minute RTO requirements for critical application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general/latest/gr/s3.html</text:p>
      <text:p text:style-name="BodyText">FAQ: https://aws.amazon.com/s3/faqs/</text:p>
      <text:h text:style-name="Heading2" text:outline-level="2"><text:bookmark-start text:name="technical-requirements"/><text:bookmark-end text:name="service-constraints"/>Technical Requirements</text:h>
      <text:p text:style-name="FirstParagraph">Service Documentation: https://docs.aws.amazon.com/AmazonS3/latest/userguide/Welcome.html</text:p>
      <text:p text:style-name="BodyText">User Guide: https://docs.aws.amazon.com/AmazonS3/latest/userguide/</text:p>
      <text:p text:style-name="BodyText">API Reference: https://docs.aws.amazon.com/AmazonS3/latest/API/</text:p>
      <text:h text:style-name="Heading2" text:outline-level="2"><text:bookmark-start text:name="pricing-overview"/><text:bookmark-end text:name="technical-requirements"/><text:soft-page-break/>Pricing Overview</text:h>
      <text:p text:style-name="FirstParagraph">Please see the AWS UK G Cloud 15 Pricing Document accompanying this service in the Digital Marketplace.</text:p>
      <text:p text:style-name="BodyText">Public Pricing: https://aws.amazon.com/s3/pricing/</text:p>
      <text:h text:style-name="Heading3" text:outline-level="3"><text:bookmark-start text:name="cost-optimization"/>Cost Optimization</text:h>
      <text:p text:style-name="FirstParagraph">S3 provides exceptional cost optimization through S3 Intelligent-Tiering, which automatically moves data between access tiers based on usage patterns, delivering up to 68% cost savings without performance impact or operational overhead. Eight distinct storage classes serve different access patterns from high-performance S3 Express One Zone to ultra-low-cost S3 Glacier Deep Archive:</text:p>
      <text:list text:style-name="LFO9" text:continue-numbering="true">
        <text:list-item>
          <text:p text:style-name="P48">Lifecycle policies automate transitions to lower-cost storage classes</text:p>
        </text:list-item>
        <text:list-item>
          <text:p text:style-name="P49">S3 Storage Class Analysis identifies optimization opportunities, while S3 Storage Lens provides organization-wide cost visibility</text:p>
        </text:list-item>
        <text:list-item>
          <text:p text:style-name="P50">Request charges can be optimized through bulk operations and appropriate API selection</text:p>
        </text:list-item>
        <text:list-item>
          <text:p text:style-name="P51">Data transfer costs can be reduced through CloudFront caching and careful region selection</text:p>
        </text:list-item>
      </text:list>
      <text:h text:style-name="Heading3" text:outline-level="3"><text:bookmark-start text:name="savings-considerations"/><text:bookmark-end text:name="cost-optimization"/>Savings Considerations</text:h>
      <text:p text:style-name="FirstParagraph">Primary cost savings come from choosing appropriate storage classes for access patterns - Glacier classes can provide up to 95% cost savings for archival data. S3 Intelligent-Tiering eliminates the complexity of lifecycle management while delivering automatic cost optimization:</text:p>
      <text:list text:style-name="LFO10" text:continue-numbering="true">
        <text:list-item>
          <text:p text:style-name="P52">Lifecycle policies can automatically delete incomplete multipart uploads and expired object versions</text:p>
        </text:list-item>
        <text:list-item>
          <text:p text:style-name="P53">Regional data storage location affects costs, with some regions offering lower pricing</text:p>
        </text:list-item>
        <text:list-item>
          <text:p text:style-name="P54">Bulk operations through S3 Batch Operations reduce per-request charges</text:p>
        </text:list-item>
        <text:list-item>
          <text:p text:style-name="P55">Using S3 Transfer Acceleration judiciously and optimizing data transfer patterns can significantly reduce egress costs</text:p>
        </text:list-item>
        <text:list-item>
          <text:p text:style-name="P56">Reserved capacity pricing for predictable workloads and savings plans can provide additional discounts for committed usage<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10:12:00Z</meta:creation-date>
    <dc:date>2026-01-14T10:12: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74" meta:word-count="1223" meta:character-count="10120" meta:row-count="163" meta:non-whitespace-character-count="8971"/>
  </office:meta>
</office:document-meta>
</file>