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000000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4.92125cm" style:use-optimal-column-width="true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1.29645833333333cm" style:use-optimal-column-width="true"/>
    </style:style>
    <style:style style:name="co5" style:family="table-column">
      <style:table-column-properties fo:break-before="auto" style:column-width="1.64041666666667cm" style:use-optimal-column-width="true"/>
    </style:style>
    <style:style style:name="co6" style:family="table-column">
      <style:table-column-properties fo:break-before="auto" style:column-width="1.48166666666667cm" style:use-optimal-column-width="true"/>
    </style:style>
    <style:style style:name="co7" style:family="table-column">
      <style:table-column-properties fo:break-before="auto" style:column-width="2.69875cm" style:use-optimal-column-width="true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16416666666667cm" style:use-optimal-column-width="true"/>
    </style:style>
    <style:style style:name="co11" style:family="table-column">
      <style:table-column-properties fo:break-before="auto" style:column-width="3.59833333333333cm" style:use-optimal-column-width="true"/>
    </style:style>
    <style:style style:name="co12" style:family="table-column">
      <style:table-column-properties fo:break-before="auto" style:column-width="2.24895833333333cm" style:use-optimal-column-width="true"/>
    </style:style>
    <style:style style:name="co13" style:family="table-column">
      <style:table-column-properties fo:break-before="auto" style:column-width="3.38666666666667cm" style:use-optimal-column-width="true"/>
    </style:style>
    <style:style style:name="co14" style:family="table-column">
      <style:table-column-properties fo:break-before="auto" style:column-width="2.91041666666667cm" style:use-optimal-column-width="true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9" table:default-cell-style-name="ce1"/>
        <table:table-row table:style-name="ro1">
          <table:table-cell office:value-type="string" table:style-name="ce2">
            <text:p>SKU</text:p>
          </table:table-cell>
          <table:table-cell office:value-type="string" table:style-name="ce2">
            <text:p>ShortName</text:p>
          </table:table-cell>
          <table:table-cell office:value-type="string" table:style-name="ce2">
            <text:p>ShortDescription</text:p>
          </table:table-cell>
          <table:table-cell office:value-type="string" table:style-name="ce2">
            <text:p>Price</text:p>
          </table:table-cell>
          <table:table-cell office:value-type="string" table:style-name="ce2">
            <text:p>Currency</text:p>
          </table:table-cell>
          <table:table-cell office:value-type="string" table:style-name="ce2">
            <text:p>SoldBy</text:p>
          </table:table-cell>
          <table:table-cell office:value-type="string" table:style-name="ce2">
            <text:p>Country</text:p>
          </table:table-cell>
          <table:table-cell office:value-type="string" table:style-name="ce2">
            <text:p>VersionLabel</text:p>
          </table:table-cell>
          <table:table-cell office:value-type="string" table:style-name="ce2">
            <text:p>VersionDependency</text:p>
          </table:table-cell>
          <table:table-cell office:value-type="string" table:style-name="ce2">
            <text:p>Metric</text:p>
          </table:table-cell>
          <table:table-cell office:value-type="string" table:style-name="ce2">
            <text:p>Count</text:p>
          </table:table-cell>
          <table:table-cell office:value-type="string" table:style-name="ce2">
            <text:p>Program</text:p>
          </table:table-cell>
          <table:table-cell office:value-type="string" table:style-name="ce2">
            <text:p>LicenseType</text:p>
          </table:table-cell>
          <table:table-cell office:value-type="string" table:style-name="ce2">
            <text:p>SubscriptionLength</text:p>
          </table:table-cell>
          <table:table-cell office:value-type="string" table:style-name="ce2">
            <text:p>PaymentType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DE-USR</text:p>
          </table:table-cell>
          <table:table-cell office:value-type="string" table:style-name="ce1">
            <text:p>Commvault Cloud Backup &amp; Recovery SaaS for Active Directory Enterprise for Service Providers, Per User</text:p>
          </table:table-cell>
          <table:table-cell office:value-type="string" table:style-name="ce1">
            <text:p>Commvault Cloud Backup &amp; Recovery SaaS for Active Directory Enterprise for Service Providers, Per User, List Price is Monthly Rate, Utility - 1 Month</text:p>
          </table:table-cell>
          <table:table-cell office:value-type="float" office:value="0.65" table:style-name="ce1">
            <text:p>0.6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DE-USR-UP</text:p>
          </table:table-cell>
          <table:table-cell office:value-type="string" table:style-name="ce1">
            <text:p>Commvault Cloud Backup &amp; Recovery SaaS for Active Directory Enterprise for Service Providers, Per User</text:p>
          </table:table-cell>
          <table:table-cell office:value-type="string" table:style-name="ce1">
            <text:p>Commvault Cloud Backup &amp; Recovery SaaS for Active Directory Enterprise for Service Providers, Per User, List Price is Monthly Rate, Subscription - 1 Year Upfront Payment</text:p>
          </table:table-cell>
          <table:table-cell office:value-type="float" office:value="0.61" table:style-name="ce1">
            <text:p>0.6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D-USR</text:p>
          </table:table-cell>
          <table:table-cell office:value-type="string" table:style-name="ce1">
            <text:p>Commvault Cloud Backup &amp; Recovery for Active Directory for Service Providers</text:p>
          </table:table-cell>
          <table:table-cell office:value-type="string" table:style-name="ce1">
            <text:p>Commvault Cloud Backup &amp; Recovery for Active Directory for Service Providers, Per User, List Price is Monthly Rate, Utility - 1 Month</text:p>
          </table:table-cell>
          <table:table-cell office:value-type="float" office:value="0.39" table:style-name="ce1">
            <text:p>0.3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D-USR-UP</text:p>
          </table:table-cell>
          <table:table-cell office:value-type="string" table:style-name="ce1">
            <text:p>Commvault Cloud Backup &amp; Recovery for Active Directory for Service Providers</text:p>
          </table:table-cell>
          <table:table-cell office:value-type="string" table:style-name="ce1">
            <text:p>Commvault Cloud Backup &amp; Recovery for Active Directory for Service Providers, Per User, List Price is Monthly Rate, Subscription 1 Year</text:p>
          </table:table-cell>
          <table:table-cell office:value-type="float" office:value="0.37" table:style-name="ce1">
            <text:p>0.3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AP-TB</text:p>
          </table:table-cell>
          <table:table-cell office:value-type="string" table:style-name="ce1">
            <text:p>Commvault Cloud Air Gap Protect for Service Providers, US &amp; Canada, AWS Frequent Tier</text:p>
          </table:table-cell>
          <table:table-cell office:value-type="string" table:style-name="ce1">
            <text:p>Commvault Cloud Air Gap Protect for Service Providers, US &amp; Canada, AWS Frequent Tier, Per TB, List Price is Monthly Rate, Utility - 1 Month</text:p>
          </table:table-cell>
          <table:table-cell office:value-type="float" office:value="42.11" table:style-name="ce1">
            <text:p>42.1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AP-TB-UP</text:p>
          </table:table-cell>
          <table:table-cell office:value-type="string" table:style-name="ce1">
            <text:p>Commvault Cloud Air Gap Protect for Service Providers, US &amp; Canada, AWS Frequent Tier</text:p>
          </table:table-cell>
          <table:table-cell office:value-type="string" table:style-name="ce1">
            <text:p>Commvault Cloud Air Gap Protect for Service Providers, US &amp; Canada, AWS Frequent Tier, Per TB, List Price is Monthly Rate, Upfront Payment, Subscription - 1 Year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AS-TB</text:p>
          </table:table-cell>
          <table:table-cell office:value-type="string" table:style-name="ce1">
            <text:p>Commvault Cloud Air Gap Protect for Service Providers, US &amp; Canada, AWS Infrequent Tier</text:p>
          </table:table-cell>
          <table:table-cell office:value-type="string" table:style-name="ce1">
            <text:p>Commvault Cloud Air Gap Protect for Service Providers, US &amp; Canada, AWS Infrequent Tier, Per TB, List Price is Monthly Rate, Utility - 1 Month</text:p>
          </table:table-cell>
          <table:table-cell office:value-type="float" office:value="12.52" table:style-name="ce1">
            <text:p>12.5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AS-TB-UP</text:p>
          </table:table-cell>
          <table:table-cell office:value-type="string" table:style-name="ce1">
            <text:p>Commvault Cloud Air Gap Protect for Service Providers, US &amp; Canada, AWS Infrequent Tier</text:p>
          </table:table-cell>
          <table:table-cell office:value-type="string" table:style-name="ce1">
            <text:p>Commvault Cloud Air Gap Protect for Service Providers, US &amp; Canada, AWS Infrequent Tier, Per TB, List Price is Monthly Rate, Upfront Payment, Subscription - 1 Year</text:p>
          </table:table-cell>
          <table:table-cell office:value-type="float" office:value="11.9" table:style-name="ce1">
            <text:p>11.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EP-TB</text:p>
          </table:table-cell>
          <table:table-cell office:value-type="string" table:style-name="ce1">
            <text:p>Commvault Cloud Air Gap Protect for Service Providers, EMEA, AWS Frequent Tier</text:p>
          </table:table-cell>
          <table:table-cell office:value-type="string" table:style-name="ce1">
            <text:p>Commvault Cloud Air Gap Protect for Service Providers, EMEA, AWS Frequent Tier, Per TB, List Price is Monthly Rate, Utility - 1 Month</text:p>
          </table:table-cell>
          <table:table-cell office:value-type="float" office:value="42.11" table:style-name="ce1">
            <text:p>42.1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EP-TB-UP</text:p>
          </table:table-cell>
          <table:table-cell office:value-type="string" table:style-name="ce1">
            <text:p>Commvault Cloud Air Gap Protect for Service Providers, EMEA, AWS Frequent Tier</text:p>
          </table:table-cell>
          <table:table-cell office:value-type="string" table:style-name="ce1">
            <text:p>Commvault Cloud Air Gap Protect for Service Providers, EMEA, AWS Frequent Tier, Per TB, List Price is Monthly Rate, Upfront Payment, Subscription - 1 Year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ES-TB</text:p>
          </table:table-cell>
          <table:table-cell office:value-type="string" table:style-name="ce1">
            <text:p>Commvault Cloud Air Gap Protect for Service Providers, EMEA, AWS Infrequent Tier</text:p>
          </table:table-cell>
          <table:table-cell office:value-type="string" table:style-name="ce1">
            <text:p>Commvault Cloud Air Gap Protect for Service Providers, EMEA, AWS Infrequent Tier, Per TB, List Price is Monthly Rate, Utility - 1 Month</text:p>
          </table:table-cell>
          <table:table-cell office:value-type="float" office:value="13.48" table:style-name="ce1">
            <text:p>13.4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ES-TB-UP</text:p>
          </table:table-cell>
          <table:table-cell office:value-type="string" table:style-name="ce1">
            <text:p>Commvault Cloud Air Gap Protect for Service Providers, EMEA, AWS Infrequent Tier</text:p>
          </table:table-cell>
          <table:table-cell office:value-type="string" table:style-name="ce1">
            <text:p>Commvault Cloud Air Gap Protect for Service Providers, EMEA, AWS Infrequent Tier, Per TB, List Price is Monthly Rate, Upfront Payment, Subscription - 1 Year</text:p>
          </table:table-cell>
          <table:table-cell office:value-type="float" office:value="12.81" table:style-name="ce1">
            <text:p>12.8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PP-TB</text:p>
          </table:table-cell>
          <table:table-cell office:value-type="string" table:style-name="ce1">
            <text:p>Commvault Cloud Air Gap Protect for Service Providers, APJ, AWS Frequent Tier</text:p>
          </table:table-cell>
          <table:table-cell office:value-type="string" table:style-name="ce1">
            <text:p>Commvault Cloud Air Gap Protect for Service Providers, APJ, AWS Frequent Tier, Per TB, List Price is Monthly Rate, Utility - 1 Month</text:p>
          </table:table-cell>
          <table:table-cell office:value-type="float" office:value="47.96" table:style-name="ce1">
            <text:p>47.9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PP-TB-UP</text:p>
          </table:table-cell>
          <table:table-cell office:value-type="string" table:style-name="ce1">
            <text:p>Commvault Cloud Air Gap Protect for Service Providers, APJ, AWS Frequent Tier</text:p>
          </table:table-cell>
          <table:table-cell office:value-type="string" table:style-name="ce1">
            <text:p>Commvault Cloud Air Gap Protect for Service Providers, APJ, AWS Frequent Tier, Per TB, List Price is Monthly Rate, Upfront Payment, Subscription - 1 Year</text:p>
          </table:table-cell>
          <table:table-cell office:value-type="float" office:value="45.57" table:style-name="ce1">
            <text:p>45.5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PS-TB</text:p>
          </table:table-cell>
          <table:table-cell office:value-type="string" table:style-name="ce1">
            <text:p>Commvault Cloud Air Gap Protect for Service Providers, APJ, AWS Infrequent Tier</text:p>
          </table:table-cell>
          <table:table-cell office:value-type="string" table:style-name="ce1">
            <text:p>Commvault Cloud Air Gap Protect for Service Providers, APJ, AWS Infrequent Tier, Per TB, List Price is Monthly Rate, Utility - 1 Month</text:p>
          </table:table-cell>
          <table:table-cell office:value-type="float" office:value="15.37" table:style-name="ce1">
            <text:p>15.3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A-PS-TB-UP</text:p>
          </table:table-cell>
          <table:table-cell office:value-type="string" table:style-name="ce1">
            <text:p>Commvault Cloud Air Gap Protect for Service Providers, APJ, AWS Infrequent Tier</text:p>
          </table:table-cell>
          <table:table-cell office:value-type="string" table:style-name="ce1">
            <text:p>Commvault Cloud Air Gap Protect for Service Providers, APJ, AWS Infrequent Tier, Per TB, List Price is Monthly Rate, Upfront Payment, Subscription - 1 Year</text:p>
          </table:table-cell>
          <table:table-cell office:value-type="float" office:value="14.6" table:style-name="ce1">
            <text:p>14.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AP-TB</text:p>
          </table:table-cell>
          <table:table-cell office:value-type="string" table:style-name="ce1">
            <text:p>Commvault Cloud Air Gap Protect, US &amp; Canada, GCP Frequent Tier</text:p>
          </table:table-cell>
          <table:table-cell office:value-type="string" table:style-name="ce1">
            <text:p>Commvault Cloud Air Gap Protect, US &amp; Canada, GCP Frequent Tier, Per TB, List Price is Monthly Rate, Utility - 1 Month</text:p>
          </table:table-cell>
          <table:table-cell office:value-type="float" office:value="42.11" table:style-name="ce1">
            <text:p>42.1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AP-TB-UP</text:p>
          </table:table-cell>
          <table:table-cell office:value-type="string" table:style-name="ce1">
            <text:p>Commvault Cloud Air Gap Protect, US &amp; Canada, GCP Frequent Tier</text:p>
          </table:table-cell>
          <table:table-cell office:value-type="string" table:style-name="ce1">
            <text:p>Commvault Cloud Air Gap Protect, US &amp; Canada, GCP Frequent Tier, Per TB, List Price is Monthly Rate, Upfront Payment, Subscription - 1 Year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AS-TB</text:p>
          </table:table-cell>
          <table:table-cell office:value-type="string" table:style-name="ce1">
            <text:p>Commvault Cloud Air Gap Protect, US &amp; Canada, GCP Infrequent Tier</text:p>
          </table:table-cell>
          <table:table-cell office:value-type="string" table:style-name="ce1">
            <text:p>Commvault Cloud Air Gap Protect, US &amp; Canada, GCP Infrequent Tier, Per TB, List Price is Monthly Rate, Utility - 1 Month</text:p>
          </table:table-cell>
          <table:table-cell office:value-type="float" office:value="18.11" table:style-name="ce1">
            <text:p>18.1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AS-TB-UP</text:p>
          </table:table-cell>
          <table:table-cell office:value-type="string" table:style-name="ce1">
            <text:p>Commvault Cloud Air Gap Protect, US &amp; Canada, GCP Infrequent Tier</text:p>
          </table:table-cell>
          <table:table-cell office:value-type="string" table:style-name="ce1">
            <text:p>Commvault Cloud Air Gap Protect, US &amp; Canada, GCP Infrequent Tier, Per TB, List Price is Monthly Rate, Upfront Payment, Subscription - 1 Year</text:p>
          </table:table-cell>
          <table:table-cell office:value-type="float" office:value="17.21" table:style-name="ce1">
            <text:p>17.2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EP-TB</text:p>
          </table:table-cell>
          <table:table-cell office:value-type="string" table:style-name="ce1">
            <text:p>Commvault Cloud Air Gap Protect, EMEA, GCP Frequent Tier</text:p>
          </table:table-cell>
          <table:table-cell office:value-type="string" table:style-name="ce1">
            <text:p>Commvault Cloud Air Gap Protect, EMEA, GCP Frequent Tier, Per TB, List Price is Monthly Rate, Utility - 1 Month</text:p>
          </table:table-cell>
          <table:table-cell office:value-type="float" office:value="47.96" table:style-name="ce1">
            <text:p>47.9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EP-TB-UP</text:p>
          </table:table-cell>
          <table:table-cell office:value-type="string" table:style-name="ce1">
            <text:p>Commvault Cloud Air Gap Protect, EMEA, GCP Frequent Tier</text:p>
          </table:table-cell>
          <table:table-cell office:value-type="string" table:style-name="ce1">
            <text:p>Commvault Cloud Air Gap Protect, EMEA, GCP Frequent Tier, Per TB, List Price is Monthly Rate, Upfront Payment, Subscription - 1 Year</text:p>
          </table:table-cell>
          <table:table-cell office:value-type="float" office:value="45.57" table:style-name="ce1">
            <text:p>45.5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ES-TB</text:p>
          </table:table-cell>
          <table:table-cell office:value-type="string" table:style-name="ce1">
            <text:p>Commvault Cloud Air Gap Protect, EMEA, GCP Infrequent Tier</text:p>
          </table:table-cell>
          <table:table-cell office:value-type="string" table:style-name="ce1">
            <text:p>Commvault Cloud Air Gap Protect, EMEA, GCP Infrequent Tier, Per TB, List Price is Monthly Rate, Utility - 1 Month</text:p>
          </table:table-cell>
          <table:table-cell office:value-type="float" office:value="18.88" table:style-name="ce1">
            <text:p>18.8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ES-TB-UP</text:p>
          </table:table-cell>
          <table:table-cell office:value-type="string" table:style-name="ce1">
            <text:p>Commvault Cloud Air Gap Protect, EMEA, GCP Infrequent Tier</text:p>
          </table:table-cell>
          <table:table-cell office:value-type="string" table:style-name="ce1">
            <text:p>Commvault Cloud Air Gap Protect, EMEA, GCP Infrequent Tier, Per TB, List Price is Monthly Rate, Upfront Payment, Subscription - 1 Year</text:p>
          </table:table-cell>
          <table:table-cell office:value-type="float" office:value="17.940000000000001" table:style-name="ce1">
            <text:p>17.9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PP-TB</text:p>
          </table:table-cell>
          <table:table-cell office:value-type="string" table:style-name="ce1">
            <text:p>Commvault Cloud Air Gap Protect, APJ, GCP Frequent Tier</text:p>
          </table:table-cell>
          <table:table-cell office:value-type="string" table:style-name="ce1">
            <text:p>Commvault Cloud Air Gap Protect, APJ, GCP Frequent Tier, Per TB, List Price is Monthly Rate, Utility - 1 Month</text:p>
          </table:table-cell>
          <table:table-cell office:value-type="float" office:value="47.96" table:style-name="ce1">
            <text:p>47.9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PP-TB-UP</text:p>
          </table:table-cell>
          <table:table-cell office:value-type="string" table:style-name="ce1">
            <text:p>Commvault Cloud Air Gap Protect, APJ, GCP Frequent Tier</text:p>
          </table:table-cell>
          <table:table-cell office:value-type="string" table:style-name="ce1">
            <text:p>Commvault Cloud Air Gap Protect, APJ, GCP Frequent Tier, Per TB, List Price is Monthly Rate, Upfront Payment, Subscription - 1 Year</text:p>
          </table:table-cell>
          <table:table-cell office:value-type="float" office:value="45.57" table:style-name="ce1">
            <text:p>45.5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PS-TB</text:p>
          </table:table-cell>
          <table:table-cell office:value-type="string" table:style-name="ce1">
            <text:p>Commvault Cloud Air Gap Protect, APJ, GCP Infrequent Tier</text:p>
          </table:table-cell>
          <table:table-cell office:value-type="string" table:style-name="ce1">
            <text:p>Commvault Cloud Air Gap Protect, APJ, GCP Infrequent Tier, Per TB, List Price is Monthly Rate, Utility - 1 Month</text:p>
          </table:table-cell>
          <table:table-cell office:value-type="float" office:value="19.649999999999999" table:style-name="ce1">
            <text:p>19.6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AGPG-PS-TB-UP</text:p>
          </table:table-cell>
          <table:table-cell office:value-type="string" table:style-name="ce1">
            <text:p>Commvault Cloud Air Gap Protect, APJ, GCP Infrequent Tier</text:p>
          </table:table-cell>
          <table:table-cell office:value-type="string" table:style-name="ce1">
            <text:p>Commvault Cloud Air Gap Protect, APJ, GCP Infrequent Tier, Per TB, List Price is Monthly Rate, Upfront Payment, Subscription - 1 Year</text:p>
          </table:table-cell>
          <table:table-cell office:value-type="float" office:value="18.670000000000002" table:style-name="ce1">
            <text:p>18.6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BKRC-VM</text:p>
          </table:table-cell>
          <table:table-cell office:value-type="string" table:style-name="ce1">
            <text:p>Commvault Cloud Backup &amp; Recovery SaaS for VM for Service Providers</text:p>
          </table:table-cell>
          <table:table-cell office:value-type="string" table:style-name="ce1">
            <text:p>Commvault Cloud Backup &amp; Recovery SaaS for VM for Service Providers, Per VM, List Price is Monthly Rate, Utility - 1 Month</text:p>
          </table:table-cell>
          <table:table-cell office:value-type="float" office:value="5.26" table:style-name="ce1">
            <text:p>5.2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BKRC-VM-UP</text:p>
          </table:table-cell>
          <table:table-cell office:value-type="string" table:style-name="ce1">
            <text:p>Commvault Cloud Backup &amp; Recovery SaaS for VM for Service Providers</text:p>
          </table:table-cell>
          <table:table-cell office:value-type="string" table:style-name="ce1">
            <text:p>Commvault Cloud Backup &amp; Recovery SaaS for VM for Service Providers, Per VM, List Price is Monthly Rate, Upfront Payment : Subscription - 1 Year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CAS-INS</text:p>
          </table:table-cell>
          <table:table-cell office:value-type="string" table:style-name="ce1">
            <text:p>Commvault Cloud Rewind SaaS for Service Providers</text:p>
          </table:table-cell>
          <table:table-cell office:value-type="string" table:style-name="ce1">
            <text:p>Commvault Cloud Rewind SaaS for Service Providers, Per Instance, List Price is Monthly Rate, Utility - 1 Month</text:p>
          </table:table-cell>
          <table:table-cell office:value-type="float" office:value="26.97" table:style-name="ce1">
            <text:p>26.9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OPERATING INSTANC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CAS-INS-UP</text:p>
          </table:table-cell>
          <table:table-cell office:value-type="string" table:style-name="ce1">
            <text:p>Commvault Cloud Rewind SaaS for Service Providers</text:p>
          </table:table-cell>
          <table:table-cell office:value-type="string" table:style-name="ce1">
            <text:p>Commvault Cloud Rewind SaaS for Service Providers, Per Instance, List Price is Monthly Rate, Upfront Payment, Subscription - 1 Year</text:p>
          </table:table-cell>
          <table:table-cell office:value-type="float" office:value="25.62" table:style-name="ce1">
            <text:p>25.6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OPERATING INSTANC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CLNRM-TB</text:p>
          </table:table-cell>
          <table:table-cell office:value-type="string" table:style-name="ce1">
            <text:p>Commvault Cloud Clean Room Recovery SaaS for Service Providers</text:p>
          </table:table-cell>
          <table:table-cell office:value-type="string" table:style-name="ce1">
            <text:p>Commvault Cloud Clean Room Recovery SaaS for Service Providers, Includes Control Plane Recovery and Entitlement to use Recovery Group functionality, Per TB, List Price is Monthly Rate, Utility - 1 Month</text:p>
          </table:table-cell>
          <table:table-cell office:value-type="float" office:value="122.51" table:style-name="ce1">
            <text:p>122.5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CLNRM-TB-UP</text:p>
          </table:table-cell>
          <table:table-cell office:value-type="string" table:style-name="ce1">
            <text:p>Commvault Cloud Clean Room Recovery SaaS for Service Providers</text:p>
          </table:table-cell>
          <table:table-cell office:value-type="string" table:style-name="ce1">
            <text:p>Commvault Cloud Clean Room Recovery SaaS for Service Providers, Includes Control Plane Recovery and Entitlement to use Recovery Group functionality, Per TB, List Price is Monthly Rate, Upfront Payment : Subscription - 1 Year</text:p>
          </table:table-cell>
          <table:table-cell office:value-type="float" office:value="116.38" table:style-name="ce1">
            <text:p>116.3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365-USR</text:p>
          </table:table-cell>
          <table:table-cell office:value-type="string" table:style-name="ce1">
            <text:p>Commvault Cloud Backup &amp; Recovery for Microsoft Dynamics 365 for Service Providers</text:p>
          </table:table-cell>
          <table:table-cell office:value-type="string" table:style-name="ce1">
            <text:p>Commvault Cloud Backup &amp; Recovery for Microsoft Dynamics 365 for Service Providers, Per User, List Price is Monthly Rate, Utility - 1 Month</text:p>
          </table:table-cell>
          <table:table-cell office:value-type="float" office:value="1.85" table:style-name="ce1">
            <text:p>1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365-USR-UP</text:p>
          </table:table-cell>
          <table:table-cell office:value-type="string" table:style-name="ce1">
            <text:p>Commvault Cloud Backup &amp; Recovery for Microsoft Dynamics 365 for Service Providers</text:p>
          </table:table-cell>
          <table:table-cell office:value-type="string" table:style-name="ce1">
            <text:p>Commvault Cloud Backup &amp; Recovery for Microsoft Dynamics 365 for Service Providers, Per User Upfront Payment : Subscription - 1 Year</text:p>
          </table:table-cell>
          <table:table-cell office:value-type="float" office:value="1.76" table:style-name="ce1">
            <text:p>1.7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BBDR-FT</text:p>
          </table:table-cell>
          <table:table-cell office:value-type="string" table:style-name="ce1">
            <text:p>Commvault Cloud Auto Recovery SaaS for Databases for Service Providers</text:p>
          </table:table-cell>
          <table:table-cell office:value-type="string" table:style-name="ce1">
            <text:p>Commvault Cloud Auto Recovery SaaS for Databases for Service Providers, Per Front-End Terabyte, List price is monthly rate, Utility - 1 Month</text:p>
          </table:table-cell>
          <table:table-cell office:value-type="float" office:value="40.78" table:style-name="ce1">
            <text:p>40.7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BBDR-FT-UP</text:p>
          </table:table-cell>
          <table:table-cell office:value-type="string" table:style-name="ce1">
            <text:p>Commvault Cloud Auto Recovery SaaS for Databases for Service Providers</text:p>
          </table:table-cell>
          <table:table-cell office:value-type="string" table:style-name="ce1">
            <text:p>Commvault Cloud Auto Recovery SaaS for Databases for Service Providers, Per Front-End Terabyte, List price is monthly rate, Upfront Payment : Subscription - 1 Year</text:p>
          </table:table-cell>
          <table:table-cell office:value-type="float" office:value="38.74" table:style-name="ce1">
            <text:p>38.7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BB-FT</text:p>
          </table:table-cell>
          <table:table-cell office:value-type="string" table:style-name="ce1">
            <text:p>Commvault Cloud Backup &amp; Recovery for Databases for Service Providers</text:p>
          </table:table-cell>
          <table:table-cell office:value-type="string" table:style-name="ce1">
            <text:p>Commvault Cloud Backup &amp; Recovery for Databases for Service Providers, Per Front End Terabyte, List Price is Monthly Rate, Utility - 1 Month</text:p>
          </table:table-cell>
          <table:table-cell office:value-type="float" office:value="46.23" table:style-name="ce1">
            <text:p>46.2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BB-FT-UP</text:p>
          </table:table-cell>
          <table:table-cell office:value-type="string" table:style-name="ce1">
            <text:p>Commvault Cloud Backup &amp; Recovery for Databases for Service Providers</text:p>
          </table:table-cell>
          <table:table-cell office:value-type="string" table:style-name="ce1">
            <text:p>Commvault Cloud Backup &amp; Recovery for Databases for Service Providers, Per Front End Terabyte Upfront Payment : Subscription - 1 Year</text:p>
          </table:table-cell>
          <table:table-cell office:value-type="float" office:value="43.92" table:style-name="ce1">
            <text:p>43.9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EVOPS-USR</text:p>
          </table:table-cell>
          <table:table-cell office:value-type="string" table:style-name="ce1">
            <text:p>Commvault Cloud Backup &amp; Recovery SaaS for DevOps for Service Providers</text:p>
          </table:table-cell>
          <table:table-cell office:value-type="string" table:style-name="ce1">
            <text:p>Commvault Cloud Backup &amp; Recovery SaaS for DevOps for Service Providers, Per User, List Price is Monthly Rate, Utility - 1 Month</text:p>
          </table:table-cell>
          <table:table-cell office:value-type="float" office:value="1.85" table:style-name="ce1">
            <text:p>1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EVOPS-USR-UP</text:p>
          </table:table-cell>
          <table:table-cell office:value-type="string" table:style-name="ce1">
            <text:p>Commvault Cloud Backup &amp; Recovery SaaS for DevOps for Service Providers</text:p>
          </table:table-cell>
          <table:table-cell office:value-type="string" table:style-name="ce1">
            <text:p>Commvault Cloud Backup &amp; Recovery SaaS for DevOps for Service Providers, Per User, List Price is Monthly Rate, Upfront Payment : Subscription - 1 Year</text:p>
          </table:table-cell>
          <table:table-cell office:value-type="float" office:value="1.76" table:style-name="ce1">
            <text:p>1.7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R-VM</text:p>
          </table:table-cell>
          <table:table-cell office:value-type="string" table:style-name="ce1">
            <text:p>Commvault Cloud Auto Recovery SaaS for Service Providers</text:p>
          </table:table-cell>
          <table:table-cell office:value-type="string" table:style-name="ce1">
            <text:p>Commvault Cloud Auto Recovery SaaS for Service Providers, Per VM, List Price is Monthly Rate, Utility - 1 Month</text:p>
          </table:table-cell>
          <table:table-cell office:value-type="float" office:value="4.0599999999999996" table:style-name="ce1">
            <text:p>4.0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DR-VM-UP</text:p>
          </table:table-cell>
          <table:table-cell office:value-type="string" table:style-name="ce1">
            <text:p>Commvault Cloud Auto Recovery SaaS for Service Providers</text:p>
          </table:table-cell>
          <table:table-cell office:value-type="string" table:style-name="ce1">
            <text:p>Commvault Cloud Auto Recovery SaaS for Service Providers, Per VM, List Price is Monthly Rate, Subscription 1 Year Upfront Payment : Subscription - 1 Year</text:p>
          </table:table-cell>
          <table:table-cell office:value-type="float" office:value="3.85" table:style-name="ce1">
            <text:p>3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EPED-USR</text:p>
          </table:table-cell>
          <table:table-cell office:value-type="string" table:style-name="ce1">
            <text:p>Commvault Cloud Backup &amp; Recovery for Endpoints with Compliance for Service Providers</text:p>
          </table:table-cell>
          <table:table-cell office:value-type="string" table:style-name="ce1">
            <text:p>Commvault Cloud Backup &amp; Recovery for Endpoints with Compliance for Service Providers, Per User, List Price is Monthly Rate, Utility - 1 Month</text:p>
          </table:table-cell>
          <table:table-cell office:value-type="float" office:value="4.84" table:style-name="ce1">
            <text:p>4.8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EPED-USR-UP</text:p>
          </table:table-cell>
          <table:table-cell office:value-type="string" table:style-name="ce1">
            <text:p>Commvault Cloud Backup &amp; Recovery for Endpoints with Compliance for Service Providers</text:p>
          </table:table-cell>
          <table:table-cell office:value-type="string" table:style-name="ce1">
            <text:p>Commvault Cloud Backup &amp; Recovery for Endpoints with Compliance for Service Providers, Per User Upfront Payment : Subscription - 1 Year</text:p>
          </table:table-cell>
          <table:table-cell office:value-type="float" office:value="4.5999999999999996" table:style-name="ce1">
            <text:p>4.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EP-USR</text:p>
          </table:table-cell>
          <table:table-cell office:value-type="string" table:style-name="ce1">
            <text:p>Commvault Cloud Backup &amp; Recovery for Endpoints for Service Providers</text:p>
          </table:table-cell>
          <table:table-cell office:value-type="string" table:style-name="ce1">
            <text:p>Commvault Cloud Backup &amp; Recovery for Endpoints for Service Providers, Per User, List Price is Monthly Rate, Utility - 1 Month</text:p>
          </table:table-cell>
          <table:table-cell office:value-type="float" office:value="3.85" table:style-name="ce1">
            <text:p>3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EP-USR-UP</text:p>
          </table:table-cell>
          <table:table-cell office:value-type="string" table:style-name="ce1">
            <text:p>Commvault Cloud Backup &amp; Recovery for Endpoints for Service Providers</text:p>
          </table:table-cell>
          <table:table-cell office:value-type="string" table:style-name="ce1">
            <text:p>Commvault Cloud Backup &amp; Recovery for Endpoints for Service Providers, Per User Upfront Payment : Subscription - 1 Year</text:p>
          </table:table-cell>
          <table:table-cell office:value-type="float" office:value="3.66" table:style-name="ce1">
            <text:p>3.6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DR-FT</text:p>
          </table:table-cell>
          <table:table-cell office:value-type="string" table:style-name="ce1">
            <text:p>Commvault Cloud Auto Recovery SaaS for File &amp; Object for Service Providers</text:p>
          </table:table-cell>
          <table:table-cell office:value-type="string" table:style-name="ce1">
            <text:p>Commvault Cloud Auto Recovery SaaS for File &amp; Object for Service Providers, Per Front-End Terabyte, List price is monthly rate, Utility - 1 Month</text:p>
          </table:table-cell>
          <table:table-cell office:value-type="float" office:value="26.33" table:style-name="ce1">
            <text:p>26.3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DR-FT-UP</text:p>
          </table:table-cell>
          <table:table-cell office:value-type="string" table:style-name="ce1">
            <text:p>Commvault Cloud Auto Recovery SaaS for File &amp; Object for Service Providers</text:p>
          </table:table-cell>
          <table:table-cell office:value-type="string" table:style-name="ce1">
            <text:p>Commvault Cloud Auto Recovery SaaS for File &amp; Object for Service Providers, Per Front-End Terabyte, List price is monthly rate, Upfront Payment : Subscription - 1 Year</text:p>
          </table:table-cell>
          <table:table-cell office:value-type="float" office:value="25.01" table:style-name="ce1">
            <text:p>25.0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-FT</text:p>
          </table:table-cell>
          <table:table-cell office:value-type="string" table:style-name="ce1">
            <text:p>Commvault Cloud Backup &amp; Recovery for Files &amp; Objects for Service Providers</text:p>
          </table:table-cell>
          <table:table-cell office:value-type="string" table:style-name="ce1">
            <text:p>Commvault Cloud Backup &amp; Recovery for Files &amp; Objects for Service Providers, Per Front End Terabyte, List Price is Monthly Rate, Utility - 1 Month</text:p>
          </table:table-cell>
          <table:table-cell office:value-type="float" office:value="30.05" table:style-name="ce1">
            <text:p>30.0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-FT-UP</text:p>
          </table:table-cell>
          <table:table-cell office:value-type="string" table:style-name="ce1">
            <text:p>Commvault Cloud Backup &amp; Recovery for Files &amp; Objects for Service Providers</text:p>
          </table:table-cell>
          <table:table-cell office:value-type="string" table:style-name="ce1">
            <text:p>Commvault Cloud Backup &amp; Recovery for Files &amp; Objects for Service Providers, Per Front End Terabyte Upfront Payment : Subscription - 1 Year</text:p>
          </table:table-cell>
          <table:table-cell office:value-type="float" office:value="28.55" table:style-name="ce1">
            <text:p>28.5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TS-FT</text:p>
          </table:table-cell>
          <table:table-cell office:value-type="string" table:style-name="ce1">
            <text:p>Commvault Cloud Threat Scan SaaS for Service Providers</text:p>
          </table:table-cell>
          <table:table-cell office:value-type="string" table:style-name="ce1">
            <text:p>Commvault Cloud Threat Scan SaaS for Service Providers, Per Front-End Terabyte, List Price is Monthly Rate, Utility - 1 Month</text:p>
          </table:table-cell>
          <table:table-cell office:value-type="float" office:value="35.619999999999997" table:style-name="ce1">
            <text:p>35.6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FOBTS-FT-UP</text:p>
          </table:table-cell>
          <table:table-cell office:value-type="string" table:style-name="ce1">
            <text:p>Commvault Cloud Threat Scan SaaS for File &amp; Object for Service Providers</text:p>
          </table:table-cell>
          <table:table-cell office:value-type="string" table:style-name="ce1">
            <text:p>Commvault Cloud Threat Scan SaaS for File &amp; Object for Service Providers, Per Front-End Terabyte, List Price is Monthly Rate, Upfront Payment, Subscription - 1 Year</text:p>
          </table:table-cell>
          <table:table-cell office:value-type="float" office:value="33.840000000000003" table:style-name="ce1">
            <text:p>33.8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E-USR</text:p>
          </table:table-cell>
          <table:table-cell office:value-type="string" table:style-name="ce1">
            <text:p>Commvault Cloud Backup &amp; Recovery SaaS for Google Workspace Enterprise (Incl. 50GB) for Service Providers</text:p>
          </table:table-cell>
          <table:table-cell office:value-type="string" table:style-name="ce1">
            <text:p>Commvault Cloud Backup &amp; Recovery SaaS for Google Workspace Enterprise (Incl. 50GB) for Service Providers, Per User, List Price is Monthly Rate, Utility - 1 Month</text:p>
          </table:table-cell>
          <table:table-cell office:value-type="float" office:value="1.86" table:style-name="ce1">
            <text:p>1.8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E-USR-UP</text:p>
          </table:table-cell>
          <table:table-cell office:value-type="string" table:style-name="ce1">
            <text:p>Commvault Cloud Backup &amp; Recovery SaaS for Google Workspace Enterprise (Incl. 50GB) for Service Providers</text:p>
          </table:table-cell>
          <table:table-cell office:value-type="string" table:style-name="ce1">
            <text:p>Commvault Cloud Backup &amp; Recovery SaaS for Google Workspace Enterprise (Incl. 50GB) for Service Providers, Per User, List Price is Monthly Rate, Upfront Payment : Subscription - 1 Year</text:p>
          </table:table-cell>
          <table:table-cell office:value-type="float" office:value="1.76" table:style-name="ce1">
            <text:p>1.7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S-USR</text:p>
          </table:table-cell>
          <table:table-cell office:value-type="string" table:style-name="ce1">
            <text:p>Commvault Cloud Backup &amp; Recovery SaaS for Google Workspace Standard (Incl. 5GB) for Service Providers</text:p>
          </table:table-cell>
          <table:table-cell office:value-type="string" table:style-name="ce1">
            <text:p>Commvault Cloud Backup &amp; Recovery SaaS for Google Workspace Standard (Incl. 5GB) for Service Providers, Per User, List Price is Monthly Rate, Utility - 1 Month</text:p>
          </table:table-cell>
          <table:table-cell office:value-type="float" office:value="0.88" table:style-name="ce1">
            <text:p>0.8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S-USR-UP</text:p>
          </table:table-cell>
          <table:table-cell office:value-type="string" table:style-name="ce1">
            <text:p>Commvault Cloud Backup &amp; Recovery SaaS for Google Workspace Standard (Incl. 5GB) for Service Providers</text:p>
          </table:table-cell>
          <table:table-cell office:value-type="string" table:style-name="ce1">
            <text:p>Commvault Cloud Backup &amp; Recovery SaaS for Google Workspace Standard (Incl. 5GB) for Service Providers, Per User, List Price is Monthly Rate, Upfront Payment : Subscription - 1 Year</text:p>
          </table:table-cell>
          <table:table-cell office:value-type="float" office:value="0.83" table:style-name="ce1">
            <text:p>0.8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U-USR</text:p>
          </table:table-cell>
          <table:table-cell office:value-type="string" table:style-name="ce1">
            <text:p>Commvault Cloud Backup &amp; Recovery SaaS for Google Workspace Enterprise (Unlimited Storage) for Service Providers</text:p>
          </table:table-cell>
          <table:table-cell office:value-type="string" table:style-name="ce1">
            <text:p>Commvault Cloud Backup &amp; Recovery SaaS for Google Workspace Enterprise (Unlimited Storage) for Service Providers, Per User, List Price is Monthly Rate, Utility - 1 Month</text:p>
          </table:table-cell>
          <table:table-cell office:value-type="float" office:value="4.62" table:style-name="ce1">
            <text:p>4.6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GWSU-USR-UP</text:p>
          </table:table-cell>
          <table:table-cell office:value-type="string" table:style-name="ce1">
            <text:p>Commvault Cloud Backup &amp; Recovery SaaS for Google Workspace Enterprise (Unlimited Storage) for Service Providers</text:p>
          </table:table-cell>
          <table:table-cell office:value-type="string" table:style-name="ce1">
            <text:p>Commvault Cloud Backup &amp; Recovery SaaS for Google Workspace Enterprise (Unlimited Storage) for Service Providers, Per User, List Price is Monthly Rate, Upfront Payment : Subscription - 1 Year</text:p>
          </table:table-cell>
          <table:table-cell office:value-type="float" office:value="4.3899999999999997" table:style-name="ce1">
            <text:p>4.3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KUB-FT</text:p>
          </table:table-cell>
          <table:table-cell office:value-type="string" table:style-name="ce1">
            <text:p>Commvault Cloud Backup &amp; Recovery SaaS for Kubernetes for Service Providers</text:p>
          </table:table-cell>
          <table:table-cell office:value-type="string" table:style-name="ce1">
            <text:p>Commvault Cloud Backup &amp; Recovery SaaS for Kubernetes for Service Providers, Per Front End Terabyte, List Price is Monthly Rate, Utility - 1 Month</text:p>
          </table:table-cell>
          <table:table-cell office:value-type="float" office:value="46.23" table:style-name="ce1">
            <text:p>46.2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KUB-FT-UP</text:p>
          </table:table-cell>
          <table:table-cell office:value-type="string" table:style-name="ce1">
            <text:p>Commvault Cloud Backup &amp; Recovery SaaS for Kubernetes for Service Providers</text:p>
          </table:table-cell>
          <table:table-cell office:value-type="string" table:style-name="ce1">
            <text:p>Commvault Cloud Backup &amp; Recovery SaaS for Kubernetes for Service Providers, Per Front End Terabyte, List Price is Monthly Rate, Upfront Payment : Subscription - 1 Year</text:p>
          </table:table-cell>
          <table:table-cell office:value-type="float" office:value="43.92" table:style-name="ce1">
            <text:p>43.9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FRONT-END 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BSI-TB</text:p>
          </table:table-cell>
          <table:table-cell office:value-type="string" table:style-name="ce1">
            <text:p>Commvault Cloud Integration with Microsoft 365 Backup Storage for Service Providers</text:p>
          </table:table-cell>
          <table:table-cell office:value-type="string" table:style-name="ce1">
            <text:p>Commvault Cloud Integration with Microsoft 365 Backup Storage for Service Providers, Per Terabyte, List Price is Monthly Rate, Upfront Payment, Utility - 1 Month</text:p>
          </table:table-cell>
          <table:table-cell office:value-type="float" office:value="118.35" table:style-name="ce1">
            <text:p>118.3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BSI-TB-UP</text:p>
          </table:table-cell>
          <table:table-cell office:value-type="string" table:style-name="ce1">
            <text:p>Commvault Cloud Integration with Microsoft 365 Backup Storage for Service Providers</text:p>
          </table:table-cell>
          <table:table-cell office:value-type="string" table:style-name="ce1">
            <text:p>Commvault Cloud Integration with Microsoft 365 Backup Storage for Service Providers, Per Terabyte, List Price is Monthly Rate, Upfront Payment : Subscription - 1 Year</text:p>
          </table:table-cell>
          <table:table-cell office:value-type="float" office:value="112.36" table:style-name="ce1">
            <text:p>112.3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EDNS-USR</text:p>
          </table:table-cell>
          <table:table-cell office:value-type="string" table:style-name="ce1">
            <text:p>Commvault Cloud Backup &amp; Recovery for Microsoft 365 Enterprise with Compliance No Storage for Service Providers</text:p>
          </table:table-cell>
          <table:table-cell office:value-type="string" table:style-name="ce1">
            <text:p>Commvault Cloud Backup &amp; Recovery for Microsoft 365 Enterprise with Compliance No Storage for Service Providers, Per User, List Price is Monthly Rate, Utility - 1 Month</text:p>
          </table:table-cell>
          <table:table-cell office:value-type="float" office:value="1.7" table:style-name="ce1">
            <text:p>1.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EDNS-USR-UP</text:p>
          </table:table-cell>
          <table:table-cell office:value-type="string" table:style-name="ce1">
            <text:p>Commvault Cloud Backup &amp; Recovery for Microsoft 365 Enterprise with Compliance No Storage for Service Providers</text:p>
          </table:table-cell>
          <table:table-cell office:value-type="string" table:style-name="ce1">
            <text:p>Commvault Cloud Backup &amp; Recovery for Microsoft 365 Enterprise with Compliance No Storage for Service Providers, Per User Upfront Payment : Subscription - 1 Year</text:p>
          </table:table-cell>
          <table:table-cell office:value-type="float" office:value="1.61" table:style-name="ce1">
            <text:p>1.6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ED-USR</text:p>
          </table:table-cell>
          <table:table-cell office:value-type="string" table:style-name="ce1">
            <text:p>Commvault Cloud Backup &amp; Recovery for Microsoft 365 Enterprise with Compliance (Incl. 50GB) <text:s/>for Service Providers</text:p>
          </table:table-cell>
          <table:table-cell office:value-type="string" table:style-name="ce1">
            <text:p>Commvault Cloud Backup &amp; Recovery for Microsoft 365 Enterprise with Compliance (Incl. 50GB) <text:s/>for Service Providers, Per User, List Price is Monthly Rate, Utility - 1 Month</text:p>
          </table:table-cell>
          <table:table-cell office:value-type="float" office:value="2.33" table:style-name="ce1">
            <text:p>2.3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ED-USR-UP</text:p>
          </table:table-cell>
          <table:table-cell office:value-type="string" table:style-name="ce1">
            <text:p>Commvault Cloud Backup &amp; Recovery for Microsoft 365 Enterprise with Compliance (Incl. 50GB) <text:s/>for Service Providers</text:p>
          </table:table-cell>
          <table:table-cell office:value-type="string" table:style-name="ce1">
            <text:p>Commvault Cloud Backup &amp; Recovery for Microsoft 365 Enterprise with Compliance (Incl. 50GB) for Service Providers, Per User, List Price is Monthly Rate, Subscription - 1 Year</text:p>
          </table:table-cell>
          <table:table-cell office:value-type="float" office:value="2.21" table:style-name="ce1">
            <text:p>2.2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NS-USR</text:p>
          </table:table-cell>
          <table:table-cell office:value-type="string" table:style-name="ce1">
            <text:p>Commvault Cloud Backup &amp; Recovery for Microsoft 365 Enterprise No Storage for Service Providers</text:p>
          </table:table-cell>
          <table:table-cell office:value-type="string" table:style-name="ce1">
            <text:p>Commvault Cloud Backup &amp; Recovery for Microsoft 365 Enterprise No Storage for Service Providers, Per User, List Price is Monthly Rate, Utility - 1 Month</text:p>
          </table:table-cell>
          <table:table-cell office:value-type="float" office:value="1.22" table:style-name="ce1">
            <text:p>1.2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NS-USR-UP</text:p>
          </table:table-cell>
          <table:table-cell office:value-type="string" table:style-name="ce1">
            <text:p>Commvault Cloud Backup &amp; Recovery for Microsoft 365 Enterprise No Storage for Service Providers</text:p>
          </table:table-cell>
          <table:table-cell office:value-type="string" table:style-name="ce1">
            <text:p>Commvault Cloud Backup &amp; Recovery for Microsoft 365 Enterprise No Storage for Service Providers, Per User Upfront Payment : Subscription - 1 Year</text:p>
          </table:table-cell>
          <table:table-cell office:value-type="float" office:value="1.1599999999999999" table:style-name="ce1">
            <text:p>1.1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-USR</text:p>
          </table:table-cell>
          <table:table-cell office:value-type="string" table:style-name="ce1">
            <text:p>Commvault Cloud Backup &amp; Recovery for Microsoft 365 Enterprise (Incl. 50GB) for Service Providers</text:p>
          </table:table-cell>
          <table:table-cell office:value-type="string" table:style-name="ce1">
            <text:p>Commvault Cloud Backup &amp; Recovery for Microsoft 365 Enterprise (Incl. 50GB) for Service Providers, Per User, List Price is Monthly Rate, Utility - 1 Month</text:p>
          </table:table-cell>
          <table:table-cell office:value-type="float" office:value="1.85" table:style-name="ce1">
            <text:p>1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E-USR-UP</text:p>
          </table:table-cell>
          <table:table-cell office:value-type="string" table:style-name="ce1">
            <text:p>Commvault Cloud Backup &amp; Recovery for Microsoft 365 Enterprise (Incl. 50GB) for Service Providers</text:p>
          </table:table-cell>
          <table:table-cell office:value-type="string" table:style-name="ce1">
            <text:p>Commvault Cloud Backup &amp; Recovery for Microsoft 365 Enterprise (Incl. 50GB) for Service Providers, Per User Upfront Payment : Subscription - 1 Year</text:p>
          </table:table-cell>
          <table:table-cell office:value-type="float" office:value="1.76" table:style-name="ce1">
            <text:p>1.7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RSK-USR</text:p>
          </table:table-cell>
          <table:table-cell office:value-type="string" table:style-name="ce1">
            <text:p>Commvault Cloud Risk Analysis SaaS for Microsoft 365 for Service Providers</text:p>
          </table:table-cell>
          <table:table-cell office:value-type="string" table:style-name="ce1">
            <text:p>Commvault Cloud Risk Analysis SaaS for Microsoft 365 for Service Providers, Per User, List Price is Monthly Rate, Utility - 1 Month</text:p>
          </table:table-cell>
          <table:table-cell office:value-type="float" office:value="0.89" table:style-name="ce1">
            <text:p>0.8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RSK-USR-UP</text:p>
          </table:table-cell>
          <table:table-cell office:value-type="string" table:style-name="ce1">
            <text:p>Commvault Cloud Risk Analysis SaaS for Microsoft 365 for Service Providers</text:p>
          </table:table-cell>
          <table:table-cell office:value-type="string" table:style-name="ce1">
            <text:p>Commvault Cloud Risk Analysis SaaS for Microsoft 365 for Service Providers, Per User, List Price is Monthly Rate, Upfront Payment, Subscription - 1 Year</text:p>
          </table:table-cell>
          <table:table-cell office:value-type="float" office:value="0.84" table:style-name="ce1">
            <text:p>0.8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S-USR</text:p>
          </table:table-cell>
          <table:table-cell office:value-type="string" table:style-name="ce1">
            <text:p>Commvault Cloud Backup &amp; Recovery for Microsoft 365 (Incl. 5GB) for Service Providers</text:p>
          </table:table-cell>
          <table:table-cell office:value-type="string" table:style-name="ce1">
            <text:p>Commvault Cloud Backup &amp; Recovery for Microsoft 365 (Incl. 5GB) for Service Providers, Per User, List Price is Monthly Rate, Utility - 1 Month</text:p>
          </table:table-cell>
          <table:table-cell office:value-type="float" office:value="0.88" table:style-name="ce1">
            <text:p>0.8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S-USR-UP</text:p>
          </table:table-cell>
          <table:table-cell office:value-type="string" table:style-name="ce1">
            <text:p>Commvault Cloud Backup &amp; Recovery for Microsoft 365 (Incl. 5GB) for Service Providers</text:p>
          </table:table-cell>
          <table:table-cell office:value-type="string" table:style-name="ce1">
            <text:p>Commvault Cloud Backup &amp; Recovery for Microsoft 365 (Incl. 5GB) for Service Providers, Per User Upfront Payment : Subscription - 1 Year</text:p>
          </table:table-cell>
          <table:table-cell office:value-type="float" office:value="0.83" table:style-name="ce1">
            <text:p>0.8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UED-USR</text:p>
          </table:table-cell>
          <table:table-cell office:value-type="string" table:style-name="ce1">
            <text:p>Commvault Cloud Backup &amp; Recovery for Microsoft 365 Enterprise with Compliance (Unlimited Storage) for Service Providers</text:p>
          </table:table-cell>
          <table:table-cell office:value-type="string" table:style-name="ce1">
            <text:p>Commvault Cloud Backup &amp; Recovery for Microsoft 365 Enterprise with Compliance (Unlimited Storage) for Service Providers, Per User, List Price is Monthly Rate, Utility - 1 Month</text:p>
          </table:table-cell>
          <table:table-cell office:value-type="float" office:value="2.58" table:style-name="ce1">
            <text:p>2.58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UED-USR-UP</text:p>
          </table:table-cell>
          <table:table-cell office:value-type="string" table:style-name="ce1">
            <text:p>Commvault Cloud Backup &amp; Recovery for Microsoft 365 Enterprise with Compliance (Unlimited Storage) for Service Providers</text:p>
          </table:table-cell>
          <table:table-cell office:value-type="string" table:style-name="ce1">
            <text:p>Commvault Cloud Backup &amp; Recovery for Microsoft 365 Workspace Enterprise with Compliance (Unlimited Storage) for Service Providers, Per User, List Price is Monthly Rate, Upfront Payment : Subscription - 1 Year</text:p>
          </table:table-cell>
          <table:table-cell office:value-type="float" office:value="2.4500000000000002" table:style-name="ce1">
            <text:p>2.4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U-USR</text:p>
          </table:table-cell>
          <table:table-cell office:value-type="string" table:style-name="ce1">
            <text:p>Commvault Cloud Backup &amp; Recovery for Microsoft 365 Enterprise (Unlimited Storage) for Service Providers</text:p>
          </table:table-cell>
          <table:table-cell office:value-type="string" table:style-name="ce1">
            <text:p>Commvault Cloud Backup &amp; Recovery for Microsoft 365 Enterprise (Unlimited Storage) for Service Providers, Per User, List Price is Monthly Rate, Utility - 1 Month</text:p>
          </table:table-cell>
          <table:table-cell office:value-type="float" office:value="2.06" table:style-name="ce1">
            <text:p>2.0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65U-USR-UP</text:p>
          </table:table-cell>
          <table:table-cell office:value-type="string" table:style-name="ce1">
            <text:p>Commvault Cloud Backup &amp; Recovery for Microsoft 365 Enterprise (Unlimited Storage) for Service Providers</text:p>
          </table:table-cell>
          <table:table-cell office:value-type="string" table:style-name="ce1">
            <text:p>Commvault Cloud Backup &amp; Recovery for Microsoft 365 Workspace Enterprise (Unlimited Storage) for Service Providers, Per User, List Price is Monthly Rate, Upfront Payment : Subscription - 1 Year</text:p>
          </table:table-cell>
          <table:table-cell office:value-type="float" office:value="1.96" table:style-name="ce1">
            <text:p>1.9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ED-USR</text:p>
          </table:table-cell>
          <table:table-cell office:value-type="string" table:style-name="ce1">
            <text:p>Commvault Cloud Backup &amp; Recovery SaaS for Microsoft 365 Enterprise with Compliance plus Active Directory Standard Bundle for Service Providers</text:p>
          </table:table-cell>
          <table:table-cell office:value-type="string" table:style-name="ce1">
            <text:p>Commvault Cloud Backup &amp; Recovery SaaS for Microsoft 365 Enterprise with Compliance plus Active Directory Standard Bundle for Service Providers, List Price is Monthly Rate, Utility - 1 Month</text:p>
          </table:table-cell>
          <table:table-cell office:value-type="float" office:value="2.6" table:style-name="ce1">
            <text:p>2.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ED-USR-UP</text:p>
          </table:table-cell>
          <table:table-cell office:value-type="string" table:style-name="ce1">
            <text:p>Commvault Cloud Backup &amp; Recovery SaaS for Microsoft 365 Enterprise with Compliance plus Active Directory Standard Bundle for Service Providers</text:p>
          </table:table-cell>
          <table:table-cell office:value-type="string" table:style-name="ce1">
            <text:p>Commvault Cloud Backup &amp; Recovery SaaS for Microsoft 365 Enterprise with Compliance plus Active Directory Standard Bundle for Service Providers, List Price is Monthly Rate, Subscription - 1 Year, Upfront Payment</text:p>
          </table:table-cell>
          <table:table-cell office:value-type="float" office:value="2.46" table:style-name="ce1">
            <text:p>2.4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E-USR</text:p>
          </table:table-cell>
          <table:table-cell office:value-type="string" table:style-name="ce1">
            <text:p>Commvault Cloud Backup &amp; Recovery SaaS for Microsoft 365 Enterprise plus Active Directory Standard Bundle for Service Providers</text:p>
          </table:table-cell>
          <table:table-cell office:value-type="string" table:style-name="ce1">
            <text:p>Commvault Cloud Microsoft 365 Enterprise plus Active Directory Standard Bundle for Service Providers, List Price is Monthly Rate, Utility - 1 Month</text:p>
          </table:table-cell>
          <table:table-cell office:value-type="float" office:value="2.12" table:style-name="ce1">
            <text:p>2.1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E-USR-UP</text:p>
          </table:table-cell>
          <table:table-cell office:value-type="string" table:style-name="ce1">
            <text:p>Commvault Cloud Backup &amp; Recovery SaaS for Microsoft 365 Enterprise plus Active Directory Standard Bundle for Service Providers</text:p>
          </table:table-cell>
          <table:table-cell office:value-type="string" table:style-name="ce1">
            <text:p>Commvault Cloud Backup &amp; Recovery SaaS for Microsoft 365 Enterprise plus Active Directory Standard Bundle for Service Providers, List Price is Monthly Rate, Subscription - 1 Year, Upfront Payment</text:p>
          </table:table-cell>
          <table:table-cell office:value-type="float" office:value="2.0099999999999998" table:style-name="ce1">
            <text:p>2.0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UED-USR</text:p>
          </table:table-cell>
          <table:table-cell office:value-type="string" table:style-name="ce1">
            <text:p>Commvault Cloud Backup &amp; Recovery SaaS Bundle Microsoft 365 Unlimited with Compliance plus Active Directory Standard for Service Providers</text:p>
          </table:table-cell>
          <table:table-cell office:value-type="string" table:style-name="ce1">
            <text:p>Commvault Cloud Backup &amp; Recovery SaaS Bundle Microsoft 365 Unlimited with Compliance plus Active Directory Standard for Service Providers, List Price is Monthly Rate, Utility - 1 Month</text:p>
          </table:table-cell>
          <table:table-cell office:value-type="float" office:value="2.85" table:style-name="ce1">
            <text:p>2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UED-USR-UP</text:p>
          </table:table-cell>
          <table:table-cell office:value-type="string" table:style-name="ce1">
            <text:p>Commvault Cloud Backup &amp; Recovery SaaS Bundle Microsoft 365 Unlimited with Compliance plus Active Directory Standard for Service Providers</text:p>
          </table:table-cell>
          <table:table-cell office:value-type="string" table:style-name="ce1">
            <text:p>Commvault Cloud Backup &amp; Recovery SaaS Bundle Microsoft 365 Unlimited with Compliance plus Active Directory Standard for Service Providers, List Price is Monthly Rate, Subscription - 1 Year</text:p>
          </table:table-cell>
          <table:table-cell office:value-type="float" office:value="2.71" table:style-name="ce1">
            <text:p>2.7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U-USR</text:p>
          </table:table-cell>
          <table:table-cell office:value-type="string" table:style-name="ce1">
            <text:p>Commvault Cloud Backup &amp; Recovery SaaS Bundle Microsoft 365 Unlimited plus Active Directory Standard for Service Providers</text:p>
          </table:table-cell>
          <table:table-cell office:value-type="string" table:style-name="ce1">
            <text:p>Commvault Cloud Backup &amp; Recovery SaaS Bundle Microsoft 365 Unlimited plus Active Directory Standard for Service Providers, List Price is Monthly Rate, Utility - 1 Month</text:p>
          </table:table-cell>
          <table:table-cell office:value-type="float" office:value="2.33" table:style-name="ce1">
            <text:p>2.3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3ADU-USR-UP</text:p>
          </table:table-cell>
          <table:table-cell office:value-type="string" table:style-name="ce1">
            <text:p>Commvault Cloud Backup &amp; Recovery SaaS Bundle Microsoft 365 Unlimited plus Active Directory Standard for Service Providers</text:p>
          </table:table-cell>
          <table:table-cell office:value-type="string" table:style-name="ce1">
            <text:p>Commvault Cloud Backup &amp; Recovery SaaS Bundle Microsoft 365 Unlimited plus Active Directory Standard for Service Providers, List Price is Monthly Rate, Subscription - 1 Year, Upfront Payment</text:p>
          </table:table-cell>
          <table:table-cell office:value-type="float" office:value="2.21" table:style-name="ce1">
            <text:p>2.2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AC-TB</text:p>
          </table:table-cell>
          <table:table-cell office:value-type="string" table:style-name="ce1">
            <text:p>Commvault Cloud Air Gap Protect for Service Providers, US &amp; Canada, Azure Cool Tier</text:p>
          </table:table-cell>
          <table:table-cell office:value-type="string" table:style-name="ce1">
            <text:p>Commvault Cloud Air Gap Protect for Service Providers, US &amp; Canada, Azure Cool Tier, List Price is Monthly Rate</text:p>
          </table:table-cell>
          <table:table-cell office:value-type="float" office:value="12.32" table:style-name="ce1">
            <text:p>12.3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AC-TB-UP</text:p>
          </table:table-cell>
          <table:table-cell office:value-type="string" table:style-name="ce1">
            <text:p>Commvault Cloud Air Gap Protect for Service Providers, US &amp; Canada, Azure Cool Tier</text:p>
          </table:table-cell>
          <table:table-cell office:value-type="string" table:style-name="ce1">
            <text:p>Commvault Cloud Air Gap Protect for Service Providers, US &amp; Canada, Azure Cool Tier</text:p>
          </table:table-cell>
          <table:table-cell office:value-type="float" office:value="11.73" table:style-name="ce1">
            <text:p>11.7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AH-TB</text:p>
          </table:table-cell>
          <table:table-cell office:value-type="string" table:style-name="ce1">
            <text:p>Commvault Cloud Air Gap Protect for Service Providers, US &amp; Canada, Azure Hot Tier</text:p>
          </table:table-cell>
          <table:table-cell office:value-type="string" table:style-name="ce1">
            <text:p>Commvault Cloud Air Gap Protect for Service Providers, US &amp; Canada, Azure Hot Tier, List Price is Monthly Rate</text:p>
          </table:table-cell>
          <table:table-cell office:value-type="float" office:value="43.04" table:style-name="ce1">
            <text:p>43.0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AH-TB-UP</text:p>
          </table:table-cell>
          <table:table-cell office:value-type="string" table:style-name="ce1">
            <text:p>Commvault Cloud Air Gap Protect for Service Providers, US &amp; Canada, Azure Hot Tier</text:p>
          </table:table-cell>
          <table:table-cell office:value-type="string" table:style-name="ce1">
            <text:p>Commvault Cloud Air Gap Protect for Service Providers, US &amp; Canada, Azure Hot Tier, List Price is Monthly Rate, Subscription - 1 Year</text:p>
          </table:table-cell>
          <table:table-cell office:value-type="float" office:value="40.99" table:style-name="ce1">
            <text:p>40.9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EC-TB</text:p>
          </table:table-cell>
          <table:table-cell office:value-type="string" table:style-name="ce1">
            <text:p>Commvault Cloud Air Gap Protect for Service Providers, EMEA, Azure Cool Tier</text:p>
          </table:table-cell>
          <table:table-cell office:value-type="string" table:style-name="ce1">
            <text:p>Commvault Cloud Air Gap Protect for Service Providers, EMEA, Azure Cool Tier, List Price is Monthly Rate</text:p>
          </table:table-cell>
          <table:table-cell office:value-type="float" office:value="12.32" table:style-name="ce1">
            <text:p>12.3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EC-TB-UP</text:p>
          </table:table-cell>
          <table:table-cell office:value-type="string" table:style-name="ce1">
            <text:p>Commvault Cloud Air Gap Protect for Service Providers, EMEA, Azure Cool Tier</text:p>
          </table:table-cell>
          <table:table-cell office:value-type="string" table:style-name="ce1">
            <text:p>Commvault Cloud Air Gap Protect for Service Providers, EMEA, Azure Cool Tier</text:p>
          </table:table-cell>
          <table:table-cell office:value-type="float" office:value="11.73" table:style-name="ce1">
            <text:p>11.73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EH-TB</text:p>
          </table:table-cell>
          <table:table-cell office:value-type="string" table:style-name="ce1">
            <text:p>Commvault Cloud Air Gap Protect for Service Providers, EMEA, Azure Hot Tier</text:p>
          </table:table-cell>
          <table:table-cell office:value-type="string" table:style-name="ce1">
            <text:p>Commvault Cloud Air Gap Protect for Service Providers, EMEA, Azure Hot Tier, List Price is Monthly Rate</text:p>
          </table:table-cell>
          <table:table-cell office:value-type="float" office:value="43.04" table:style-name="ce1">
            <text:p>43.0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EH-TB-UP</text:p>
          </table:table-cell>
          <table:table-cell office:value-type="string" table:style-name="ce1">
            <text:p>Commvault Cloud Air Gap Protect for Service Providers, EMEA, Azure Hot Tier</text:p>
          </table:table-cell>
          <table:table-cell office:value-type="string" table:style-name="ce1">
            <text:p>Commvault Cloud Air Gap Protect for Service Providers, EMEA, Azure Hot Tier</text:p>
          </table:table-cell>
          <table:table-cell office:value-type="float" office:value="40.99" table:style-name="ce1">
            <text:p>40.9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PC-TB</text:p>
          </table:table-cell>
          <table:table-cell office:value-type="string" table:style-name="ce1">
            <text:p>Commvault Cloud Air Gap Protect for Service Providers, APJ, Azure Cool Tier</text:p>
          </table:table-cell>
          <table:table-cell office:value-type="string" table:style-name="ce1">
            <text:p>Commvault Cloud Air Gap Protect for Service Providers, APJ, Azure Cool Tier, Per Terabyte, List Price is Monthly Rate, Utility - 1 Month</text:p>
          </table:table-cell>
          <table:table-cell office:value-type="float" office:value="16.5" table:style-name="ce1">
            <text:p>16.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PC-TB-UP</text:p>
          </table:table-cell>
          <table:table-cell office:value-type="string" table:style-name="ce1">
            <text:p>Commvault Cloud Air Gap Protect for Service Providers, APJ, Azure Cool Tier</text:p>
          </table:table-cell>
          <table:table-cell office:value-type="string" table:style-name="ce1">
            <text:p>Commvault Cloud Air Gap Protect for Service Providers, APJ, Azure Cool Tier Upfront Payment : Subscription - 1 Year</text:p>
          </table:table-cell>
          <table:table-cell office:value-type="float" office:value="15.72" table:style-name="ce1">
            <text:p>15.7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PH-TB</text:p>
          </table:table-cell>
          <table:table-cell office:value-type="string" table:style-name="ce1">
            <text:p>Commvault Cloud Air Gap Protect for Service Providers, APJ, Azure Hot Tier</text:p>
          </table:table-cell>
          <table:table-cell office:value-type="string" table:style-name="ce1">
            <text:p>Commvault Cloud Air Gap Protect for Service Providers, APJ, Azure Cool Tier, Per Terabyte, List Price is Monthly Rate, Utility - 1 Month</text:p>
          </table:table-cell>
          <table:table-cell office:value-type="float" office:value="49.02" table:style-name="ce1">
            <text:p>49.0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MCS-PH-TB-UP</text:p>
          </table:table-cell>
          <table:table-cell office:value-type="string" table:style-name="ce1">
            <text:p>Commvault Cloud Air Gap Protect for Service Providers, APJ, Azure Hot Tier</text:p>
          </table:table-cell>
          <table:table-cell office:value-type="string" table:style-name="ce1">
            <text:p>Commvault Cloud Air Gap Protect for Service Providers, APJ, Azure Hot Tier Upfront Payment : Subscription - 1 Year</text:p>
          </table:table-cell>
          <table:table-cell office:value-type="float" office:value="46.69" table:style-name="ce1">
            <text:p>46.6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AC-TB</text:p>
          </table:table-cell>
          <table:table-cell office:value-type="string" table:style-name="ce1">
            <text:p>Commvault Cloud Air Gap Protect for Service Providers, OCI Infrequent Access Tier, US &amp; Canada</text:p>
          </table:table-cell>
          <table:table-cell office:value-type="string" table:style-name="ce1">
            <text:p>Commvault Cloud Air Gap Protect for Service Providers, OCI Infrequent Access Tier, US &amp; Canada, Per Terabyte, List Price is Monthly Rate</text:p>
          </table:table-cell>
          <table:table-cell office:value-type="float" office:value="10.71" table:style-name="ce1">
            <text:p>10.7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0,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AC-TB-UP</text:p>
          </table:table-cell>
          <table:table-cell office:value-type="string" table:style-name="ce1">
            <text:p>Commvault Cloud Air Gap Protect for Service Providers, OCI Infrequent Access Tier, US &amp; Canada</text:p>
          </table:table-cell>
          <table:table-cell office:value-type="string" table:style-name="ce1">
            <text:p>Commvault Cloud Air Gap Protect for Service Providers, OCI Infrequent Access Tier, US &amp; Canada, Per Terabyte Upfront Payment : Subscription - 1 Year</text:p>
          </table:table-cell>
          <table:table-cell office:value-type="float" office:value="10.199999999999999" table:style-name="ce1">
            <text:p>10.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AH-TB</text:p>
          </table:table-cell>
          <table:table-cell office:value-type="string" table:style-name="ce1">
            <text:p>Commvault Cloud Air Gap Protect for Service Providers, OCI Standard Tier, US &amp; Canada</text:p>
          </table:table-cell>
          <table:table-cell office:value-type="string" table:style-name="ce1">
            <text:p>Commvault Cloud Air Gap Protect for Service Providers, OCI Standard Tier, US &amp; Canada, Per Terabyte</text:p>
          </table:table-cell>
          <table:table-cell office:value-type="float" office:value="36.340000000000003" table:style-name="ce1">
            <text:p>36.3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AH-TB-UP</text:p>
          </table:table-cell>
          <table:table-cell office:value-type="string" table:style-name="ce1">
            <text:p>Commvault Cloud Air Gap Protect for Service Providers, OCI Standard Tier, US &amp; Canada</text:p>
          </table:table-cell>
          <table:table-cell office:value-type="string" table:style-name="ce1">
            <text:p>Commvault Cloud Air Gap Protect for Service Providers, OCI Standard Tier, US &amp; Canada, List Price is Monthly Rate, Subscription - 1 Year, Upfront Payment</text:p>
          </table:table-cell>
          <table:table-cell office:value-type="float" office:value="34.6" table:style-name="ce1">
            <text:p>34.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EC-TB</text:p>
          </table:table-cell>
          <table:table-cell office:value-type="string" table:style-name="ce1">
            <text:p>Commvault Cloud Air Gap Protect for Service Providers, OCI Infrequent Access Tier, EMEA</text:p>
          </table:table-cell>
          <table:table-cell office:value-type="string" table:style-name="ce1">
            <text:p>Commvault Cloud Air Gap Protect for Service Providers, OCI Infrequent Access Tier, EMEA, Per Terabyte, List Price is Monthly Rate</text:p>
          </table:table-cell>
          <table:table-cell office:value-type="float" office:value="10.71" table:style-name="ce1">
            <text:p>10.7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EC-TB-UP</text:p>
          </table:table-cell>
          <table:table-cell office:value-type="string" table:style-name="ce1">
            <text:p>Commvault Cloud Air Gap Protect for Service Providers, OCI Infrequent Access Tier, EMEA</text:p>
          </table:table-cell>
          <table:table-cell office:value-type="string" table:style-name="ce1">
            <text:p>Commvault Cloud Air Gap Protect for Service Providers, OCI Infrequent Access Tier, EMEA, Per Terabyte Upfront Payment : Subscription - 1 Year</text:p>
          </table:table-cell>
          <table:table-cell office:value-type="float" office:value="10.199999999999999" table:style-name="ce1">
            <text:p>10.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EH-TB</text:p>
          </table:table-cell>
          <table:table-cell office:value-type="string" table:style-name="ce1">
            <text:p>Commvault Cloud Air Gap Protect, OCI Standard Tier for Service Providers, EMEA</text:p>
          </table:table-cell>
          <table:table-cell office:value-type="string" table:style-name="ce1">
            <text:p>Commvault Cloud Air Gap Protect, OCI Standard Tier for Service Providers, EMEA, Per Terabyte, List Price is Monthly Rate</text:p>
          </table:table-cell>
          <table:table-cell office:value-type="float" office:value="36.340000000000003" table:style-name="ce1">
            <text:p>36.3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EH-TB-UP</text:p>
          </table:table-cell>
          <table:table-cell office:value-type="string" table:style-name="ce1">
            <text:p>Commvault Cloud Air Gap Protect, OCI Standard Tier for Service Providers, EMEA</text:p>
          </table:table-cell>
          <table:table-cell office:value-type="string" table:style-name="ce1">
            <text:p>Commvault Cloud Air Gap Protect, OCI Standard Tier for Service Providers, EMEA, List Price is Monthly Rate, Subscription - 1 Year</text:p>
          </table:table-cell>
          <table:table-cell office:value-type="float" office:value="34.6" table:style-name="ce1">
            <text:p>34.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PC-TB</text:p>
          </table:table-cell>
          <table:table-cell office:value-type="string" table:style-name="ce1">
            <text:p>Commvault Cloud Air Gap Protect, OCI Infrequent Access Tier for Service Providers, APJ</text:p>
          </table:table-cell>
          <table:table-cell office:value-type="string" table:style-name="ce1">
            <text:p>Commvault Cloud Air Gap Protect, OCI Infrequent Access Tier for Service Providers, APJ, Per Terabyte, List Price is Monthly Rate, Utility - 1 Month</text:p>
          </table:table-cell>
          <table:table-cell office:value-type="float" office:value="14.35" table:style-name="ce1">
            <text:p>14.3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PC-TB-UP</text:p>
          </table:table-cell>
          <table:table-cell office:value-type="string" table:style-name="ce1">
            <text:p>Commvault Cloud Air Gap Protect, OCI Infrequent Access Tier for Service Providers, APJ</text:p>
          </table:table-cell>
          <table:table-cell office:value-type="string" table:style-name="ce1">
            <text:p>Commvault Cloud Air Gap Protect, OCI Infrequent Access Tier for Service Providers, APJ, Per Terabyte Upfront Payment : Subscription - 1 Year</text:p>
          </table:table-cell>
          <table:table-cell office:value-type="float" office:value="13.67" table:style-name="ce1">
            <text:p>13.6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PH-TB</text:p>
          </table:table-cell>
          <table:table-cell office:value-type="string" table:style-name="ce1">
            <text:p>Commvault Cloud Air Gap Protect, OCI Standard Tier for Service Providers, APJ</text:p>
          </table:table-cell>
          <table:table-cell office:value-type="string" table:style-name="ce1">
            <text:p>Commvault Cloud Air Gap Protect, OCI Standard Tier for Service Providers, APJ, Per Terabyte, List Price is Monthly Rate</text:p>
          </table:table-cell>
          <table:table-cell office:value-type="float" office:value="41.39" table:style-name="ce1">
            <text:p>41.39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RRO-PH-TB-UP</text:p>
          </table:table-cell>
          <table:table-cell office:value-type="string" table:style-name="ce1">
            <text:p>Commvault Cloud Air Gap Protect, OCI Standard Tier for Service Providers, APJ</text:p>
          </table:table-cell>
          <table:table-cell office:value-type="string" table:style-name="ce1">
            <text:p>Commvault Cloud Air Gap Protect, OCI Standard Tier for Service Providers, APJ, Per Terabyte Upfront Payment : Subscription - 1 Year</text:p>
          </table:table-cell>
          <table:table-cell office:value-type="float" office:value="39.42" table:style-name="ce1">
            <text:p>39.4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SF-USR</text:p>
          </table:table-cell>
          <table:table-cell office:value-type="string" table:style-name="ce1">
            <text:p>Commvault Cloud Backup &amp; Recovery for Salesforce for Service Providers</text:p>
          </table:table-cell>
          <table:table-cell office:value-type="string" table:style-name="ce1">
            <text:p>Commvault Cloud Backup &amp; Recovery for Salesforce for Service Providers, Per User, List Price is Monthly Rate, Utility - 1 Month</text:p>
          </table:table-cell>
          <table:table-cell office:value-type="float" office:value="1.85" table:style-name="ce1">
            <text:p>1.8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SF-USR-UP</text:p>
          </table:table-cell>
          <table:table-cell office:value-type="string" table:style-name="ce1">
            <text:p>Commvault Cloud Backup &amp; Recovery for Salesforce for Service Providers</text:p>
          </table:table-cell>
          <table:table-cell office:value-type="string" table:style-name="ce1">
            <text:p>Commvault Cloud Backup &amp; Recovery for Salesforce for Service Providers, Per User Upfront Payment : Subscription - 1 Year</text:p>
          </table:table-cell>
          <table:table-cell office:value-type="float" office:value="1.76" table:style-name="ce1">
            <text:p>1.76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USE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STREXP-TB</text:p>
          </table:table-cell>
          <table:table-cell office:value-type="string" table:style-name="ce1">
            <text:p>Commvault Cloud Storage for SaaS Apps for Service Providers</text:p>
          </table:table-cell>
          <table:table-cell office:value-type="string" table:style-name="ce1">
            <text:p>Commvault Cloud Storage for SaaS Apps for Service Providers, Per Terabyte, List Price is Monthly Rate, Utility - 1 Month</text:p>
          </table:table-cell>
          <table:table-cell office:value-type="float" office:value="31.55" table:style-name="ce1">
            <text:p>31.55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TERABYT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STORAGE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TW-SN</text:p>
          </table:table-cell>
          <table:table-cell office:value-type="string" table:style-name="ce1">
            <text:p>Commvault Cloud Threatwise <text:s/>for Service Providers</text:p>
          </table:table-cell>
          <table:table-cell office:value-type="string" table:style-name="ce1">
            <text:p>Commvault Cloud Threatwise <text:s/>for Service Providers, Per 1 Sensor, List Price is Monthly Rate, Utility - 1 Month</text:p>
          </table:table-cell>
          <table:table-cell office:value-type="float" office:value="18.07" table:style-name="ce1">
            <text:p>18.0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SENSO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TW-SN-UP</text:p>
          </table:table-cell>
          <table:table-cell office:value-type="string" table:style-name="ce1">
            <text:p>Commvault Cloud Threatwise <text:s/>for Service Providers</text:p>
          </table:table-cell>
          <table:table-cell office:value-type="string" table:style-name="ce1">
            <text:p>Commvault Cloud Threatwise <text:s/>for Service Providers, Per 1 Sensor Upfront Payment : Subscription - 1 Year</text:p>
          </table:table-cell>
          <table:table-cell office:value-type="float" office:value="17.170000000000002" table:style-name="ce1">
            <text:p>17.17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SENSOR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VMKB-VM</text:p>
          </table:table-cell>
          <table:table-cell office:value-type="string" table:style-name="ce1">
            <text:p>Commvault Cloud Backup &amp; Recovery for VM &amp; Kubernetes for Service Providers</text:p>
          </table:table-cell>
          <table:table-cell office:value-type="string" table:style-name="ce1">
            <text:p>Commvault Cloud Backup &amp; Recovery for VM &amp; Kubernetes for Service Providers, Per VM, List Price is Monthly Rate, Utility - 1 Month</text:p>
          </table:table-cell>
          <table:table-cell office:value-type="float" office:value="4.6399999999999997" table:style-name="ce1">
            <text:p>4.64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Utility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MTSP-VMKB-VM-UP</text:p>
          </table:table-cell>
          <table:table-cell office:value-type="string" table:style-name="ce1">
            <text:p>Commvault Cloud Backup &amp; Recovery for VM &amp; Kubernetes for Service Providers</text:p>
          </table:table-cell>
          <table:table-cell office:value-type="string" table:style-name="ce1">
            <text:p>Commvault Cloud Backup &amp; Recovery for VM &amp; Kubernetes for Service Providers, Per VM Upfront Payment : Subscription - 1 Year</text:p>
          </table:table-cell>
          <table:table-cell office:value-type="float" office:value="4.41" table:style-name="ce1">
            <text:p>4.41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EMEA</text:p>
          </table:table-cell>
          <table:table-cell office:value-type="string" table:style-name="ce1">
            <text:p>Other</text:p>
          </table:table-cell>
          <table:table-cell office:value-type="string" table:style-name="ce1">
            <text:p>2025.11|Legacy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VIRTUAL MACHINE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aaS PLATFORM MSP</text:p>
          </table:table-cell>
          <table:table-cell office:value-type="string" table:style-name="ce1">
            <text:p>Subscripti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Upfront Payment</text:p>
          </table:table-cell>
          <table:table-cell table:number-columns-repeated="16369"/>
        </table:table-row>
        <table:table-row table:number-rows-repeated="1048456" table:style-name="ro1">
          <table:table-cell table:number-columns-repeated="16384"/>
        </table:table-row>
      </table:table>
      <table:database-ranges>
        <table:database-range table:target-range-address="Sheet1.A1:Sheet1.O12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Jessica Santifort</meta:initial-creator>
    <dc:creator>Robert Lee</dc:creator>
    <meta:creation-date>2025-11-05T18:39:13Z</meta:creation-date>
    <dc:date>2026-01-19T16:21:30Z</dc:date>
    <meta:user-defined meta:name="ContentTypeId">0x01010057DBABF3E4E58541958C3D26C6150847</meta:user-defined>
  </office:meta>
</office:document-meta>
</file>