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3" style:family="paragraph"/>
    <style:style style:name="T7" style:parent-style-name="DefaultParagraphFont" style:family="text">
      <style:text-properties fo:font-weight="bold" style:font-weight-asian="bold" style:font-weight-complex="bold"/>
    </style:style>
    <style:style style:name="P8" style:parent-style-name="Compact" style:list-style-name="LFO3" style:family="paragraph"/>
    <style:style style:name="T9" style:parent-style-name="DefaultParagraphFont" style:family="text">
      <style:text-properties fo:font-weight="bold" style:font-weight-asian="bold" style:font-weight-complex="bold"/>
    </style:style>
    <style:style style:name="P10" style:parent-style-name="Compact" style:list-style-name="LFO3" style:family="paragraph"/>
    <style:style style:name="T11" style:parent-style-name="DefaultParagraphFont" style:family="text">
      <style:text-properties fo:font-weight="bold" style:font-weight-asian="bold" style:font-weight-complex="bold"/>
    </style:style>
    <style:style style:name="P12" style:parent-style-name="Compact" style:list-style-name="LFO3" style:family="paragraph"/>
    <style:style style:name="T13" style:parent-style-name="DefaultParagraphFont" style:family="text">
      <style:text-properties fo:font-weight="bold" style:font-weight-asian="bold" style:font-weight-complex="bold"/>
    </style:style>
    <style:style style:name="P14" style:parent-style-name="Compact" style:list-style-name="LFO3" style:family="paragraph"/>
    <style:style style:name="T15" style:parent-style-name="DefaultParagraphFont" style:family="text">
      <style:text-properties fo:font-weight="bold" style:font-weight-asian="bold" style:font-weight-complex="bold"/>
    </style:style>
    <style:style style:name="P16" style:parent-style-name="Compact" style:list-style-name="LFO3" style:family="paragraph"/>
    <style:style style:name="T17" style:parent-style-name="DefaultParagraphFont" style:family="text">
      <style:text-properties fo:font-weight="bold" style:font-weight-asian="bold" style:font-weight-complex="bold"/>
    </style:style>
    <style:style style:name="P18" style:parent-style-name="Compact" style:list-style-name="LFO3" style:family="paragraph"/>
    <style:style style:name="T19" style:parent-style-name="DefaultParagraphFont" style:family="text">
      <style:text-properties fo:font-weight="bold" style:font-weight-asian="bold" style:font-weight-complex="bold"/>
    </style:style>
    <style:style style:name="P20" style:parent-style-name="Compact" style:list-style-name="LFO3" style:family="paragraph"/>
    <style:style style:name="T21" style:parent-style-name="DefaultParagraphFont" style:family="text">
      <style:text-properties fo:font-weight="bold" style:font-weight-asian="bold" style:font-weight-complex="bold"/>
    </style:style>
    <style:style style:name="P22" style:parent-style-name="Compact" style:list-style-name="LFO4" style:family="paragraph"/>
    <style:style style:name="P23" style:parent-style-name="Compact" style:list-style-name="LFO4" style:family="paragraph"/>
    <style:style style:name="P24" style:parent-style-name="Compact" style:list-style-name="LFO4" style:family="paragraph"/>
    <style:style style:name="P25" style:parent-style-name="Compact" style:list-style-name="LFO4" style:family="paragraph"/>
    <style:style style:name="P26" style:parent-style-name="Compact" style:list-style-name="LFO5" style:family="paragraph"/>
    <style:style style:name="P27" style:parent-style-name="Compact" style:list-style-name="LFO5" style:family="paragraph"/>
    <style:style style:name="P28" style:parent-style-name="Compact" style:list-style-name="LFO5" style:family="paragraph"/>
    <style:style style:name="P29" style:parent-style-name="Compact" style:list-style-name="LFO5" style:family="paragraph"/>
    <style:style style:name="P30" style:parent-style-name="Compact" style:list-style-name="LFO6" style:family="paragraph"/>
    <style:style style:name="P31" style:parent-style-name="Compact" style:list-style-name="LFO6" style:family="paragraph"/>
    <style:style style:name="P32" style:parent-style-name="Compact" style:list-style-name="LFO6" style:family="paragraph"/>
    <style:style style:name="P33" style:parent-style-name="Compact" style:list-style-name="LFO6" style:family="paragraph"/>
    <style:style style:name="P34" style:parent-style-name="Compact" style:list-style-name="LFO6" style:family="paragraph"/>
    <style:style style:name="P35" style:parent-style-name="Compact" style:list-style-name="LFO7" style:family="paragraph"/>
    <style:style style:name="P36" style:parent-style-name="Compact" style:list-style-name="LFO7" style:family="paragraph"/>
    <style:style style:name="P37" style:parent-style-name="Compact" style:list-style-name="LFO7" style:family="paragraph"/>
    <style:style style:name="P38" style:parent-style-name="Compact" style:list-style-name="LFO8" style:family="paragraph"/>
    <style:style style:name="P39" style:parent-style-name="Compact" style:list-style-name="LFO8" style:family="paragraph"/>
    <style:style style:name="P40" style:parent-style-name="Compact" style:list-style-name="LFO8" style:family="paragraph"/>
    <style:style style:name="P41" style:parent-style-name="Compact" style:list-style-name="LFO8" style:family="paragraph"/>
  </office:automatic-styles>
  <office:body>
    <office:text text:use-soft-page-breaks="true">
      <text:h text:style-name="P1" text:outline-level="1"><text:bookmark-start text:name="service-name"/>Service Name</text:h>
      <text:p text:style-name="FirstParagraph">AWS Organizations</text:p>
      <text:h text:style-name="Heading2" text:outline-level="2"><text:bookmark-start text:name="service-overview"/>Service Overview</text:h>
      <text:p text:style-name="FirstParagraph">AWS Organizations is a centralized account management and governance service that helps businesses manage and govern their AWS resources as they scale. It allows users to create accounts, group accounts into organizational units (OUs), apply policies for governance, and simplify billing by using a single payment method for all accounts. Organizations integrates with other AWS services to define central configurations, security mechanisms, audit requirements, and resource sharing across accounts in your organization. The service provides consolidated billing, access control, policy management, and enables trusted access for AWS services to perform tasks on behalf of the organization.</text:p>
      <text:h text:style-name="Heading3" text:outline-level="3"><text:bookmark-start text:name="key-use-cases"/>Key Use Cases</text:h>
      <text:list text:style-name="LFO2" text:continue-numbering="true">
        <text:list-item>
          <text:p text:style-name="P2">Automate AWS account creation and categorize workloads: Quickly launch new workloads by automating account creation and adding them to user-defined groups for instant security policy application, touchless infrastructure deployments, and auditing</text:p>
        </text:list-item>
        <text:list-item>
          <text:p text:style-name="P3">Define and enforce audit and compliance policies: Apply service control policies (SCPs) to ensure users perform only actions that meet security and compliance requirements, create central logs with AWS CloudTrail, and enforce standard configurations with AWS Config</text:p>
        </text:list-item>
        <text:list-item>
          <text:p text:style-name="P4">Provide tools and access for security teams: Create security groups with read-only access across all resources to identify and mitigate security concerns, manage Amazon GuardDuty for threat monitoring, and use IAM Access Analyzer to identify unintended resource access</text:p>
        </text:list-item>
        <text:list-item>
          <text:p text:style-name="P5">Share common resources across accounts: Share critical central resources like AWS Directory Service for Microsoft Active Directory as a central identity store, use AWS Service Catalog to share IT services, and share VPC subnets across the organization using AWS Resource Access Manager</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6"><text:span text:style-name="T7">Multi-account Management</text:span>: Create, organize, and manage multiple AWS accounts programmatically through CLI, SDKs, or APIs with centralized provisioning of resources and permissions</text:p>
        </text:list-item>
        <text:list-item>
          <text:p text:style-name="P8"><text:span text:style-name="T9">Organizational Units (OUs)</text:span>: Group accounts into hierarchical organizational units to organize workflows, apply policies, and manage access controls at scale</text:p>
        </text:list-item>
        <text:list-item>
          <text:p text:style-name="P10"><text:span text:style-name="T11">Service Control Policies (SCPs)</text:span>: Define and enforce preventive guardrails that control access to AWS services, resources, and regions across accounts and OUs</text:p>
        </text:list-item>
        <text:list-item>
          <text:p text:style-name="P12"><text:span text:style-name="T13">Consolidated Billing</text:span>: Centralize billing and payment for all member accounts with volume discounts, combined usage benefits, and single bill management</text:p>
        </text:list-item>
        <text:list-item>
          <text:p text:style-name="P14"><text:span text:style-name="T15">Trusted Access Integration</text:span>: Enable AWS services to perform tasks on behalf of the organization through service-linked roles with predefined permissions</text:p>
        </text:list-item>
        <text:list-item>
          <text:p text:style-name="P16"><text:span text:style-name="T17">Resource Control Policies (RCPs)</text:span>: Centrally prevent unintended use of AWS resources with fine-grained access controls</text:p>
        </text:list-item>
        <text:list-item>
          <text:p text:style-name="P18"><text:span text:style-name="T19">Tag Policies</text:span>: Standardize resource tagging across accounts for classification, tracking, and attribute-based access control</text:p>
        </text:list-item>
        <text:list-item>
          <text:p text:style-name="P20"><text:span text:style-name="T21">Centralized Security and Monitoring</text:span>: Provide security teams with read-only access across accounts and centrally manage security tools like GuardDuty, Security Hub, and IAM Access Analyzer</text:p>
        </text:list-item>
      </text:list>
      <text:h text:style-name="Heading2" text:outline-level="2"><text:bookmark-start text:name="value-proposition"/><text:bookmark-end text:name="features"/>Value Proposition</text:h>
      <text:p text:style-name="FirstParagraph">AWS Organizations provides unmatched centralized governance and management capabilities for multi-account AWS environments. Unlike managing accounts individually, Organizations offers automated account creation, hierarchical organization with OUs, and policy-driven governance through SCPs and RCPs:</text:p>
      <text:list text:style-name="LFO4" text:continue-numbering="true">
        <text:list-item>
          <text:p text:style-name="P22">The service integrates seamlessly with 40+ AWS services for trusted access, enabling centralized security, compliance, and operational management</text:p>
        </text:list-item>
        <text:list-item>
          <text:p text:style-name="P23">Organizations delivers significant cost savings through consolidated billing, volume discounts, and shared Reserved Instances/Savings Plans across accounts</text:p>
        </text:list-item>
        <text:list-item>
          <text:p text:style-name="P24">The service scales effortlessly to manage up to 10,000 accounts while maintaining security isolation and granular access control</text:p>
        </text:list-item>
        <text:list-item>
          <text:p text:style-name="P25">With built-in compliance features, automated policy enforcement, and centralized audit capabilities through CloudTrail integration, Organizations provides enterprise-grade governance that manual account management cannot match</text:p>
        </text:list-item>
      </text:list>
      <text:h text:style-name="Heading3" text:outline-level="3"><text:bookmark-start text:name="service-integration"/>Service Integration</text:h>
      <text:p text:style-name="FirstParagraph">AWS Organizations integrates with over 40 AWS services through trusted access, enabling centralized management and governance. Key integrations include AWS IAM Identity Center for single sign-on across accounts, AWS Control Tower for automated multi-account setup with governance guardrails, and AWS CloudTrail for organization-wide activity logging:</text:p>
      <text:list text:style-name="LFO5" text:continue-numbering="true">
        <text:list-item>
          <text:p text:style-name="P26">Security integrations encompass Amazon GuardDuty for threat detection, AWS Security Hub for centralized security findings, AWS Config for compliance monitoring, and IAM Access Analyzer for unintended access detection</text:p>
        </text:list-item>
        <text:list-item>
          <text:p text:style-name="P27">Cost management integrates with AWS Cost Explorer, AWS Billing and Cost Management, and AWS Compute Optimizer</text:p>
        </text:list-item>
        <text:list-item>
          <text:p text:style-name="P28">Resource sharing is enabled through AWS Resource Access Manager (RAM), AWS Service Catalog for IT service catalogs, and AWS License Manager for centralized licensing</text:p>
        </text:list-item>
        <text:list-item>
          <text:p text:style-name="P29">Additional integrations include AWS Backup for centralized backup policies, AWS Systems Manager for cross-account operations, and AWS CloudFormation StackSets for multi-account deployment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Organizations requires an AWS account with administrative access and MFA enabled on the root user. Create an organization by choosing between consolidated billing features only or all features (recommended):</text:p>
      <text:list text:style-name="LFO6" text:continue-numbering="true">
        <text:list-item>
          <text:p text:style-name="P30">Begin by creating organizational units (OUs) to organize accounts hierarchically, then invite existing accounts or create new ones programmatically</text:p>
        </text:list-item>
        <text:list-item>
          <text:p text:style-name="P31">Configure service control policies (SCPs) to establish governance guardrails and enable trusted access for integrated AWS services like IAM Identity Center, CloudTrail, and Config</text:p>
        </text:list-item>
        <text:list-item>
          <text:p text:style-name="P32">Set up consolidated billing and cost allocation tags for financial management</text:p>
        </text:list-item>
        <text:list-item>
          <text:p text:style-name="P33">AWS provides a comprehensive tutorial for creating and configuring organizations, along with best practices for OU design, policy management, and security controls</text:p>
        </text:list-item>
        <text:list-item>
          <text:p text:style-name="P34">The AWS Management Console, CLI tools, SDKs, and APIs provide multiple access methods for managing the organization</text:p>
        </text:list-item>
      </text:list>
      <text:p text:style-name="FirstParagraph">Getting Started Guide: https://docs.aws.amazon.com/organizations/latest/userguide/orgs_getting-started.html</text:p>
      <text:h text:style-name="Heading3" text:outline-level="3"><text:bookmark-start text:name="data-removal"/>Data Removal</text:h>
      <text:p text:style-name="FirstParagraph">AWS Organizations offboarding involves removing member accounts from the organization and optionally deleting the organization itself. Member accounts can be removed by the management account or leave voluntarily, retaining their resources and data. When removing accounts, ensure billing responsibilities are transferred and access permissions are updated. To delete an organization, first remove all member accounts, then delete organizational units and policies. Account closure follows AWS standard procedures with a 90-day retention period for closed accounts.</text:p>
      <text:h text:style-name="Heading2" text:outline-level="2"><text:bookmark-start text:name="backuprestore-and-disaster-recovery"/><text:bookmark-end text:name="onboarding-and-offboarding"/><text:bookmark-end text:name="data-removal"/>Backup/Restore and Disaster Recovery</text:h>
      <text:p text:style-name="FirstParagraph">AWS Organizations itself does not provide direct backup and disaster recovery capabilities as it’s a management and governance service. However, it enables centralized backup and DR policies across member accounts through integration with AWS Backup for organization-wide backup policies and AWS Config for compliance monitoring. Organizations metadata and policies exist as managed service configurations that AWS maintains for high availability and durability across multiple availability zones.</text:p>
      <text:h text:style-name="Heading3" text:outline-level="3"><text:bookmark-start text:name="backup-capabilities"/><text:soft-page-break/>Backup Capabilities</text:h>
      <text:p text:style-name="FirstParagraph">AWS Organizations does not have traditional backup capabilities as it’s a governance service managing account relationships and policies. The service configuration and metadata are automatically maintained by AWS with high availability and durability. Organizations enables centralized backup governance through AWS Backup integration, allowing backup policies to be applied across accounts and OUs, but does not directly integrate with AWS Backup service for its own data protection.</text:p>
      <text:h text:style-name="Heading3" text:outline-level="3"><text:bookmark-start text:name="disaster-recovery"/><text:bookmark-end text:name="backup-capabilities"/>Disaster Recovery</text:h>
      <text:p text:style-name="FirstParagraph">AWS Organizations does not directly support AWS Elastic Disaster Recovery integration as it’s an account management service rather than a workload service. The service itself is highly available across AWS regions with automatic failover capabilities. Organizations enables disaster recovery governance by allowing centralized policies and resource sharing across accounts in different regions, supporting multi-region DR architectures for workloads within member accounts.</text:p>
      <text:h text:style-name="Heading3" text:outline-level="3"><text:bookmark-start text:name="recovery-objectives"/><text:bookmark-end text:name="disaster-recovery"/>Recovery Objectives</text:h>
      <text:p text:style-name="FirstParagraph">AWS Organizations helps customers meet RPO and RTO objectives by enabling centralized governance of backup and disaster recovery policies across member accounts. Through AWS Backup integration, customers can enforce consistent backup schedules and retention policies. The service supports multi-region account organization for geographic distribution and enables resource sharing for DR infrastructure. However, specific RPO/RTO targets depend on workload-level configurations within individual accounts rather than the Organizations service itself.</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organizations/latest/userguide/orgs_reference_limits.html</text:p>
      <text:p text:style-name="BodyText">FAQ: https://aws.amazon.com/organizations/faqs/</text:p>
      <text:h text:style-name="Heading2" text:outline-level="2"><text:bookmark-start text:name="technical-requirements"/><text:bookmark-end text:name="service-constraints"/>Technical Requirements</text:h>
      <text:p text:style-name="FirstParagraph">Service Documentation: https://docs.aws.amazon.com/organizations/latest/userguide/orgs_introduction.html</text:p>
      <text:p text:style-name="BodyText">User Guide: https://docs.aws.amazon.com/organizations/latest/userguide/orgs_getting-started.html</text:p>
      <text:p text:style-name="BodyText">API Reference: https://docs.aws.amazon.com/organizations/latest/APIReference/Welcome.html</text:p>
      <text:h text:style-name="Heading2" text:outline-level="2"><text:bookmark-start text:name="pricing-overview"/><text:bookmark-end text:name="technical-requirements"/><text:soft-page-break/>Pricing Overview</text:h>
      <text:p text:style-name="FirstParagraph">Please see the AWS UK G Cloud 15 Pricing Document accompanying this service in the Digital Marketplace.</text:p>
      <text:p text:style-name="BodyText">Public Pricing: https://docs.aws.amazon.com/organizations/latest/userguide/pricing.html</text:p>
      <text:h text:style-name="Heading3" text:outline-level="3"><text:bookmark-start text:name="cost-optimization"/>Cost Optimization</text:h>
      <text:p text:style-name="FirstParagraph">AWS Organizations provides unique cost optimization through consolidated billing that aggregates usage across all member accounts to reach volume discount tiers faster. Reserved Instances and Savings Plans are shared automatically across the organization, maximizing utilization and savings potential:</text:p>
      <text:list text:style-name="LFO7" text:continue-numbering="true">
        <text:list-item>
          <text:p text:style-name="P35">The service enables centralized cost allocation using tags and Cost Categories for departmental chargeback and budget management</text:p>
        </text:list-item>
        <text:list-item>
          <text:p text:style-name="P36">Organizations supports AWS Cost Explorer integration for organization-wide cost analysis and AWS Compute Optimizer for rightsizing recommendations across accounts</text:p>
        </text:list-item>
        <text:list-item>
          <text:p text:style-name="P37">Customers can implement cost control policies through SCPs to prevent expensive resource deployment and achieve economies of scale through centralized procurement and resource sharing via AWS Resource Access Manager</text:p>
        </text:list-item>
      </text:list>
      <text:h text:style-name="Heading3" text:outline-level="3"><text:bookmark-start text:name="savings-considerations"/><text:bookmark-end text:name="cost-optimization"/>Savings Considerations</text:h>
      <text:p text:style-name="FirstParagraph">AWS Organizations delivers substantial cost savings through several mechanisms. Consolidated billing eliminates individual account fees and provides volume discounts across aggregated usage, with Reserved Instances and Savings Plans automatically shared for maximum utilization:</text:p>
      <text:list text:style-name="LFO8" text:continue-numbering="true">
        <text:list-item>
          <text:p text:style-name="P38">The service itself is completely free, adding no cost while enabling significant savings</text:p>
        </text:list-item>
        <text:list-item>
          <text:p text:style-name="P39">Centralized resource sharing through AWS RAM reduces duplicate infrastructure costs, while automated account management reduces operational overhead</text:p>
        </text:list-item>
        <text:list-item>
          <text:p text:style-name="P40">Tag policies enable accurate cost allocation for departmental chargeback and budget optimization</text:p>
        </text:list-item>
        <text:list-item>
          <text:p text:style-name="P41">Organizations enables bulk purchasing of Reserved Instances and Savings Plans with better utilization rates across multiple accounts, potentially saving up to 72% on compute costs compared to individual account management<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0:00Z</meta:creation-date>
    <dc:date>2026-01-14T09:10: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22" meta:word-count="1672" meta:character-count="11183" meta:row-count="79" meta:non-whitespace-character-count="9533"/>
  </office:meta>
</office:document-meta>
</file>