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4" style:family="paragraph"/>
    <style:style style:name="P24" style:parent-style-name="Compact" style:list-style-name="LFO4" style:family="paragraph"/>
    <style:style style:name="P25" style:parent-style-name="Compact" style:list-style-name="LFO4" style:family="paragraph"/>
    <style:style style:name="P26" style:parent-style-name="Compact" style:list-style-name="LFO5"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6" style:family="paragraph"/>
    <style:style style:name="P33" style:parent-style-name="Compact" style:list-style-name="LFO6" style:family="paragraph"/>
    <style:style style:name="P34" style:parent-style-name="Compact" style:list-style-name="LFO6" style:family="paragraph"/>
    <style:style style:name="P35" style:parent-style-name="Compact" style:list-style-name="LFO7" style:family="paragraph"/>
    <style:style style:name="P36" style:parent-style-name="Compact" style:list-style-name="LFO7" style:family="paragraph"/>
    <style:style style:name="P37" style:parent-style-name="Compact" style:list-style-name="LFO8" style:family="paragraph"/>
    <style:style style:name="P38" style:parent-style-name="Compact" style:list-style-name="LFO8" style:family="paragraph"/>
    <style:style style:name="P39" style:parent-style-name="Compact" style:list-style-name="LFO9" style:family="paragraph"/>
    <style:style style:name="P40" style:parent-style-name="Compact" style:list-style-name="LFO9" style:family="paragraph"/>
    <style:style style:name="P41" style:parent-style-name="Compact" style:list-style-name="LFO9" style:family="paragraph"/>
    <style:style style:name="P42" style:parent-style-name="Compact" style:list-style-name="LFO9" style:family="paragraph"/>
    <style:style style:name="P43" style:parent-style-name="Compact" style:list-style-name="LFO10" style:family="paragraph"/>
    <style:style style:name="P44" style:parent-style-name="Compact" style:list-style-name="LFO10" style:family="paragraph"/>
    <style:style style:name="P45" style:parent-style-name="Compact" style:list-style-name="LFO10" style:family="paragraph"/>
    <style:style style:name="P46" style:parent-style-name="Compact" style:list-style-name="LFO10" style:family="paragraph"/>
    <style:style style:name="P47" style:parent-style-name="Compact" style:list-style-name="LFO10" style:family="paragraph"/>
  </office:automatic-styles>
  <office:body>
    <office:text text:use-soft-page-breaks="true">
      <text:h text:style-name="P1" text:outline-level="1"><text:bookmark-start text:name="service-name"/>Service Name</text:h>
      <text:p text:style-name="FirstParagraph">Amazon Virtual Private Cloud</text:p>
      <text:h text:style-name="Heading2" text:outline-level="2"><text:bookmark-start text:name="service-overview"/>Service Overview</text:h>
      <text:p text:style-name="FirstParagraph">Amazon Virtual Private Cloud (VPC) enables users to launch AWS resources in a logically isolated virtual network within the AWS cloud. It provides complete control over networking environment including IP address ranges, subnets, routing tables, internet gateways, and security settings. VPC resembles a traditional network but operates in the cloud, allowing organizations to define their own virtual network topology with customizable security policies, access controls, and connectivity options. The service supports both IPv4 and IPv6 addressing, provides robust logical isolation with individually authorized packet flows, and includes features like security groups, network ACLs, VPC Flow Logs, peering connections, and VPN connectivity for comprehensive network management.</text:p>
      <text:h text:style-name="Heading3" text:outline-level="3"><text:bookmark-start text:name="key-use-cases"/>Key Use Cases</text:h>
      <text:list text:style-name="LFO2" text:continue-numbering="true">
        <text:list-item>
          <text:p text:style-name="P2">Web and database servers: Creating production environments with web servers in public subnets and database servers in private subnets for multi-tier applications</text:p>
        </text:list-item>
        <text:list-item>
          <text:p text:style-name="P3">Private server environments: Deploying all EC2 instances in private subnets with NAT gateways for secure outbound internet access without direct inbound connectivity</text:p>
        </text:list-item>
        <text:list-item>
          <text:p text:style-name="P4">Test and development environments: Setting up isolated development or testing environments with customizable network configurations</text:p>
        </text:list-item>
        <text:list-item>
          <text:p text:style-name="P5">Hybrid cloud connectivity: Connecting on-premises networks to AWS via VPN or Direct Connect for seamless hybrid architectures</text:p>
        </text:list-item>
        <text:list-item>
          <text:p text:style-name="P6">Multi-account and multi-region architectures: Using VPC peering and Transit Gateway to connect multiple VPCs across accounts and regions for enterprise-scale deployment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Subnets and IP Addressing</text:span>: Create public and private subnets with customizable IPv4 and IPv6 CIDR blocks, supporting up to 5 CIDR blocks per VPC with expansion to 50</text:p>
        </text:list-item>
        <text:list-item>
          <text:p text:style-name="P9"><text:span text:style-name="T10">Security Groups and Network ACLs</text:span>: Instance-level and subnet-level security controls with stateful and stateless filtering for granular traffic management</text:p>
        </text:list-item>
        <text:list-item>
          <text:p text:style-name="P11"><text:span text:style-name="T12">Internet and NAT Gateways</text:span>: Provide internet connectivity for public subnets and secure outbound access for private subnets through managed NAT services</text:p>
        </text:list-item>
        <text:list-item>
          <text:p text:style-name="P13"><text:span text:style-name="T14">VPC Peering and Transit Gateway</text:span>: Connect multiple VPCs within same region or across regions for scalable network architectures with centralized routing</text:p>
        </text:list-item>
        <text:list-item>
          <text:p text:style-name="P15"><text:span text:style-name="T16">VPC Flow Logs</text:span>: Monitor and log IP traffic going to and from network interfaces for security analysis and troubleshooting</text:p>
        </text:list-item>
        <text:list-item>
          <text:p text:style-name="P17"><text:span text:style-name="T18">AWS PrivateLink and VPC Endpoints</text:span>: Access AWS services privately without internet gateways, maintaining traffic within AWS network backbone</text:p>
        </text:list-item>
        <text:list-item>
          <text:p text:style-name="P19"><text:span text:style-name="T20">DNS Resolution</text:span>: Built-in DNS services with customizable DHCP option sets for name resolution within VPC</text:p>
        </text:list-item>
        <text:list-item>
          <text:p text:style-name="P21"><text:span text:style-name="T22">Route Tables</text:span>: Define network traffic routing with up to 200 route tables per VPC and 500 non-propagated routes per table</text:p>
        </text:list-item>
      </text:list>
      <text:h text:style-name="Heading2" text:outline-level="2"><text:bookmark-start text:name="value-proposition"/><text:bookmark-end text:name="features"/>Value Proposition</text:h>
      <text:p text:style-name="FirstParagraph">Amazon VPC provides unparalleled control and security for cloud networking with logical isolation that makes unauthorized information transfer highly improbable. Unlike other cloud networking solutions, VPC offers complete customization of network topology, IP addressing, routing, and security policies while maintaining seamless integration with all AWS services:</text:p>
      <text:list text:style-name="LFO4" text:continue-numbering="true">
        <text:list-item>
          <text:p text:style-name="P23">The service provides robust security through multiple layers including security groups, network ACLs, and VPC Flow Logs for comprehensive monitoring</text:p>
        </text:list-item>
        <text:list-item>
          <text:p text:style-name="P24">VPC eliminates the complexity of traditional network hardware management while offering enterprise-grade features like encryption controls, traffic mirroring, and advanced connectivity options</text:p>
        </text:list-item>
        <text:list-item>
          <text:p text:style-name="P25">With no additional charges for basic VPC usage and built-in high availability across multiple Availability Zones, it delivers cost-effective networking that scales automatically with business needs</text:p>
        </text:list-item>
      </text:list>
      <text:h text:style-name="Heading3" text:outline-level="3"><text:bookmark-start text:name="service-integration"/>Service Integration</text:h>
      <text:p text:style-name="FirstParagraph">Amazon VPC serves as the foundational networking layer for virtually all AWS services, providing deep integration across the entire AWS ecosystem. Core compute services like EC2, Lambda, and ECS launch directly into VPC subnets with configurable security groups:</text:p>
      <text:list text:style-name="LFO5" text:continue-numbering="true">
        <text:list-item>
          <text:p text:style-name="P26">Database services including RDS, Aurora, DynamoDB, and ElastiCache operate within VPC for secure data access</text:p>
        </text:list-item>
        <text:list-item>
          <text:p text:style-name="P27">VPC integrates seamlessly with AWS PrivateLink for private service connectivity, Route 53 for DNS services, and CloudFront for content delivery</text:p>
        </text:list-item>
        <text:list-item>
          <text:p text:style-name="P28">Storage services like S3 and EFS connect through VPC endpoints, while monitoring services such as CloudWatch, CloudTrail, and VPC Flow Logs provide comprehensive visibility</text:p>
        </text:list-item>
        <text:list-item>
          <text:p text:style-name="P29">Additional integrations include AWS Network Firewall for advanced security, Direct Connect for hybrid connectivity, and Transit Gateway for multi-VPC architectures, creating a cohesive and secure cloud infrastructure foundation</text:p>
        </text:list-item>
      </text:list>
      <text:h text:style-name="Heading2" text:outline-level="2"><text:bookmark-start text:name="onboarding-and-offboarding"/><text:bookmark-end text:name="value-proposition"/><text:bookmark-end text:name="service-integration"/><text:soft-page-break/>Onboarding and Offboarding</text:h>
      <text:p text:style-name="FirstParagraph">Getting started with Amazon VPC is straightforward through multiple pathways designed for different user preferences and expertise levels. AWS provides a default VPC in each region that’s immediately ready for use, allowing users to launch resources without additional configuration:</text:p>
      <text:list text:style-name="LFO6" text:continue-numbering="true">
        <text:list-item>
          <text:p text:style-name="P30">For custom requirements, users can create new VPCs through the AWS Management Console with guided wizards that automatically configure subnets, gateways, and routing tables</text:p>
        </text:list-item>
        <text:list-item>
          <text:p text:style-name="P31">The AWS CLI and SDKs offer programmatic access for infrastructure-as-code deployments</text:p>
        </text:list-item>
        <text:list-item>
          <text:p text:style-name="P32">AWS provides comprehensive tutorials covering basic public subnet configurations for simple web applications and advanced multi-tier architectures with private subnets and NAT gateways</text:p>
        </text:list-item>
        <text:list-item>
          <text:p text:style-name="P33">Getting started guides include hands-on examples for creating VPCs with EC2 instances, connecting to on-premises networks, and implementing security best practices</text:p>
        </text:list-item>
        <text:list-item>
          <text:p text:style-name="P34">CloudFormation templates are available for standardized deployments across multiple environments</text:p>
        </text:list-item>
      </text:list>
      <text:p text:style-name="FirstParagraph">Getting Started Guide: https://docs.aws.amazon.com/vpc/latest/userguide/getting-started-with-amazon-vpc-using-the-aws-cli.html</text:p>
      <text:h text:style-name="Heading3" text:outline-level="3"><text:bookmark-start text:name="data-removal"/>Data Removal</text:h>
      <text:p text:style-name="FirstParagraph">Offboarding from Amazon VPC involves systematically removing resources in the correct order to avoid dependency conflicts. Users must first terminate or delete all resources within the VPC including EC2 instances, RDS databases, load balancers, and NAT gateways. Network interfaces, security groups, and route table associations must be cleaned up before removing subnets. VPC peering connections, VPN connections, and internet gateways must be detached and deleted. Finally, the VPC itself can be deleted once all dependencies are removed. AWS provides detailed cleanup procedures and automated tools to identify and remove VPC resources systematically.</text:p>
      <text:h text:style-name="Heading2" text:outline-level="2"><text:bookmark-start text:name="backuprestore-and-disaster-recovery"/><text:bookmark-end text:name="onboarding-and-offboarding"/><text:bookmark-end text:name="data-removal"/>Backup/Restore and Disaster Recovery</text:h>
      <text:p text:style-name="FirstParagraph">Amazon VPC itself is a control plane service where the VPC configuration is automatically maintained and replicated by AWS across multiple Availability Zones within a region. VPC configurations including subnets, route tables, security groups, and network ACLs are automatically backed up as part of AWS service management. For disaster recovery, VPC configurations can be recreated in other regions using Infrastructure as Code tools like CloudFormation or Terraform. Cross-region VPC peering and Transit Gateway connections enable multi-region architectures for disaster recovery scenarios.</text:p>
      <text:h text:style-name="Heading3" text:outline-level="3"><text:bookmark-start text:name="backup-capabilities"/><text:soft-page-break/>Backup Capabilities</text:h>
      <text:p text:style-name="FirstParagraph">VPC configurations are automatically maintained and replicated by AWS as part of the managed service infrastructure. The service integrates with AWS Backup for protecting resources within the VPC such as EC2 instances, EBS volumes, and RDS databases:</text:p>
      <text:list text:style-name="LFO7" text:continue-numbering="true">
        <text:list-item>
          <text:p text:style-name="P35">VPC Flow Logs can be stored in S3 or CloudWatch Logs with versioning and lifecycle policies for long-term retention</text:p>
        </text:list-item>
        <text:list-item>
          <text:p text:style-name="P36">Infrastructure as Code templates provide version-controlled backup of VPC configurations that can be deployed across regions for disaster recovery purposes</text:p>
        </text:list-item>
      </text:list>
      <text:h text:style-name="Heading3" text:outline-level="3"><text:bookmark-start text:name="disaster-recovery"/><text:bookmark-end text:name="backup-capabilities"/>Disaster Recovery</text:h>
      <text:p text:style-name="FirstParagraph">Amazon VPC supports comprehensive disaster recovery strategies through multi-region deployment capabilities and integration with AWS disaster recovery services. VPC configurations can be replicated across regions using Infrastructure as Code, while cross-region peering and Transit Gateway enable multi-region connectivity:</text:p>
      <text:list text:style-name="LFO8" text:continue-numbering="true">
        <text:list-item>
          <text:p text:style-name="P37">The service integrates with AWS Application Recovery Controller for automated failover orchestration</text:p>
        </text:list-item>
        <text:list-item>
          <text:p text:style-name="P38">Resources within VPCs can leverage AWS Elastic Disaster Recovery for continuous replication and rapid recovery of applications and databases to alternate regions or Availability Zones</text:p>
        </text:list-item>
      </text:list>
      <text:h text:style-name="Heading3" text:outline-level="3"><text:bookmark-start text:name="recovery-objectives"/><text:bookmark-end text:name="disaster-recovery"/>Recovery Objectives</text:h>
      <text:p text:style-name="FirstParagraph">Amazon VPC enables customers to achieve aggressive RPO and RTO objectives through multi-Availability Zone deployments that provide automatic failover within minutes. Cross-region VPC architectures with automated failover can achieve RPO of near-zero and RTO of minutes to hours depending on application complexity. VPC’s integration with AWS services like Route 53 health checks, Application Load Balancer failover, and RDS Multi-AZ deployments supports sub-minute RTO for many scenarios. The service’s ability to maintain persistent IP addresses and network configurations across Availability Zones minimizes recovery complexity and time.</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vpc/latest/userguide/amazon-vpc-limits.html</text:p>
      <text:p text:style-name="BodyText">FAQ: https://aws.amazon.com/vpc/faqs/</text:p>
      <text:h text:style-name="Heading2" text:outline-level="2"><text:bookmark-start text:name="technical-requirements"/><text:bookmark-end text:name="service-constraints"/>Technical Requirements</text:h>
      <text:p text:style-name="FirstParagraph">Service Documentation: https://docs.aws.amazon.com/vpc/latest/userguide/what-is-amazon-vpc.html</text:p>
      <text:soft-page-break/>
      <text:p text:style-name="BodyText">User Guide: https://docs.aws.amazon.com/vpc/latest/userguide/what-is-amazon-vpc.html</text:p>
      <text:p text:style-name="BodyText">API Reference: https://docs.aws.amazon.com/AWSEC2/latest/APIReference/OperationList-query-vpc.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vpc/pricing/</text:p>
      <text:h text:style-name="Heading3" text:outline-level="3"><text:bookmark-start text:name="cost-optimization"/>Cost Optimization</text:h>
      <text:p text:style-name="FirstParagraph">Amazon VPC offers exceptional cost optimization through its core service being free of charge, with costs only for additional components like NAT gateways, Elastic IP addresses, and data transfer. Customers can optimize costs by using VPC endpoints instead of NAT gateways for AWS service access, reducing data transfer charges:</text:p>
      <text:list text:style-name="LFO9" text:continue-numbering="true">
        <text:list-item>
          <text:p text:style-name="P39">Strategic placement of resources within the same Availability Zone eliminates cross-AZ data transfer fees</text:p>
        </text:list-item>
        <text:list-item>
          <text:p text:style-name="P40">IPv6 adoption can reduce reliance on costly public IPv4 addresses</text:p>
        </text:list-item>
        <text:list-item>
          <text:p text:style-name="P41">VPC peering provides cost-effective connectivity compared to Transit Gateway for simple multi-VPC scenarios</text:p>
        </text:list-item>
        <text:list-item>
          <text:p text:style-name="P42">Careful sizing of NAT gateways and strategic use of public subnets for internet-facing resources minimize ongoing operational costs while maintaining security and performance requirements</text:p>
        </text:list-item>
      </text:list>
      <text:h text:style-name="Heading3" text:outline-level="3"><text:bookmark-start text:name="savings-considerations"/><text:bookmark-end text:name="cost-optimization"/>Savings Considerations</text:h>
      <text:p text:style-name="FirstParagraph">Primary cost savings come from VPC’s core functionality being provided at no charge, eliminating traditional networking hardware and maintenance costs. Customers save significantly by using VPC endpoints for AWS service access instead of routing through NAT gateways, reducing both data processing and transfer charges:</text:p>
      <text:list text:style-name="LFO10" text:continue-numbering="true">
        <text:list-item>
          <text:p text:style-name="P43">Designing efficient network topologies that minimize cross-region and cross-AZ traffic reduces data transfer costs</text:p>
        </text:list-item>
        <text:list-item>
          <text:p text:style-name="P44">Implementing shared VPCs across multiple AWS accounts eliminates redundant networking infrastructure</text:p>
        </text:list-item>
        <text:list-item>
          <text:p text:style-name="P45">Using security groups and network ACLs instead of third-party security appliances provides enterprise-grade security without additional licensing costs</text:p>
        </text:list-item>
        <text:list-item>
          <text:p text:style-name="P46">Strategic use of Availability Zone placement and careful planning of public versus private subnet usage optimizes both cost and security</text:p>
        </text:list-item>
        <text:list-item>
          <text:p text:style-name="P47">Reserved capacity for predictable workloads and rightsizing NAT gateway instances based on actual throughput requirements further optimize ongoing operational expens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31:00Z</meta:creation-date>
    <dc:date>2026-01-14T09:31:00Z</dc:date>
    <meta:template xlink:href="Normal" xlink:type="simple"/>
    <meta:editing-cycles>2</meta:editing-cycles>
    <meta:editing-duration>PT0S</meta:editing-duration>
    <meta:user-defined meta:name="ContentTypeId">0x01010057DBABF3E4E58541958C3D26C6150847</meta:user-defined>
    <meta:document-statistic meta:page-count="6" meta:paragraph-count="22" meta:word-count="1688" meta:character-count="11292" meta:row-count="80" meta:non-whitespace-character-count="9626"/>
  </office:meta>
</office:document-meta>
</file>