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4" style:family="paragraph"/>
    <style:style style:name="P18" style:parent-style-name="Compact" style:list-style-name="LFO4" style:family="paragraph"/>
    <style:style style:name="P19" style:parent-style-name="Compact" style:list-style-name="LFO4" style:family="paragraph"/>
    <style:style style:name="P20" style:parent-style-name="Compact" style:list-style-name="LFO5" style:family="paragraph"/>
    <style:style style:name="P21" style:parent-style-name="Compact" style:list-style-name="LFO5" style:family="paragraph"/>
    <style:style style:name="P22" style:parent-style-name="Compact" style:list-style-name="LFO6" style:family="paragraph"/>
    <style:style style:name="P23" style:parent-style-name="Compact" style:list-style-name="LFO6" style:family="paragraph"/>
    <style:style style:name="P24" style:parent-style-name="Compact" style:list-style-name="LFO6" style:family="paragraph"/>
    <style:style style:name="P25" style:parent-style-name="Compact" style:list-style-name="LFO6" style:family="paragraph"/>
    <style:style style:name="P26" style:parent-style-name="Compact" style:list-style-name="LFO7" style:family="paragraph"/>
    <style:style style:name="P27" style:parent-style-name="Compact" style:list-style-name="LFO7" style:family="paragraph"/>
    <style:style style:name="P28" style:parent-style-name="Compact" style:list-style-name="LFO8" style:family="paragraph"/>
    <style:style style:name="P29" style:parent-style-name="Compact" style:list-style-name="LFO8" style:family="paragraph"/>
    <style:style style:name="P30" style:parent-style-name="Compact" style:list-style-name="LFO8" style:family="paragraph"/>
  </office:automatic-styles>
  <office:body>
    <office:text text:use-soft-page-breaks="true">
      <text:h text:style-name="P1" text:outline-level="1"><text:bookmark-start text:name="service-name"/>Service Name</text:h>
      <text:p text:style-name="FirstParagraph">AWS Trusted Advisor</text:p>
      <text:h text:style-name="Heading2" text:outline-level="2"><text:bookmark-start text:name="service-overview"/>Service Overview</text:h>
      <text:p text:style-name="FirstParagraph">AWS Trusted Advisor is a proactive guidance service that inspects AWS environments and provides real-time recommendations to save money, improve system availability and performance, and help close security gaps. The service draws upon best practices learned from serving hundreds of thousands of AWS customers. Trusted Advisor analyzes resource configurations, usage patterns, and security posture across multiple categories including cost optimization, performance, security, fault tolerance, service limits, and operational excellence. It delivers actionable recommendations through automated checks that continuously monitor AWS environments, helping customers optimize their cloud infrastructure according to AWS Well-Architected Framework principles.</text:p>
      <text:h text:style-name="Heading3" text:outline-level="3"><text:bookmark-start text:name="key-use-cases"/>Key Use Cases</text:h>
      <text:list text:style-name="LFO2" text:continue-numbering="true">
        <text:list-item>
          <text:p text:style-name="P2">Use case 1: Cost optimization by identifying underutilized resources, rightsizing recommendations, and reserved instance opportunities to reduce AWS spending</text:p>
        </text:list-item>
        <text:list-item>
          <text:p text:style-name="P3">Use case 2: Security enhancement through automated security gap detection, access permission analysis, and compliance monitoring across AWS resources</text:p>
        </text:list-item>
        <text:list-item>
          <text:p text:style-name="P4">Use case 3: Performance optimization by analyzing resource configurations, identifying bottlenecks, and providing recommendations for improved system performance and availability</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Cost Optimization Checks</text:span>: Over 16 integrated checks from Cost Optimization Hub providing customized recommendations for EC2, RDS, Lambda, and other services with accurate cost savings estimates</text:p>
        </text:list-item>
        <text:list-item>
          <text:p text:style-name="P7"><text:span text:style-name="T8">Security Monitoring</text:span>: Automated security gap detection including exposed access keys, security group configurations, and IAM policy analysis with 111+ Security Hub CSPM controls</text:p>
        </text:list-item>
        <text:list-item>
          <text:p text:style-name="P9"><text:span text:style-name="T10">Performance Analysis</text:span>: Resource utilization analysis and performance recommendations including throughput optimization and availability zone redundancy checks</text:p>
        </text:list-item>
        <text:list-item>
          <text:p text:style-name="P11"><text:span text:style-name="T12">Service Limits Monitoring</text:span>: Real-time tracking of AWS service quotas and limits with alerts when approaching thresholds to prevent service disruptions</text:p>
        </text:list-item>
        <text:list-item>
          <text:p text:style-name="P13"><text:span text:style-name="T14">Organizational View</text:span>: Centralized visibility across multiple AWS accounts through integration with AWS Organizations for enterprise-wide governance</text:p>
        </text:list-item>
        <text:list-item>
          <text:p text:style-name="P15"><text:span text:style-name="T16">Trusted Advisor Priority</text:span>: Prioritized and context-driven recommendations with collaboration features for Enterprise Support customers including multi-account views</text:p>
        </text:list-item>
      </text:list>
      <text:h text:style-name="Heading2" text:outline-level="2"><text:bookmark-start text:name="value-proposition"/><text:bookmark-end text:name="features"/>Value Proposition</text:h>
      <text:p text:style-name="FirstParagraph">Customers should choose AWS Trusted Advisor because it provides automated, proactive guidance based on AWS best practices learned from hundreds of thousands of customers. Unlike reactive monitoring tools, Trusted Advisor continuously analyzes environments and delivers actionable recommendations across six critical areas:</text:p>
      <text:list text:style-name="LFO4" text:continue-numbering="true">
        <text:list-item>
          <text:p text:style-name="P17">The service offers significant value through cost savings identification, security risk mitigation, and performance optimization without requiring manual configuration</text:p>
        </text:list-item>
        <text:list-item>
          <text:p text:style-name="P18">For Enterprise Support customers, Trusted Advisor Priority provides curated, prioritized recommendations with Technical Account Manager collaboration</text:p>
        </text:list-item>
        <text:list-item>
          <text:p text:style-name="P19">The service integrates seamlessly with existing AWS environments and scales across organizations through AWS Organizations integration, making it essential for maintaining optimal cloud operations</text:p>
        </text:list-item>
      </text:list>
      <text:h text:style-name="Heading3" text:outline-level="3"><text:bookmark-start text:name="service-integration"/>Service Integration</text:h>
      <text:p text:style-name="FirstParagraph">AWS Trusted Advisor deeply integrates with core AWS services to provide comprehensive analysis and automation. Key integrations include AWS Organizations for multi-account management and organizational view, Amazon CloudWatch Events and EventBridge for automated notifications and workflow triggers, AWS Config for configuration monitoring, AWS Security Hub for security posture management with 111+ CSPM controls, and AWS Cost Optimization Hub for enhanced cost recommendations:</text:p>
      <text:list text:style-name="LFO5" text:continue-numbering="true">
        <text:list-item>
          <text:p text:style-name="P20">Additional integrations encompass AWS Systems Manager for operational insights, AWS Well-Architected Tool for workload optimization, AWS Resilience Hub for fault tolerance checks, and AWS Backup for backup validation</text:p>
        </text:list-item>
        <text:list-item>
          <text:p text:style-name="P21">The service also connects with Amazon SNS for notifications, AWS IAM for access management, and AWS Support API for programmatic acces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get started with AWS Trusted Advisor through their AWS Support plan level. Basic Support provides access to Service Limits checks and selected Security/Fault Tolerance checks with manual refresh capabilities:</text:p>
      <text:list text:style-name="LFO6" text:continue-numbering="true">
        <text:list-item>
          <text:p text:style-name="P22">Business Support+, Enterprise Support, and Unified Operations customers access all checks automatically through the AWS Management Console at console.aws.amazon.com/trustedadvisor/home</text:p>
        </text:list-item>
        <text:list-item>
          <text:p text:style-name="P23">For Enterprise customers, Trusted Advisor Priority requires account team enablement and AWS Organizations setup</text:p>
        </text:list-item>
        <text:list-item>
          <text:p text:style-name="P24">Customers can immediately view recommendations, set up CloudWatch monitoring, configure notifications, and integrate with existing workflows</text:p>
        </text:list-item>
        <text:list-item>
          <text:p text:style-name="P25">The service requires no installation or configuration, automatically analyzing environments and providing recommendations based on detected resources and configurations across supported AWS services</text:p>
        </text:list-item>
      </text:list>
      <text:p text:style-name="FirstParagraph">Getting Started Guide: https://docs.aws.amazon.com/awssupport/latest/user/get-started-with-aws-trusted-advisor.html</text:p>
      <text:h text:style-name="Heading3" text:outline-level="3"><text:bookmark-start text:name="data-removal"/>Data Removal</text:h>
      <text:p text:style-name="FirstParagraph">AWS Trusted Advisor does not store customer data beyond recommendation metadata and check results. When customers discontinue AWS Support plans or close AWS accounts, Trusted Advisor automatically stops generating new recommendations and removes access to historical check results. No specific data removal process is required as the service only maintains configuration analysis results rather than actual customer data. Customers can disable individual checks, exclude resources from recommendations, or stop using the service entirely by downgrading support plans without data retention concerns.</text:p>
      <text:h text:style-name="Heading2" text:outline-level="2"><text:bookmark-start text:name="backuprestore-and-disaster-recovery"/><text:bookmark-end text:name="onboarding-and-offboarding"/><text:bookmark-end text:name="data-removal"/>Backup/Restore and Disaster Recovery</text:h>
      <text:p text:style-name="FirstParagraph">AWS Trusted Advisor does not provide direct backup and disaster recovery capabilities as it is an advisory service. However, it supports backup strategies through integration with AWS Resilience Hub for fault tolerance checks, AWS Backup validation recommendations, and disaster recovery best practice guidance. The service identifies resources lacking backup configurations, monitors backup policies, and provides recommendations for improving recovery readiness. Trusted Advisor helps customers meet RTO and RPO objectives by recommending proper backup configurations and disaster recovery architectures.</text:p>
      <text:h text:style-name="Heading3" text:outline-level="3"><text:bookmark-start text:name="backup-capabilities"/>Backup Capabilities</text:h>
      <text:p text:style-name="FirstParagraph">AWS Trusted Advisor does not have inherent backup capabilities as it is a guidance service that analyzes configurations rather than storing data. The service does not integrate directly with AWS Backup for its own operations. However, Trusted Advisor provides recommendations for backup strategies, identifies resources without proper backup configurations, and helps validate backup readiness through integration with AWS Resilience Hub and other AWS services.</text:p>
      <text:h text:style-name="Heading3" text:outline-level="3"><text:bookmark-start text:name="disaster-recovery"/><text:bookmark-end text:name="backup-capabilities"/>Disaster Recovery</text:h>
      <text:p text:style-name="FirstParagraph">AWS Trusted Advisor does not directly support disaster recovery operations but provides critical guidance for disaster recovery planning. The service does not integrate with AWS Elastic Disaster Recovery for its own operations. Instead, it helps customers build resilient architectures by identifying single points of failure, recommending availability zone<text:s/><text:soft-page-break/>redundancy, and providing fault tolerance checks through AWS Resilience Hub integration for applications and infrastructure components.</text:p>
      <text:h text:style-name="Heading3" text:outline-level="3"><text:bookmark-start text:name="recovery-objectives"/><text:bookmark-end text:name="disaster-recovery"/>Recovery Objectives</text:h>
      <text:p text:style-name="FirstParagraph">AWS Trusted Advisor helps customers meet RPO and RTO objectives by identifying architectural weaknesses, recommending redundancy configurations, and providing fault tolerance checks. Through integration with AWS Resilience Hub, it monitors application resilience scores and policy breaches. The service recommends backup strategies, multi-AZ deployments, and disaster recovery best practices. While not directly providing recovery capabilities, Trusted Advisor guides customers toward configurations that support<text:s/>faster recovery times and minimize data loss during inciden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aws_service_limits.html</text:p>
      <text:p text:style-name="BodyText">FAQ: https://aws.amazon.com/premiumsupport/faqs/</text:p>
      <text:h text:style-name="Heading2" text:outline-level="2"><text:bookmark-start text:name="technical-requirements"/><text:bookmark-end text:name="service-constraints"/>Technical Requirements</text:h>
      <text:p text:style-name="FirstParagraph">Service Documentation: https://docs.aws.amazon.com/awssupport/latest/user/trusted-advisor.html</text:p>
      <text:p text:style-name="BodyText">User Guide: https://docs.aws.amazon.com/awssupport/latest/user/get-started-with-aws-trusted-advisor.html</text:p>
      <text:p text:style-name="BodyText">API Reference: https://docs.aws.amazon.com/awssupport/latest/user/get-started-with-aws-trusted-advisor-api.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premiumsupport/plans/</text:p>
      <text:h text:style-name="Heading3" text:outline-level="3"><text:bookmark-start text:name="cost-optimization"/>Cost Optimization</text:h>
      <text:p text:style-name="FirstParagraph">AWS Trusted Advisor offers unique cost optimization through intelligent resource analysis and integration with AWS Cost Optimization Hub, providing over 16 specialized checks with accurate cost savings estimates. The service identifies underutilized resources, recommends rightsizing opportunities, analyzes reserved instance and savings plan potential, and provides personalized recommendations based on actual usage patterns:</text:p>
      <text:list text:style-name="LFO7" text:continue-numbering="true">
        <text:list-item>
          <text:p text:style-name="P26">Advanced features include organizational cost visibility, automated cost anomaly detection integration, and prioritized cost recommendations for Enterprise customers</text:p>
        </text:list-item>
        <text:list-item>
          <text:p text:style-name="P27">Trusted Advisor’s cost optimization extends beyond simple resource identification to provide contextual recommendations that consider business requirements and usage patterns</text:p>
        </text:list-item>
      </text:list>
      <text:h text:style-name="Heading3" text:outline-level="3"><text:bookmark-start text:name="savings-considerations"/><text:bookmark-end text:name="cost-optimization"/>Savings Considerations</text:h>
      <text:p text:style-name="FirstParagraph">The main cost savings considerations for AWS Trusted Advisor center around its inclusion in AWS Support plans rather than separate service charges. The service itself is included with AWS accounts, with expanded features available through higher support tiers:</text:p>
      <text:list text:style-name="LFO8" text:continue-numbering="true">
        <text:list-item>
          <text:p text:style-name="P28">Major savings come from implementing Trusted Advisor recommendations including rightsizing over-provisioned resources, eliminating idle resources, optimizing storage configurations, and purchasing appropriate reserved instances or savings plans</text:p>
        </text:list-item>
        <text:list-item>
          <text:p text:style-name="P29">Enterprise customers benefit from Trusted Advisor Priority’s curated recommendations and Technical Account Manager guidance</text:p>
        </text:list-item>
        <text:list-item>
          <text:p text:style-name="P30">The service’s organizational view helps identify cost optimization opportunities across multiple accounts, potentially delivering significant savings that far exceed support plan cos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4:00Z</meta:creation-date>
    <dc:date>2026-01-14T09:24: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0" meta:word-count="1516" meta:character-count="10138" meta:row-count="72" meta:non-whitespace-character-count="8642"/>
  </office:meta>
</office:document-meta>
</file>