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style>
    <style:style style:name="P2" style:parent-style-name="Compact" style:list-style-name="LFO2" style:family="paragraph"/>
    <style:style style:name="P3" style:parent-style-name="Compact" style:list-style-name="LFO2" style:family="paragraph"/>
    <style:style style:name="P4" style:parent-style-name="Compact" style:list-style-name="LFO2" style:family="paragraph"/>
    <style:style style:name="P5" style:parent-style-name="Compact" style:list-style-name="LFO2" style:family="paragraph"/>
    <style:style style:name="P6" style:parent-style-name="Compact" style:list-style-name="LFO2" style:family="paragraph"/>
    <style:style style:name="P7" style:parent-style-name="Compact" style:list-style-name="LFO3" style:family="paragraph"/>
    <style:style style:name="T8" style:parent-style-name="DefaultParagraphFont" style:family="text">
      <style:text-properties fo:font-weight="bold" style:font-weight-asian="bold" style:font-weight-complex="bold"/>
    </style:style>
    <style:style style:name="P9" style:parent-style-name="Compact" style:list-style-name="LFO3" style:family="paragraph"/>
    <style:style style:name="T10" style:parent-style-name="DefaultParagraphFont" style:family="text">
      <style:text-properties fo:font-weight="bold" style:font-weight-asian="bold" style:font-weight-complex="bold"/>
    </style:style>
    <style:style style:name="P11" style:parent-style-name="Compact" style:list-style-name="LFO3" style:family="paragraph"/>
    <style:style style:name="T12" style:parent-style-name="DefaultParagraphFont" style:family="text">
      <style:text-properties fo:font-weight="bold" style:font-weight-asian="bold" style:font-weight-complex="bold"/>
    </style:style>
    <style:style style:name="P13" style:parent-style-name="Compact" style:list-style-name="LFO3" style:family="paragraph"/>
    <style:style style:name="T14" style:parent-style-name="DefaultParagraphFont" style:family="text">
      <style:text-properties fo:font-weight="bold" style:font-weight-asian="bold" style:font-weight-complex="bold"/>
    </style:style>
    <style:style style:name="P15" style:parent-style-name="Compact" style:list-style-name="LFO3" style:family="paragraph"/>
    <style:style style:name="T16" style:parent-style-name="DefaultParagraphFont" style:family="text">
      <style:text-properties fo:font-weight="bold" style:font-weight-asian="bold" style:font-weight-complex="bold"/>
    </style:style>
    <style:style style:name="P17" style:parent-style-name="Compact" style:list-style-name="LFO3" style:family="paragraph"/>
    <style:style style:name="T18" style:parent-style-name="DefaultParagraphFont" style:family="text">
      <style:text-properties fo:font-weight="bold" style:font-weight-asian="bold" style:font-weight-complex="bold"/>
    </style:style>
    <style:style style:name="P19" style:parent-style-name="Compact" style:list-style-name="LFO4" style:family="paragraph"/>
    <style:style style:name="P20" style:parent-style-name="Compact" style:list-style-name="LFO4" style:family="paragraph"/>
    <style:style style:name="P21" style:parent-style-name="Compact" style:list-style-name="LFO5" style:family="paragraph"/>
    <style:style style:name="P22" style:parent-style-name="Compact" style:list-style-name="LFO5" style:family="paragraph"/>
    <style:style style:name="P23" style:parent-style-name="Compact" style:list-style-name="LFO6" style:family="paragraph"/>
    <style:style style:name="P24" style:parent-style-name="Compact" style:list-style-name="LFO6" style:family="paragraph"/>
    <style:style style:name="P25" style:parent-style-name="Compact" style:list-style-name="LFO6" style:family="paragraph"/>
    <style:style style:name="P26" style:parent-style-name="Compact" style:list-style-name="LFO6" style:family="paragraph"/>
    <style:style style:name="P27" style:parent-style-name="Compact" style:list-style-name="LFO7" style:family="paragraph"/>
    <style:style style:name="P28" style:parent-style-name="Compact" style:list-style-name="LFO7" style:family="paragraph"/>
    <style:style style:name="P29" style:parent-style-name="Compact" style:list-style-name="LFO7" style:family="paragraph"/>
    <style:style style:name="P30" style:parent-style-name="Compact" style:list-style-name="LFO8" style:family="paragraph"/>
    <style:style style:name="P31" style:parent-style-name="Compact" style:list-style-name="LFO8" style:family="paragraph"/>
    <style:style style:name="P32" style:parent-style-name="Compact" style:list-style-name="LFO9" style:family="paragraph"/>
    <style:style style:name="P33" style:parent-style-name="Compact" style:list-style-name="LFO9" style:family="paragraph"/>
    <style:style style:name="P34" style:parent-style-name="Compact" style:list-style-name="LFO9" style:family="paragraph"/>
    <style:style style:name="P35" style:parent-style-name="Compact" style:list-style-name="LFO9" style:family="paragraph"/>
    <style:style style:name="P36" style:parent-style-name="Compact" style:list-style-name="LFO9" style:family="paragraph"/>
    <style:style style:name="P37" style:parent-style-name="Compact" style:list-style-name="LFO10" style:family="paragraph"/>
    <style:style style:name="P38" style:parent-style-name="Compact" style:list-style-name="LFO10" style:family="paragraph"/>
    <style:style style:name="P39" style:parent-style-name="Compact" style:list-style-name="LFO10" style:family="paragraph"/>
    <style:style style:name="P40" style:parent-style-name="Compact" style:list-style-name="LFO10" style:family="paragraph"/>
    <style:style style:name="P41" style:parent-style-name="Compact" style:list-style-name="LFO10" style:family="paragraph"/>
  </office:automatic-styles>
  <office:body>
    <office:text text:use-soft-page-breaks="true">
      <text:h text:style-name="P1" text:outline-level="1"><text:bookmark-start text:name="service-name"/>Service Name</text:h>
      <text:p text:style-name="FirstParagraph">Amazon Relational Database Service (RDS)</text:p>
      <text:h text:style-name="Heading2" text:outline-level="2"><text:bookmark-start text:name="service-overview"/>Service Overview</text:h>
      <text:p text:style-name="FirstParagraph">Amazon RDS is a fully managed relational database service that simplifies the setup, operation, and scaling of relational databases in the AWS Cloud. It supports multiple database engines including MySQL, PostgreSQL, MariaDB, Oracle Database, Microsoft SQL Server, and IBM Db2. RDS automates essential database administration tasks such as hardware provisioning, database setup, patching, backups, and recovery, allowing users to focus on their applications. The service provides cost-efficient, resizable capacity while maintaining compatibility with existing database applications and tools.</text:p>
      <text:h text:style-name="Heading3" text:outline-level="3"><text:bookmark-start text:name="key-use-cases"/>Key Use Cases</text:h>
      <text:list text:style-name="LFO2" text:continue-numbering="true">
        <text:list-item>
          <text:p text:style-name="P2">Web and mobile applications: Supporting transactional workloads with high availability and automated scaling for consumer-facing applications</text:p>
        </text:list-item>
        <text:list-item>
          <text:p text:style-name="P3">Enterprise applications: Running business-critical applications requiring ACID compliance, complex queries, and advanced analytics capabilities</text:p>
        </text:list-item>
        <text:list-item>
          <text:p text:style-name="P4">E-commerce platforms: Managing product catalogs, customer data, and transaction processing with built-in security and backup features</text:p>
        </text:list-item>
        <text:list-item>
          <text:p text:style-name="P5">Content management systems: Storing and managing structured content with read replicas for improved performance</text:p>
        </text:list-item>
        <text:list-item>
          <text:p text:style-name="P6">Analytics and reporting: Supporting OLTP workloads with read replicas for business intelligence and reporting without impacting primary operations</text:p>
        </text:list-item>
      </text:list>
      <text:h text:style-name="Heading2" text:outline-level="2"><text:bookmark-start text:name="features"/><text:bookmark-end text:name="service-overview"/><text:bookmark-end text:name="key-use-cases"/>Features</text:h>
      <text:list text:style-name="LFO3" text:continue-numbering="true">
        <text:list-item>
          <text:p text:style-name="P7"><text:span text:style-name="T8">Multi-AZ Deployments</text:span>: Provides synchronous replication to a standby instance in a different Availability Zone for high availability and automatic failover</text:p>
        </text:list-item>
        <text:list-item>
          <text:p text:style-name="P9"><text:span text:style-name="T10">Read Replicas</text:span>: Creates read-only copies of databases to scale read workloads and improve application performance</text:p>
        </text:list-item>
        <text:list-item>
          <text:p text:style-name="P11"><text:span text:style-name="T12">Automated Backups</text:span>: Performs daily automated backups with point-in-time recovery capability up to 35 days</text:p>
        </text:list-item>
        <text:list-item>
          <text:p text:style-name="P13"><text:span text:style-name="T14">Security Features</text:span>: Provides encryption at rest and in transit, VPC isolation, IAM integration, and database authentication</text:p>
        </text:list-item>
        <text:list-item>
          <text:p text:style-name="P15"><text:span text:style-name="T16">Performance Insights</text:span>: Offers database performance monitoring and analysis tools for query optimization</text:p>
        </text:list-item>
        <text:list-item>
          <text:p text:style-name="P17"><text:span text:style-name="T18">Blue/Green Deployments</text:span>: Enables zero-downtime database updates and deployments through managed environment switching</text:p>
        </text:list-item>
      </text:list>
      <text:h text:style-name="Heading2" text:outline-level="2"><text:bookmark-start text:name="value-proposition"/><text:bookmark-end text:name="features"/><text:soft-page-break/>Value Proposition</text:h>
      <text:p text:style-name="FirstParagraph">Amazon RDS eliminates the operational complexity of database management while providing enterprise-grade reliability and security. Key advantages include 69% cost savings with Reserved Instances, automatic patching and updates, built-in monitoring and alerting, and seamless integration with AWS services:</text:p>
      <text:list text:style-name="LFO4" text:continue-numbering="true">
        <text:list-item>
          <text:p text:style-name="P19">RDS reduces administrative overhead by up to 43% compared to self-managed databases, provides 99.95% availability SLA with Multi-AZ deployments, and offers flexible scaling without downtime</text:p>
        </text:list-item>
        <text:list-item>
          <text:p text:style-name="P20">The service ensures compatibility with existing applications while providing advanced features like automated failover, read replicas, and comprehensive backup solutions</text:p>
        </text:list-item>
      </text:list>
      <text:h text:style-name="Heading3" text:outline-level="3"><text:bookmark-start text:name="service-integration"/>Service Integration</text:h>
      <text:p text:style-name="FirstParagraph">RDS integrates deeply with AWS Backup for centralized backup management across multiple services, AWS CloudWatch for monitoring and alerting, and AWS IAM for access control and authentication. Key integrations include VPC for network isolation, AWS KMS for encryption key management, Amazon S3 for backup storage, and AWS Secrets Manager for credential management:</text:p>
      <text:list text:style-name="LFO5" text:continue-numbering="true">
        <text:list-item>
          <text:p text:style-name="P21">RDS also works with AWS DMS for database migration, Amazon ElastiCache for caching layers, AWS Lambda for serverless applications, and Amazon CloudTrail for audit logging</text:p>
        </text:list-item>
        <text:list-item>
          <text:p text:style-name="P22">Performance optimization integrations include Amazon CloudWatch Performance Insights and AWS Systems Manager for parameter management</text:p>
        </text:list-item>
      </text:list>
      <text:h text:style-name="Heading2" text:outline-level="2"><text:bookmark-start text:name="onboarding-and-offboarding"/><text:bookmark-end text:name="value-proposition"/><text:bookmark-end text:name="service-integration"/>Onboarding and Offboarding</text:h>
      <text:p text:style-name="FirstParagraph">Getting started with RDS involves creating an AWS account, selecting a database engine through the RDS console, and using the Easy Create option for simplified setup. The process includes choosing instance class, storage type, and basic networking configuration:</text:p>
      <text:list text:style-name="LFO6" text:continue-numbering="true">
        <text:list-item>
          <text:p text:style-name="P23">AWS provides step-by-step tutorials for each supported database engine, guided workflows in the console, and CLI automation options</text:p>
        </text:list-item>
        <text:list-item>
          <text:p text:style-name="P24">Initial setup typically takes 10-20 minutes with automated provisioning</text:p>
        </text:list-item>
        <text:list-item>
          <text:p text:style-name="P25">Best practices include configuring VPC security groups, setting up parameter groups for optimization, and establishing backup schedules</text:p>
        </text:list-item>
        <text:list-item>
          <text:p text:style-name="P26">Free Tier eligibility provides 750 hours monthly for 12 months to evaluate the service</text:p>
        </text:list-item>
      </text:list>
      <text:p text:style-name="FirstParagraph">Getting Started Guide: https://docs.aws.amazon.com/AmazonRDS/latest/gettingstartedguide/what-is-rds.html</text:p>
      <text:h text:style-name="Heading3" text:outline-level="3"><text:bookmark-start text:name="data-removal"/><text:soft-page-break/>Data Removal</text:h>
      <text:p text:style-name="FirstParagraph">RDS data removal involves deleting DB instances through the console, CLI, or API with options to create final snapshots before deletion. Automated backups are deleted when instances are removed unless specifically retained. Manual snapshots persist until explicitly deleted and can be shared across accounts or regions. The deletion process permanently removes all data and affects related resources like read replicas. Organizations can implement data retention policies and use AWS Organizations for centralized control over deletion permissions across multiple accounts.</text:p>
      <text:h text:style-name="Heading2" text:outline-level="2"><text:bookmark-start text:name="backuprestore-and-disaster-recovery"/><text:bookmark-end text:name="onboarding-and-offboarding"/><text:bookmark-end text:name="data-removal"/>Backup/Restore and Disaster Recovery</text:h>
      <text:p text:style-name="FirstParagraph">RDS provides automated daily backups with transaction log captures every 5 minutes for point-in-time recovery up to 35 days. Manual snapshots offer indefinite retention and can be copied across regions. Multi-AZ deployments provide synchronous replication for high availability and automatic failover. Cross-region automated backups enable disaster recovery with asynchronous replication. AWS Backup integration allows centralized backup management with lifecycle policies and compliance features.</text:p>
      <text:h text:style-name="Heading3" text:outline-level="3"><text:bookmark-start text:name="backup-capabilities"/>Backup Capabilities</text:h>
      <text:p text:style-name="FirstParagraph">RDS includes native automated backup capabilities with configurable retention periods up to 35 days and supports integration with AWS Backup for centralized management. Automated backups capture full daily snapshots and continuous transaction logs for granular point-in-time recovery:</text:p>
      <text:list text:style-name="LFO7" text:continue-numbering="true">
        <text:list-item>
          <text:p text:style-name="P27">Manual snapshots provide user-initiated backups with indefinite retention</text:p>
        </text:list-item>
        <text:list-item>
          <text:p text:style-name="P28">Backup encryption, cross-region copying, and account sharing capabilities are included</text:p>
        </text:list-item>
        <text:list-item>
          <text:p text:style-name="P29">Performance impact is minimized by taking backups from standby instances in Multi-AZ deployments</text:p>
        </text:list-item>
      </text:list>
      <text:h text:style-name="Heading3" text:outline-level="3"><text:bookmark-start text:name="disaster-recovery"/><text:bookmark-end text:name="backup-capabilities"/>Disaster Recovery</text:h>
      <text:p text:style-name="FirstParagraph">RDS supports comprehensive disaster recovery through Multi-AZ deployments for same-region protection and cross-region read replicas for geographic redundancy. Cross-region automated backups provide asynchronous disaster recovery with managed replication:</text:p>
      <text:list text:style-name="LFO8" text:continue-numbering="true">
        <text:list-item>
          <text:p text:style-name="P30">The service does not directly integrate with AWS Elastic Disaster Recovery but provides native disaster recovery capabilities through automated failover, backup restoration, and replica promotion</text:p>
        </text:list-item>
        <text:list-item>
          <text:p text:style-name="P31">Recovery strategies include active-passive configurations with standby databases and active-active setups using read replicas</text:p>
        </text:list-item>
      </text:list>
      <text:h text:style-name="Heading3" text:outline-level="3"><text:bookmark-start text:name="recovery-objectives"/><text:bookmark-end text:name="disaster-recovery"/><text:soft-page-break/>Recovery Objectives</text:h>
      <text:p text:style-name="FirstParagraph">RDS enables low Recovery Point Objectives (RPO) of minutes through Multi-AZ synchronous replication and 5-minute transaction log intervals. Recovery Time Objectives (RTO) range from 1-2 minutes for automatic Multi-AZ failover to several hours for cross-region disaster recovery. Point-in-time recovery allows restoration to any second within the backup retention period. Read replicas can be quickly promoted to primary instances for faster recovery. Organizations can design architectures meeting specific RPO/RTO requirements using combinations of Multi-AZ, read replicas, and backup strategies.</text:p>
      <text:h text:style-name="Heading2" text:outline-level="2"><text:bookmark-start text:name="service-constraints"/><text:bookmark-end text:name="backuprestore-and-disaster-recovery"/><text:bookmark-end text:name="recovery-objectives"/>Service Constraints</text:h>
      <text:p text:style-name="FirstParagraph">Service Quotas: https://docs.aws.amazon.com/AmazonRDS/latest/UserGuide/CHAP_Limits.html</text:p>
      <text:p text:style-name="BodyText">FAQ: https://aws.amazon.com/rds/faqs/</text:p>
      <text:h text:style-name="Heading2" text:outline-level="2"><text:bookmark-start text:name="technical-requirements"/><text:bookmark-end text:name="service-constraints"/>Technical Requirements</text:h>
      <text:p text:style-name="FirstParagraph">Service Documentation: https://docs.aws.amazon.com/AmazonRDS/latest/UserGuide/Welcome.html</text:p>
      <text:p text:style-name="BodyText">User Guide: https://docs.aws.amazon.com/AmazonRDS/latest/UserGuide/Welcome.html</text:p>
      <text:p text:style-name="BodyText">API Reference: https://docs.aws.amazon.com/AmazonRDS/latest/UserGuide/ProgrammingGuide.html</text:p>
      <text:h text:style-name="Heading2" text:outline-level="2"><text:bookmark-start text:name="pricing-overview"/><text:bookmark-end text:name="technical-requirements"/>Pricing Overview</text:h>
      <text:p text:style-name="FirstParagraph">Please see the AWS UK G Cloud 15 Pricing Document accompanying this service in the Digital Marketplace.</text:p>
      <text:p text:style-name="BodyText">Public Pricing: https://aws.amazon.com/rds/pricing/</text:p>
      <text:h text:style-name="Heading3" text:outline-level="3"><text:bookmark-start text:name="cost-optimization"/>Cost Optimization</text:h>
      <text:p text:style-name="FirstParagraph">RDS offers Reserved Instances with up to 69% savings over On-Demand pricing through 1-year or 3-year commitments with flexible payment options. Instance size flexibility allows changing instance types within the same family:</text:p>
      <text:list text:style-name="LFO9" text:continue-numbering="true">
        <text:list-item>
          <text:p text:style-name="P32">Aurora Serverless provides automatic scaling for variable workloads</text:p>
        </text:list-item>
        <text:list-item>
          <text:p text:style-name="P33">Storage optimization includes choosing appropriate storage types (gp2, gp3, io1) based on performance requirements</text:p>
        </text:list-item>
        <text:list-item>
          <text:p text:style-name="P34">AWS Compute Optimizer provides right-sizing recommendations based on actual usage patterns</text:p>
        </text:list-item>
        <text:list-item>
          <text:p text:style-name="P35">Graviton-based instances offer better price-performance ratios</text:p>
        </text:list-item>
        <text:list-item>
          <text:p text:style-name="P36">Automated scaling prevents over-provisioning while maintaining performance</text:p>
        </text:list-item>
      </text:list>
      <text:h text:style-name="Heading3" text:outline-level="3"><text:bookmark-start text:name="savings-considerations"/><text:bookmark-end text:name="cost-optimization"/><text:soft-page-break/>Savings Considerations</text:h>
      <text:p text:style-name="FirstParagraph">Primary cost savings come from Reserved Instance commitments offering significant discounts for predictable workloads, with All Upfront payments providing maximum savings. Right-sizing instances based on actual CPU and memory utilization can reduce costs by 20-40%:</text:p>
      <text:list text:style-name="LFO10" text:continue-numbering="true">
        <text:list-item>
          <text:p text:style-name="P37">Storage optimization through appropriate type selection and compression reduces storage costs</text:p>
        </text:list-item>
        <text:list-item>
          <text:p text:style-name="P38">Read replicas can reduce primary instance load, allowing smaller primary instances</text:p>
        </text:list-item>
        <text:list-item>
          <text:p text:style-name="P39">Automated backup lifecycle management prevents unnecessary backup storage costs</text:p>
        </text:list-item>
        <text:list-item>
          <text:p text:style-name="P40">Multi-engine cost comparison helps select the most cost-effective database engine</text:p>
        </text:list-item>
        <text:list-item>
          <text:p text:style-name="P41">Regular monitoring and AWS Cost Explorer usage optimize ongoing expenses<text:bookmark-end text:name="service-name"/><text:bookmark-end text:name="pricing-overview"/><text:bookmark-end text:name="savings-considerations"/></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00%"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ar" style:country-complex="SA" style:text-combine="none" fo:hyphenate="true"/>
    </style:default-style>
    <style:style style:name="Heading1" style:display-name="Heading 1" style:family="paragraph" style:parent-style-name="Normal" style:next-style-name="BodyText"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BodyText"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BodyText"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BodyText"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BodyText"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BodyText"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BodyText"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BodyText"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BodyText"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BodyText" style:display-name="Body Text" style:family="paragraph" style:parent-style-name="Normal">
      <style:paragraph-properties fo:margin-top="0.125in" fo:margin-bottom="0.125in"/>
      <style:text-properties fo:hyphenate="false"/>
    </style:style>
    <style:style style:name="FirstParagraph" style:display-name="First Paragraph" style:family="paragraph" style:parent-style-name="BodyText" style:next-style-name="BodyText">
      <style:text-properties fo:hyphenate="false"/>
    </style:style>
    <style:style style:name="Compact" style:display-name="Compact" style:family="paragraph" style:parent-style-name="BodyText">
      <style:paragraph-properties fo:margin-top="0.025in" fo:margin-bottom="0.025in"/>
      <style:text-properties fo:hyphenate="false"/>
    </style:style>
    <style:style style:name="Title" style:display-name="Title" style:family="paragraph" style:parent-style-name="Normal" style:next-style-name="BodyText">
      <style:paragraph-properties style:contextual-spacing="true" fo:text-align="center" fo:margin-bottom="0.0555in"/>
      <style:text-properties style:font-name="Aptos Display" style:font-name-asian="Times New Roman" style:font-name-complex="Times New Roma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font-size="28pt" style:font-size-asian="28pt" style:font-size-complex="28pt"/>
    </style:style>
    <style:style style:name="Subtitle" style:display-name="Subtitle" style:family="paragraph" style:parent-style-name="Title" style:next-style-name="BodyText">
      <style:text-properties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Author" style:display-name="Author" style:family="paragraph" style:parent-style-name="Title" style:next-style-name="BodyText">
      <style:paragraph-properties fo:keep-with-next="always" fo:keep-together="always"/>
      <style:text-properties fo:font-size="12pt" style:font-size-asian="12pt" style:font-size-complex="12pt" fo:hyphenate="false"/>
    </style:style>
    <style:style style:name="Date" style:display-name="Date" style:family="paragraph" style:parent-style-name="Title" style:next-style-name="BodyText">
      <style:paragraph-properties fo:keep-with-next="always" fo:keep-together="always"/>
      <style:text-properties fo:font-size="12pt" style:font-size-asian="12pt" style:font-size-complex="12pt" fo:hyphenate="false"/>
    </style:style>
    <style:style style:name="AbstractTitle" style:display-name="Abstract Title" style:family="paragraph" style:parent-style-name="Normal" style:next-style-name="Abstract">
      <style:paragraph-properties fo:keep-with-next="always" fo:keep-together="always" fo:text-align="center" fo:margin-top="0.2083in" fo:margin-bottom="0in"/>
      <style:text-properties fo:font-weight="bold" style:font-weight-asian="bold" fo:font-size="10pt" style:font-size-asian="10pt" style:font-size-complex="10pt" fo:hyphenate="false"/>
    </style:style>
    <style:style style:name="Abstract" style:display-name="Abstract" style:family="paragraph" style:parent-style-name="Normal" style:next-style-name="BodyText">
      <style:paragraph-properties fo:keep-with-next="always" fo:keep-together="always" fo:margin-top="0.0694in" fo:margin-bottom="0.2083in"/>
      <style:text-properties fo:font-size="10pt" style:font-size-asian="10pt" style:font-size-complex="10pt" fo:hyphenate="false"/>
    </style:style>
    <style:style style:name="Bibliography" style:display-name="Bibliography" style:family="paragraph" style:parent-style-name="Normal">
      <style:text-properties fo:hyphenate="false"/>
    </style:style>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BlockText" style:display-name="Block Text" style:family="paragraph" style:parent-style-name="BodyText" style:next-style-name="BodyText">
      <style:paragraph-properties fo:margin-top="0.0694in" fo:margin-bottom="0.0694in" fo:margin-left="0.3333in" fo:margin-right="0.3333in">
        <style:tab-stops/>
      </style:paragraph-properties>
      <style:text-properties fo:hyphenate="false"/>
    </style:style>
    <style:style style:name="FootnoteText" style:display-name="Footnote Text" style:family="paragraph" style:parent-style-name="Normal">
      <style:text-properties fo:hyphenate="false"/>
    </style:style>
    <style:style style:name="FootnoteBlockText" style:display-name="Footnote Block Text" style:family="paragraph" style:parent-style-name="FootnoteText" style:next-style-name="FootnoteText">
      <style:paragraph-properties fo:margin-top="0.0694in" fo:margin-bottom="0.0694in" fo:margin-left="0.3333in" fo:margin-right="0.3333in">
        <style:tab-stops/>
      </style:paragraph-properties>
      <style:text-properties fo:hyphenate="false"/>
    </style:style>
    <style:style style:name="DefinitionTerm" style:display-name="Definition Term" style:family="paragraph" style:parent-style-name="Normal" style:next-style-name="Definition">
      <style:paragraph-properties fo:keep-with-next="always" fo:keep-together="always" fo:margin-bottom="0in"/>
      <style:text-properties fo:font-weight="bold" style:font-weight-asian="bold" fo:hyphenate="false"/>
    </style:style>
    <style:style style:name="Definition" style:display-name="Definition" style:family="paragraph" style:parent-style-name="Normal">
      <style:text-properties fo:hyphenate="false"/>
    </style:style>
    <style:style style:name="Caption" style:display-name="Caption" style:family="paragraph" style:parent-style-name="Normal">
      <style:paragraph-properties fo:margin-bottom="0.0833in"/>
      <style:text-properties fo:font-style="italic" style:font-style-asian="italic" fo:hyphenate="false"/>
    </style:style>
    <style:style style:name="TableCaption" style:display-name="Table Caption" style:family="paragraph" style:parent-style-name="Caption">
      <style:paragraph-properties fo:keep-with-next="always"/>
      <style:text-properties fo:hyphenate="false"/>
    </style:style>
    <style:style style:name="ImageCaption" style:display-name="Image Caption" style:family="paragraph" style:parent-style-name="Caption">
      <style:text-properties fo:hyphenate="false"/>
    </style:style>
    <style:style style:name="Figure" style:display-name="Figure" style:family="paragraph" style:parent-style-name="Normal">
      <style:text-properties fo:hyphenate="false"/>
    </style:style>
    <style:style style:name="CaptionedFigure" style:display-name="Captioned Figure" style:family="paragraph" style:parent-style-name="Figure">
      <style:paragraph-properties fo:keep-with-next="always"/>
      <style:text-properties fo:hyphenate="false"/>
    </style:style>
    <style:style style:name="CaptionChar" style:display-name="Caption Char" style:family="text" style:parent-style-name="DefaultParagraphFont"/>
    <style:style style:name="VerbatimChar" style:display-name="Verbatim Char" style:family="text" style:parent-style-name="CaptionChar">
      <style:text-properties style:font-name="Consolas" fo:font-size="11pt" style:font-size-asian="11pt"/>
    </style:style>
    <style:style style:name="SectionNumber" style:display-name="Section Number" style:family="text" style:parent-style-name="CaptionChar"/>
    <style:style style:name="FootnoteReference" style:display-name="Footnote Reference" style:family="text" style:parent-style-name="CaptionChar">
      <style:text-properties style:text-position="super 58.3%"/>
    </style:style>
    <style:style style:name="Hyperlink" style:display-name="Hyperlink" style:family="text" style:parent-style-name="CaptionChar">
      <style:text-properties fo:color="#156082"/>
    </style:style>
    <style:style style:name="TOCHeading" style:display-name="TOC Heading" style:family="paragraph" style:parent-style-name="Heading1" style:next-style-name="BodyText">
      <style:paragraph-properties fo:margin-top="0.1666in" fo:line-height="107%"/>
      <style:text-properties fo:hyphenate="false"/>
    </style:style>
    <style:style style:name="SourceCode" style:display-name="Source Code" style:family="paragraph" style:parent-style-name="Normal">
      <style:paragraph-properties style:line-break="normal" fo:background-color="#F8F8F8">
        <style:background-fill draw:fill="solid" draw:fill-color="#F8F8F8"/>
      </style:paragraph-properties>
      <style:text-properties fo:hyphenate="false"/>
    </style:style>
    <style:style style:name="KeywordTok" style:display-name="KeywordTok" style:family="text" style:parent-style-name="VerbatimChar">
      <style:text-properties style:font-name="Consolas" fo:font-weight="bold" style:font-weight-asian="bold" fo:color="#204A87" fo:font-size="11pt" style:font-size-asian="11pt" fo:background-color="#F8F8F8"/>
    </style:style>
    <style:style style:name="DataTypeTok" style:display-name="DataTypeTok" style:family="text" style:parent-style-name="VerbatimChar">
      <style:text-properties style:font-name="Consolas" fo:color="#204A87" fo:font-size="11pt" style:font-size-asian="11pt" fo:background-color="#F8F8F8"/>
    </style:style>
    <style:style style:name="DecValTok" style:display-name="DecValTok" style:family="text" style:parent-style-name="VerbatimChar">
      <style:text-properties style:font-name="Consolas" fo:color="#0000CF" fo:font-size="11pt" style:font-size-asian="11pt" fo:background-color="#F8F8F8"/>
    </style:style>
    <style:style style:name="BaseNTok" style:display-name="BaseNTok" style:family="text" style:parent-style-name="VerbatimChar">
      <style:text-properties style:font-name="Consolas" fo:color="#0000CF" fo:font-size="11pt" style:font-size-asian="11pt" fo:background-color="#F8F8F8"/>
    </style:style>
    <style:style style:name="FloatTok" style:display-name="FloatTok" style:family="text" style:parent-style-name="VerbatimChar">
      <style:text-properties style:font-name="Consolas" fo:color="#0000CF" fo:font-size="11pt" style:font-size-asian="11pt" fo:background-color="#F8F8F8"/>
    </style:style>
    <style:style style:name="ConstantTok" style:display-name="ConstantTok" style:family="text" style:parent-style-name="VerbatimChar">
      <style:text-properties style:font-name="Consolas" fo:color="#8F5902" fo:font-size="11pt" style:font-size-asian="11pt" fo:background-color="#F8F8F8"/>
    </style:style>
    <style:style style:name="CharTok" style:display-name="CharTok" style:family="text" style:parent-style-name="VerbatimChar">
      <style:text-properties style:font-name="Consolas" fo:color="#4E9A06" fo:font-size="11pt" style:font-size-asian="11pt" fo:background-color="#F8F8F8"/>
    </style:style>
    <style:style style:name="SpecialCharTok" style:display-name="SpecialCharTok" style:family="text" style:parent-style-name="VerbatimChar">
      <style:text-properties style:font-name="Consolas" fo:font-weight="bold" style:font-weight-asian="bold" fo:color="#CE5C00" fo:font-size="11pt" style:font-size-asian="11pt" fo:background-color="#F8F8F8"/>
    </style:style>
    <style:style style:name="StringTok" style:display-name="StringTok" style:family="text" style:parent-style-name="VerbatimChar">
      <style:text-properties style:font-name="Consolas" fo:color="#4E9A06" fo:font-size="11pt" style:font-size-asian="11pt" fo:background-color="#F8F8F8"/>
    </style:style>
    <style:style style:name="VerbatimStringTok" style:display-name="VerbatimStringTok" style:family="text" style:parent-style-name="VerbatimChar">
      <style:text-properties style:font-name="Consolas" fo:color="#4E9A06" fo:font-size="11pt" style:font-size-asian="11pt" fo:background-color="#F8F8F8"/>
    </style:style>
    <style:style style:name="SpecialStringTok" style:display-name="SpecialStringTok" style:family="text" style:parent-style-name="VerbatimChar">
      <style:text-properties style:font-name="Consolas" fo:color="#4E9A06" fo:font-size="11pt" style:font-size-asian="11pt" fo:background-color="#F8F8F8"/>
    </style:style>
    <style:style style:name="ImportTok" style:display-name="ImportTok" style:family="text" style:parent-style-name="VerbatimChar">
      <style:text-properties style:font-name="Consolas" fo:font-size="11pt" style:font-size-asian="11pt" fo:background-color="#F8F8F8"/>
    </style:style>
    <style:style style:name="CommentTok" style:display-name="CommentTok" style:family="text" style:parent-style-name="VerbatimChar">
      <style:text-properties style:font-name="Consolas" fo:font-style="italic" style:font-style-asian="italic" fo:color="#8F5902" fo:font-size="11pt" style:font-size-asian="11pt" fo:background-color="#F8F8F8"/>
    </style:style>
    <style:style style:name="DocumentationTok" style:display-name="Documen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nnotationTok" style:display-name="Anno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CommentVarTok" style:display-name="CommentVar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OtherTok" style:display-name="OtherTok" style:family="text" style:parent-style-name="VerbatimChar">
      <style:text-properties style:font-name="Consolas" fo:color="#8F5902" fo:font-size="11pt" style:font-size-asian="11pt" fo:background-color="#F8F8F8"/>
    </style:style>
    <style:style style:name="FunctionTok" style:display-name="FunctionTok" style:family="text" style:parent-style-name="VerbatimChar">
      <style:text-properties style:font-name="Consolas" fo:font-weight="bold" style:font-weight-asian="bold" fo:color="#204A87" fo:font-size="11pt" style:font-size-asian="11pt" fo:background-color="#F8F8F8"/>
    </style:style>
    <style:style style:name="VariableTok" style:display-name="VariableTok" style:family="text" style:parent-style-name="VerbatimChar">
      <style:text-properties style:font-name="Consolas" fo:color="#000000" fo:font-size="11pt" style:font-size-asian="11pt" fo:background-color="#F8F8F8"/>
    </style:style>
    <style:style style:name="ControlFlowTok" style:display-name="ControlFlowTok" style:family="text" style:parent-style-name="VerbatimChar">
      <style:text-properties style:font-name="Consolas" fo:font-weight="bold" style:font-weight-asian="bold" fo:color="#204A87" fo:font-size="11pt" style:font-size-asian="11pt" fo:background-color="#F8F8F8"/>
    </style:style>
    <style:style style:name="OperatorTok" style:display-name="OperatorTok" style:family="text" style:parent-style-name="VerbatimChar">
      <style:text-properties style:font-name="Consolas" fo:font-weight="bold" style:font-weight-asian="bold" fo:color="#CE5C00" fo:font-size="11pt" style:font-size-asian="11pt" fo:background-color="#F8F8F8"/>
    </style:style>
    <style:style style:name="BuiltInTok" style:display-name="BuiltInTok" style:family="text" style:parent-style-name="VerbatimChar">
      <style:text-properties style:font-name="Consolas" fo:font-size="11pt" style:font-size-asian="11pt" fo:background-color="#F8F8F8"/>
    </style:style>
    <style:style style:name="ExtensionTok" style:display-name="ExtensionTok" style:family="text" style:parent-style-name="VerbatimChar">
      <style:text-properties style:font-name="Consolas" fo:font-size="11pt" style:font-size-asian="11pt" fo:background-color="#F8F8F8"/>
    </style:style>
    <style:style style:name="PreprocessorTok" style:display-name="PreprocessorTok" style:family="text" style:parent-style-name="VerbatimChar">
      <style:text-properties style:font-name="Consolas" fo:font-style="italic" style:font-style-asian="italic" fo:color="#8F5902" fo:font-size="11pt" style:font-size-asian="11pt" fo:background-color="#F8F8F8"/>
    </style:style>
    <style:style style:name="AttributeTok" style:display-name="AttributeTok" style:family="text" style:parent-style-name="VerbatimChar">
      <style:text-properties style:font-name="Consolas" fo:color="#204A87" fo:font-size="11pt" style:font-size-asian="11pt" fo:background-color="#F8F8F8"/>
    </style:style>
    <style:style style:name="RegionMarkerTok" style:display-name="RegionMarkerTok" style:family="text" style:parent-style-name="VerbatimChar">
      <style:text-properties style:font-name="Consolas" fo:font-size="11pt" style:font-size-asian="11pt" fo:background-color="#F8F8F8"/>
    </style:style>
    <style:style style:name="InformationTok" style:display-name="Inform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WarningTok" style:display-name="Warning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lertTok" style:display-name="AlertTok" style:family="text" style:parent-style-name="VerbatimChar">
      <style:text-properties style:font-name="Consolas" fo:color="#EF2929" fo:font-size="11pt" style:font-size-asian="11pt" fo:background-color="#F8F8F8"/>
    </style:style>
    <style:style style:name="ErrorTok" style:display-name="ErrorTok" style:family="text" style:parent-style-name="VerbatimChar">
      <style:text-properties style:font-name="Consolas" fo:font-weight="bold" style:font-weight-asian="bold" fo:color="#A40000" fo:font-size="11pt" style:font-size-asian="11pt" fo:background-color="#F8F8F8"/>
    </style:style>
    <style:style style:name="NormalTok" style:display-name="NormalTok" style:family="text" style:parent-style-name="VerbatimChar">
      <style:text-properties style:font-name="Consolas" fo:font-size="11pt" style:font-size-asian="11pt" fo:background-color="#F8F8F8"/>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style:font-name-complex="Symbol"/>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style:style style:name="WW_CharLFO3LVL1" style:family="text">
      <style:text-properties style:font-name="Symbol" style:font-name-complex="Symbo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style:style style:name="WW_CharLFO6LVL1" style:family="text">
      <style:text-properties style:font-name="Symbol" style:font-name-complex="Symbol"/>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style:style style:name="WW_CharLFO7LVL1" style:family="text">
      <style:text-properties style:font-name="Symbol" style:font-name-complex="Symbol"/>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style:style style:name="WW_CharLFO8LVL1" style:family="text">
      <style:text-properties style:font-name="Symbol" style:font-name-complex="Symbol"/>
    </style:style>
    <style:style style:name="WW_CharLFO8LVL2" style:family="text">
      <style:text-properties style:font-name="Courier New"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style:style style:name="WW_CharLFO9LVL1" style:family="text">
      <style:text-properties style:font-name="Symbol" style:font-name-complex="Symbol"/>
    </style:style>
    <style:style style:name="WW_CharLFO9LVL2" style:family="text">
      <style:text-properties style:font-name="Courier New" style:font-name-complex="Courier New"/>
    </style:style>
    <style:style style:name="WW_CharLFO9LVL3" style:family="text">
      <style:text-properties style:font-name="Wingdings" style:font-name-complex="Wingdings"/>
    </style:style>
    <style:style style:name="WW_CharLFO9LVL4" style:family="text">
      <style:text-properties style:font-name="Symbol" style:font-name-complex="Symbol"/>
    </style:style>
    <style:style style:name="WW_CharLFO9LVL5" style:family="text">
      <style:text-properties style:font-name="Courier New" style:font-name-complex="Courier New"/>
    </style:style>
    <style:style style:name="WW_CharLFO9LVL6" style:family="text">
      <style:text-properties style:font-name="Wingdings" style:font-name-complex="Wingdings"/>
    </style:style>
    <style:style style:name="WW_CharLFO9LVL7" style:family="text">
      <style:text-properties style:font-name="Symbol" style:font-name-complex="Symbol"/>
    </style:style>
    <style:style style:name="WW_CharLFO9LVL8" style:family="text">
      <style:text-properties style:font-name="Courier New" style:font-name-complex="Courier New"/>
    </style:style>
    <style:style style:name="WW_CharLFO9LVL9" style:family="text">
      <style:text-properties style:font-name="Wingdings" style:font-name-complex="Wingdings"/>
    </style:style>
    <style:style style:name="WW_CharLFO10LVL1" style:family="text">
      <style:text-properties style:font-name="Symbol" style:font-name-complex="Symbol"/>
    </style:style>
    <style:style style:name="WW_CharLFO10LVL2" style:family="text">
      <style:text-properties style:font-name="Courier New" style:font-name-complex="Courier New"/>
    </style:style>
    <style:style style:name="WW_CharLFO10LVL3" style:family="text">
      <style:text-properties style:font-name="Wingdings" style:font-name-complex="Wingdings"/>
    </style:style>
    <style:style style:name="WW_CharLFO10LVL4" style:family="text">
      <style:text-properties style:font-name="Symbol" style:font-name-complex="Symbol"/>
    </style:style>
    <style:style style:name="WW_CharLFO10LVL5" style:family="text">
      <style:text-properties style:font-name="Courier New" style:font-name-complex="Courier New"/>
    </style:style>
    <style:style style:name="WW_CharLFO10LVL6" style:family="text">
      <style:text-properties style:font-name="Wingdings" style:font-name-complex="Wingdings"/>
    </style:style>
    <style:style style:name="WW_CharLFO10LVL7" style:family="text">
      <style:text-properties style:font-name="Symbol" style:font-name-complex="Symbol"/>
    </style:style>
    <style:style style:name="WW_CharLFO10LVL8" style:family="text">
      <style:text-properties style:font-name="Courier New" style:font-name-complex="Courier New"/>
    </style:style>
    <style:style style:name="WW_CharLFO10LVL9" style:family="text">
      <style:text-properties style:font-name="Wingdings" style:font-name-complex="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Robert Lee</meta:initial-creator>
    <dc:creator>Robert Lee</dc:creator>
    <meta:creation-date>2026-01-14T10:14:00Z</meta:creation-date>
    <dc:date>2026-01-14T10:14:00Z</dc:date>
    <meta:template xlink:href="Normal" xlink:type="simple"/>
    <meta:editing-cycles>2</meta:editing-cycles>
    <meta:editing-duration>PT0S</meta:editing-duration>
    <meta:user-defined meta:name="ContentTypeId">0x01010057DBABF3E4E58541958C3D26C6150847</meta:user-defined>
    <meta:document-statistic meta:page-count="5" meta:paragraph-count="18" meta:word-count="1363" meta:character-count="9120" meta:row-count="64" meta:non-whitespace-character-count="7775"/>
  </office:meta>
</office:document-meta>
</file>