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ptos" style:font-name-asian="Aptos" style:font-name-complex="Aptos" fo:font-size="12pt" style:font-size-asian="12pt" style:font-size-complex="12pt"/>
    </style:style>
    <style:style style:name="ce3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27.04041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8.8395833333333cm"/>
    </style:style>
    <style:style style:name="co4" style:family="table-column">
      <style:table-column-properties fo:break-before="auto" style:column-width="31.5647916666667cm"/>
    </style:style>
    <style:style style:name="co5" style:family="table-column">
      <style:table-column-properties fo:break-before="auto" style:column-width="25.7439583333333cm"/>
    </style:style>
    <style:style style:name="co6" style:family="table-column">
      <style:table-column-properties fo:break-before="auto" style:column-width="29.3952083333333cm"/>
    </style:style>
    <style:style style:name="co7" style:family="table-column">
      <style:table-column-properties fo:break-before="auto" style:column-width="34.5545833333333cm"/>
    </style:style>
    <style:style style:name="co8" style:family="table-column">
      <style:table-column-properties fo:break-before="auto" style:column-width="28.3633333333333cm"/>
    </style:style>
    <style:style style:name="co9" style:family="table-column">
      <style:table-column-properties fo:break-before="auto" style:column-width="24.209375cm"/>
    </style:style>
    <style:style style:name="co10" style:family="table-column">
      <style:table-column-properties fo:break-before="auto" style:column-width="32.22625cm"/>
    </style:style>
    <style:style style:name="co11" style:family="table-column">
      <style:table-column-properties fo:break-before="auto" style:column-width="27.14625cm"/>
    </style:style>
    <style:style style:name="co12" style:family="table-column">
      <style:table-column-properties fo:break-before="auto" style:column-width="33.3110416666667cm"/>
    </style:style>
    <style:style style:name="ro1" style:family="table-row">
      <style:table-row-properties style:row-height="26.4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0.4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ASE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3">
            <text:p>Netskope Secure Access Service Edge SASE – Based on a 1000 user deployment the guide price for a typical solution is: £132,248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SSE" table:style-name="ta1">
        <table:table-column table:style-name="co3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Secure Service Edge SSE – Based on a 1000 user deployment the guide price for a typical solution is: £74,258.00 per annum</text:p>
          </table:table-cell>
          <table:table-cell table:number-columns-repeated="16383"/>
        </table:table-row>
        <table:table-row table:number-rows-repeated="7" table:style-name="ro2">
          <table:table-cell table:number-columns-repeated="16384"/>
        </table:table-row>
        <table:table-row table:style-name="ro2">
          <table:table-cell table:style-name="ce4"/>
          <table:table-cell table:number-columns-repeated="16383"/>
        </table:table-row>
        <table:table-row table:number-rows-repeated="1048567" table:style-name="ro2">
          <table:table-cell table:number-columns-repeated="16384"/>
        </table:table-row>
      </table:table>
      <table:table table:name="NG-SWG" table:style-name="ta1">
        <table:table-column table:style-name="co4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3">
            <text:p>Netskope Next Generation Secure Web Gateway NG-SWG – Based on a 1000 user deployment the guide price for a typical solution is: £51,045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CASB" table:style-name="ta1">
        <table:table-column table:style-name="co5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Cloud Access Security Broker CASB – Based on a 1000 user deployment the guide price for a typical solution is: £76,974.00 per annum</text:p>
          </table:table-cell>
          <table:table-cell table:number-columns-repeated="16383"/>
        </table:table-row>
        <table:table-row table:number-rows-repeated="4" table:style-name="ro2">
          <table:table-cell table:number-columns-repeated="16384"/>
        </table:table-row>
        <table:table-row table:style-name="ro2">
          <table:table-cell table:style-name="ce4"/>
          <table:table-cell table:number-columns-repeated="16383"/>
        </table:table-row>
        <table:table-row table:number-rows-repeated="1048570" table:style-name="ro2">
          <table:table-cell table:number-columns-repeated="16384"/>
        </table:table-row>
      </table:table>
      <table:table table:name="Private_Access_ZTNA" table:style-name="ta1">
        <table:table-column table:style-name="co6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3">
            <text:p>Netskope Private Access Zero Trust Network Access ZTNA – Based on a 1000 user deployment the guide price for a typical solution is:£63,020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SD-WAN" table:style-name="ta1">
        <table:table-column table:style-name="co7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3">
            <text:p>Netskope Software Defined Wide Area Network SD-WAN – Based on a 1000 user deployment over 5 sites the guide price for a typical solution is: £17,475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DLP" table:style-name="ta1">
        <table:table-column table:style-name="co8" table:default-cell-style-name="ce1"/>
        <table:table-column table:style-name="co2" table:number-columns-repeated="16383" table:default-cell-style-name="ce1"/>
        <table:table-row table:style-name="ro4">
          <table:table-cell office:value-type="string" table:style-name="ce5">
            <text:p/>
            <text:p>Netskope Data Loss Prevention DLP – Based on a 1000 user deployment the guide price for a typical solution is: £109,391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Enterprise_browser" table:style-name="ta1">
        <table:table-column table:style-name="co9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Enterprise Browser – Based on a 1000 user deployment the guide price for a typical solution is: £91,162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DSPM" table:style-name="ta1">
        <table:table-column table:style-name="co10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Data Security Posture Management DSPM – Based on a 1000 user and 250 data store deployment the guide price for a typical solution is: £476,159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DEM" table:style-name="ta1">
        <table:table-column table:style-name="co11" table:default-cell-style-name="ce1"/>
        <table:table-column table:style-name="co2" table:number-columns-repeated="16383" table:default-cell-style-name="ce1"/>
        <table:table-row table:style-name="ro3">
          <table:table-cell office:value-type="string" table:style-name="ce2">
            <text:p>Netskope Digital Experience Management DEM – Based on a 1000 user deployment the guide price for a typical solution is: £153,044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  <table:table table:name="FWaaS" table:style-name="ta1">
        <table:table-column table:style-name="co12" table:default-cell-style-name="ce1"/>
        <table:table-column table:style-name="co2" table:number-columns-repeated="16383" table:default-cell-style-name="ce1"/>
        <table:table-row table:style-name="ro5">
          <table:table-cell office:value-type="string" table:style-name="ce2">
            <text:p>Netskope Firewall As A Service FWAAS – Based on a 1000 user deployment the guide price for a typical solution is: £71,330.00 per annum</text:p>
          </table:table-cell>
          <table:table-cell table:number-columns-repeated="16383"/>
        </table:table-row>
        <table:table-row table:number-rows-repeated="104857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John Hurst</meta:initial-creator>
    <dc:creator>Robert Lee</dc:creator>
    <meta:creation-date>2015-06-05T18:17:20Z</meta:creation-date>
    <dc:date>2026-01-19T11:30:51Z</dc:date>
    <meta:user-defined meta:name="ContentTypeId">0x01010057DBABF3E4E58541958C3D26C6150847</meta:user-defined>
  </office:meta>
</office:document-meta>
</file>