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36">
      <style:table-cell-properties style:vertical-align="automatic" fo:background-color="#FFFFFF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6" style:family="table-cell" style:parent-style-name="Default" style:data-style-name="N36">
      <style:table-cell-properties fo:border="thin solid #000000" style:vertical-align="middle" fo:wrap-option="wrap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2F75B5" style:repeat-content="false"/>
      <style:paragraph-properties fo:text-align="center"/>
      <style:text-properties fo:color="#FFFFFF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fo:background-color="#FFFFFF"/>
    </style:style>
    <style:style style:name="ce12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1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8pt" style:font-size-asian="18pt" style:font-size-complex="18pt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end" fo:margin-right="0cm"/>
    </style:style>
    <style:style style:name="ce1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="thin solid #000000" fo:background-color="#FFFFFF"/>
    </style:style>
    <style:style style:name="ce23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fo:background-color="#FFFFFF"/>
    </style:style>
    <style:style style:name="ce26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end" fo:margin-right="0cm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3.889375cm"/>
    </style:style>
    <style:style style:name="co3" style:family="table-column">
      <style:table-column-properties fo:break-before="auto" style:column-width="13.6260416666667cm" style:use-optimal-column-width="true"/>
    </style:style>
    <style:style style:name="co4" style:family="table-column">
      <style:table-column-properties fo:break-before="auto" style:column-width="10.5833333333333cm" style:use-optimal-column-width="true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1.719791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3.12208333333333cm"/>
    </style:style>
    <style:style style:name="co11" style:family="table-column">
      <style:table-column-properties fo:break-before="auto" style:column-width="2.88395833333333cm"/>
    </style:style>
    <style:style style:name="co12" style:family="table-column">
      <style:table-column-properties fo:break-before="auto" style:column-width="3.20145833333333cm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2.75166666666667cm"/>
    </style:style>
    <style:style style:name="co15" style:family="table-column">
      <style:table-column-properties fo:break-before="auto" style:column-width="2.09020833333333cm"/>
    </style:style>
    <style:style style:name="co16" style:family="table-column">
      <style:table-column-properties fo:break-before="auto" style:column-width="1.37583333333333cm"/>
    </style:style>
    <style:style style:name="co1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3.2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3"/>
        <table:table-column table:style-name="co5" table:default-cell-style-name="ce4"/>
        <table:table-column table:style-name="co6" table:default-cell-style-name="ce3"/>
        <table:table-column table:style-name="co7" table:default-cell-style-name="ce3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15" table:default-cell-style-name="ce2"/>
        <table:table-column table:style-name="co16" table:default-cell-style-name="ce2"/>
        <table:table-column table:style-name="co17" table:number-columns-repeated="16368" table:default-cell-style-name="ce3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4" table:number-rows-spanned="1" table:style-name="ce13">
            <text:p>G-Cloud 15 Pricing Document - Sophos MDR</text:p>
          </table:table-cell>
          <table:covered-table-cell table:number-columns-repeated="3"/>
          <table:table-cell table:style-name="ce4"/>
          <table:table-cell table:number-columns-repeated="2" table:style-name="ce3"/>
          <table:table-cell table:number-columns-repeated="9" table:style-name="ce2"/>
          <table:table-cell table:number-columns-repeated="1636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style-name="ce5">
            <text:p>Product Code</text:p>
          </table:table-cell>
          <table:table-cell office:value-type="string" table:style-name="ce5">
            <text:p>SKU</text:p>
          </table:table-cell>
          <table:table-cell office:value-type="string" table:style-name="ce5">
            <text:p>Product</text:p>
          </table:table-cell>
          <table:table-cell office:value-type="string" table:style-name="ce5">
            <text:p>Description</text:p>
          </table:table-cell>
          <table:table-cell office:value-type="string" table:style-name="ce6">
            <text:p>MSRP/RRP</text:p>
          </table:table-cell>
          <table:table-cell office:value-type="string" table:style-name="ce5">
            <text:p>Min Qty</text:p>
          </table:table-cell>
          <table:table-cell office:value-type="string" table:style-name="ce5">
            <text:p>Max Qty</text:p>
          </table:table-cell>
          <table:table-cell office:value-type="string" table:style-name="ce5">
            <text:p>Term</text:p>
          </table:table-cell>
          <table:table-cell office:value-type="string" table:style-name="ce5">
            <text:p>Sector</text:p>
          </table:table-cell>
          <table:table-cell office:value-type="string" table:style-name="ce5">
            <text:p>Transaction Type</text:p>
          </table:table-cell>
          <table:table-cell office:value-type="string" table:style-name="ce5">
            <text:p>Product Family</text:p>
          </table:table-cell>
          <table:table-cell office:value-type="string" table:style-name="ce5">
            <text:p>Product Type</text:p>
          </table:table-cell>
          <table:table-cell office:value-type="string" table:style-name="ce5">
            <text:p>Usage Scoring</text:p>
          </table:table-cell>
          <table:table-cell office:value-type="string" table:style-name="ce5">
            <text:p>SMB/MME Classification</text:p>
          </table:table-cell>
          <table:table-cell office:value-type="string" table:style-name="ce7">
            <text:p>NextGen</text:p>
          </table:table-cell>
          <table:table-cell office:value-type="string" table:style-name="ce7">
            <text:p>NFR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ANGAA</text:p>
          </table:table-cell>
          <table:table-cell office:value-type="string" table:style-name="ce10">
            <text:p>Sophos MDR - User - 1-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5.690000000000001" table:style-name="ce12">
            <text:p>£15.69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ANGCU</text:p>
          </table:table-cell>
          <table:table-cell office:value-type="string" table:style-name="ce10">
            <text:p>Sophos MDR - User - 1-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.335000000000001" table:style-name="ce12">
            <text:p>£13.34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BNGAA</text:p>
          </table:table-cell>
          <table:table-cell office:value-type="string" table:style-name="ce10">
            <text:p>Sophos MDR - User - 10-24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.82" table:style-name="ce12">
            <text:p>£14.82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BNGCU</text:p>
          </table:table-cell>
          <table:table-cell office:value-type="string" table:style-name="ce10">
            <text:p>Sophos MDR - User - 10-24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.600000000000001" table:style-name="ce12">
            <text:p>£12.60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CNGAA</text:p>
          </table:table-cell>
          <table:table-cell office:value-type="string" table:style-name="ce10">
            <text:p>Sophos MDR - User - 25-4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.785" table:style-name="ce12">
            <text:p>£13.79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CNGCU</text:p>
          </table:table-cell>
          <table:table-cell office:value-type="string" table:style-name="ce10">
            <text:p>Sophos MDR - User - 25-4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.715" table:style-name="ce12">
            <text:p>£11.72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DNGAA</text:p>
          </table:table-cell>
          <table:table-cell office:value-type="string" table:style-name="ce10">
            <text:p>Sophos MDR - User - 50-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.14" table:style-name="ce12">
            <text:p>£13.14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DNGCU</text:p>
          </table:table-cell>
          <table:table-cell office:value-type="string" table:style-name="ce10">
            <text:p>Sophos MDR - User - 50-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.175000000000001" table:style-name="ce12">
            <text:p>£11.18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ENGAA</text:p>
          </table:table-cell>
          <table:table-cell office:value-type="string" table:style-name="ce10">
            <text:p>Sophos MDR - User - 100-1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.285" table:style-name="ce12">
            <text:p>£12.29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ENGCU</text:p>
          </table:table-cell>
          <table:table-cell office:value-type="string" table:style-name="ce10">
            <text:p>Sophos MDR - User - 100-1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.44" table:style-name="ce12">
            <text:p>£10.44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FNGAA</text:p>
          </table:table-cell>
          <table:table-cell office:value-type="string" table:style-name="ce10">
            <text:p>Sophos MDR - User - 200-4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.984999999999999" table:style-name="ce12">
            <text:p>£11.99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FNGCU</text:p>
          </table:table-cell>
          <table:table-cell office:value-type="string" table:style-name="ce10">
            <text:p>Sophos MDR - User - 200-4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.199999999999999" table:style-name="ce12">
            <text:p>£10.20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GNGAA</text:p>
          </table:table-cell>
          <table:table-cell office:value-type="string" table:style-name="ce10">
            <text:p>Sophos MDR - User - 500-9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.370000000000001" table:style-name="ce12">
            <text:p>£11.37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GNGCU</text:p>
          </table:table-cell>
          <table:table-cell office:value-type="string" table:style-name="ce10">
            <text:p>Sophos MDR - User - 500-9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.66" table:style-name="ce12">
            <text:p>£9.66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HNGAA</text:p>
          </table:table-cell>
          <table:table-cell office:value-type="string" table:style-name="ce10">
            <text:p>Sophos MDR - User - 1000-19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.620000000000001" table:style-name="ce12">
            <text:p>£10.62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HNGCU</text:p>
          </table:table-cell>
          <table:table-cell office:value-type="string" table:style-name="ce10">
            <text:p>Sophos MDR - User - 1000-19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.0299999999999994" table:style-name="ce12">
            <text:p>£9.03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INGAA</text:p>
          </table:table-cell>
          <table:table-cell office:value-type="string" table:style-name="ce10">
            <text:p>Sophos MDR - User - 2000-49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.7650000000000006" table:style-name="ce12">
            <text:p>£9.77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INGCU</text:p>
          </table:table-cell>
          <table:table-cell office:value-type="string" table:style-name="ce10">
            <text:p>Sophos MDR - User - 2000-49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.2949999999999999" table:style-name="ce12">
            <text:p>£8.3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JNGAA</text:p>
          </table:table-cell>
          <table:table-cell office:value-type="string" table:style-name="ce10">
            <text:p>Sophos MDR - User - 5000-99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.09" table:style-name="ce12">
            <text:p>£9.09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JNGCU</text:p>
          </table:table-cell>
          <table:table-cell office:value-type="string" table:style-name="ce10">
            <text:p>Sophos MDR - User - 5000-99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.7250000000000005" table:style-name="ce12">
            <text:p>£7.73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KNGAA</text:p>
          </table:table-cell>
          <table:table-cell office:value-type="string" table:style-name="ce10">
            <text:p>Sophos MDR - User - 10000-19999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.5649999999999995" table:style-name="ce12">
            <text:p>£8.57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KNGCU</text:p>
          </table:table-cell>
          <table:table-cell office:value-type="string" table:style-name="ce10">
            <text:p>Sophos MDR - User - 10000-19999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.2900000000000009" table:style-name="ce12">
            <text:p>£7.29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ZNGAA</text:p>
          </table:table-cell>
          <table:table-cell office:value-type="string" table:style-name="ce10">
            <text:p>Sophos MDR - User - 20000+ users - 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.1150000000000002" table:style-name="ce12">
            <text:p>£8.1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1AZNGCU</text:p>
          </table:table-cell>
          <table:table-cell office:value-type="string" table:style-name="ce10">
            <text:p>Sophos MDR - User - 20000+ users - 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.8999999999999995" table:style-name="ce12">
            <text:p>£6.90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ANGAA</text:p>
          </table:table-cell>
          <table:table-cell office:value-type="string" table:style-name="ce10">
            <text:p>Sophos MDR - User - 1-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1.380000000000003" table:style-name="ce12">
            <text:p>£31.38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ANGCU</text:p>
          </table:table-cell>
          <table:table-cell office:value-type="string" table:style-name="ce10">
            <text:p>Sophos MDR - User - 1-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6.67" table:style-name="ce12">
            <text:p>£26.67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BNGAA</text:p>
          </table:table-cell>
          <table:table-cell office:value-type="string" table:style-name="ce10">
            <text:p>Sophos MDR - User - 10-24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9.64" table:style-name="ce12">
            <text:p>£29.64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BNGCU</text:p>
          </table:table-cell>
          <table:table-cell office:value-type="string" table:style-name="ce10">
            <text:p>Sophos MDR - User - 10-24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5.184999999999999" table:style-name="ce12">
            <text:p>£25.19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CNGAA</text:p>
          </table:table-cell>
          <table:table-cell office:value-type="string" table:style-name="ce10">
            <text:p>Sophos MDR - User - 25-4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7.57" table:style-name="ce12">
            <text:p>£27.57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CNGCU</text:p>
          </table:table-cell>
          <table:table-cell office:value-type="string" table:style-name="ce10">
            <text:p>Sophos MDR - User - 25-4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3.43" table:style-name="ce12">
            <text:p>£23.43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DNGAA</text:p>
          </table:table-cell>
          <table:table-cell office:value-type="string" table:style-name="ce10">
            <text:p>Sophos MDR - User - 50-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6.28" table:style-name="ce12">
            <text:p>£26.28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DNGCU</text:p>
          </table:table-cell>
          <table:table-cell office:value-type="string" table:style-name="ce10">
            <text:p>Sophos MDR - User - 50-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2.335000000000001" table:style-name="ce12">
            <text:p>£22.34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ENGAA</text:p>
          </table:table-cell>
          <table:table-cell office:value-type="string" table:style-name="ce10">
            <text:p>Sophos MDR - User - 100-1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4.555" table:style-name="ce12">
            <text:p>£24.56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ENGCU</text:p>
          </table:table-cell>
          <table:table-cell office:value-type="string" table:style-name="ce10">
            <text:p>Sophos MDR - User - 100-1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0.88" table:style-name="ce12">
            <text:p>£20.88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FNGAA</text:p>
          </table:table-cell>
          <table:table-cell office:value-type="string" table:style-name="ce10">
            <text:p>Sophos MDR - User - 200-4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3.984999999999999" table:style-name="ce12">
            <text:p>£23.99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FNGCU</text:p>
          </table:table-cell>
          <table:table-cell office:value-type="string" table:style-name="ce10">
            <text:p>Sophos MDR - User - 200-4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0.384999999999998" table:style-name="ce12">
            <text:p>£20.39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GNGAA</text:p>
          </table:table-cell>
          <table:table-cell office:value-type="string" table:style-name="ce10">
            <text:p>Sophos MDR - User - 500-9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2.740000000000002" table:style-name="ce12">
            <text:p>£22.74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GNGCU</text:p>
          </table:table-cell>
          <table:table-cell office:value-type="string" table:style-name="ce10">
            <text:p>Sophos MDR - User - 500-9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9.335000000000001" table:style-name="ce12">
            <text:p>£19.34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HNGAA</text:p>
          </table:table-cell>
          <table:table-cell office:value-type="string" table:style-name="ce10">
            <text:p>Sophos MDR - User - 1000-19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1.254999999999999" table:style-name="ce12">
            <text:p>£21.26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HNGCU</text:p>
          </table:table-cell>
          <table:table-cell office:value-type="string" table:style-name="ce10">
            <text:p>Sophos MDR - User - 1000-19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8.059999999999999" table:style-name="ce12">
            <text:p>£18.06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INGAA</text:p>
          </table:table-cell>
          <table:table-cell office:value-type="string" table:style-name="ce10">
            <text:p>Sophos MDR - User - 2000-49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9.53" table:style-name="ce12">
            <text:p>£19.53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INGCU</text:p>
          </table:table-cell>
          <table:table-cell office:value-type="string" table:style-name="ce10">
            <text:p>Sophos MDR - User - 2000-49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6.59" table:style-name="ce12">
            <text:p>£16.5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JNGAA</text:p>
          </table:table-cell>
          <table:table-cell office:value-type="string" table:style-name="ce10">
            <text:p>Sophos MDR - User - 5000-99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8.164999999999999" table:style-name="ce12">
            <text:p>£18.17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JNGCU</text:p>
          </table:table-cell>
          <table:table-cell office:value-type="string" table:style-name="ce10">
            <text:p>Sophos MDR - User - 5000-99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5.450000000000001" table:style-name="ce12">
            <text:p>£15.45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KNGAA</text:p>
          </table:table-cell>
          <table:table-cell office:value-type="string" table:style-name="ce10">
            <text:p>Sophos MDR - User - 10000-19999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7.13" table:style-name="ce12">
            <text:p>£17.13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KNGCU</text:p>
          </table:table-cell>
          <table:table-cell office:value-type="string" table:style-name="ce10">
            <text:p>Sophos MDR - User - 10000-19999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.565000000000001" table:style-name="ce12">
            <text:p>£14.57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ZNGAA</text:p>
          </table:table-cell>
          <table:table-cell office:value-type="string" table:style-name="ce10">
            <text:p>Sophos MDR - User - 20000+ users - 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6.245000000000001" table:style-name="ce12">
            <text:p>£16.25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2AZNGCU</text:p>
          </table:table-cell>
          <table:table-cell office:value-type="string" table:style-name="ce10">
            <text:p>Sophos MDR - User - 20000+ users - 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.799999999999999" table:style-name="ce12">
            <text:p>£13.80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2" table:style-name="ce9">
            <text:p>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ANGAA</text:p>
          </table:table-cell>
          <table:table-cell office:value-type="string" table:style-name="ce10">
            <text:p>Sophos MDR - User - 1-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7.07" table:style-name="ce12">
            <text:p>£47.07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ANGCU</text:p>
          </table:table-cell>
          <table:table-cell office:value-type="string" table:style-name="ce10">
            <text:p>Sophos MDR - User - 1-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0.005000000000003" table:style-name="ce12">
            <text:p>£40.01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BNGAA</text:p>
          </table:table-cell>
          <table:table-cell office:value-type="string" table:style-name="ce10">
            <text:p>Sophos MDR - User - 10-24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4.445" table:style-name="ce12">
            <text:p>£44.45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BNGCU</text:p>
          </table:table-cell>
          <table:table-cell office:value-type="string" table:style-name="ce10">
            <text:p>Sophos MDR - User - 10-24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7.785000000000004" table:style-name="ce12">
            <text:p>£37.79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CNGAA</text:p>
          </table:table-cell>
          <table:table-cell office:value-type="string" table:style-name="ce10">
            <text:p>Sophos MDR - User - 25-4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1.355000000000004" table:style-name="ce12">
            <text:p>£41.36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CNGCU</text:p>
          </table:table-cell>
          <table:table-cell office:value-type="string" table:style-name="ce10">
            <text:p>Sophos MDR - User - 25-4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5.144999999999996" table:style-name="ce12">
            <text:p>£35.15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DNGAA</text:p>
          </table:table-cell>
          <table:table-cell office:value-type="string" table:style-name="ce10">
            <text:p>Sophos MDR - User - 50-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9.42" table:style-name="ce12">
            <text:p>£39.42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DNGCU</text:p>
          </table:table-cell>
          <table:table-cell office:value-type="string" table:style-name="ce10">
            <text:p>Sophos MDR - User - 50-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3.51" table:style-name="ce12">
            <text:p>£33.51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ENGAA</text:p>
          </table:table-cell>
          <table:table-cell office:value-type="string" table:style-name="ce10">
            <text:p>Sophos MDR - User - 100-1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6.839999999999996" table:style-name="ce12">
            <text:p>£36.84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ENGCU</text:p>
          </table:table-cell>
          <table:table-cell office:value-type="string" table:style-name="ce10">
            <text:p>Sophos MDR - User - 100-1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1.305" table:style-name="ce12">
            <text:p>£31.31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FNGAA</text:p>
          </table:table-cell>
          <table:table-cell office:value-type="string" table:style-name="ce10">
            <text:p>Sophos MDR - User - 200-4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5.97" table:style-name="ce12">
            <text:p>£35.97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FNGCU</text:p>
          </table:table-cell>
          <table:table-cell office:value-type="string" table:style-name="ce10">
            <text:p>Sophos MDR - User - 200-4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0.585000000000001" table:style-name="ce12">
            <text:p>£30.59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GNGAA</text:p>
          </table:table-cell>
          <table:table-cell office:value-type="string" table:style-name="ce10">
            <text:p>Sophos MDR - User - 500-9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4.11" table:style-name="ce12">
            <text:p>£34.11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GNGCU</text:p>
          </table:table-cell>
          <table:table-cell office:value-type="string" table:style-name="ce10">
            <text:p>Sophos MDR - User - 500-9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8.994999999999997" table:style-name="ce12">
            <text:p>£29.00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HNGAA</text:p>
          </table:table-cell>
          <table:table-cell office:value-type="string" table:style-name="ce10">
            <text:p>Sophos MDR - User - 1000-19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1.875" table:style-name="ce12">
            <text:p>£31.88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HNGCU</text:p>
          </table:table-cell>
          <table:table-cell office:value-type="string" table:style-name="ce10">
            <text:p>Sophos MDR - User - 1000-19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7.089999999999996" table:style-name="ce12">
            <text:p>£27.09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INGAA</text:p>
          </table:table-cell>
          <table:table-cell office:value-type="string" table:style-name="ce10">
            <text:p>Sophos MDR - User - 2000-49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9.295000000000002" table:style-name="ce12">
            <text:p>£29.3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INGCU</text:p>
          </table:table-cell>
          <table:table-cell office:value-type="string" table:style-name="ce10">
            <text:p>Sophos MDR - User - 2000-49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4.900000000000002" table:style-name="ce12">
            <text:p>£24.9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JNGAA</text:p>
          </table:table-cell>
          <table:table-cell office:value-type="string" table:style-name="ce10">
            <text:p>Sophos MDR - User - 5000-99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7.255000000000003" table:style-name="ce12">
            <text:p>£27.26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JNGCU</text:p>
          </table:table-cell>
          <table:table-cell office:value-type="string" table:style-name="ce10">
            <text:p>Sophos MDR - User - 5000-99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3.174999999999997" table:style-name="ce12">
            <text:p>£23.18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KNGAA</text:p>
          </table:table-cell>
          <table:table-cell office:value-type="string" table:style-name="ce10">
            <text:p>Sophos MDR - User - 10000-19999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5.71" table:style-name="ce12">
            <text:p>£25.71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KNGCU</text:p>
          </table:table-cell>
          <table:table-cell office:value-type="string" table:style-name="ce10">
            <text:p>Sophos MDR - User - 10000-19999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1.855" table:style-name="ce12">
            <text:p>£21.86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ZNGAA</text:p>
          </table:table-cell>
          <table:table-cell office:value-type="string" table:style-name="ce10">
            <text:p>Sophos MDR - User - 20000+ users - 3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4.36" table:style-name="ce12">
            <text:p>£24.36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3AZNGCU</text:p>
          </table:table-cell>
          <table:table-cell office:value-type="string" table:style-name="ce10">
            <text:p>Sophos MDR - User - 20000+ users - 3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0.715" table:style-name="ce12">
            <text:p>£20.7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ANGAA</text:p>
          </table:table-cell>
          <table:table-cell office:value-type="string" table:style-name="ce10">
            <text:p>Sophos MDR - User - 1-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2.760000000000005" table:style-name="ce12">
            <text:p>£62.76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ANGCU</text:p>
          </table:table-cell>
          <table:table-cell office:value-type="string" table:style-name="ce10">
            <text:p>Sophos MDR - User - 1-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3.34" table:style-name="ce12">
            <text:p>£53.34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BNGAA</text:p>
          </table:table-cell>
          <table:table-cell office:value-type="string" table:style-name="ce10">
            <text:p>Sophos MDR - User - 10-24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9.265000000000001" table:style-name="ce12">
            <text:p>£59.27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BNGCU</text:p>
          </table:table-cell>
          <table:table-cell office:value-type="string" table:style-name="ce10">
            <text:p>Sophos MDR - User - 10-24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0.385000000000005" table:style-name="ce12">
            <text:p>£50.39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CNGAA</text:p>
          </table:table-cell>
          <table:table-cell office:value-type="string" table:style-name="ce10">
            <text:p>Sophos MDR - User - 25-4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5.14" table:style-name="ce12">
            <text:p>£55.14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CNGCU</text:p>
          </table:table-cell>
          <table:table-cell office:value-type="string" table:style-name="ce10">
            <text:p>Sophos MDR - User - 25-4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6.86" table:style-name="ce12">
            <text:p>£46.86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DNGAA</text:p>
          </table:table-cell>
          <table:table-cell office:value-type="string" table:style-name="ce10">
            <text:p>Sophos MDR - User - 50-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2.56" table:style-name="ce12">
            <text:p>£52.56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DNGCU</text:p>
          </table:table-cell>
          <table:table-cell office:value-type="string" table:style-name="ce10">
            <text:p>Sophos MDR - User - 50-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4.67" table:style-name="ce12">
            <text:p>£44.67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ENGAA</text:p>
          </table:table-cell>
          <table:table-cell office:value-type="string" table:style-name="ce10">
            <text:p>Sophos MDR - User - 100-1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9.11" table:style-name="ce12">
            <text:p>£49.11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ENGCU</text:p>
          </table:table-cell>
          <table:table-cell office:value-type="string" table:style-name="ce10">
            <text:p>Sophos MDR - User - 100-1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1.744999999999997" table:style-name="ce12">
            <text:p>£41.75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FNGAA</text:p>
          </table:table-cell>
          <table:table-cell office:value-type="string" table:style-name="ce10">
            <text:p>Sophos MDR - User - 200-4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7.97" table:style-name="ce12">
            <text:p>£47.97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FNGCU</text:p>
          </table:table-cell>
          <table:table-cell office:value-type="string" table:style-name="ce10">
            <text:p>Sophos MDR - User - 200-4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0.769999999999996" table:style-name="ce12">
            <text:p>£40.77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GNGAA</text:p>
          </table:table-cell>
          <table:table-cell office:value-type="string" table:style-name="ce10">
            <text:p>Sophos MDR - User - 500-9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5.480000000000004" table:style-name="ce12">
            <text:p>£45.48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GNGCU</text:p>
          </table:table-cell>
          <table:table-cell office:value-type="string" table:style-name="ce10">
            <text:p>Sophos MDR - User - 500-9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8.655000000000001" table:style-name="ce12">
            <text:p>£38.66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HNGAA</text:p>
          </table:table-cell>
          <table:table-cell office:value-type="string" table:style-name="ce10">
            <text:p>Sophos MDR - User - 1000-19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2.494999999999997" table:style-name="ce12">
            <text:p>£42.50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HNGCU</text:p>
          </table:table-cell>
          <table:table-cell office:value-type="string" table:style-name="ce10">
            <text:p>Sophos MDR - User - 1000-19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6.119999999999997" table:style-name="ce12">
            <text:p>£36.12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INGAA</text:p>
          </table:table-cell>
          <table:table-cell office:value-type="string" table:style-name="ce10">
            <text:p>Sophos MDR - User - 2000-49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9.06" table:style-name="ce12">
            <text:p>£39.06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INGCU</text:p>
          </table:table-cell>
          <table:table-cell office:value-type="string" table:style-name="ce10">
            <text:p>Sophos MDR - User - 2000-49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3.195" table:style-name="ce12">
            <text:p>£33.2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JNGAA</text:p>
          </table:table-cell>
          <table:table-cell office:value-type="string" table:style-name="ce10">
            <text:p>Sophos MDR - User - 5000-99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6.344999999999999" table:style-name="ce12">
            <text:p>£36.35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JNGCU</text:p>
          </table:table-cell>
          <table:table-cell office:value-type="string" table:style-name="ce10">
            <text:p>Sophos MDR - User - 5000-99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0.884999999999998" table:style-name="ce12">
            <text:p>£30.89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KNGAA</text:p>
          </table:table-cell>
          <table:table-cell office:value-type="string" table:style-name="ce10">
            <text:p>Sophos MDR - User - 10000-19999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4.275000000000006" table:style-name="ce12">
            <text:p>£34.28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KNGCU</text:p>
          </table:table-cell>
          <table:table-cell office:value-type="string" table:style-name="ce10">
            <text:p>Sophos MDR - User - 10000-19999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9.130000000000003" table:style-name="ce12">
            <text:p>£29.13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ZNGAA</text:p>
          </table:table-cell>
          <table:table-cell office:value-type="string" table:style-name="ce10">
            <text:p>Sophos MDR - User - 20000+ users - 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2.49" table:style-name="ce12">
            <text:p>£32.49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4AZNGCU</text:p>
          </table:table-cell>
          <table:table-cell office:value-type="string" table:style-name="ce10">
            <text:p>Sophos MDR - User - 20000+ users - 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7.615000000000002" table:style-name="ce12">
            <text:p>£27.6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ANGAA</text:p>
          </table:table-cell>
          <table:table-cell office:value-type="string" table:style-name="ce10">
            <text:p>Sophos MDR - User - 1-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8.449999999999989" table:style-name="ce12">
            <text:p>£78.45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ANGCU</text:p>
          </table:table-cell>
          <table:table-cell office:value-type="string" table:style-name="ce10">
            <text:p>Sophos MDR - User - 1-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6.69" table:style-name="ce12">
            <text:p>£66.69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BNGAA</text:p>
          </table:table-cell>
          <table:table-cell office:value-type="string" table:style-name="ce10">
            <text:p>Sophos MDR - User - 10-24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4.085000000000008" table:style-name="ce12">
            <text:p>£74.09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BNGCU</text:p>
          </table:table-cell>
          <table:table-cell office:value-type="string" table:style-name="ce10">
            <text:p>Sophos MDR - User - 10-24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2.97" table:style-name="ce12">
            <text:p>£62.97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CNGAA</text:p>
          </table:table-cell>
          <table:table-cell office:value-type="string" table:style-name="ce10">
            <text:p>Sophos MDR - User - 25-4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8.91" table:style-name="ce12">
            <text:p>£68.91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CNGCU</text:p>
          </table:table-cell>
          <table:table-cell office:value-type="string" table:style-name="ce10">
            <text:p>Sophos MDR - User - 25-4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8.574999999999996" table:style-name="ce12">
            <text:p>£58.58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DNGAA</text:p>
          </table:table-cell>
          <table:table-cell office:value-type="string" table:style-name="ce10">
            <text:p>Sophos MDR - User - 50-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5.699999999999989" table:style-name="ce12">
            <text:p>£65.70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DNGCU</text:p>
          </table:table-cell>
          <table:table-cell office:value-type="string" table:style-name="ce10">
            <text:p>Sophos MDR - User - 50-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5.844999999999999" table:style-name="ce12">
            <text:p>£55.85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ENGAA</text:p>
          </table:table-cell>
          <table:table-cell office:value-type="string" table:style-name="ce10">
            <text:p>Sophos MDR - User - 100-1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1.394999999999996" table:style-name="ce12">
            <text:p>£61.40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ENGCU</text:p>
          </table:table-cell>
          <table:table-cell office:value-type="string" table:style-name="ce10">
            <text:p>Sophos MDR - User - 100-1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2.185000000000002" table:style-name="ce12">
            <text:p>£52.19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FNGAA</text:p>
          </table:table-cell>
          <table:table-cell office:value-type="string" table:style-name="ce10">
            <text:p>Sophos MDR - User - 200-4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9.954999999999998" table:style-name="ce12">
            <text:p>£59.96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FNGCU</text:p>
          </table:table-cell>
          <table:table-cell office:value-type="string" table:style-name="ce10">
            <text:p>Sophos MDR - User - 200-4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0.97" table:style-name="ce12">
            <text:p>£50.97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GNGAA</text:p>
          </table:table-cell>
          <table:table-cell office:value-type="string" table:style-name="ce10">
            <text:p>Sophos MDR - User - 500-9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6.849999999999994" table:style-name="ce12">
            <text:p>£56.85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GNGCU</text:p>
          </table:table-cell>
          <table:table-cell office:value-type="string" table:style-name="ce10">
            <text:p>Sophos MDR - User - 500-9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8.33" table:style-name="ce12">
            <text:p>£48.33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HNGAA</text:p>
          </table:table-cell>
          <table:table-cell office:value-type="string" table:style-name="ce10">
            <text:p>Sophos MDR - User - 1000-19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3.13" table:style-name="ce12">
            <text:p>£53.13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HNGCU</text:p>
          </table:table-cell>
          <table:table-cell office:value-type="string" table:style-name="ce10">
            <text:p>Sophos MDR - User - 1000-19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5.150000000000006" table:style-name="ce12">
            <text:p>£45.15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INGAA</text:p>
          </table:table-cell>
          <table:table-cell office:value-type="string" table:style-name="ce10">
            <text:p>Sophos MDR - User - 2000-49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8.81" table:style-name="ce12">
            <text:p>£48.81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INGCU</text:p>
          </table:table-cell>
          <table:table-cell office:value-type="string" table:style-name="ce10">
            <text:p>Sophos MDR - User - 2000-49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1.49" table:style-name="ce12">
            <text:p>£41.4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JNGAA</text:p>
          </table:table-cell>
          <table:table-cell office:value-type="string" table:style-name="ce10">
            <text:p>Sophos MDR - User - 5000-99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5.42" table:style-name="ce12">
            <text:p>£45.42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JNGCU</text:p>
          </table:table-cell>
          <table:table-cell office:value-type="string" table:style-name="ce10">
            <text:p>Sophos MDR - User - 5000-99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8.61" table:style-name="ce12">
            <text:p>£38.61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KNGAA</text:p>
          </table:table-cell>
          <table:table-cell office:value-type="string" table:style-name="ce10">
            <text:p>Sophos MDR - User - 10000-19999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2.839999999999996" table:style-name="ce12">
            <text:p>£42.84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KNGCU</text:p>
          </table:table-cell>
          <table:table-cell office:value-type="string" table:style-name="ce10">
            <text:p>Sophos MDR - User - 10000-19999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6.42" table:style-name="ce12">
            <text:p>£36.42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ZNGAA</text:p>
          </table:table-cell>
          <table:table-cell office:value-type="string" table:style-name="ce10">
            <text:p>Sophos MDR - User - 20000+ users - 5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0.605000000000004" table:style-name="ce12">
            <text:p>£40.61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5AZNGCU</text:p>
          </table:table-cell>
          <table:table-cell office:value-type="string" table:style-name="ce10">
            <text:p>Sophos MDR - User - 20000+ users - 5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4.515000000000001" table:style-name="ce12">
            <text:p>£34.5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ANGAA</text:p>
          </table:table-cell>
          <table:table-cell office:value-type="string" table:style-name="ce10">
            <text:p>Sophos MDR - User - 1-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4.14" table:style-name="ce12">
            <text:p>£94.14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ANGCU</text:p>
          </table:table-cell>
          <table:table-cell office:value-type="string" table:style-name="ce10">
            <text:p>Sophos MDR - User - 1-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0.025000000000006" table:style-name="ce12">
            <text:p>£80.03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BNGAA</text:p>
          </table:table-cell>
          <table:table-cell office:value-type="string" table:style-name="ce10">
            <text:p>Sophos MDR - User - 10-24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8.905000000000001" table:style-name="ce12">
            <text:p>£88.91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BNGCU</text:p>
          </table:table-cell>
          <table:table-cell office:value-type="string" table:style-name="ce10">
            <text:p>Sophos MDR - User - 10-24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5.570000000000007" table:style-name="ce12">
            <text:p>£75.57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CNGAA</text:p>
          </table:table-cell>
          <table:table-cell office:value-type="string" table:style-name="ce10">
            <text:p>Sophos MDR - User - 25-4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2.695000000000007" table:style-name="ce12">
            <text:p>£82.70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CNGCU</text:p>
          </table:table-cell>
          <table:table-cell office:value-type="string" table:style-name="ce10">
            <text:p>Sophos MDR - User - 25-4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0.289999999999992" table:style-name="ce12">
            <text:p>£70.29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DNGAA</text:p>
          </table:table-cell>
          <table:table-cell office:value-type="string" table:style-name="ce10">
            <text:p>Sophos MDR - User - 50-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8.84" table:style-name="ce12">
            <text:p>£78.84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DNGCU</text:p>
          </table:table-cell>
          <table:table-cell office:value-type="string" table:style-name="ce10">
            <text:p>Sophos MDR - User - 50-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7.02" table:style-name="ce12">
            <text:p>£67.02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ENGAA</text:p>
          </table:table-cell>
          <table:table-cell office:value-type="string" table:style-name="ce10">
            <text:p>Sophos MDR - User - 100-1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3.664999999999992" table:style-name="ce12">
            <text:p>£73.67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ENGCU</text:p>
          </table:table-cell>
          <table:table-cell office:value-type="string" table:style-name="ce10">
            <text:p>Sophos MDR - User - 100-1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2.625" table:style-name="ce12">
            <text:p>£62.63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FNGAA</text:p>
          </table:table-cell>
          <table:table-cell office:value-type="string" table:style-name="ce10">
            <text:p>Sophos MDR - User - 200-4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1.954999999999998" table:style-name="ce12">
            <text:p>£71.96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FNGCU</text:p>
          </table:table-cell>
          <table:table-cell office:value-type="string" table:style-name="ce10">
            <text:p>Sophos MDR - User - 200-4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1.155000000000001" table:style-name="ce12">
            <text:p>£61.16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GNGAA</text:p>
          </table:table-cell>
          <table:table-cell office:value-type="string" table:style-name="ce10">
            <text:p>Sophos MDR - User - 500-9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8.22" table:style-name="ce12">
            <text:p>£68.22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GNGCU</text:p>
          </table:table-cell>
          <table:table-cell office:value-type="string" table:style-name="ce10">
            <text:p>Sophos MDR - User - 500-9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7.989999999999995" table:style-name="ce12">
            <text:p>£57.99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HNGAA</text:p>
          </table:table-cell>
          <table:table-cell office:value-type="string" table:style-name="ce10">
            <text:p>Sophos MDR - User - 1000-19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3.75" table:style-name="ce12">
            <text:p>£63.75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HNGCU</text:p>
          </table:table-cell>
          <table:table-cell office:value-type="string" table:style-name="ce10">
            <text:p>Sophos MDR - User - 1000-19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4.179999999999993" table:style-name="ce12">
            <text:p>£54.18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INGAA</text:p>
          </table:table-cell>
          <table:table-cell office:value-type="string" table:style-name="ce10">
            <text:p>Sophos MDR - User - 2000-49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8.574999999999996" table:style-name="ce12">
            <text:p>£58.58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INGCU</text:p>
          </table:table-cell>
          <table:table-cell office:value-type="string" table:style-name="ce10">
            <text:p>Sophos MDR - User - 2000-49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9.784999999999997" table:style-name="ce12">
            <text:p>£49.7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JNGAA</text:p>
          </table:table-cell>
          <table:table-cell office:value-type="string" table:style-name="ce10">
            <text:p>Sophos MDR - User - 5000-99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4.510000000000005" table:style-name="ce12">
            <text:p>£54.51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JNGCU</text:p>
          </table:table-cell>
          <table:table-cell office:value-type="string" table:style-name="ce10">
            <text:p>Sophos MDR - User - 5000-99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6.335000000000001" table:style-name="ce12">
            <text:p>£46.34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KNGAA</text:p>
          </table:table-cell>
          <table:table-cell office:value-type="string" table:style-name="ce10">
            <text:p>Sophos MDR - User - 10000-19999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1.405000000000001" table:style-name="ce12">
            <text:p>£51.41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KNGCU</text:p>
          </table:table-cell>
          <table:table-cell office:value-type="string" table:style-name="ce10">
            <text:p>Sophos MDR - User - 10000-19999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3.695" table:style-name="ce12">
            <text:p>£43.70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ZNGAA</text:p>
          </table:table-cell>
          <table:table-cell office:value-type="string" table:style-name="ce10">
            <text:p>Sophos MDR - User - 20000+ users - 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8.72" table:style-name="ce12">
            <text:p>£48.7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6AZNGCU</text:p>
          </table:table-cell>
          <table:table-cell office:value-type="string" table:style-name="ce10">
            <text:p>Sophos MDR - User - 20000+ users - 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1.414999999999999" table:style-name="ce12">
            <text:p>£41.4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ANGAA</text:p>
          </table:table-cell>
          <table:table-cell office:value-type="string" table:style-name="ce10">
            <text:p>Sophos MDR - User - 1-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9.83" table:style-name="ce12">
            <text:p>£109.83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ANGCU</text:p>
          </table:table-cell>
          <table:table-cell office:value-type="string" table:style-name="ce10">
            <text:p>Sophos MDR - User - 1-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3.36" table:style-name="ce12">
            <text:p>£93.36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BNGAA</text:p>
          </table:table-cell>
          <table:table-cell office:value-type="string" table:style-name="ce10">
            <text:p>Sophos MDR - User - 10-24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3.72500000000001" table:style-name="ce12">
            <text:p>£103.73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BNGCU</text:p>
          </table:table-cell>
          <table:table-cell office:value-type="string" table:style-name="ce10">
            <text:p>Sophos MDR - User - 10-24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8.155000000000001" table:style-name="ce12">
            <text:p>£88.16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CNGAA</text:p>
          </table:table-cell>
          <table:table-cell office:value-type="string" table:style-name="ce10">
            <text:p>Sophos MDR - User - 25-4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6.47999999999999" table:style-name="ce12">
            <text:p>£96.48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CNGCU</text:p>
          </table:table-cell>
          <table:table-cell office:value-type="string" table:style-name="ce10">
            <text:p>Sophos MDR - User - 25-4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2.004999999999995" table:style-name="ce12">
            <text:p>£82.01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DNGAA</text:p>
          </table:table-cell>
          <table:table-cell office:value-type="string" table:style-name="ce10">
            <text:p>Sophos MDR - User - 50-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1.98" table:style-name="ce12">
            <text:p>£91.98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DNGCU</text:p>
          </table:table-cell>
          <table:table-cell office:value-type="string" table:style-name="ce10">
            <text:p>Sophos MDR - User - 50-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8.179999999999993" table:style-name="ce12">
            <text:p>£78.18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ENGAA</text:p>
          </table:table-cell>
          <table:table-cell office:value-type="string" table:style-name="ce10">
            <text:p>Sophos MDR - User - 100-1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5.949999999999989" table:style-name="ce12">
            <text:p>£85.95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ENGCU</text:p>
          </table:table-cell>
          <table:table-cell office:value-type="string" table:style-name="ce10">
            <text:p>Sophos MDR - User - 100-1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3.064999999999998" table:style-name="ce12">
            <text:p>£73.07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FNGAA</text:p>
          </table:table-cell>
          <table:table-cell office:value-type="string" table:style-name="ce10">
            <text:p>Sophos MDR - User - 200-4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3.94" table:style-name="ce12">
            <text:p>£83.94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FNGCU</text:p>
          </table:table-cell>
          <table:table-cell office:value-type="string" table:style-name="ce10">
            <text:p>Sophos MDR - User - 200-4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1.355000000000004" table:style-name="ce12">
            <text:p>£71.36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GNGAA</text:p>
          </table:table-cell>
          <table:table-cell office:value-type="string" table:style-name="ce10">
            <text:p>Sophos MDR - User - 500-9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9.605000000000004" table:style-name="ce12">
            <text:p>£79.61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GNGCU</text:p>
          </table:table-cell>
          <table:table-cell office:value-type="string" table:style-name="ce10">
            <text:p>Sophos MDR - User - 500-9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7.664999999999992" table:style-name="ce12">
            <text:p>£67.67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HNGAA</text:p>
          </table:table-cell>
          <table:table-cell office:value-type="string" table:style-name="ce10">
            <text:p>Sophos MDR - User - 1000-19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4.37" table:style-name="ce12">
            <text:p>£74.37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HNGCU</text:p>
          </table:table-cell>
          <table:table-cell office:value-type="string" table:style-name="ce10">
            <text:p>Sophos MDR - User - 1000-19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3.21" table:style-name="ce12">
            <text:p>£63.21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INGAA</text:p>
          </table:table-cell>
          <table:table-cell office:value-type="string" table:style-name="ce10">
            <text:p>Sophos MDR - User - 2000-49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8.34" table:style-name="ce12">
            <text:p>£68.34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INGCU</text:p>
          </table:table-cell>
          <table:table-cell office:value-type="string" table:style-name="ce10">
            <text:p>Sophos MDR - User - 2000-49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8.094999999999999" table:style-name="ce12">
            <text:p>£58.1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JNGAA</text:p>
          </table:table-cell>
          <table:table-cell office:value-type="string" table:style-name="ce10">
            <text:p>Sophos MDR - User - 5000-99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3.599999999999994" table:style-name="ce12">
            <text:p>£63.60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JNGCU</text:p>
          </table:table-cell>
          <table:table-cell office:value-type="string" table:style-name="ce10">
            <text:p>Sophos MDR - User - 5000-99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4.06" table:style-name="ce12">
            <text:p>£54.06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KNGAA</text:p>
          </table:table-cell>
          <table:table-cell office:value-type="string" table:style-name="ce10">
            <text:p>Sophos MDR - User - 10000-19999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9.984999999999999" table:style-name="ce12">
            <text:p>£59.99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KNGCU</text:p>
          </table:table-cell>
          <table:table-cell office:value-type="string" table:style-name="ce10">
            <text:p>Sophos MDR - User - 10000-19999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0.984999999999999" table:style-name="ce12">
            <text:p>£50.99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ZNGAA</text:p>
          </table:table-cell>
          <table:table-cell office:value-type="string" table:style-name="ce10">
            <text:p>Sophos MDR - User - 20000+ users - 7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6.849999999999994" table:style-name="ce12">
            <text:p>£56.85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7AZNGCU</text:p>
          </table:table-cell>
          <table:table-cell office:value-type="string" table:style-name="ce10">
            <text:p>Sophos MDR - User - 20000+ users - 7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8.314999999999998" table:style-name="ce12">
            <text:p>£48.3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ANGAA</text:p>
          </table:table-cell>
          <table:table-cell office:value-type="string" table:style-name="ce10">
            <text:p>Sophos MDR - User - 1-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5.52000000000001" table:style-name="ce12">
            <text:p>£125.52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ANGCU</text:p>
          </table:table-cell>
          <table:table-cell office:value-type="string" table:style-name="ce10">
            <text:p>Sophos MDR - User - 1-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6.69499999999999" table:style-name="ce12">
            <text:p>£106.70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BNGAA</text:p>
          </table:table-cell>
          <table:table-cell office:value-type="string" table:style-name="ce10">
            <text:p>Sophos MDR - User - 10-24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8.53" table:style-name="ce12">
            <text:p>£118.53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BNGCU</text:p>
          </table:table-cell>
          <table:table-cell office:value-type="string" table:style-name="ce10">
            <text:p>Sophos MDR - User - 10-24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0.755" table:style-name="ce12">
            <text:p>£100.76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CNGAA</text:p>
          </table:table-cell>
          <table:table-cell office:value-type="string" table:style-name="ce10">
            <text:p>Sophos MDR - User - 25-4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0.26500000000001" table:style-name="ce12">
            <text:p>£110.27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CNGCU</text:p>
          </table:table-cell>
          <table:table-cell office:value-type="string" table:style-name="ce10">
            <text:p>Sophos MDR - User - 25-4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3.72" table:style-name="ce12">
            <text:p>£93.72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DNGAA</text:p>
          </table:table-cell>
          <table:table-cell office:value-type="string" table:style-name="ce10">
            <text:p>Sophos MDR - User - 50-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5.12" table:style-name="ce12">
            <text:p>£105.12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DNGCU</text:p>
          </table:table-cell>
          <table:table-cell office:value-type="string" table:style-name="ce10">
            <text:p>Sophos MDR - User - 50-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9.355000000000004" table:style-name="ce12">
            <text:p>£89.36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ENGAA</text:p>
          </table:table-cell>
          <table:table-cell office:value-type="string" table:style-name="ce10">
            <text:p>Sophos MDR - User - 100-1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8.234999999999985" table:style-name="ce12">
            <text:p>£98.24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ENGCU</text:p>
          </table:table-cell>
          <table:table-cell office:value-type="string" table:style-name="ce10">
            <text:p>Sophos MDR - User - 100-1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3.49" table:style-name="ce12">
            <text:p>£83.49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FNGAA</text:p>
          </table:table-cell>
          <table:table-cell office:value-type="string" table:style-name="ce10">
            <text:p>Sophos MDR - User - 200-4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5.925000000000011" table:style-name="ce12">
            <text:p>£95.93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FNGCU</text:p>
          </table:table-cell>
          <table:table-cell office:value-type="string" table:style-name="ce10">
            <text:p>Sophos MDR - User - 200-4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1.539999999999992" table:style-name="ce12">
            <text:p>£81.54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GNGAA</text:p>
          </table:table-cell>
          <table:table-cell office:value-type="string" table:style-name="ce10">
            <text:p>Sophos MDR - User - 500-9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0.974999999999994" table:style-name="ce12">
            <text:p>£90.98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GNGCU</text:p>
          </table:table-cell>
          <table:table-cell office:value-type="string" table:style-name="ce10">
            <text:p>Sophos MDR - User - 500-9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7.324999999999989" table:style-name="ce12">
            <text:p>£77.33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HNGAA</text:p>
          </table:table-cell>
          <table:table-cell office:value-type="string" table:style-name="ce10">
            <text:p>Sophos MDR - User - 1000-19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4.99" table:style-name="ce12">
            <text:p>£84.99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HNGCU</text:p>
          </table:table-cell>
          <table:table-cell office:value-type="string" table:style-name="ce10">
            <text:p>Sophos MDR - User - 1000-19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2.254999999999995" table:style-name="ce12">
            <text:p>£72.26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INGAA</text:p>
          </table:table-cell>
          <table:table-cell office:value-type="string" table:style-name="ce10">
            <text:p>Sophos MDR - User - 2000-49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8.105000000000004" table:style-name="ce12">
            <text:p>£78.11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INGCU</text:p>
          </table:table-cell>
          <table:table-cell office:value-type="string" table:style-name="ce10">
            <text:p>Sophos MDR - User - 2000-49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6.39" table:style-name="ce12">
            <text:p>£66.3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JNGAA</text:p>
          </table:table-cell>
          <table:table-cell office:value-type="string" table:style-name="ce10">
            <text:p>Sophos MDR - User - 5000-99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2.69" table:style-name="ce12">
            <text:p>£72.69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JNGCU</text:p>
          </table:table-cell>
          <table:table-cell office:value-type="string" table:style-name="ce10">
            <text:p>Sophos MDR - User - 5000-99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1.784999999999997" table:style-name="ce12">
            <text:p>£61.79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KNGAA</text:p>
          </table:table-cell>
          <table:table-cell office:value-type="string" table:style-name="ce10">
            <text:p>Sophos MDR - User - 10000-19999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8.550000000000011" table:style-name="ce12">
            <text:p>£68.55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KNGCU</text:p>
          </table:table-cell>
          <table:table-cell office:value-type="string" table:style-name="ce10">
            <text:p>Sophos MDR - User - 10000-19999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8.260000000000005" table:style-name="ce12">
            <text:p>£58.26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ZNGAA</text:p>
          </table:table-cell>
          <table:table-cell office:value-type="string" table:style-name="ce10">
            <text:p>Sophos MDR - User - 20000+ users - 8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4.965000000000003" table:style-name="ce12">
            <text:p>£64.97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8AZNGCU</text:p>
          </table:table-cell>
          <table:table-cell office:value-type="string" table:style-name="ce10">
            <text:p>Sophos MDR - User - 20000+ users - 8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5.215000000000003" table:style-name="ce12">
            <text:p>£55.22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ANGAA</text:p>
          </table:table-cell>
          <table:table-cell office:value-type="string" table:style-name="ce10">
            <text:p>Sophos MDR - User - 1-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1.21" table:style-name="ce12">
            <text:p>£141.21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ANGCU</text:p>
          </table:table-cell>
          <table:table-cell office:value-type="string" table:style-name="ce10">
            <text:p>Sophos MDR - User - 1-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0.03" table:style-name="ce12">
            <text:p>£120.03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BNGAA</text:p>
          </table:table-cell>
          <table:table-cell office:value-type="string" table:style-name="ce10">
            <text:p>Sophos MDR - User - 10-24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3.35000000000002" table:style-name="ce12">
            <text:p>£133.35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BNGCU</text:p>
          </table:table-cell>
          <table:table-cell office:value-type="string" table:style-name="ce10">
            <text:p>Sophos MDR - User - 10-24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3.35499999999999" table:style-name="ce12">
            <text:p>£113.36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CNGAA</text:p>
          </table:table-cell>
          <table:table-cell office:value-type="string" table:style-name="ce10">
            <text:p>Sophos MDR - User - 25-4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4.05000000000001" table:style-name="ce12">
            <text:p>£124.05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CNGCU</text:p>
          </table:table-cell>
          <table:table-cell office:value-type="string" table:style-name="ce10">
            <text:p>Sophos MDR - User - 25-4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5.435" table:style-name="ce12">
            <text:p>£105.44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DNGAA</text:p>
          </table:table-cell>
          <table:table-cell office:value-type="string" table:style-name="ce10">
            <text:p>Sophos MDR - User - 50-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8.26" table:style-name="ce12">
            <text:p>£118.26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DNGCU</text:p>
          </table:table-cell>
          <table:table-cell office:value-type="string" table:style-name="ce10">
            <text:p>Sophos MDR - User - 50-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0.51500000000001" table:style-name="ce12">
            <text:p>£100.52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ENGAA</text:p>
          </table:table-cell>
          <table:table-cell office:value-type="string" table:style-name="ce10">
            <text:p>Sophos MDR - User - 100-1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0.505" table:style-name="ce12">
            <text:p>£110.51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ENGCU</text:p>
          </table:table-cell>
          <table:table-cell office:value-type="string" table:style-name="ce10">
            <text:p>Sophos MDR - User - 100-1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3.929999999999993" table:style-name="ce12">
            <text:p>£93.93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FNGAA</text:p>
          </table:table-cell>
          <table:table-cell office:value-type="string" table:style-name="ce10">
            <text:p>Sophos MDR - User - 200-4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7.92500000000001" table:style-name="ce12">
            <text:p>£107.93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FNGCU</text:p>
          </table:table-cell>
          <table:table-cell office:value-type="string" table:style-name="ce10">
            <text:p>Sophos MDR - User - 200-4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1.74" table:style-name="ce12">
            <text:p>£91.74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GNGAA</text:p>
          </table:table-cell>
          <table:table-cell office:value-type="string" table:style-name="ce10">
            <text:p>Sophos MDR - User - 500-9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2.345" table:style-name="ce12">
            <text:p>£102.35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GNGCU</text:p>
          </table:table-cell>
          <table:table-cell office:value-type="string" table:style-name="ce10">
            <text:p>Sophos MDR - User - 500-9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6.984999999999999" table:style-name="ce12">
            <text:p>£86.99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HNGAA</text:p>
          </table:table-cell>
          <table:table-cell office:value-type="string" table:style-name="ce10">
            <text:p>Sophos MDR - User - 1000-19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5.625" table:style-name="ce12">
            <text:p>£95.63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HNGCU</text:p>
          </table:table-cell>
          <table:table-cell office:value-type="string" table:style-name="ce10">
            <text:p>Sophos MDR - User - 1000-19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1.284999999999997" table:style-name="ce12">
            <text:p>£81.29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INGAA</text:p>
          </table:table-cell>
          <table:table-cell office:value-type="string" table:style-name="ce10">
            <text:p>Sophos MDR - User - 2000-49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7.87" table:style-name="ce12">
            <text:p>£87.87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INGCU</text:p>
          </table:table-cell>
          <table:table-cell office:value-type="string" table:style-name="ce10">
            <text:p>Sophos MDR - User - 2000-49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4.685000000000002" table:style-name="ce12">
            <text:p>£74.6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JNGAA</text:p>
          </table:table-cell>
          <table:table-cell office:value-type="string" table:style-name="ce10">
            <text:p>Sophos MDR - User - 5000-99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1.765000000000001" table:style-name="ce12">
            <text:p>£81.77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JNGCU</text:p>
          </table:table-cell>
          <table:table-cell office:value-type="string" table:style-name="ce10">
            <text:p>Sophos MDR - User - 5000-99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9.510000000000005" table:style-name="ce12">
            <text:p>£69.51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KNGAA</text:p>
          </table:table-cell>
          <table:table-cell office:value-type="string" table:style-name="ce10">
            <text:p>Sophos MDR - User - 10000-19999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7.114999999999995" table:style-name="ce12">
            <text:p>£77.12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KNGCU</text:p>
          </table:table-cell>
          <table:table-cell office:value-type="string" table:style-name="ce10">
            <text:p>Sophos MDR - User - 10000-19999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5.550000000000011" table:style-name="ce12">
            <text:p>£65.55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ZNGAA</text:p>
          </table:table-cell>
          <table:table-cell office:value-type="string" table:style-name="ce10">
            <text:p>Sophos MDR - User - 20000+ users - 9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3.08" table:style-name="ce12">
            <text:p>£73.08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09AZNGCU</text:p>
          </table:table-cell>
          <table:table-cell office:value-type="string" table:style-name="ce10">
            <text:p>Sophos MDR - User - 20000+ users - 9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2.13" table:style-name="ce12">
            <text:p>£62.13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ANGAA</text:p>
          </table:table-cell>
          <table:table-cell office:value-type="string" table:style-name="ce10">
            <text:p>Sophos MDR - User - 1-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56.89999999999998" table:style-name="ce12">
            <text:p>£156.90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ANGCU</text:p>
          </table:table-cell>
          <table:table-cell office:value-type="string" table:style-name="ce10">
            <text:p>Sophos MDR - User - 1-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3.36500000000001" table:style-name="ce12">
            <text:p>£133.37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BNGAA</text:p>
          </table:table-cell>
          <table:table-cell office:value-type="string" table:style-name="ce10">
            <text:p>Sophos MDR - User - 10-24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8.17000000000002" table:style-name="ce12">
            <text:p>£148.17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BNGCU</text:p>
          </table:table-cell>
          <table:table-cell office:value-type="string" table:style-name="ce10">
            <text:p>Sophos MDR - User - 10-24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5.94" table:style-name="ce12">
            <text:p>£125.94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CNGAA</text:p>
          </table:table-cell>
          <table:table-cell office:value-type="string" table:style-name="ce10">
            <text:p>Sophos MDR - User - 25-4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7.83500000000001" table:style-name="ce12">
            <text:p>£137.84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CNGCU</text:p>
          </table:table-cell>
          <table:table-cell office:value-type="string" table:style-name="ce10">
            <text:p>Sophos MDR - User - 25-4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7.16499999999999" table:style-name="ce12">
            <text:p>£117.17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DNGAA</text:p>
          </table:table-cell>
          <table:table-cell office:value-type="string" table:style-name="ce10">
            <text:p>Sophos MDR - User - 50-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1.39999999999998" table:style-name="ce12">
            <text:p>£131.40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DNGCU</text:p>
          </table:table-cell>
          <table:table-cell office:value-type="string" table:style-name="ce10">
            <text:p>Sophos MDR - User - 50-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1.69" table:style-name="ce12">
            <text:p>£111.69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ENGAA</text:p>
          </table:table-cell>
          <table:table-cell office:value-type="string" table:style-name="ce10">
            <text:p>Sophos MDR - User - 100-1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2.78999999999999" table:style-name="ce12">
            <text:p>£122.79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ENGCU</text:p>
          </table:table-cell>
          <table:table-cell office:value-type="string" table:style-name="ce10">
            <text:p>Sophos MDR - User - 100-1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4.37" table:style-name="ce12">
            <text:p>£104.37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FNGAA</text:p>
          </table:table-cell>
          <table:table-cell office:value-type="string" table:style-name="ce10">
            <text:p>Sophos MDR - User - 200-4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9.91" table:style-name="ce12">
            <text:p>£119.91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FNGCU</text:p>
          </table:table-cell>
          <table:table-cell office:value-type="string" table:style-name="ce10">
            <text:p>Sophos MDR - User - 200-4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1.92500000000001" table:style-name="ce12">
            <text:p>£101.93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GNGAA</text:p>
          </table:table-cell>
          <table:table-cell office:value-type="string" table:style-name="ce10">
            <text:p>Sophos MDR - User - 500-9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3.715" table:style-name="ce12">
            <text:p>£113.72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GNGCU</text:p>
          </table:table-cell>
          <table:table-cell office:value-type="string" table:style-name="ce10">
            <text:p>Sophos MDR - User - 500-9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6.66" table:style-name="ce12">
            <text:p>£96.66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HNGAA</text:p>
          </table:table-cell>
          <table:table-cell office:value-type="string" table:style-name="ce10">
            <text:p>Sophos MDR - User - 1000-19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6.245" table:style-name="ce12">
            <text:p>£106.25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HNGCU</text:p>
          </table:table-cell>
          <table:table-cell office:value-type="string" table:style-name="ce10">
            <text:p>Sophos MDR - User - 1000-19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0.314999999999998" table:style-name="ce12">
            <text:p>£90.32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INGAA</text:p>
          </table:table-cell>
          <table:table-cell office:value-type="string" table:style-name="ce10">
            <text:p>Sophos MDR - User - 2000-49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7.635000000000005" table:style-name="ce12">
            <text:p>£97.64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INGCU</text:p>
          </table:table-cell>
          <table:table-cell office:value-type="string" table:style-name="ce10">
            <text:p>Sophos MDR - User - 2000-49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2.98" table:style-name="ce12">
            <text:p>£82.98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JNGAA</text:p>
          </table:table-cell>
          <table:table-cell office:value-type="string" table:style-name="ce10">
            <text:p>Sophos MDR - User - 5000-99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0.855000000000004" table:style-name="ce12">
            <text:p>£90.86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JNGCU</text:p>
          </table:table-cell>
          <table:table-cell office:value-type="string" table:style-name="ce10">
            <text:p>Sophos MDR - User - 5000-99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7.22" table:style-name="ce12">
            <text:p>£77.22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KNGAA</text:p>
          </table:table-cell>
          <table:table-cell office:value-type="string" table:style-name="ce10">
            <text:p>Sophos MDR - User - 10000-19999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5.679999999999993" table:style-name="ce12">
            <text:p>£85.68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KNGCU</text:p>
          </table:table-cell>
          <table:table-cell office:value-type="string" table:style-name="ce10">
            <text:p>Sophos MDR - User - 10000-19999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2.84" table:style-name="ce12">
            <text:p>£72.84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ZNGAA</text:p>
          </table:table-cell>
          <table:table-cell office:value-type="string" table:style-name="ce10">
            <text:p>Sophos MDR - User - 20000+ users - 1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1.210000000000008" table:style-name="ce12">
            <text:p>£81.21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0AZNGCU</text:p>
          </table:table-cell>
          <table:table-cell office:value-type="string" table:style-name="ce10">
            <text:p>Sophos MDR - User - 20000+ users - 1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9.03" table:style-name="ce12">
            <text:p>£69.03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ANGAA</text:p>
          </table:table-cell>
          <table:table-cell office:value-type="string" table:style-name="ce10">
            <text:p>Sophos MDR - User - 1-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72.59" table:style-name="ce12">
            <text:p>£172.59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ANGCU</text:p>
          </table:table-cell>
          <table:table-cell office:value-type="string" table:style-name="ce10">
            <text:p>Sophos MDR - User - 1-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6.69999999999999" table:style-name="ce12">
            <text:p>£146.70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BNGAA</text:p>
          </table:table-cell>
          <table:table-cell office:value-type="string" table:style-name="ce10">
            <text:p>Sophos MDR - User - 10-24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62.99" table:style-name="ce12">
            <text:p>£162.99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BNGCU</text:p>
          </table:table-cell>
          <table:table-cell office:value-type="string" table:style-name="ce10">
            <text:p>Sophos MDR - User - 10-24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8.54" table:style-name="ce12">
            <text:p>£138.54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CNGAA</text:p>
          </table:table-cell>
          <table:table-cell office:value-type="string" table:style-name="ce10">
            <text:p>Sophos MDR - User - 25-4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51.62" table:style-name="ce12">
            <text:p>£151.62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CNGCU</text:p>
          </table:table-cell>
          <table:table-cell office:value-type="string" table:style-name="ce10">
            <text:p>Sophos MDR - User - 25-4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8.88" table:style-name="ce12">
            <text:p>£128.88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DNGAA</text:p>
          </table:table-cell>
          <table:table-cell office:value-type="string" table:style-name="ce10">
            <text:p>Sophos MDR - User - 50-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4.54" table:style-name="ce12">
            <text:p>£144.54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DNGCU</text:p>
          </table:table-cell>
          <table:table-cell office:value-type="string" table:style-name="ce10">
            <text:p>Sophos MDR - User - 50-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2.86499999999999" table:style-name="ce12">
            <text:p>£122.87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ENGAA</text:p>
          </table:table-cell>
          <table:table-cell office:value-type="string" table:style-name="ce10">
            <text:p>Sophos MDR - User - 100-1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5.06" table:style-name="ce12">
            <text:p>£135.06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ENGCU</text:p>
          </table:table-cell>
          <table:table-cell office:value-type="string" table:style-name="ce10">
            <text:p>Sophos MDR - User - 100-1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4.81" table:style-name="ce12">
            <text:p>£114.81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FNGAA</text:p>
          </table:table-cell>
          <table:table-cell office:value-type="string" table:style-name="ce10">
            <text:p>Sophos MDR - User - 200-4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1.91" table:style-name="ce12">
            <text:p>£131.91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FNGCU</text:p>
          </table:table-cell>
          <table:table-cell office:value-type="string" table:style-name="ce10">
            <text:p>Sophos MDR - User - 200-4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2.125" table:style-name="ce12">
            <text:p>£112.13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GNGAA</text:p>
          </table:table-cell>
          <table:table-cell office:value-type="string" table:style-name="ce10">
            <text:p>Sophos MDR - User - 500-9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5.08500000000001" table:style-name="ce12">
            <text:p>£125.09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GNGCU</text:p>
          </table:table-cell>
          <table:table-cell office:value-type="string" table:style-name="ce10">
            <text:p>Sophos MDR - User - 500-9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6.32" table:style-name="ce12">
            <text:p>£106.32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HNGAA</text:p>
          </table:table-cell>
          <table:table-cell office:value-type="string" table:style-name="ce10">
            <text:p>Sophos MDR - User - 1000-19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6.86499999999999" table:style-name="ce12">
            <text:p>£116.87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HNGCU</text:p>
          </table:table-cell>
          <table:table-cell office:value-type="string" table:style-name="ce10">
            <text:p>Sophos MDR - User - 1000-19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9.344999999999999" table:style-name="ce12">
            <text:p>£99.35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INGAA</text:p>
          </table:table-cell>
          <table:table-cell office:value-type="string" table:style-name="ce10">
            <text:p>Sophos MDR - User - 2000-49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7.39999999999999" table:style-name="ce12">
            <text:p>£107.4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INGCU</text:p>
          </table:table-cell>
          <table:table-cell office:value-type="string" table:style-name="ce10">
            <text:p>Sophos MDR - User - 2000-49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1.289999999999992" table:style-name="ce12">
            <text:p>£91.2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JNGAA</text:p>
          </table:table-cell>
          <table:table-cell office:value-type="string" table:style-name="ce10">
            <text:p>Sophos MDR - User - 5000-99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9.944999999999993" table:style-name="ce12">
            <text:p>£99.95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JNGCU</text:p>
          </table:table-cell>
          <table:table-cell office:value-type="string" table:style-name="ce10">
            <text:p>Sophos MDR - User - 5000-99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4.945000000000007" table:style-name="ce12">
            <text:p>£84.95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KNGAA</text:p>
          </table:table-cell>
          <table:table-cell office:value-type="string" table:style-name="ce10">
            <text:p>Sophos MDR - User - 10000-19999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4.26" table:style-name="ce12">
            <text:p>£94.26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KNGCU</text:p>
          </table:table-cell>
          <table:table-cell office:value-type="string" table:style-name="ce10">
            <text:p>Sophos MDR - User - 10000-19999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0.114999999999995" table:style-name="ce12">
            <text:p>£80.12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ZNGAA</text:p>
          </table:table-cell>
          <table:table-cell office:value-type="string" table:style-name="ce10">
            <text:p>Sophos MDR - User - 20000+ users - 11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9.324999999999989" table:style-name="ce12">
            <text:p>£89.33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1AZNGCU</text:p>
          </table:table-cell>
          <table:table-cell office:value-type="string" table:style-name="ce10">
            <text:p>Sophos MDR - User - 20000+ users - 11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5.929999999999993" table:style-name="ce12">
            <text:p>£75.93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1" table:style-name="ce9">
            <text:p>1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ANGAA</text:p>
          </table:table-cell>
          <table:table-cell office:value-type="string" table:style-name="ce10">
            <text:p>Sophos MDR - User - 1-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88.28" table:style-name="ce12">
            <text:p>£188.28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ANGCU</text:p>
          </table:table-cell>
          <table:table-cell office:value-type="string" table:style-name="ce10">
            <text:p>Sophos MDR - User - 1-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60.035" table:style-name="ce12">
            <text:p>£160.04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BNGAA</text:p>
          </table:table-cell>
          <table:table-cell office:value-type="string" table:style-name="ce10">
            <text:p>Sophos MDR - User - 10-24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77.81" table:style-name="ce12">
            <text:p>£177.81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BNGCU</text:p>
          </table:table-cell>
          <table:table-cell office:value-type="string" table:style-name="ce10">
            <text:p>Sophos MDR - User - 10-24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51.14000000000001" table:style-name="ce12">
            <text:p>£151.14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CNGAA</text:p>
          </table:table-cell>
          <table:table-cell office:value-type="string" table:style-name="ce10">
            <text:p>Sophos MDR - User - 25-4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65.405" table:style-name="ce12">
            <text:p>£165.41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CNGCU</text:p>
          </table:table-cell>
          <table:table-cell office:value-type="string" table:style-name="ce10">
            <text:p>Sophos MDR - User - 25-4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0.595" table:style-name="ce12">
            <text:p>£140.60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DNGAA</text:p>
          </table:table-cell>
          <table:table-cell office:value-type="string" table:style-name="ce10">
            <text:p>Sophos MDR - User - 50-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57.68" table:style-name="ce12">
            <text:p>£157.68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DNGCU</text:p>
          </table:table-cell>
          <table:table-cell office:value-type="string" table:style-name="ce10">
            <text:p>Sophos MDR - User - 50-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4.02499999999998" table:style-name="ce12">
            <text:p>£134.03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ENGAA</text:p>
          </table:table-cell>
          <table:table-cell office:value-type="string" table:style-name="ce10">
            <text:p>Sophos MDR - User - 100-1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7.345" table:style-name="ce12">
            <text:p>£147.35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ENGCU</text:p>
          </table:table-cell>
          <table:table-cell office:value-type="string" table:style-name="ce10">
            <text:p>Sophos MDR - User - 100-1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5.23499999999999" table:style-name="ce12">
            <text:p>£125.24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FNGAA</text:p>
          </table:table-cell>
          <table:table-cell office:value-type="string" table:style-name="ce10">
            <text:p>Sophos MDR - User - 200-4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43.89500000000001" table:style-name="ce12">
            <text:p>£143.90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FNGCU</text:p>
          </table:table-cell>
          <table:table-cell office:value-type="string" table:style-name="ce10">
            <text:p>Sophos MDR - User - 200-4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2.31" table:style-name="ce12">
            <text:p>£122.31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GNGAA</text:p>
          </table:table-cell>
          <table:table-cell office:value-type="string" table:style-name="ce10">
            <text:p>Sophos MDR - User - 500-9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36.45499999999998" table:style-name="ce12">
            <text:p>£136.46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GNGCU</text:p>
          </table:table-cell>
          <table:table-cell office:value-type="string" table:style-name="ce10">
            <text:p>Sophos MDR - User - 500-9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5.97999999999999" table:style-name="ce12">
            <text:p>£115.98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HNGAA</text:p>
          </table:table-cell>
          <table:table-cell office:value-type="string" table:style-name="ce10">
            <text:p>Sophos MDR - User - 1000-19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27.5" table:style-name="ce12">
            <text:p>£127.50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HNGCU</text:p>
          </table:table-cell>
          <table:table-cell office:value-type="string" table:style-name="ce10">
            <text:p>Sophos MDR - User - 1000-19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8.375" table:style-name="ce12">
            <text:p>£108.38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INGAA</text:p>
          </table:table-cell>
          <table:table-cell office:value-type="string" table:style-name="ce10">
            <text:p>Sophos MDR - User - 2000-49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17.16499999999999" table:style-name="ce12">
            <text:p>£117.17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INGCU</text:p>
          </table:table-cell>
          <table:table-cell office:value-type="string" table:style-name="ce10">
            <text:p>Sophos MDR - User - 2000-49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9.585000000000008" table:style-name="ce12">
            <text:p>£99.59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JNGAA</text:p>
          </table:table-cell>
          <table:table-cell office:value-type="string" table:style-name="ce10">
            <text:p>Sophos MDR - User - 5000-99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9.02000000000001" table:style-name="ce12">
            <text:p>£109.02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JNGCU</text:p>
          </table:table-cell>
          <table:table-cell office:value-type="string" table:style-name="ce10">
            <text:p>Sophos MDR - User - 5000-99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2.67" table:style-name="ce12">
            <text:p>£92.67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KNGAA</text:p>
          </table:table-cell>
          <table:table-cell office:value-type="string" table:style-name="ce10">
            <text:p>Sophos MDR - User - 10000-19999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02.82499999999999" table:style-name="ce12">
            <text:p>£102.83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KNGCU</text:p>
          </table:table-cell>
          <table:table-cell office:value-type="string" table:style-name="ce10">
            <text:p>Sophos MDR - User - 10000-19999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7.405000000000001" table:style-name="ce12">
            <text:p>£87.41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ZNGAA</text:p>
          </table:table-cell>
          <table:table-cell office:value-type="string" table:style-name="ce10">
            <text:p>Sophos MDR - User - 20000+ users - 12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7.454999999999998" table:style-name="ce12">
            <text:p>£97.46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12AZNGCU</text:p>
          </table:table-cell>
          <table:table-cell office:value-type="string" table:style-name="ce10">
            <text:p>Sophos MDR - User - 20000+ users - 12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2.83" table:style-name="ce12">
            <text:p>£82.83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12" table:style-name="ce9">
            <text:p>12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ANGAA</text:p>
          </table:table-cell>
          <table:table-cell office:value-type="string" table:style-name="ce10">
            <text:p>Sophos MDR - User - 1-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76.56" table:style-name="ce12">
            <text:p>£376.56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ANGCU</text:p>
          </table:table-cell>
          <table:table-cell office:value-type="string" table:style-name="ce10">
            <text:p>Sophos MDR - User - 1-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20.07" table:style-name="ce12">
            <text:p>£320.07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BNGAA</text:p>
          </table:table-cell>
          <table:table-cell office:value-type="string" table:style-name="ce10">
            <text:p>Sophos MDR - User - 10-24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55.60500000000002" table:style-name="ce12">
            <text:p>£355.61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BNGCU</text:p>
          </table:table-cell>
          <table:table-cell office:value-type="string" table:style-name="ce10">
            <text:p>Sophos MDR - User - 10-24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02.26499999999999" table:style-name="ce12">
            <text:p>£302.27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CNGAA</text:p>
          </table:table-cell>
          <table:table-cell office:value-type="string" table:style-name="ce10">
            <text:p>Sophos MDR - User - 25-4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30.79500000000002" table:style-name="ce12">
            <text:p>£330.80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CNGCU</text:p>
          </table:table-cell>
          <table:table-cell office:value-type="string" table:style-name="ce10">
            <text:p>Sophos MDR - User - 25-4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81.17499999999995" table:style-name="ce12">
            <text:p>£281.18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DNGAA</text:p>
          </table:table-cell>
          <table:table-cell office:value-type="string" table:style-name="ce10">
            <text:p>Sophos MDR - User - 50-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15.36" table:style-name="ce12">
            <text:p>£315.36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DNGCU</text:p>
          </table:table-cell>
          <table:table-cell office:value-type="string" table:style-name="ce10">
            <text:p>Sophos MDR - User - 50-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68.065" table:style-name="ce12">
            <text:p>£268.07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ENGAA</text:p>
          </table:table-cell>
          <table:table-cell office:value-type="string" table:style-name="ce10">
            <text:p>Sophos MDR - User - 100-1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94.69" table:style-name="ce12">
            <text:p>£294.69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ENGCU</text:p>
          </table:table-cell>
          <table:table-cell office:value-type="string" table:style-name="ce10">
            <text:p>Sophos MDR - User - 100-1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50.48500000000001" table:style-name="ce12">
            <text:p>£250.49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FNGAA</text:p>
          </table:table-cell>
          <table:table-cell office:value-type="string" table:style-name="ce10">
            <text:p>Sophos MDR - User - 200-4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87.79000000000002" table:style-name="ce12">
            <text:p>£287.79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FNGCU</text:p>
          </table:table-cell>
          <table:table-cell office:value-type="string" table:style-name="ce10">
            <text:p>Sophos MDR - User - 200-4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44.62" table:style-name="ce12">
            <text:p>£244.62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GNGAA</text:p>
          </table:table-cell>
          <table:table-cell office:value-type="string" table:style-name="ce10">
            <text:p>Sophos MDR - User - 500-9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72.90999999999997" table:style-name="ce12">
            <text:p>£272.91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GNGCU</text:p>
          </table:table-cell>
          <table:table-cell office:value-type="string" table:style-name="ce10">
            <text:p>Sophos MDR - User - 500-9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31.97500000000002" table:style-name="ce12">
            <text:p>£231.98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HNGAA</text:p>
          </table:table-cell>
          <table:table-cell office:value-type="string" table:style-name="ce10">
            <text:p>Sophos MDR - User - 1000-19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54.98500000000001" table:style-name="ce12">
            <text:p>£254.99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HNGCU</text:p>
          </table:table-cell>
          <table:table-cell office:value-type="string" table:style-name="ce10">
            <text:p>Sophos MDR - User - 1000-19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16.75" table:style-name="ce12">
            <text:p>£216.75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INGAA</text:p>
          </table:table-cell>
          <table:table-cell office:value-type="string" table:style-name="ce10">
            <text:p>Sophos MDR - User - 2000-49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34.315" table:style-name="ce12">
            <text:p>£234.32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INGCU</text:p>
          </table:table-cell>
          <table:table-cell office:value-type="string" table:style-name="ce10">
            <text:p>Sophos MDR - User - 2000-49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99.17000000000002" table:style-name="ce12">
            <text:p>£199.17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JNGAA</text:p>
          </table:table-cell>
          <table:table-cell office:value-type="string" table:style-name="ce10">
            <text:p>Sophos MDR - User - 5000-99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18.05500000000001" table:style-name="ce12">
            <text:p>£218.06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JNGCU</text:p>
          </table:table-cell>
          <table:table-cell office:value-type="string" table:style-name="ce10">
            <text:p>Sophos MDR - User - 5000-99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85.34" table:style-name="ce12">
            <text:p>£185.34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KNGAA</text:p>
          </table:table-cell>
          <table:table-cell office:value-type="string" table:style-name="ce10">
            <text:p>Sophos MDR - User - 10000-19999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05.64999999999998" table:style-name="ce12">
            <text:p>£205.65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KNGCU</text:p>
          </table:table-cell>
          <table:table-cell office:value-type="string" table:style-name="ce10">
            <text:p>Sophos MDR - User - 10000-19999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74.79500000000002" table:style-name="ce12">
            <text:p>£174.80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ZNGAA</text:p>
          </table:table-cell>
          <table:table-cell office:value-type="string" table:style-name="ce10">
            <text:p>Sophos MDR - User - 20000+ users - 24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94.89500000000001" table:style-name="ce12">
            <text:p>£194.90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24AZNGCU</text:p>
          </table:table-cell>
          <table:table-cell office:value-type="string" table:style-name="ce10">
            <text:p>Sophos MDR - User - 20000+ users - 24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165.66" table:style-name="ce12">
            <text:p>£165.66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24" table:style-name="ce9">
            <text:p>24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ANGAA</text:p>
          </table:table-cell>
          <table:table-cell office:value-type="string" table:style-name="ce10">
            <text:p>Sophos MDR - User - 1-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64.84" table:style-name="ce12">
            <text:p>£564.84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ANGCU</text:p>
          </table:table-cell>
          <table:table-cell office:value-type="string" table:style-name="ce10">
            <text:p>Sophos MDR - User - 1-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80.12" table:style-name="ce12">
            <text:p>£480.12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BNGAA</text:p>
          </table:table-cell>
          <table:table-cell office:value-type="string" table:style-name="ce10">
            <text:p>Sophos MDR - User - 10-24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33.41499999999996" table:style-name="ce12">
            <text:p>£533.42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BNGCU</text:p>
          </table:table-cell>
          <table:table-cell office:value-type="string" table:style-name="ce10">
            <text:p>Sophos MDR - User - 10-24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53.40499999999997" table:style-name="ce12">
            <text:p>£453.41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CNGAA</text:p>
          </table:table-cell>
          <table:table-cell office:value-type="string" table:style-name="ce10">
            <text:p>Sophos MDR - User - 25-4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96.20000000000005" table:style-name="ce12">
            <text:p>£496.20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CNGCU</text:p>
          </table:table-cell>
          <table:table-cell office:value-type="string" table:style-name="ce10">
            <text:p>Sophos MDR - User - 25-4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21.77" table:style-name="ce12">
            <text:p>£421.77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DNGAA</text:p>
          </table:table-cell>
          <table:table-cell office:value-type="string" table:style-name="ce10">
            <text:p>Sophos MDR - User - 50-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73.04" table:style-name="ce12">
            <text:p>£473.04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DNGCU</text:p>
          </table:table-cell>
          <table:table-cell office:value-type="string" table:style-name="ce10">
            <text:p>Sophos MDR - User - 50-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02.09000000000003" table:style-name="ce12">
            <text:p>£402.09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ENGAA</text:p>
          </table:table-cell>
          <table:table-cell office:value-type="string" table:style-name="ce10">
            <text:p>Sophos MDR - User - 100-1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42.03499999999997" table:style-name="ce12">
            <text:p>£442.04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ENGCU</text:p>
          </table:table-cell>
          <table:table-cell office:value-type="string" table:style-name="ce10">
            <text:p>Sophos MDR - User - 100-1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75.71999999999997" table:style-name="ce12">
            <text:p>£375.72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FNGAA</text:p>
          </table:table-cell>
          <table:table-cell office:value-type="string" table:style-name="ce10">
            <text:p>Sophos MDR - User - 200-4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31.70000000000005" table:style-name="ce12">
            <text:p>£431.70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FNGCU</text:p>
          </table:table-cell>
          <table:table-cell office:value-type="string" table:style-name="ce10">
            <text:p>Sophos MDR - User - 200-4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66.94499999999999" table:style-name="ce12">
            <text:p>£366.95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GNGAA</text:p>
          </table:table-cell>
          <table:table-cell office:value-type="string" table:style-name="ce10">
            <text:p>Sophos MDR - User - 500-9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09.36500000000001" table:style-name="ce12">
            <text:p>£409.37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GNGCU</text:p>
          </table:table-cell>
          <table:table-cell office:value-type="string" table:style-name="ce10">
            <text:p>Sophos MDR - User - 500-9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47.95499999999998" table:style-name="ce12">
            <text:p>£347.96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HNGAA</text:p>
          </table:table-cell>
          <table:table-cell office:value-type="string" table:style-name="ce10">
            <text:p>Sophos MDR - User - 1000-19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82.48500000000001" table:style-name="ce12">
            <text:p>£382.49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HNGCU</text:p>
          </table:table-cell>
          <table:table-cell office:value-type="string" table:style-name="ce10">
            <text:p>Sophos MDR - User - 1000-19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25.11" table:style-name="ce12">
            <text:p>£325.11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INGAA</text:p>
          </table:table-cell>
          <table:table-cell office:value-type="string" table:style-name="ce10">
            <text:p>Sophos MDR - User - 2000-49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51.48" table:style-name="ce12">
            <text:p>£351.48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INGCU</text:p>
          </table:table-cell>
          <table:table-cell office:value-type="string" table:style-name="ce10">
            <text:p>Sophos MDR - User - 2000-49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98.755" table:style-name="ce12">
            <text:p>£298.76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JNGAA</text:p>
          </table:table-cell>
          <table:table-cell office:value-type="string" table:style-name="ce10">
            <text:p>Sophos MDR - User - 5000-99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27.07500000000005" table:style-name="ce12">
            <text:p>£327.08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JNGCU</text:p>
          </table:table-cell>
          <table:table-cell office:value-type="string" table:style-name="ce10">
            <text:p>Sophos MDR - User - 5000-99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78.01" table:style-name="ce12">
            <text:p>£278.01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KNGAA</text:p>
          </table:table-cell>
          <table:table-cell office:value-type="string" table:style-name="ce10">
            <text:p>Sophos MDR - User - 10000-19999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308.47500000000002" table:style-name="ce12">
            <text:p>£308.48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KNGCU</text:p>
          </table:table-cell>
          <table:table-cell office:value-type="string" table:style-name="ce10">
            <text:p>Sophos MDR - User - 10000-19999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62.20000000000005" table:style-name="ce12">
            <text:p>£262.20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ZNGAA</text:p>
          </table:table-cell>
          <table:table-cell office:value-type="string" table:style-name="ce10">
            <text:p>Sophos MDR - User - 20000+ users - 36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92.35000000000002" table:style-name="ce12">
            <text:p>£292.35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36AZNGCU</text:p>
          </table:table-cell>
          <table:table-cell office:value-type="string" table:style-name="ce10">
            <text:p>Sophos MDR - User - 20000+ users - 36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248.49" table:style-name="ce12">
            <text:p>£248.49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36" table:style-name="ce9">
            <text:p>36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1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ANGAA</text:p>
          </table:table-cell>
          <table:table-cell office:value-type="string" table:style-name="ce10">
            <text:p>Sophos MDR - User - 1-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941.40000000000009" table:style-name="ce12">
            <text:p>£941.40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ANGCU</text:p>
          </table:table-cell>
          <table:table-cell office:value-type="string" table:style-name="ce10">
            <text:p>Sophos MDR - User - 1-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00.19" table:style-name="ce12">
            <text:p>£800.19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BNGAA</text:p>
          </table:table-cell>
          <table:table-cell office:value-type="string" table:style-name="ce10">
            <text:p>Sophos MDR - User - 10-24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89.02" table:style-name="ce12">
            <text:p>£889.02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BNGCU</text:p>
          </table:table-cell>
          <table:table-cell office:value-type="string" table:style-name="ce10">
            <text:p>Sophos MDR - User - 10-24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55.67" table:style-name="ce12">
            <text:p>£755.67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CNGAA</text:p>
          </table:table-cell>
          <table:table-cell office:value-type="string" table:style-name="ce10">
            <text:p>Sophos MDR - User - 25-4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826.99500000000012" table:style-name="ce12">
            <text:p>£827.00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CNGCU</text:p>
          </table:table-cell>
          <table:table-cell office:value-type="string" table:style-name="ce10">
            <text:p>Sophos MDR - User - 25-4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02.94499999999994" table:style-name="ce12">
            <text:p>£702.95</text:p>
          </table:table-cell>
          <table:table-cell office:value-type="float" office:value="25" table:style-name="ce11">
            <text:p>25</text:p>
          </table:table-cell>
          <table:table-cell office:value-type="float" office:value="49" table:style-name="ce11">
            <text:p>4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DNGAA</text:p>
          </table:table-cell>
          <table:table-cell office:value-type="string" table:style-name="ce10">
            <text:p>Sophos MDR - User - 50-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88.40000000000009" table:style-name="ce12">
            <text:p>£788.40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DNGCU</text:p>
          </table:table-cell>
          <table:table-cell office:value-type="string" table:style-name="ce10">
            <text:p>Sophos MDR - User - 50-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70.14" table:style-name="ce12">
            <text:p>£670.14</text:p>
          </table:table-cell>
          <table:table-cell office:value-type="float" office:value="50" table:style-name="ce11">
            <text:p>50</text:p>
          </table:table-cell>
          <table:table-cell office:value-type="float" office:value="99" table:style-name="ce11">
            <text:p>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ENGAA</text:p>
          </table:table-cell>
          <table:table-cell office:value-type="string" table:style-name="ce10">
            <text:p>Sophos MDR - User - 100-1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36.72499999999991" table:style-name="ce12">
            <text:p>£736.73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ENGCU</text:p>
          </table:table-cell>
          <table:table-cell office:value-type="string" table:style-name="ce10">
            <text:p>Sophos MDR - User - 100-1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26.20500000000004" table:style-name="ce12">
            <text:p>£626.21</text:p>
          </table:table-cell>
          <table:table-cell office:value-type="float" office:value="100" table:style-name="ce11">
            <text:p>100</text:p>
          </table:table-cell>
          <table:table-cell office:value-type="float" office:value="199" table:style-name="ce11">
            <text:p>1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FNGAA</text:p>
          </table:table-cell>
          <table:table-cell office:value-type="string" table:style-name="ce10">
            <text:p>Sophos MDR - User - 200-4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719.49" table:style-name="ce12">
            <text:p>£719.49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FNGCU</text:p>
          </table:table-cell>
          <table:table-cell office:value-type="string" table:style-name="ce10">
            <text:p>Sophos MDR - User - 200-4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11.56499999999994" table:style-name="ce12">
            <text:p>£611.57</text:p>
          </table:table-cell>
          <table:table-cell office:value-type="float" office:value="200" table:style-name="ce11">
            <text:p>200</text:p>
          </table:table-cell>
          <table:table-cell office:value-type="float" office:value="499" table:style-name="ce11">
            <text:p>4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GNGAA</text:p>
          </table:table-cell>
          <table:table-cell office:value-type="string" table:style-name="ce10">
            <text:p>Sophos MDR - User - 500-9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82.27500000000009" table:style-name="ce12">
            <text:p>£682.28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GNGCU</text:p>
          </table:table-cell>
          <table:table-cell office:value-type="string" table:style-name="ce10">
            <text:p>Sophos MDR - User - 500-9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79.93000000000006" table:style-name="ce12">
            <text:p>£579.93</text:p>
          </table:table-cell>
          <table:table-cell office:value-type="float" office:value="500" table:style-name="ce11">
            <text:p>500</text:p>
          </table:table-cell>
          <table:table-cell office:value-type="float" office:value="999" table:style-name="ce11">
            <text:p>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HNGAA</text:p>
          </table:table-cell>
          <table:table-cell office:value-type="string" table:style-name="ce10">
            <text:p>Sophos MDR - User - 1000-19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637.48500000000001" table:style-name="ce12">
            <text:p>£637.49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HNGCU</text:p>
          </table:table-cell>
          <table:table-cell office:value-type="string" table:style-name="ce10">
            <text:p>Sophos MDR - User - 1000-19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41.86" table:style-name="ce12">
            <text:p>£541.86</text:p>
          </table:table-cell>
          <table:table-cell office:value-type="float" office:value="1000" table:style-name="ce11">
            <text:p>1000</text:p>
          </table:table-cell>
          <table:table-cell office:value-type="float" office:value="1999" table:style-name="ce11">
            <text:p>1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INGAA</text:p>
          </table:table-cell>
          <table:table-cell office:value-type="string" table:style-name="ce10">
            <text:p>Sophos MDR - User - 2000-49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85.79499999999996" table:style-name="ce12">
            <text:p>£585.80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INGCU</text:p>
          </table:table-cell>
          <table:table-cell office:value-type="string" table:style-name="ce10">
            <text:p>Sophos MDR - User - 2000-49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97.92499999999995" table:style-name="ce12">
            <text:p>£497.93</text:p>
          </table:table-cell>
          <table:table-cell office:value-type="float" office:value="2000" table:style-name="ce11">
            <text:p>2000</text:p>
          </table:table-cell>
          <table:table-cell office:value-type="float" office:value="4999" table:style-name="ce11">
            <text:p>4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JNGAA</text:p>
          </table:table-cell>
          <table:table-cell office:value-type="string" table:style-name="ce10">
            <text:p>Sophos MDR - User - 5000-99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45.13" table:style-name="ce12">
            <text:p>£545.13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JNGCU</text:p>
          </table:table-cell>
          <table:table-cell office:value-type="string" table:style-name="ce10">
            <text:p>Sophos MDR - User - 5000-99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63.36500000000001" table:style-name="ce12">
            <text:p>£463.37</text:p>
          </table:table-cell>
          <table:table-cell office:value-type="float" office:value="5000" table:style-name="ce11">
            <text:p>5000</text:p>
          </table:table-cell>
          <table:table-cell office:value-type="float" office:value="9999" table:style-name="ce11">
            <text:p>9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KNGAA</text:p>
          </table:table-cell>
          <table:table-cell office:value-type="string" table:style-name="ce10">
            <text:p>Sophos MDR - User - 10000-19999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514.11" table:style-name="ce12">
            <text:p>£514.11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KNGCU</text:p>
          </table:table-cell>
          <table:table-cell office:value-type="string" table:style-name="ce10">
            <text:p>Sophos MDR - User - 10000-19999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36.995" table:style-name="ce12">
            <text:p>£437.00</text:p>
          </table:table-cell>
          <table:table-cell office:value-type="float" office:value="10000" table:style-name="ce11">
            <text:p>10000</text:p>
          </table:table-cell>
          <table:table-cell office:value-type="float" office:value="19999" table:style-name="ce11">
            <text:p>19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ZNGAA</text:p>
          </table:table-cell>
          <table:table-cell office:value-type="string" table:style-name="ce10">
            <text:p>Sophos MDR - User - 20000+ users - 60 MOS - GOV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87.245" table:style-name="ce12">
            <text:p>£487.25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</text:p>
          </table:table-cell>
          <table:table-cell office:value-type="string" table:style-name="ce9">
            <text:p>MDRE0U60AZNGCU</text:p>
          </table:table-cell>
          <table:table-cell office:value-type="string" table:style-name="ce10">
            <text:p>Sophos MDR - User - 20000+ users - 60 MOS - GOV - COMP UPG</text:p>
          </table:table-cell>
          <table:table-cell office:value-type="string" table:style-name="ce11">
            <text:p>Managed Detection Response (MDR) Endpoint</text:p>
          </table:table-cell>
          <table:table-cell office:value-type="currency" office:value="414.15000000000003" table:style-name="ce12">
            <text:p>£414.15</text:p>
          </table:table-cell>
          <table:table-cell office:value-type="float" office:value="20000" table:style-name="ce11">
            <text:p>20000</text:p>
          </table:table-cell>
          <table:table-cell office:value-type="float" office:value="9999999" table:style-name="ce11">
            <text:p>9999999</text:p>
          </table:table-cell>
          <table:table-cell office:value-type="float" office:value="60" table:style-name="ce9">
            <text:p>60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4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-COMPLETE</text:p>
          </table:table-cell>
          <table:table-cell office:value-type="string" table:style-name="ce9">
            <text:p>MDRCEU01AANGAA</text:p>
          </table:table-cell>
          <table:table-cell office:value-type="string" table:style-name="ce10">
            <text:p>Sophos MDR Plus - User - 1-9 users - 1 MOS - GOV</text:p>
          </table:table-cell>
          <table:table-cell office:value-type="string" table:style-name="ce11">
            <text:p>Managed Detection Response (MDR) Complete Endpoint</text:p>
          </table:table-cell>
          <table:table-cell office:value-type="currency" office:value="26.055" table:style-name="ce12">
            <text:p>£26.06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8">
            <text:p>MDR-COMPLETE</text:p>
          </table:table-cell>
          <table:table-cell office:value-type="string" table:style-name="ce9">
            <text:p>MDRCEU01AANGCU</text:p>
          </table:table-cell>
          <table:table-cell office:value-type="string" table:style-name="ce10">
            <text:p>Sophos MDR Plus - User - 1-9 users - 1 MOS - GOV - COMP UPG</text:p>
          </table:table-cell>
          <table:table-cell office:value-type="string" table:style-name="ce11">
            <text:p>Managed Detection Response (MDR) Complete Endpoint</text:p>
          </table:table-cell>
          <table:table-cell office:value-type="currency" office:value="22.14" table:style-name="ce12">
            <text:p>£22.14</text:p>
          </table:table-cell>
          <table:table-cell office:value-type="float" office:value="1" table:style-name="ce11">
            <text:p>1</text:p>
          </table:table-cell>
          <table:table-cell office:value-type="float" office:value="9" table:style-name="ce11">
            <text:p>9</text:p>
          </table:table-cell>
          <table:table-cell office:value-type="float" office:value="1" table:style-name="ce9">
            <text:p>1</text:p>
          </table:table-cell>
          <table:table-cell office:value-type="string" table:style-name="ce9">
            <text:p>GOV</text:p>
          </table:table-cell>
          <table:table-cell office:value-type="string" table:style-name="ce8">
            <text:p>New</text:p>
          </table:table-cell>
          <table:table-cell office:value-type="string" table:style-name="ce8">
            <text:p>Endpoint</text:p>
          </table:table-cell>
          <table:table-cell office:value-type="string" table:style-name="ce8">
            <text:p>Subscription</text:p>
          </table:table-cell>
          <table:table-cell office:value-type="string" table:style-name="ce8">
            <text:p>Priority 3</text:p>
          </table:table-cell>
          <table:table-cell office:value-type="string" table:style-name="ce8">
            <text:p>MME</text:p>
          </table:table-cell>
          <table:table-cell office:value-type="string" table:style-name="ce8">
            <text:p>Yes</text:p>
          </table:table-cell>
          <table:table-cell office:value-type="string" table:style-name="ce8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4">
            <text:p>MDR-COMPLETE</text:p>
          </table:table-cell>
          <table:table-cell office:value-type="string" table:style-name="ce15">
            <text:p>MDRCEU01ABNGAA</text:p>
          </table:table-cell>
          <table:table-cell office:value-type="string" table:style-name="ce16">
            <text:p>Sophos MDR Plus - User - 10-24 users - 1 MOS - GOV</text:p>
          </table:table-cell>
          <table:table-cell office:value-type="string" table:style-name="ce17">
            <text:p>Managed Detection Response (MDR) Complete Endpoint</text:p>
          </table:table-cell>
          <table:table-cell office:value-type="currency" office:value="24.599999999999998" table:style-name="ce18">
            <text:p>£24.60</text:p>
          </table:table-cell>
          <table:table-cell office:value-type="float" office:value="10" table:style-name="ce17">
            <text:p>10</text:p>
          </table:table-cell>
          <table:table-cell office:value-type="float" office:value="24" table:style-name="ce17">
            <text:p>24</text:p>
          </table:table-cell>
          <table:table-cell office:value-type="float" office:value="1" table:style-name="ce15">
            <text:p>1</text:p>
          </table:table-cell>
          <table:table-cell office:value-type="string" table:style-name="ce15">
            <text:p>GOV</text:p>
          </table:table-cell>
          <table:table-cell office:value-type="string" table:style-name="ce14">
            <text:p>New</text:p>
          </table:table-cell>
          <table:table-cell office:value-type="string" table:style-name="ce14">
            <text:p>Endpoint</text:p>
          </table:table-cell>
          <table:table-cell office:value-type="string" table:style-name="ce14">
            <text:p>Subscription</text:p>
          </table:table-cell>
          <table:table-cell office:value-type="string" table:style-name="ce14">
            <text:p>Priority 3</text:p>
          </table:table-cell>
          <table:table-cell office:value-type="string" table:style-name="ce14">
            <text:p>MME</text:p>
          </table:table-cell>
          <table:table-cell office:value-type="string" table:style-name="ce14">
            <text:p>Yes</text:p>
          </table:table-cell>
          <table:table-cell office:value-type="string" table:style-name="ce1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BNGCU</text:p>
          </table:table-cell>
          <table:table-cell office:value-type="string" table:style-name="ce21">
            <text:p>Sophos MDR Plus - User - 10-24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0.91" table:style-name="ce23">
            <text:p>£20.91</text:p>
          </table:table-cell>
          <table:table-cell office:value-type="float" office:value="10" table:style-name="ce22">
            <text:p>10</text:p>
          </table:table-cell>
          <table:table-cell office:value-type="float" office:value="24" table:style-name="ce22">
            <text:p>24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CNGAA</text:p>
          </table:table-cell>
          <table:table-cell office:value-type="string" table:style-name="ce21">
            <text:p>Sophos MDR Plus - User - 25-4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3.07" table:style-name="ce23">
            <text:p>£23.07</text:p>
          </table:table-cell>
          <table:table-cell office:value-type="float" office:value="25" table:style-name="ce22">
            <text:p>25</text:p>
          </table:table-cell>
          <table:table-cell office:value-type="float" office:value="49" table:style-name="ce22">
            <text:p>4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CNGCU</text:p>
          </table:table-cell>
          <table:table-cell office:value-type="string" table:style-name="ce21">
            <text:p>Sophos MDR Plus - User - 25-4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9.605" table:style-name="ce23">
            <text:p>£19.61</text:p>
          </table:table-cell>
          <table:table-cell office:value-type="float" office:value="25" table:style-name="ce22">
            <text:p>25</text:p>
          </table:table-cell>
          <table:table-cell office:value-type="float" office:value="49" table:style-name="ce22">
            <text:p>4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DNGAA</text:p>
          </table:table-cell>
          <table:table-cell office:value-type="string" table:style-name="ce21">
            <text:p>Sophos MDR Plus - User - 50-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2.200000000000003" table:style-name="ce23">
            <text:p>£22.20</text:p>
          </table:table-cell>
          <table:table-cell office:value-type="float" office:value="50" table:style-name="ce22">
            <text:p>50</text:p>
          </table:table-cell>
          <table:table-cell office:value-type="float" office:value="99" table:style-name="ce22">
            <text:p>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DNGCU</text:p>
          </table:table-cell>
          <table:table-cell office:value-type="string" table:style-name="ce21">
            <text:p>Sophos MDR Plus - User - 50-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8.87" table:style-name="ce23">
            <text:p>£18.87</text:p>
          </table:table-cell>
          <table:table-cell office:value-type="float" office:value="50" table:style-name="ce22">
            <text:p>50</text:p>
          </table:table-cell>
          <table:table-cell office:value-type="float" office:value="99" table:style-name="ce22">
            <text:p>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ENGAA</text:p>
          </table:table-cell>
          <table:table-cell office:value-type="string" table:style-name="ce21">
            <text:p>Sophos MDR Plus - User - 100-1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1.195" table:style-name="ce23">
            <text:p>£21.20</text:p>
          </table:table-cell>
          <table:table-cell office:value-type="float" office:value="100" table:style-name="ce22">
            <text:p>100</text:p>
          </table:table-cell>
          <table:table-cell office:value-type="float" office:value="199" table:style-name="ce22">
            <text:p>1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ENGCU</text:p>
          </table:table-cell>
          <table:table-cell office:value-type="string" table:style-name="ce21">
            <text:p>Sophos MDR Plus - User - 100-1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8.015000000000001" table:style-name="ce23">
            <text:p>£18.02</text:p>
          </table:table-cell>
          <table:table-cell office:value-type="float" office:value="100" table:style-name="ce22">
            <text:p>100</text:p>
          </table:table-cell>
          <table:table-cell office:value-type="float" office:value="199" table:style-name="ce22">
            <text:p>1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FNGAA</text:p>
          </table:table-cell>
          <table:table-cell office:value-type="string" table:style-name="ce21">
            <text:p>Sophos MDR Plus - User - 200-4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0.85" table:style-name="ce23">
            <text:p>£20.85</text:p>
          </table:table-cell>
          <table:table-cell office:value-type="float" office:value="200" table:style-name="ce22">
            <text:p>200</text:p>
          </table:table-cell>
          <table:table-cell office:value-type="float" office:value="499" table:style-name="ce22">
            <text:p>4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FNGCU</text:p>
          </table:table-cell>
          <table:table-cell office:value-type="string" table:style-name="ce21">
            <text:p>Sophos MDR Plus - User - 200-4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7.715" table:style-name="ce23">
            <text:p>£17.72</text:p>
          </table:table-cell>
          <table:table-cell office:value-type="float" office:value="200" table:style-name="ce22">
            <text:p>200</text:p>
          </table:table-cell>
          <table:table-cell office:value-type="float" office:value="499" table:style-name="ce22">
            <text:p>4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GNGAA</text:p>
          </table:table-cell>
          <table:table-cell office:value-type="string" table:style-name="ce21">
            <text:p>Sophos MDR Plus - User - 500-9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9.875" table:style-name="ce23">
            <text:p>£19.88</text:p>
          </table:table-cell>
          <table:table-cell office:value-type="float" office:value="500" table:style-name="ce22">
            <text:p>500</text:p>
          </table:table-cell>
          <table:table-cell office:value-type="float" office:value="999" table:style-name="ce22">
            <text:p>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GNGCU</text:p>
          </table:table-cell>
          <table:table-cell office:value-type="string" table:style-name="ce21">
            <text:p>Sophos MDR Plus - User - 500-9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6.89" table:style-name="ce23">
            <text:p>£16.89</text:p>
          </table:table-cell>
          <table:table-cell office:value-type="float" office:value="500" table:style-name="ce22">
            <text:p>500</text:p>
          </table:table-cell>
          <table:table-cell office:value-type="float" office:value="999" table:style-name="ce22">
            <text:p>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HNGAA</text:p>
          </table:table-cell>
          <table:table-cell office:value-type="string" table:style-name="ce21">
            <text:p>Sophos MDR Plus - User - 1000-19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8.794999999999998" table:style-name="ce23">
            <text:p>£18.80</text:p>
          </table:table-cell>
          <table:table-cell office:value-type="float" office:value="1000" table:style-name="ce22">
            <text:p>1000</text:p>
          </table:table-cell>
          <table:table-cell office:value-type="float" office:value="1999" table:style-name="ce22">
            <text:p>1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HNGCU</text:p>
          </table:table-cell>
          <table:table-cell office:value-type="string" table:style-name="ce21">
            <text:p>Sophos MDR Plus - User - 1000-19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5.975000000000001" table:style-name="ce23">
            <text:p>£15.98</text:p>
          </table:table-cell>
          <table:table-cell office:value-type="float" office:value="1000" table:style-name="ce22">
            <text:p>1000</text:p>
          </table:table-cell>
          <table:table-cell office:value-type="float" office:value="1999" table:style-name="ce22">
            <text:p>1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INGAA</text:p>
          </table:table-cell>
          <table:table-cell office:value-type="string" table:style-name="ce21">
            <text:p>Sophos MDR Plus - User - 2000-49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7.52" table:style-name="ce23">
            <text:p>£17.52</text:p>
          </table:table-cell>
          <table:table-cell office:value-type="float" office:value="2000" table:style-name="ce22">
            <text:p>2000</text:p>
          </table:table-cell>
          <table:table-cell office:value-type="float" office:value="4999" table:style-name="ce22">
            <text:p>4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INGCU</text:p>
          </table:table-cell>
          <table:table-cell office:value-type="string" table:style-name="ce21">
            <text:p>Sophos MDR Plus - User - 2000-49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4.895" table:style-name="ce23">
            <text:p>£14.90</text:p>
          </table:table-cell>
          <table:table-cell office:value-type="float" office:value="2000" table:style-name="ce22">
            <text:p>2000</text:p>
          </table:table-cell>
          <table:table-cell office:value-type="float" office:value="4999" table:style-name="ce22">
            <text:p>4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JNGAA</text:p>
          </table:table-cell>
          <table:table-cell office:value-type="string" table:style-name="ce21">
            <text:p>Sophos MDR Plus - User - 5000-99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6.575000000000003" table:style-name="ce23">
            <text:p>£16.58</text:p>
          </table:table-cell>
          <table:table-cell office:value-type="float" office:value="5000" table:style-name="ce22">
            <text:p>5000</text:p>
          </table:table-cell>
          <table:table-cell office:value-type="float" office:value="9999" table:style-name="ce22">
            <text:p>9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JNGCU</text:p>
          </table:table-cell>
          <table:table-cell office:value-type="string" table:style-name="ce21">
            <text:p>Sophos MDR Plus - User - 5000-99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4.085000000000001" table:style-name="ce23">
            <text:p>£14.09</text:p>
          </table:table-cell>
          <table:table-cell office:value-type="float" office:value="5000" table:style-name="ce22">
            <text:p>5000</text:p>
          </table:table-cell>
          <table:table-cell office:value-type="float" office:value="9999" table:style-name="ce22">
            <text:p>9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KNGAA</text:p>
          </table:table-cell>
          <table:table-cell office:value-type="string" table:style-name="ce21">
            <text:p>Sophos MDR Plus - User - 10000-19999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5.99" table:style-name="ce23">
            <text:p>£15.99</text:p>
          </table:table-cell>
          <table:table-cell office:value-type="float" office:value="10000" table:style-name="ce22">
            <text:p>10000</text:p>
          </table:table-cell>
          <table:table-cell office:value-type="float" office:value="19999" table:style-name="ce22">
            <text:p>19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KNGCU</text:p>
          </table:table-cell>
          <table:table-cell office:value-type="string" table:style-name="ce21">
            <text:p>Sophos MDR Plus - User - 10000-19999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3.59" table:style-name="ce23">
            <text:p>£13.59</text:p>
          </table:table-cell>
          <table:table-cell office:value-type="float" office:value="10000" table:style-name="ce22">
            <text:p>10000</text:p>
          </table:table-cell>
          <table:table-cell office:value-type="float" office:value="19999" table:style-name="ce22">
            <text:p>19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ZNGAA</text:p>
          </table:table-cell>
          <table:table-cell office:value-type="string" table:style-name="ce21">
            <text:p>Sophos MDR Plus - User - 20000+ users - 1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5.48" table:style-name="ce23">
            <text:p>£15.48</text:p>
          </table:table-cell>
          <table:table-cell office:value-type="float" office:value="20000" table:style-name="ce22">
            <text:p>20000</text:p>
          </table:table-cell>
          <table:table-cell office:value-type="float" office:value="9999999" table:style-name="ce22">
            <text:p>9999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1AZNGCU</text:p>
          </table:table-cell>
          <table:table-cell office:value-type="string" table:style-name="ce21">
            <text:p>Sophos MDR Plus - User - 20000+ users - 1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13.154999999999999" table:style-name="ce23">
            <text:p>£13.16</text:p>
          </table:table-cell>
          <table:table-cell office:value-type="float" office:value="20000" table:style-name="ce22">
            <text:p>20000</text:p>
          </table:table-cell>
          <table:table-cell office:value-type="float" office:value="9999999" table:style-name="ce22">
            <text:p>9999999</text:p>
          </table:table-cell>
          <table:table-cell office:value-type="float" office:value="1" table:style-name="ce20">
            <text:p>1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ANGAA</text:p>
          </table:table-cell>
          <table:table-cell office:value-type="string" table:style-name="ce21">
            <text:p>Sophos MDR Plus - User - 1-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52.11" table:style-name="ce23">
            <text:p>£52.11</text:p>
          </table:table-cell>
          <table:table-cell office:value-type="float" office:value="1" table:style-name="ce22">
            <text:p>1</text:p>
          </table:table-cell>
          <table:table-cell office:value-type="float" office:value="9" table:style-name="ce22">
            <text:p>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ANGCU</text:p>
          </table:table-cell>
          <table:table-cell office:value-type="string" table:style-name="ce21">
            <text:p>Sophos MDR Plus - User - 1-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4.295000000000002" table:style-name="ce23">
            <text:p>£44.30</text:p>
          </table:table-cell>
          <table:table-cell office:value-type="float" office:value="1" table:style-name="ce22">
            <text:p>1</text:p>
          </table:table-cell>
          <table:table-cell office:value-type="float" office:value="9" table:style-name="ce22">
            <text:p>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BNGAA</text:p>
          </table:table-cell>
          <table:table-cell office:value-type="string" table:style-name="ce21">
            <text:p>Sophos MDR Plus - User - 10-24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9.215000000000003" table:style-name="ce23">
            <text:p>£49.22</text:p>
          </table:table-cell>
          <table:table-cell office:value-type="float" office:value="10" table:style-name="ce22">
            <text:p>10</text:p>
          </table:table-cell>
          <table:table-cell office:value-type="float" office:value="24" table:style-name="ce22">
            <text:p>24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BNGCU</text:p>
          </table:table-cell>
          <table:table-cell office:value-type="string" table:style-name="ce21">
            <text:p>Sophos MDR Plus - User - 10-24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1.835000000000001" table:style-name="ce23">
            <text:p>£41.84</text:p>
          </table:table-cell>
          <table:table-cell office:value-type="float" office:value="10" table:style-name="ce22">
            <text:p>10</text:p>
          </table:table-cell>
          <table:table-cell office:value-type="float" office:value="24" table:style-name="ce22">
            <text:p>24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CNGAA</text:p>
          </table:table-cell>
          <table:table-cell office:value-type="string" table:style-name="ce21">
            <text:p>Sophos MDR Plus - User - 25-4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6.14" table:style-name="ce23">
            <text:p>£46.14</text:p>
          </table:table-cell>
          <table:table-cell office:value-type="float" office:value="25" table:style-name="ce22">
            <text:p>25</text:p>
          </table:table-cell>
          <table:table-cell office:value-type="float" office:value="49" table:style-name="ce22">
            <text:p>4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CNGCU</text:p>
          </table:table-cell>
          <table:table-cell office:value-type="string" table:style-name="ce21">
            <text:p>Sophos MDR Plus - User - 25-4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9.21" table:style-name="ce23">
            <text:p>£39.21</text:p>
          </table:table-cell>
          <table:table-cell office:value-type="float" office:value="25" table:style-name="ce22">
            <text:p>25</text:p>
          </table:table-cell>
          <table:table-cell office:value-type="float" office:value="49" table:style-name="ce22">
            <text:p>4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DNGAA</text:p>
          </table:table-cell>
          <table:table-cell office:value-type="string" table:style-name="ce21">
            <text:p>Sophos MDR Plus - User - 50-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4.414999999999999" table:style-name="ce23">
            <text:p>£44.42</text:p>
          </table:table-cell>
          <table:table-cell office:value-type="float" office:value="50" table:style-name="ce22">
            <text:p>50</text:p>
          </table:table-cell>
          <table:table-cell office:value-type="float" office:value="99" table:style-name="ce22">
            <text:p>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DNGCU</text:p>
          </table:table-cell>
          <table:table-cell office:value-type="string" table:style-name="ce21">
            <text:p>Sophos MDR Plus - User - 50-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7.755000000000003" table:style-name="ce23">
            <text:p>£37.76</text:p>
          </table:table-cell>
          <table:table-cell office:value-type="float" office:value="50" table:style-name="ce22">
            <text:p>50</text:p>
          </table:table-cell>
          <table:table-cell office:value-type="float" office:value="99" table:style-name="ce22">
            <text:p>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ENGAA</text:p>
          </table:table-cell>
          <table:table-cell office:value-type="string" table:style-name="ce21">
            <text:p>Sophos MDR Plus - User - 100-1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2.405000000000001" table:style-name="ce23">
            <text:p>£42.41</text:p>
          </table:table-cell>
          <table:table-cell office:value-type="float" office:value="100" table:style-name="ce22">
            <text:p>100</text:p>
          </table:table-cell>
          <table:table-cell office:value-type="float" office:value="199" table:style-name="ce22">
            <text:p>1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ENGCU</text:p>
          </table:table-cell>
          <table:table-cell office:value-type="string" table:style-name="ce21">
            <text:p>Sophos MDR Plus - User - 100-1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6.045000000000002" table:style-name="ce23">
            <text:p>£36.05</text:p>
          </table:table-cell>
          <table:table-cell office:value-type="float" office:value="100" table:style-name="ce22">
            <text:p>100</text:p>
          </table:table-cell>
          <table:table-cell office:value-type="float" office:value="199" table:style-name="ce22">
            <text:p>1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FNGAA</text:p>
          </table:table-cell>
          <table:table-cell office:value-type="string" table:style-name="ce21">
            <text:p>Sophos MDR Plus - User - 200-4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41.7" table:style-name="ce23">
            <text:p>£41.70</text:p>
          </table:table-cell>
          <table:table-cell office:value-type="float" office:value="200" table:style-name="ce22">
            <text:p>200</text:p>
          </table:table-cell>
          <table:table-cell office:value-type="float" office:value="499" table:style-name="ce22">
            <text:p>4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FNGCU</text:p>
          </table:table-cell>
          <table:table-cell office:value-type="string" table:style-name="ce21">
            <text:p>Sophos MDR Plus - User - 200-4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5.445" table:style-name="ce23">
            <text:p>£35.45</text:p>
          </table:table-cell>
          <table:table-cell office:value-type="float" office:value="200" table:style-name="ce22">
            <text:p>200</text:p>
          </table:table-cell>
          <table:table-cell office:value-type="float" office:value="499" table:style-name="ce22">
            <text:p>4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GNGAA</text:p>
          </table:table-cell>
          <table:table-cell office:value-type="string" table:style-name="ce21">
            <text:p>Sophos MDR Plus - User - 500-9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9.734999999999999" table:style-name="ce23">
            <text:p>£39.74</text:p>
          </table:table-cell>
          <table:table-cell office:value-type="float" office:value="500" table:style-name="ce22">
            <text:p>500</text:p>
          </table:table-cell>
          <table:table-cell office:value-type="float" office:value="999" table:style-name="ce22">
            <text:p>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GNGCU</text:p>
          </table:table-cell>
          <table:table-cell office:value-type="string" table:style-name="ce21">
            <text:p>Sophos MDR Plus - User - 500-9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3.78" table:style-name="ce23">
            <text:p>£33.78</text:p>
          </table:table-cell>
          <table:table-cell office:value-type="float" office:value="500" table:style-name="ce22">
            <text:p>500</text:p>
          </table:table-cell>
          <table:table-cell office:value-type="float" office:value="999" table:style-name="ce22">
            <text:p>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HNGAA</text:p>
          </table:table-cell>
          <table:table-cell office:value-type="string" table:style-name="ce21">
            <text:p>Sophos MDR Plus - User - 1000-19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7.575000000000003" table:style-name="ce23">
            <text:p>£37.58</text:p>
          </table:table-cell>
          <table:table-cell office:value-type="float" office:value="1000" table:style-name="ce22">
            <text:p>1000</text:p>
          </table:table-cell>
          <table:table-cell office:value-type="float" office:value="1999" table:style-name="ce22">
            <text:p>1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HNGCU</text:p>
          </table:table-cell>
          <table:table-cell office:value-type="string" table:style-name="ce21">
            <text:p>Sophos MDR Plus - User - 1000-19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1.934999999999999" table:style-name="ce23">
            <text:p>£31.94</text:p>
          </table:table-cell>
          <table:table-cell office:value-type="float" office:value="1000" table:style-name="ce22">
            <text:p>1000</text:p>
          </table:table-cell>
          <table:table-cell office:value-type="float" office:value="1999" table:style-name="ce22">
            <text:p>1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INGAA</text:p>
          </table:table-cell>
          <table:table-cell office:value-type="string" table:style-name="ce21">
            <text:p>Sophos MDR Plus - User - 2000-49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5.04" table:style-name="ce23">
            <text:p>£35.04</text:p>
          </table:table-cell>
          <table:table-cell office:value-type="float" office:value="2000" table:style-name="ce22">
            <text:p>2000</text:p>
          </table:table-cell>
          <table:table-cell office:value-type="float" office:value="4999" table:style-name="ce22">
            <text:p>4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INGCU</text:p>
          </table:table-cell>
          <table:table-cell office:value-type="string" table:style-name="ce21">
            <text:p>Sophos MDR Plus - User - 2000-49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9.79" table:style-name="ce23">
            <text:p>£29.79</text:p>
          </table:table-cell>
          <table:table-cell office:value-type="float" office:value="2000" table:style-name="ce22">
            <text:p>2000</text:p>
          </table:table-cell>
          <table:table-cell office:value-type="float" office:value="4999" table:style-name="ce22">
            <text:p>4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JNGAA</text:p>
          </table:table-cell>
          <table:table-cell office:value-type="string" table:style-name="ce21">
            <text:p>Sophos MDR Plus - User - 5000-99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3.134999999999998" table:style-name="ce23">
            <text:p>£33.14</text:p>
          </table:table-cell>
          <table:table-cell office:value-type="float" office:value="5000" table:style-name="ce22">
            <text:p>5000</text:p>
          </table:table-cell>
          <table:table-cell office:value-type="float" office:value="9999" table:style-name="ce22">
            <text:p>9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JNGCU</text:p>
          </table:table-cell>
          <table:table-cell office:value-type="string" table:style-name="ce21">
            <text:p>Sophos MDR Plus - User - 5000-99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8.17" table:style-name="ce23">
            <text:p>£28.17</text:p>
          </table:table-cell>
          <table:table-cell office:value-type="float" office:value="5000" table:style-name="ce22">
            <text:p>5000</text:p>
          </table:table-cell>
          <table:table-cell office:value-type="float" office:value="9999" table:style-name="ce22">
            <text:p>9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KNGAA</text:p>
          </table:table-cell>
          <table:table-cell office:value-type="string" table:style-name="ce21">
            <text:p>Sophos MDR Plus - User - 10000-19999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1.994999999999997" table:style-name="ce23">
            <text:p>£32.00</text:p>
          </table:table-cell>
          <table:table-cell office:value-type="float" office:value="10000" table:style-name="ce22">
            <text:p>10000</text:p>
          </table:table-cell>
          <table:table-cell office:value-type="float" office:value="19999" table:style-name="ce22">
            <text:p>19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KNGCU</text:p>
          </table:table-cell>
          <table:table-cell office:value-type="string" table:style-name="ce21">
            <text:p>Sophos MDR Plus - User - 10000-19999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7.195" table:style-name="ce23">
            <text:p>£27.20</text:p>
          </table:table-cell>
          <table:table-cell office:value-type="float" office:value="10000" table:style-name="ce22">
            <text:p>10000</text:p>
          </table:table-cell>
          <table:table-cell office:value-type="float" office:value="19999" table:style-name="ce22">
            <text:p>19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ZNGAA</text:p>
          </table:table-cell>
          <table:table-cell office:value-type="string" table:style-name="ce21">
            <text:p>Sophos MDR Plus - User - 20000+ users - 2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30.945" table:style-name="ce23">
            <text:p>£30.95</text:p>
          </table:table-cell>
          <table:table-cell office:value-type="float" office:value="20000" table:style-name="ce22">
            <text:p>20000</text:p>
          </table:table-cell>
          <table:table-cell office:value-type="float" office:value="9999999" table:style-name="ce22">
            <text:p>9999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2AZNGCU</text:p>
          </table:table-cell>
          <table:table-cell office:value-type="string" table:style-name="ce21">
            <text:p>Sophos MDR Plus - User - 20000+ users - 2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26.31" table:style-name="ce23">
            <text:p>£26.31</text:p>
          </table:table-cell>
          <table:table-cell office:value-type="float" office:value="20000" table:style-name="ce22">
            <text:p>20000</text:p>
          </table:table-cell>
          <table:table-cell office:value-type="float" office:value="9999999" table:style-name="ce22">
            <text:p>9999999</text:p>
          </table:table-cell>
          <table:table-cell office:value-type="float" office:value="2" table:style-name="ce20">
            <text:p>2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4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ANGAA</text:p>
          </table:table-cell>
          <table:table-cell office:value-type="string" table:style-name="ce21">
            <text:p>Sophos MDR Plus - User - 1-9 users - 3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78.164999999999992" table:style-name="ce23">
            <text:p>£78.17</text:p>
          </table:table-cell>
          <table:table-cell office:value-type="float" office:value="1" table:style-name="ce22">
            <text:p>1</text:p>
          </table:table-cell>
          <table:table-cell office:value-type="float" office:value="9" table:style-name="ce22">
            <text:p>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ANGCU</text:p>
          </table:table-cell>
          <table:table-cell office:value-type="string" table:style-name="ce21">
            <text:p>Sophos MDR Plus - User - 1-9 users - 3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66.435000000000002" table:style-name="ce23">
            <text:p>£66.44</text:p>
          </table:table-cell>
          <table:table-cell office:value-type="float" office:value="1" table:style-name="ce22">
            <text:p>1</text:p>
          </table:table-cell>
          <table:table-cell office:value-type="float" office:value="9" table:style-name="ce22">
            <text:p>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BNGAA</text:p>
          </table:table-cell>
          <table:table-cell office:value-type="string" table:style-name="ce21">
            <text:p>Sophos MDR Plus - User - 10-24 users - 3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73.814999999999998" table:style-name="ce23">
            <text:p>£73.82</text:p>
          </table:table-cell>
          <table:table-cell office:value-type="float" office:value="10" table:style-name="ce22">
            <text:p>10</text:p>
          </table:table-cell>
          <table:table-cell office:value-type="float" office:value="24" table:style-name="ce22">
            <text:p>24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BNGCU</text:p>
          </table:table-cell>
          <table:table-cell office:value-type="string" table:style-name="ce21">
            <text:p>Sophos MDR Plus - User - 10-24 users - 3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62.744999999999997" table:style-name="ce23">
            <text:p>£62.75</text:p>
          </table:table-cell>
          <table:table-cell office:value-type="float" office:value="10" table:style-name="ce22">
            <text:p>10</text:p>
          </table:table-cell>
          <table:table-cell office:value-type="float" office:value="24" table:style-name="ce22">
            <text:p>24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CNGAA</text:p>
          </table:table-cell>
          <table:table-cell office:value-type="string" table:style-name="ce21">
            <text:p>Sophos MDR Plus - User - 25-49 users - 3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69.195000000000007" table:style-name="ce23">
            <text:p>£69.20</text:p>
          </table:table-cell>
          <table:table-cell office:value-type="float" office:value="25" table:style-name="ce22">
            <text:p>25</text:p>
          </table:table-cell>
          <table:table-cell office:value-type="float" office:value="49" table:style-name="ce22">
            <text:p>4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CNGCU</text:p>
          </table:table-cell>
          <table:table-cell office:value-type="string" table:style-name="ce21">
            <text:p>Sophos MDR Plus - User - 25-49 users - 3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58.814999999999998" table:style-name="ce23">
            <text:p>£58.82</text:p>
          </table:table-cell>
          <table:table-cell office:value-type="float" office:value="25" table:style-name="ce22">
            <text:p>25</text:p>
          </table:table-cell>
          <table:table-cell office:value-type="float" office:value="49" table:style-name="ce22">
            <text:p>4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DNGAA</text:p>
          </table:table-cell>
          <table:table-cell office:value-type="string" table:style-name="ce21">
            <text:p>Sophos MDR Plus - User - 50-99 users - 3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66.614999999999995" table:style-name="ce23">
            <text:p>£66.62</text:p>
          </table:table-cell>
          <table:table-cell office:value-type="float" office:value="50" table:style-name="ce22">
            <text:p>50</text:p>
          </table:table-cell>
          <table:table-cell office:value-type="float" office:value="99" table:style-name="ce22">
            <text:p>9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DNGCU</text:p>
          </table:table-cell>
          <table:table-cell office:value-type="string" table:style-name="ce21">
            <text:p>Sophos MDR Plus - User - 50-99 users - 3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56.625" table:style-name="ce23">
            <text:p>£56.63</text:p>
          </table:table-cell>
          <table:table-cell office:value-type="float" office:value="50" table:style-name="ce22">
            <text:p>50</text:p>
          </table:table-cell>
          <table:table-cell office:value-type="float" office:value="99" table:style-name="ce22">
            <text:p>9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ENGAA</text:p>
          </table:table-cell>
          <table:table-cell office:value-type="string" table:style-name="ce21">
            <text:p>Sophos MDR Plus - User - 100-199 users - 3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63.599999999999994" table:style-name="ce23">
            <text:p>£63.60</text:p>
          </table:table-cell>
          <table:table-cell office:value-type="float" office:value="100" table:style-name="ce22">
            <text:p>100</text:p>
          </table:table-cell>
          <table:table-cell office:value-type="float" office:value="199" table:style-name="ce22">
            <text:p>19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ENGCU</text:p>
          </table:table-cell>
          <table:table-cell office:value-type="string" table:style-name="ce21">
            <text:p>Sophos MDR Plus - User - 100-199 users - 3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54.06" table:style-name="ce23">
            <text:p>£54.06</text:p>
          </table:table-cell>
          <table:table-cell office:value-type="float" office:value="100" table:style-name="ce22">
            <text:p>100</text:p>
          </table:table-cell>
          <table:table-cell office:value-type="float" office:value="199" table:style-name="ce22">
            <text:p>19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FNGAA</text:p>
          </table:table-cell>
          <table:table-cell office:value-type="string" table:style-name="ce21">
            <text:p>Sophos MDR Plus - User - 200-499 users - 3 MOS - GOV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62.550000000000004" table:style-name="ce23">
            <text:p>£62.55</text:p>
          </table:table-cell>
          <table:table-cell office:value-type="float" office:value="200" table:style-name="ce22">
            <text:p>200</text:p>
          </table:table-cell>
          <table:table-cell office:value-type="float" office:value="499" table:style-name="ce22">
            <text:p>49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19">
            <text:p>MDR-COMPLETE</text:p>
          </table:table-cell>
          <table:table-cell office:value-type="string" table:style-name="ce20">
            <text:p>MDRCEU03AFNGCU</text:p>
          </table:table-cell>
          <table:table-cell office:value-type="string" table:style-name="ce21">
            <text:p>Sophos MDR Plus - User - 200-499 users - 3 MOS - GOV - COMP UPG</text:p>
          </table:table-cell>
          <table:table-cell office:value-type="string" table:style-name="ce22">
            <text:p>Managed Detection Response (MDR) Complete Endpoint</text:p>
          </table:table-cell>
          <table:table-cell office:value-type="currency" office:value="53.16" table:style-name="ce23">
            <text:p>£53.16</text:p>
          </table:table-cell>
          <table:table-cell office:value-type="float" office:value="200" table:style-name="ce22">
            <text:p>200</text:p>
          </table:table-cell>
          <table:table-cell office:value-type="float" office:value="499" table:style-name="ce22">
            <text:p>499</text:p>
          </table:table-cell>
          <table:table-cell office:value-type="float" office:value="3" table:style-name="ce20">
            <text:p>3</text:p>
          </table:table-cell>
          <table:table-cell office:value-type="string" table:style-name="ce20">
            <text:p>GOV</text:p>
          </table:table-cell>
          <table:table-cell office:value-type="string" table:style-name="ce19">
            <text:p>New</text:p>
          </table:table-cell>
          <table:table-cell office:value-type="string" table:style-name="ce19">
            <text:p>Endpoint</text:p>
          </table:table-cell>
          <table:table-cell office:value-type="string" table:style-name="ce19">
            <text:p>Subscription</text:p>
          </table:table-cell>
          <table:table-cell office:value-type="string" table:style-name="ce19">
            <text:p>Priority 3</text:p>
          </table:table-cell>
          <table:table-cell office:value-type="string" table:style-name="ce19">
            <text:p>MME</text:p>
          </table:table-cell>
          <table:table-cell office:value-type="string" table:style-name="ce19">
            <text:p>Yes</text:p>
          </table:table-cell>
          <table:table-cell office:value-type="string" table:style-name="ce19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GNGAA</text:p>
          </table:table-cell>
          <table:table-cell office:value-type="string" table:style-name="ce25">
            <text:p>Sophos MDR Plus - User - 500-999 users - 3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9.61" table:style-name="ce26">
            <text:p>£59.61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GNGCU</text:p>
          </table:table-cell>
          <table:table-cell office:value-type="string" table:style-name="ce25">
            <text:p>Sophos MDR Plus - User - 500-999 users - 3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0.67" table:style-name="ce26">
            <text:p>£50.67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HNGAA</text:p>
          </table:table-cell>
          <table:table-cell office:value-type="string" table:style-name="ce25">
            <text:p>Sophos MDR Plus - User - 1000-1999 users - 3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6.37" table:style-name="ce26">
            <text:p>£56.3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HNGCU</text:p>
          </table:table-cell>
          <table:table-cell office:value-type="string" table:style-name="ce25">
            <text:p>Sophos MDR Plus - User - 1000-1999 users - 3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7.910000000000004" table:style-name="ce26">
            <text:p>£47.91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INGAA</text:p>
          </table:table-cell>
          <table:table-cell office:value-type="string" table:style-name="ce25">
            <text:p>Sophos MDR Plus - User - 2000-4999 users - 3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2.56" table:style-name="ce26">
            <text:p>£52.56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INGCU</text:p>
          </table:table-cell>
          <table:table-cell office:value-type="string" table:style-name="ce25">
            <text:p>Sophos MDR Plus - User - 2000-4999 users - 3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4.685000000000002" table:style-name="ce26">
            <text:p>£44.6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JNGAA</text:p>
          </table:table-cell>
          <table:table-cell office:value-type="string" table:style-name="ce25">
            <text:p>Sophos MDR Plus - User - 5000-9999 users - 3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9.71" table:style-name="ce26">
            <text:p>£49.7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JNGCU</text:p>
          </table:table-cell>
          <table:table-cell office:value-type="string" table:style-name="ce25">
            <text:p>Sophos MDR Plus - User - 5000-9999 users - 3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2.255000000000003" table:style-name="ce26">
            <text:p>£42.26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KNGAA</text:p>
          </table:table-cell>
          <table:table-cell office:value-type="string" table:style-name="ce25">
            <text:p>Sophos MDR Plus - User - 10000-19999 users - 3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7.984999999999999" table:style-name="ce26">
            <text:p>£47.9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KNGCU</text:p>
          </table:table-cell>
          <table:table-cell office:value-type="string" table:style-name="ce25">
            <text:p>Sophos MDR Plus - User - 10000-19999 users - 3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0.785000000000004" table:style-name="ce26">
            <text:p>£40.7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ZNGAA</text:p>
          </table:table-cell>
          <table:table-cell office:value-type="string" table:style-name="ce25">
            <text:p>Sophos MDR Plus - User - 20000+ users - 3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6.424999999999997" table:style-name="ce26">
            <text:p>£46.4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3AZNGCU</text:p>
          </table:table-cell>
          <table:table-cell office:value-type="string" table:style-name="ce25">
            <text:p>Sophos MDR Plus - User - 20000+ users - 3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9.464999999999996" table:style-name="ce26">
            <text:p>£39.47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ANGAA</text:p>
          </table:table-cell>
          <table:table-cell office:value-type="string" table:style-name="ce25">
            <text:p>Sophos MDR Plus - User - 1-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4.22" table:style-name="ce26">
            <text:p>£104.2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ANGCU</text:p>
          </table:table-cell>
          <table:table-cell office:value-type="string" table:style-name="ce25">
            <text:p>Sophos MDR Plus - User - 1-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8.59" table:style-name="ce26">
            <text:p>£88.59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BNGAA</text:p>
          </table:table-cell>
          <table:table-cell office:value-type="string" table:style-name="ce25">
            <text:p>Sophos MDR Plus - User - 10-24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8.43" table:style-name="ce26">
            <text:p>£98.4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BNGCU</text:p>
          </table:table-cell>
          <table:table-cell office:value-type="string" table:style-name="ce25">
            <text:p>Sophos MDR Plus - User - 10-24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3.67" table:style-name="ce26">
            <text:p>£83.6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CNGAA</text:p>
          </table:table-cell>
          <table:table-cell office:value-type="string" table:style-name="ce25">
            <text:p>Sophos MDR Plus - User - 25-4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2.265000000000001" table:style-name="ce26">
            <text:p>£92.2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CNGCU</text:p>
          </table:table-cell>
          <table:table-cell office:value-type="string" table:style-name="ce25">
            <text:p>Sophos MDR Plus - User - 25-4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8.435000000000002" table:style-name="ce26">
            <text:p>£78.4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DNGAA</text:p>
          </table:table-cell>
          <table:table-cell office:value-type="string" table:style-name="ce25">
            <text:p>Sophos MDR Plus - User - 50-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8.83" table:style-name="ce26">
            <text:p>£88.8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DNGCU</text:p>
          </table:table-cell>
          <table:table-cell office:value-type="string" table:style-name="ce25">
            <text:p>Sophos MDR Plus - User - 50-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5.495000000000005" table:style-name="ce26">
            <text:p>£75.5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ENGAA</text:p>
          </table:table-cell>
          <table:table-cell office:value-type="string" table:style-name="ce25">
            <text:p>Sophos MDR Plus - User - 100-1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4.81" table:style-name="ce26">
            <text:p>£84.8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ENGCU</text:p>
          </table:table-cell>
          <table:table-cell office:value-type="string" table:style-name="ce25">
            <text:p>Sophos MDR Plus - User - 100-1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2.09" table:style-name="ce26">
            <text:p>£72.09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FNGAA</text:p>
          </table:table-cell>
          <table:table-cell office:value-type="string" table:style-name="ce25">
            <text:p>Sophos MDR Plus - User - 200-4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3.4" table:style-name="ce26">
            <text:p>£83.40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FNGCU</text:p>
          </table:table-cell>
          <table:table-cell office:value-type="string" table:style-name="ce25">
            <text:p>Sophos MDR Plus - User - 200-4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0.89" table:style-name="ce26">
            <text:p>£70.89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GNGAA</text:p>
          </table:table-cell>
          <table:table-cell office:value-type="string" table:style-name="ce25">
            <text:p>Sophos MDR Plus - User - 500-9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9.484999999999999" table:style-name="ce26">
            <text:p>£79.49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GNGCU</text:p>
          </table:table-cell>
          <table:table-cell office:value-type="string" table:style-name="ce25">
            <text:p>Sophos MDR Plus - User - 500-9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7.56" table:style-name="ce26">
            <text:p>£67.56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HNGAA</text:p>
          </table:table-cell>
          <table:table-cell office:value-type="string" table:style-name="ce25">
            <text:p>Sophos MDR Plus - User - 1000-19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5.150000000000006" table:style-name="ce26">
            <text:p>£75.1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HNGCU</text:p>
          </table:table-cell>
          <table:table-cell office:value-type="string" table:style-name="ce25">
            <text:p>Sophos MDR Plus - User - 1000-19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3.885000000000005" table:style-name="ce26">
            <text:p>£63.8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INGAA</text:p>
          </table:table-cell>
          <table:table-cell office:value-type="string" table:style-name="ce25">
            <text:p>Sophos MDR Plus - User - 2000-49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0.094999999999999" table:style-name="ce26">
            <text:p>£70.10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INGCU</text:p>
          </table:table-cell>
          <table:table-cell office:value-type="string" table:style-name="ce25">
            <text:p>Sophos MDR Plus - User - 2000-49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9.58" table:style-name="ce26">
            <text:p>£59.5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JNGAA</text:p>
          </table:table-cell>
          <table:table-cell office:value-type="string" table:style-name="ce25">
            <text:p>Sophos MDR Plus - User - 5000-99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6.284999999999997" table:style-name="ce26">
            <text:p>£66.29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JNGCU</text:p>
          </table:table-cell>
          <table:table-cell office:value-type="string" table:style-name="ce25">
            <text:p>Sophos MDR Plus - User - 5000-99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6.34" table:style-name="ce26">
            <text:p>£56.34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KNGAA</text:p>
          </table:table-cell>
          <table:table-cell office:value-type="string" table:style-name="ce25">
            <text:p>Sophos MDR Plus - User - 10000-19999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3.989999999999995" table:style-name="ce26">
            <text:p>£63.9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KNGCU</text:p>
          </table:table-cell>
          <table:table-cell office:value-type="string" table:style-name="ce25">
            <text:p>Sophos MDR Plus - User - 10000-19999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4.39" table:style-name="ce26">
            <text:p>£54.3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ZNGAA</text:p>
          </table:table-cell>
          <table:table-cell office:value-type="string" table:style-name="ce25">
            <text:p>Sophos MDR Plus - User - 20000+ users - 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1.89" table:style-name="ce26">
            <text:p>£61.89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4AZNGCU</text:p>
          </table:table-cell>
          <table:table-cell office:value-type="string" table:style-name="ce25">
            <text:p>Sophos MDR Plus - User - 20000+ users - 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2.605000000000004" table:style-name="ce26">
            <text:p>£52.61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ANGAA</text:p>
          </table:table-cell>
          <table:table-cell office:value-type="string" table:style-name="ce25">
            <text:p>Sophos MDR Plus - User - 1-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0.27499999999998" table:style-name="ce26">
            <text:p>£130.2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ANGCU</text:p>
          </table:table-cell>
          <table:table-cell office:value-type="string" table:style-name="ce25">
            <text:p>Sophos MDR Plus - User - 1-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0.72999999999999" table:style-name="ce26">
            <text:p>£110.73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BNGAA</text:p>
          </table:table-cell>
          <table:table-cell office:value-type="string" table:style-name="ce25">
            <text:p>Sophos MDR Plus - User - 10-24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3.03" table:style-name="ce26">
            <text:p>£123.0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BNGCU</text:p>
          </table:table-cell>
          <table:table-cell office:value-type="string" table:style-name="ce25">
            <text:p>Sophos MDR Plus - User - 10-24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4.58" table:style-name="ce26">
            <text:p>£104.5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CNGAA</text:p>
          </table:table-cell>
          <table:table-cell office:value-type="string" table:style-name="ce25">
            <text:p>Sophos MDR Plus - User - 25-4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5.33500000000001" table:style-name="ce26">
            <text:p>£115.3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CNGCU</text:p>
          </table:table-cell>
          <table:table-cell office:value-type="string" table:style-name="ce25">
            <text:p>Sophos MDR Plus - User - 25-4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8.039999999999992" table:style-name="ce26">
            <text:p>£98.0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DNGAA</text:p>
          </table:table-cell>
          <table:table-cell office:value-type="string" table:style-name="ce25">
            <text:p>Sophos MDR Plus - User - 50-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1.03" table:style-name="ce26">
            <text:p>£111.0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DNGCU</text:p>
          </table:table-cell>
          <table:table-cell office:value-type="string" table:style-name="ce25">
            <text:p>Sophos MDR Plus - User - 50-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4.38" table:style-name="ce26">
            <text:p>£94.3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ENGAA</text:p>
          </table:table-cell>
          <table:table-cell office:value-type="string" table:style-name="ce25">
            <text:p>Sophos MDR Plus - User - 100-1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6.005" table:style-name="ce26">
            <text:p>£106.0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ENGCU</text:p>
          </table:table-cell>
          <table:table-cell office:value-type="string" table:style-name="ce25">
            <text:p>Sophos MDR Plus - User - 100-1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0.105000000000004" table:style-name="ce26">
            <text:p>£90.1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FNGAA</text:p>
          </table:table-cell>
          <table:table-cell office:value-type="string" table:style-name="ce25">
            <text:p>Sophos MDR Plus - User - 200-4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4.25" table:style-name="ce26">
            <text:p>£104.25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FNGCU</text:p>
          </table:table-cell>
          <table:table-cell office:value-type="string" table:style-name="ce25">
            <text:p>Sophos MDR Plus - User - 200-4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8.605000000000004" table:style-name="ce26">
            <text:p>£88.61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GNGAA</text:p>
          </table:table-cell>
          <table:table-cell office:value-type="string" table:style-name="ce25">
            <text:p>Sophos MDR Plus - User - 500-9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9.359999999999985" table:style-name="ce26">
            <text:p>£99.36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GNGCU</text:p>
          </table:table-cell>
          <table:table-cell office:value-type="string" table:style-name="ce25">
            <text:p>Sophos MDR Plus - User - 500-9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4.449999999999989" table:style-name="ce26">
            <text:p>£84.45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HNGAA</text:p>
          </table:table-cell>
          <table:table-cell office:value-type="string" table:style-name="ce25">
            <text:p>Sophos MDR Plus - User - 1000-19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3.945000000000007" table:style-name="ce26">
            <text:p>£93.9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HNGCU</text:p>
          </table:table-cell>
          <table:table-cell office:value-type="string" table:style-name="ce25">
            <text:p>Sophos MDR Plus - User - 1000-19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9.844999999999999" table:style-name="ce26">
            <text:p>£79.8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INGAA</text:p>
          </table:table-cell>
          <table:table-cell office:value-type="string" table:style-name="ce25">
            <text:p>Sophos MDR Plus - User - 2000-49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7.614999999999995" table:style-name="ce26">
            <text:p>£87.6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INGCU</text:p>
          </table:table-cell>
          <table:table-cell office:value-type="string" table:style-name="ce25">
            <text:p>Sophos MDR Plus - User - 2000-49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4.474999999999994" table:style-name="ce26">
            <text:p>£74.4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JNGAA</text:p>
          </table:table-cell>
          <table:table-cell office:value-type="string" table:style-name="ce25">
            <text:p>Sophos MDR Plus - User - 5000-99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2.844999999999999" table:style-name="ce26">
            <text:p>£82.85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JNGCU</text:p>
          </table:table-cell>
          <table:table-cell office:value-type="string" table:style-name="ce25">
            <text:p>Sophos MDR Plus - User - 5000-99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0.425000000000011" table:style-name="ce26">
            <text:p>£70.43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KNGAA</text:p>
          </table:table-cell>
          <table:table-cell office:value-type="string" table:style-name="ce25">
            <text:p>Sophos MDR Plus - User - 10000-19999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9.98" table:style-name="ce26">
            <text:p>£79.98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KNGCU</text:p>
          </table:table-cell>
          <table:table-cell office:value-type="string" table:style-name="ce25">
            <text:p>Sophos MDR Plus - User - 10000-19999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7.98" table:style-name="ce26">
            <text:p>£67.98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ZNGAA</text:p>
          </table:table-cell>
          <table:table-cell office:value-type="string" table:style-name="ce25">
            <text:p>Sophos MDR Plus - User - 20000+ users - 5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7.37" table:style-name="ce26">
            <text:p>£77.37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5AZNGCU</text:p>
          </table:table-cell>
          <table:table-cell office:value-type="string" table:style-name="ce25">
            <text:p>Sophos MDR Plus - User - 20000+ users - 5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5.760000000000005" table:style-name="ce26">
            <text:p>£65.7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ANGAA</text:p>
          </table:table-cell>
          <table:table-cell office:value-type="string" table:style-name="ce25">
            <text:p>Sophos MDR Plus - User - 1-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6.32999999999998" table:style-name="ce26">
            <text:p>£156.33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ANGCU</text:p>
          </table:table-cell>
          <table:table-cell office:value-type="string" table:style-name="ce25">
            <text:p>Sophos MDR Plus - User - 1-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2.88499999999999" table:style-name="ce26">
            <text:p>£132.89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BNGAA</text:p>
          </table:table-cell>
          <table:table-cell office:value-type="string" table:style-name="ce25">
            <text:p>Sophos MDR Plus - User - 10-24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7.64500000000001" table:style-name="ce26">
            <text:p>£147.6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BNGCU</text:p>
          </table:table-cell>
          <table:table-cell office:value-type="string" table:style-name="ce25">
            <text:p>Sophos MDR Plus - User - 10-24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5.49" table:style-name="ce26">
            <text:p>£125.49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CNGAA</text:p>
          </table:table-cell>
          <table:table-cell office:value-type="string" table:style-name="ce25">
            <text:p>Sophos MDR Plus - User - 25-4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8.405" table:style-name="ce26">
            <text:p>£138.41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CNGCU</text:p>
          </table:table-cell>
          <table:table-cell office:value-type="string" table:style-name="ce25">
            <text:p>Sophos MDR Plus - User - 25-4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7.64500000000001" table:style-name="ce26">
            <text:p>£117.6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DNGAA</text:p>
          </table:table-cell>
          <table:table-cell office:value-type="string" table:style-name="ce25">
            <text:p>Sophos MDR Plus - User - 50-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3.22999999999999" table:style-name="ce26">
            <text:p>£133.2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DNGCU</text:p>
          </table:table-cell>
          <table:table-cell office:value-type="string" table:style-name="ce25">
            <text:p>Sophos MDR Plus - User - 50-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3.25" table:style-name="ce26">
            <text:p>£113.2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ENGAA</text:p>
          </table:table-cell>
          <table:table-cell office:value-type="string" table:style-name="ce25">
            <text:p>Sophos MDR Plus - User - 100-1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7.215" table:style-name="ce26">
            <text:p>£127.22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ENGCU</text:p>
          </table:table-cell>
          <table:table-cell office:value-type="string" table:style-name="ce25">
            <text:p>Sophos MDR Plus - User - 100-1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8.13500000000001" table:style-name="ce26">
            <text:p>£108.14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FNGAA</text:p>
          </table:table-cell>
          <table:table-cell office:value-type="string" table:style-name="ce25">
            <text:p>Sophos MDR Plus - User - 200-4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5.10000000000001" table:style-name="ce26">
            <text:p>£125.10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FNGCU</text:p>
          </table:table-cell>
          <table:table-cell office:value-type="string" table:style-name="ce25">
            <text:p>Sophos MDR Plus - User - 200-4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6.33500000000001" table:style-name="ce26">
            <text:p>£106.34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GNGAA</text:p>
          </table:table-cell>
          <table:table-cell office:value-type="string" table:style-name="ce25">
            <text:p>Sophos MDR Plus - User - 500-9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9.22" table:style-name="ce26">
            <text:p>£119.22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GNGCU</text:p>
          </table:table-cell>
          <table:table-cell office:value-type="string" table:style-name="ce25">
            <text:p>Sophos MDR Plus - User - 500-9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1.34" table:style-name="ce26">
            <text:p>£101.34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HNGAA</text:p>
          </table:table-cell>
          <table:table-cell office:value-type="string" table:style-name="ce25">
            <text:p>Sophos MDR Plus - User - 1000-19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2.72500000000001" table:style-name="ce26">
            <text:p>£112.73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HNGCU</text:p>
          </table:table-cell>
          <table:table-cell office:value-type="string" table:style-name="ce25">
            <text:p>Sophos MDR Plus - User - 1000-19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5.820000000000007" table:style-name="ce26">
            <text:p>£95.82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INGAA</text:p>
          </table:table-cell>
          <table:table-cell office:value-type="string" table:style-name="ce25">
            <text:p>Sophos MDR Plus - User - 2000-49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5.13500000000001" table:style-name="ce26">
            <text:p>£105.1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INGCU</text:p>
          </table:table-cell>
          <table:table-cell office:value-type="string" table:style-name="ce25">
            <text:p>Sophos MDR Plus - User - 2000-49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9.37" table:style-name="ce26">
            <text:p>£89.37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JNGAA</text:p>
          </table:table-cell>
          <table:table-cell office:value-type="string" table:style-name="ce25">
            <text:p>Sophos MDR Plus - User - 5000-99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9.42" table:style-name="ce26">
            <text:p>£99.42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JNGCU</text:p>
          </table:table-cell>
          <table:table-cell office:value-type="string" table:style-name="ce25">
            <text:p>Sophos MDR Plus - User - 5000-99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4.51" table:style-name="ce26">
            <text:p>£84.5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KNGAA</text:p>
          </table:table-cell>
          <table:table-cell office:value-type="string" table:style-name="ce25">
            <text:p>Sophos MDR Plus - User - 10000-19999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5.97" table:style-name="ce26">
            <text:p>£95.9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KNGCU</text:p>
          </table:table-cell>
          <table:table-cell office:value-type="string" table:style-name="ce25">
            <text:p>Sophos MDR Plus - User - 10000-19999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1.585000000000008" table:style-name="ce26">
            <text:p>£81.5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ZNGAA</text:p>
          </table:table-cell>
          <table:table-cell office:value-type="string" table:style-name="ce25">
            <text:p>Sophos MDR Plus - User - 20000+ users - 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2.85" table:style-name="ce26">
            <text:p>£92.85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6AZNGCU</text:p>
          </table:table-cell>
          <table:table-cell office:value-type="string" table:style-name="ce25">
            <text:p>Sophos MDR Plus - User - 20000+ users - 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8.914999999999992" table:style-name="ce26">
            <text:p>£78.92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ANGAA</text:p>
          </table:table-cell>
          <table:table-cell office:value-type="string" table:style-name="ce25">
            <text:p>Sophos MDR Plus - User - 1-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2.38499999999999" table:style-name="ce26">
            <text:p>£182.39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ANGCU</text:p>
          </table:table-cell>
          <table:table-cell office:value-type="string" table:style-name="ce25">
            <text:p>Sophos MDR Plus - User - 1-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5.02499999999998" table:style-name="ce26">
            <text:p>£155.03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BNGAA</text:p>
          </table:table-cell>
          <table:table-cell office:value-type="string" table:style-name="ce25">
            <text:p>Sophos MDR Plus - User - 10-24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2.245" table:style-name="ce26">
            <text:p>£172.2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BNGCU</text:p>
          </table:table-cell>
          <table:table-cell office:value-type="string" table:style-name="ce25">
            <text:p>Sophos MDR Plus - User - 10-24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6.41499999999999" table:style-name="ce26">
            <text:p>£146.42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CNGAA</text:p>
          </table:table-cell>
          <table:table-cell office:value-type="string" table:style-name="ce25">
            <text:p>Sophos MDR Plus - User - 25-4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1.47500000000002" table:style-name="ce26">
            <text:p>£161.48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CNGCU</text:p>
          </table:table-cell>
          <table:table-cell office:value-type="string" table:style-name="ce25">
            <text:p>Sophos MDR Plus - User - 25-4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7.25" table:style-name="ce26">
            <text:p>£137.2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DNGAA</text:p>
          </table:table-cell>
          <table:table-cell office:value-type="string" table:style-name="ce25">
            <text:p>Sophos MDR Plus - User - 50-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5.44499999999999" table:style-name="ce26">
            <text:p>£155.4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DNGCU</text:p>
          </table:table-cell>
          <table:table-cell office:value-type="string" table:style-name="ce25">
            <text:p>Sophos MDR Plus - User - 50-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2.12" table:style-name="ce26">
            <text:p>£132.12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ENGAA</text:p>
          </table:table-cell>
          <table:table-cell office:value-type="string" table:style-name="ce25">
            <text:p>Sophos MDR Plus - User - 100-1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8.41" table:style-name="ce26">
            <text:p>£148.4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ENGCU</text:p>
          </table:table-cell>
          <table:table-cell office:value-type="string" table:style-name="ce25">
            <text:p>Sophos MDR Plus - User - 100-1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6.14999999999999" table:style-name="ce26">
            <text:p>£126.15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FNGAA</text:p>
          </table:table-cell>
          <table:table-cell office:value-type="string" table:style-name="ce25">
            <text:p>Sophos MDR Plus - User - 200-4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5.94999999999999" table:style-name="ce26">
            <text:p>£145.95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FNGCU</text:p>
          </table:table-cell>
          <table:table-cell office:value-type="string" table:style-name="ce25">
            <text:p>Sophos MDR Plus - User - 200-4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4.05000000000001" table:style-name="ce26">
            <text:p>£124.05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GNGAA</text:p>
          </table:table-cell>
          <table:table-cell office:value-type="string" table:style-name="ce25">
            <text:p>Sophos MDR Plus - User - 500-9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9.095" table:style-name="ce26">
            <text:p>£139.10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GNGCU</text:p>
          </table:table-cell>
          <table:table-cell office:value-type="string" table:style-name="ce25">
            <text:p>Sophos MDR Plus - User - 500-9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8.22999999999999" table:style-name="ce26">
            <text:p>£118.23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HNGAA</text:p>
          </table:table-cell>
          <table:table-cell office:value-type="string" table:style-name="ce25">
            <text:p>Sophos MDR Plus - User - 1000-19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1.52000000000001" table:style-name="ce26">
            <text:p>£131.52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HNGCU</text:p>
          </table:table-cell>
          <table:table-cell office:value-type="string" table:style-name="ce25">
            <text:p>Sophos MDR Plus - User - 1000-19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1.78" table:style-name="ce26">
            <text:p>£111.7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INGAA</text:p>
          </table:table-cell>
          <table:table-cell office:value-type="string" table:style-name="ce25">
            <text:p>Sophos MDR Plus - User - 2000-49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2.655" table:style-name="ce26">
            <text:p>£122.66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INGCU</text:p>
          </table:table-cell>
          <table:table-cell office:value-type="string" table:style-name="ce25">
            <text:p>Sophos MDR Plus - User - 2000-49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4.25" table:style-name="ce26">
            <text:p>£104.2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JNGAA</text:p>
          </table:table-cell>
          <table:table-cell office:value-type="string" table:style-name="ce25">
            <text:p>Sophos MDR Plus - User - 5000-99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5.995" table:style-name="ce26">
            <text:p>£116.00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JNGCU</text:p>
          </table:table-cell>
          <table:table-cell office:value-type="string" table:style-name="ce25">
            <text:p>Sophos MDR Plus - User - 5000-99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8.594999999999999" table:style-name="ce26">
            <text:p>£98.60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KNGAA</text:p>
          </table:table-cell>
          <table:table-cell office:value-type="string" table:style-name="ce25">
            <text:p>Sophos MDR Plus - User - 10000-19999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1.97500000000001" table:style-name="ce26">
            <text:p>£111.98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KNGCU</text:p>
          </table:table-cell>
          <table:table-cell office:value-type="string" table:style-name="ce25">
            <text:p>Sophos MDR Plus - User - 10000-19999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5.175000000000011" table:style-name="ce26">
            <text:p>£95.18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ZNGAA</text:p>
          </table:table-cell>
          <table:table-cell office:value-type="string" table:style-name="ce25">
            <text:p>Sophos MDR Plus - User - 20000+ users - 7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8.315" table:style-name="ce26">
            <text:p>£108.32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7AZNGCU</text:p>
          </table:table-cell>
          <table:table-cell office:value-type="string" table:style-name="ce25">
            <text:p>Sophos MDR Plus - User - 20000+ users - 7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2.070000000000007" table:style-name="ce26">
            <text:p>£92.07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ANGAA</text:p>
          </table:table-cell>
          <table:table-cell office:value-type="string" table:style-name="ce25">
            <text:p>Sophos MDR Plus - User - 1-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8.44" table:style-name="ce26">
            <text:p>£208.4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ANGCU</text:p>
          </table:table-cell>
          <table:table-cell office:value-type="string" table:style-name="ce25">
            <text:p>Sophos MDR Plus - User - 1-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7.18" table:style-name="ce26">
            <text:p>£177.1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BNGAA</text:p>
          </table:table-cell>
          <table:table-cell office:value-type="string" table:style-name="ce25">
            <text:p>Sophos MDR Plus - User - 10-24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6.86" table:style-name="ce26">
            <text:p>£196.86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BNGCU</text:p>
          </table:table-cell>
          <table:table-cell office:value-type="string" table:style-name="ce25">
            <text:p>Sophos MDR Plus - User - 10-24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7.32499999999999" table:style-name="ce26">
            <text:p>£167.3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CNGAA</text:p>
          </table:table-cell>
          <table:table-cell office:value-type="string" table:style-name="ce25">
            <text:p>Sophos MDR Plus - User - 25-4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4.54500000000002" table:style-name="ce26">
            <text:p>£184.5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CNGCU</text:p>
          </table:table-cell>
          <table:table-cell office:value-type="string" table:style-name="ce25">
            <text:p>Sophos MDR Plus - User - 25-4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6.85499999999999" table:style-name="ce26">
            <text:p>£156.8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DNGAA</text:p>
          </table:table-cell>
          <table:table-cell office:value-type="string" table:style-name="ce25">
            <text:p>Sophos MDR Plus - User - 50-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7.64500000000001" table:style-name="ce26">
            <text:p>£177.6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DNGCU</text:p>
          </table:table-cell>
          <table:table-cell office:value-type="string" table:style-name="ce25">
            <text:p>Sophos MDR Plus - User - 50-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1.005" table:style-name="ce26">
            <text:p>£151.01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ENGAA</text:p>
          </table:table-cell>
          <table:table-cell office:value-type="string" table:style-name="ce25">
            <text:p>Sophos MDR Plus - User - 100-1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9.60499999999999" table:style-name="ce26">
            <text:p>£169.6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ENGCU</text:p>
          </table:table-cell>
          <table:table-cell office:value-type="string" table:style-name="ce25">
            <text:p>Sophos MDR Plus - User - 100-1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4.16499999999999" table:style-name="ce26">
            <text:p>£144.17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FNGAA</text:p>
          </table:table-cell>
          <table:table-cell office:value-type="string" table:style-name="ce25">
            <text:p>Sophos MDR Plus - User - 200-4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6.8" table:style-name="ce26">
            <text:p>£166.80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FNGCU</text:p>
          </table:table-cell>
          <table:table-cell office:value-type="string" table:style-name="ce25">
            <text:p>Sophos MDR Plus - User - 200-4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1.78" table:style-name="ce26">
            <text:p>£141.78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GNGAA</text:p>
          </table:table-cell>
          <table:table-cell office:value-type="string" table:style-name="ce25">
            <text:p>Sophos MDR Plus - User - 500-9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8.97" table:style-name="ce26">
            <text:p>£158.97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GNGCU</text:p>
          </table:table-cell>
          <table:table-cell office:value-type="string" table:style-name="ce25">
            <text:p>Sophos MDR Plus - User - 500-9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5.12" table:style-name="ce26">
            <text:p>£135.12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HNGAA</text:p>
          </table:table-cell>
          <table:table-cell office:value-type="string" table:style-name="ce25">
            <text:p>Sophos MDR Plus - User - 1000-19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0.30000000000001" table:style-name="ce26">
            <text:p>£150.30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HNGCU</text:p>
          </table:table-cell>
          <table:table-cell office:value-type="string" table:style-name="ce25">
            <text:p>Sophos MDR Plus - User - 1000-19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7.755" table:style-name="ce26">
            <text:p>£127.76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INGAA</text:p>
          </table:table-cell>
          <table:table-cell office:value-type="string" table:style-name="ce25">
            <text:p>Sophos MDR Plus - User - 2000-49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0.17500000000001" table:style-name="ce26">
            <text:p>£140.1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INGCU</text:p>
          </table:table-cell>
          <table:table-cell office:value-type="string" table:style-name="ce25">
            <text:p>Sophos MDR Plus - User - 2000-49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9.14500000000001" table:style-name="ce26">
            <text:p>£119.1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JNGAA</text:p>
          </table:table-cell>
          <table:table-cell office:value-type="string" table:style-name="ce25">
            <text:p>Sophos MDR Plus - User - 5000-99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2.55500000000001" table:style-name="ce26">
            <text:p>£132.56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JNGCU</text:p>
          </table:table-cell>
          <table:table-cell office:value-type="string" table:style-name="ce25">
            <text:p>Sophos MDR Plus - User - 5000-99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2.68" table:style-name="ce26">
            <text:p>£112.68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KNGAA</text:p>
          </table:table-cell>
          <table:table-cell office:value-type="string" table:style-name="ce25">
            <text:p>Sophos MDR Plus - User - 10000-19999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7.965" table:style-name="ce26">
            <text:p>£127.9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KNGCU</text:p>
          </table:table-cell>
          <table:table-cell office:value-type="string" table:style-name="ce25">
            <text:p>Sophos MDR Plus - User - 10000-19999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8.76500000000001" table:style-name="ce26">
            <text:p>£108.7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ZNGAA</text:p>
          </table:table-cell>
          <table:table-cell office:value-type="string" table:style-name="ce25">
            <text:p>Sophos MDR Plus - User - 20000+ users - 8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3.795" table:style-name="ce26">
            <text:p>£123.80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8AZNGCU</text:p>
          </table:table-cell>
          <table:table-cell office:value-type="string" table:style-name="ce25">
            <text:p>Sophos MDR Plus - User - 20000+ users - 8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5.22500000000001" table:style-name="ce26">
            <text:p>£105.2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ANGAA</text:p>
          </table:table-cell>
          <table:table-cell office:value-type="string" table:style-name="ce25">
            <text:p>Sophos MDR Plus - User - 1-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34.495" table:style-name="ce26">
            <text:p>£234.5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ANGCU</text:p>
          </table:table-cell>
          <table:table-cell office:value-type="string" table:style-name="ce25">
            <text:p>Sophos MDR Plus - User - 1-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9.32" table:style-name="ce26">
            <text:p>£199.3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BNGAA</text:p>
          </table:table-cell>
          <table:table-cell office:value-type="string" table:style-name="ce25">
            <text:p>Sophos MDR Plus - User - 10-24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21.45999999999998" table:style-name="ce26">
            <text:p>£221.46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BNGCU</text:p>
          </table:table-cell>
          <table:table-cell office:value-type="string" table:style-name="ce25">
            <text:p>Sophos MDR Plus - User - 10-24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8.23499999999999" table:style-name="ce26">
            <text:p>£188.2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CNGAA</text:p>
          </table:table-cell>
          <table:table-cell office:value-type="string" table:style-name="ce25">
            <text:p>Sophos MDR Plus - User - 25-4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7.60000000000002" table:style-name="ce26">
            <text:p>£207.60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CNGCU</text:p>
          </table:table-cell>
          <table:table-cell office:value-type="string" table:style-name="ce25">
            <text:p>Sophos MDR Plus - User - 25-4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6.46" table:style-name="ce26">
            <text:p>£176.4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DNGAA</text:p>
          </table:table-cell>
          <table:table-cell office:value-type="string" table:style-name="ce25">
            <text:p>Sophos MDR Plus - User - 50-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9.86" table:style-name="ce26">
            <text:p>£199.8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DNGCU</text:p>
          </table:table-cell>
          <table:table-cell office:value-type="string" table:style-name="ce25">
            <text:p>Sophos MDR Plus - User - 50-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9.875" table:style-name="ce26">
            <text:p>£169.8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ENGAA</text:p>
          </table:table-cell>
          <table:table-cell office:value-type="string" table:style-name="ce25">
            <text:p>Sophos MDR Plus - User - 100-1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0.815" table:style-name="ce26">
            <text:p>£190.82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ENGCU</text:p>
          </table:table-cell>
          <table:table-cell office:value-type="string" table:style-name="ce25">
            <text:p>Sophos MDR Plus - User - 100-1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2.19499999999999" table:style-name="ce26">
            <text:p>£162.20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FNGAA</text:p>
          </table:table-cell>
          <table:table-cell office:value-type="string" table:style-name="ce25">
            <text:p>Sophos MDR Plus - User - 200-4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7.64999999999998" table:style-name="ce26">
            <text:p>£187.65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FNGCU</text:p>
          </table:table-cell>
          <table:table-cell office:value-type="string" table:style-name="ce25">
            <text:p>Sophos MDR Plus - User - 200-4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9.495" table:style-name="ce26">
            <text:p>£159.50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GNGAA</text:p>
          </table:table-cell>
          <table:table-cell office:value-type="string" table:style-name="ce25">
            <text:p>Sophos MDR Plus - User - 500-9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8.82999999999998" table:style-name="ce26">
            <text:p>£178.83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GNGCU</text:p>
          </table:table-cell>
          <table:table-cell office:value-type="string" table:style-name="ce25">
            <text:p>Sophos MDR Plus - User - 500-9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2.01" table:style-name="ce26">
            <text:p>£152.01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HNGAA</text:p>
          </table:table-cell>
          <table:table-cell office:value-type="string" table:style-name="ce25">
            <text:p>Sophos MDR Plus - User - 1000-19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9.095" table:style-name="ce26">
            <text:p>£169.10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HNGCU</text:p>
          </table:table-cell>
          <table:table-cell office:value-type="string" table:style-name="ce25">
            <text:p>Sophos MDR Plus - User - 1000-19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3.72999999999999" table:style-name="ce26">
            <text:p>£143.73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INGAA</text:p>
          </table:table-cell>
          <table:table-cell office:value-type="string" table:style-name="ce25">
            <text:p>Sophos MDR Plus - User - 2000-49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7.69499999999999" table:style-name="ce26">
            <text:p>£157.70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INGCU</text:p>
          </table:table-cell>
          <table:table-cell office:value-type="string" table:style-name="ce25">
            <text:p>Sophos MDR Plus - User - 2000-49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4.04" table:style-name="ce26">
            <text:p>£134.0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JNGAA</text:p>
          </table:table-cell>
          <table:table-cell office:value-type="string" table:style-name="ce25">
            <text:p>Sophos MDR Plus - User - 5000-99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9.13" table:style-name="ce26">
            <text:p>£149.13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JNGCU</text:p>
          </table:table-cell>
          <table:table-cell office:value-type="string" table:style-name="ce25">
            <text:p>Sophos MDR Plus - User - 5000-99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6.76500000000001" table:style-name="ce26">
            <text:p>£126.77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KNGAA</text:p>
          </table:table-cell>
          <table:table-cell office:value-type="string" table:style-name="ce25">
            <text:p>Sophos MDR Plus - User - 10000-19999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3.95499999999998" table:style-name="ce26">
            <text:p>£143.96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KNGCU</text:p>
          </table:table-cell>
          <table:table-cell office:value-type="string" table:style-name="ce25">
            <text:p>Sophos MDR Plus - User - 10000-19999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2.37" table:style-name="ce26">
            <text:p>£122.3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ZNGAA</text:p>
          </table:table-cell>
          <table:table-cell office:value-type="string" table:style-name="ce25">
            <text:p>Sophos MDR Plus - User - 20000+ users - 9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9.26" table:style-name="ce26">
            <text:p>£139.2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09AZNGCU</text:p>
          </table:table-cell>
          <table:table-cell office:value-type="string" table:style-name="ce25">
            <text:p>Sophos MDR Plus - User - 20000+ users - 9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8.38" table:style-name="ce26">
            <text:p>£118.38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ANGAA</text:p>
          </table:table-cell>
          <table:table-cell office:value-type="string" table:style-name="ce25">
            <text:p>Sophos MDR Plus - User - 1-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60.54999999999995" table:style-name="ce26">
            <text:p>£260.55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ANGCU</text:p>
          </table:table-cell>
          <table:table-cell office:value-type="string" table:style-name="ce25">
            <text:p>Sophos MDR Plus - User - 1-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21.47500000000002" table:style-name="ce26">
            <text:p>£221.4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BNGAA</text:p>
          </table:table-cell>
          <table:table-cell office:value-type="string" table:style-name="ce25">
            <text:p>Sophos MDR Plus - User - 10-24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46.07500000000002" table:style-name="ce26">
            <text:p>£246.0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BNGCU</text:p>
          </table:table-cell>
          <table:table-cell office:value-type="string" table:style-name="ce25">
            <text:p>Sophos MDR Plus - User - 10-24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9.16" table:style-name="ce26">
            <text:p>£209.16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CNGAA</text:p>
          </table:table-cell>
          <table:table-cell office:value-type="string" table:style-name="ce25">
            <text:p>Sophos MDR Plus - User - 25-4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30.67000000000002" table:style-name="ce26">
            <text:p>£230.6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CNGCU</text:p>
          </table:table-cell>
          <table:table-cell office:value-type="string" table:style-name="ce25">
            <text:p>Sophos MDR Plus - User - 25-4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6.065" table:style-name="ce26">
            <text:p>£196.0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DNGAA</text:p>
          </table:table-cell>
          <table:table-cell office:value-type="string" table:style-name="ce25">
            <text:p>Sophos MDR Plus - User - 50-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22.06" table:style-name="ce26">
            <text:p>£222.0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DNGCU</text:p>
          </table:table-cell>
          <table:table-cell office:value-type="string" table:style-name="ce25">
            <text:p>Sophos MDR Plus - User - 50-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8.745" table:style-name="ce26">
            <text:p>£188.7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ENGAA</text:p>
          </table:table-cell>
          <table:table-cell office:value-type="string" table:style-name="ce25">
            <text:p>Sophos MDR Plus - User - 100-1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12.01" table:style-name="ce26">
            <text:p>£212.0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ENGCU</text:p>
          </table:table-cell>
          <table:table-cell office:value-type="string" table:style-name="ce25">
            <text:p>Sophos MDR Plus - User - 100-1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0.21" table:style-name="ce26">
            <text:p>£180.2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FNGAA</text:p>
          </table:table-cell>
          <table:table-cell office:value-type="string" table:style-name="ce25">
            <text:p>Sophos MDR Plus - User - 200-4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8.48500000000001" table:style-name="ce26">
            <text:p>£208.49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FNGCU</text:p>
          </table:table-cell>
          <table:table-cell office:value-type="string" table:style-name="ce25">
            <text:p>Sophos MDR Plus - User - 200-4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7.22500000000002" table:style-name="ce26">
            <text:p>£177.23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GNGAA</text:p>
          </table:table-cell>
          <table:table-cell office:value-type="string" table:style-name="ce25">
            <text:p>Sophos MDR Plus - User - 500-9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8.70499999999998" table:style-name="ce26">
            <text:p>£198.71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GNGCU</text:p>
          </table:table-cell>
          <table:table-cell office:value-type="string" table:style-name="ce25">
            <text:p>Sophos MDR Plus - User - 500-9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8.89999999999998" table:style-name="ce26">
            <text:p>£168.90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HNGAA</text:p>
          </table:table-cell>
          <table:table-cell office:value-type="string" table:style-name="ce25">
            <text:p>Sophos MDR Plus - User - 1000-19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7.875" table:style-name="ce26">
            <text:p>£187.8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HNGCU</text:p>
          </table:table-cell>
          <table:table-cell office:value-type="string" table:style-name="ce25">
            <text:p>Sophos MDR Plus - User - 1000-19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9.69" table:style-name="ce26">
            <text:p>£159.6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INGAA</text:p>
          </table:table-cell>
          <table:table-cell office:value-type="string" table:style-name="ce25">
            <text:p>Sophos MDR Plus - User - 2000-49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5.215" table:style-name="ce26">
            <text:p>£175.2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INGCU</text:p>
          </table:table-cell>
          <table:table-cell office:value-type="string" table:style-name="ce25">
            <text:p>Sophos MDR Plus - User - 2000-49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8.935" table:style-name="ce26">
            <text:p>£148.9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JNGAA</text:p>
          </table:table-cell>
          <table:table-cell office:value-type="string" table:style-name="ce25">
            <text:p>Sophos MDR Plus - User - 5000-99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5.70499999999998" table:style-name="ce26">
            <text:p>£165.7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JNGCU</text:p>
          </table:table-cell>
          <table:table-cell office:value-type="string" table:style-name="ce25">
            <text:p>Sophos MDR Plus - User - 5000-99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0.85000000000002" table:style-name="ce26">
            <text:p>£140.85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KNGAA</text:p>
          </table:table-cell>
          <table:table-cell office:value-type="string" table:style-name="ce25">
            <text:p>Sophos MDR Plus - User - 10000-19999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9.96" table:style-name="ce26">
            <text:p>£159.96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KNGCU</text:p>
          </table:table-cell>
          <table:table-cell office:value-type="string" table:style-name="ce25">
            <text:p>Sophos MDR Plus - User - 10000-19999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5.96" table:style-name="ce26">
            <text:p>£135.96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ZNGAA</text:p>
          </table:table-cell>
          <table:table-cell office:value-type="string" table:style-name="ce25">
            <text:p>Sophos MDR Plus - User - 20000+ users - 1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4.74" table:style-name="ce26">
            <text:p>£154.74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0AZNGCU</text:p>
          </table:table-cell>
          <table:table-cell office:value-type="string" table:style-name="ce25">
            <text:p>Sophos MDR Plus - User - 20000+ users - 1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1.535" table:style-name="ce26">
            <text:p>£131.54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ANGAA</text:p>
          </table:table-cell>
          <table:table-cell office:value-type="string" table:style-name="ce25">
            <text:p>Sophos MDR Plus - User - 1-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86.60500000000002" table:style-name="ce26">
            <text:p>£286.61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ANGCU</text:p>
          </table:table-cell>
          <table:table-cell office:value-type="string" table:style-name="ce25">
            <text:p>Sophos MDR Plus - User - 1-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43.61500000000001" table:style-name="ce26">
            <text:p>£243.6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BNGAA</text:p>
          </table:table-cell>
          <table:table-cell office:value-type="string" table:style-name="ce25">
            <text:p>Sophos MDR Plus - User - 10-24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70.67499999999995" table:style-name="ce26">
            <text:p>£270.6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BNGCU</text:p>
          </table:table-cell>
          <table:table-cell office:value-type="string" table:style-name="ce25">
            <text:p>Sophos MDR Plus - User - 10-24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30.07" table:style-name="ce26">
            <text:p>£230.0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CNGAA</text:p>
          </table:table-cell>
          <table:table-cell office:value-type="string" table:style-name="ce25">
            <text:p>Sophos MDR Plus - User - 25-4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53.74" table:style-name="ce26">
            <text:p>£253.7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CNGCU</text:p>
          </table:table-cell>
          <table:table-cell office:value-type="string" table:style-name="ce25">
            <text:p>Sophos MDR Plus - User - 25-4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15.685" table:style-name="ce26">
            <text:p>£215.69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DNGAA</text:p>
          </table:table-cell>
          <table:table-cell office:value-type="string" table:style-name="ce25">
            <text:p>Sophos MDR Plus - User - 50-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44.26" table:style-name="ce26">
            <text:p>£244.2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DNGCU</text:p>
          </table:table-cell>
          <table:table-cell office:value-type="string" table:style-name="ce25">
            <text:p>Sophos MDR Plus - User - 50-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7.63" table:style-name="ce26">
            <text:p>£207.6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ENGAA</text:p>
          </table:table-cell>
          <table:table-cell office:value-type="string" table:style-name="ce25">
            <text:p>Sophos MDR Plus - User - 100-1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33.21999999999997" table:style-name="ce26">
            <text:p>£233.22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ENGCU</text:p>
          </table:table-cell>
          <table:table-cell office:value-type="string" table:style-name="ce25">
            <text:p>Sophos MDR Plus - User - 100-1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8.24" table:style-name="ce26">
            <text:p>£198.24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FNGAA</text:p>
          </table:table-cell>
          <table:table-cell office:value-type="string" table:style-name="ce25">
            <text:p>Sophos MDR Plus - User - 200-4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29.33499999999998" table:style-name="ce26">
            <text:p>£229.34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FNGCU</text:p>
          </table:table-cell>
          <table:table-cell office:value-type="string" table:style-name="ce25">
            <text:p>Sophos MDR Plus - User - 200-4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4.94" table:style-name="ce26">
            <text:p>£194.94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GNGAA</text:p>
          </table:table-cell>
          <table:table-cell office:value-type="string" table:style-name="ce25">
            <text:p>Sophos MDR Plus - User - 500-9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18.57999999999998" table:style-name="ce26">
            <text:p>£218.58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GNGCU</text:p>
          </table:table-cell>
          <table:table-cell office:value-type="string" table:style-name="ce25">
            <text:p>Sophos MDR Plus - User - 500-9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5.79" table:style-name="ce26">
            <text:p>£185.79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HNGAA</text:p>
          </table:table-cell>
          <table:table-cell office:value-type="string" table:style-name="ce25">
            <text:p>Sophos MDR Plus - User - 1000-19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6.67000000000002" table:style-name="ce26">
            <text:p>£206.6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HNGCU</text:p>
          </table:table-cell>
          <table:table-cell office:value-type="string" table:style-name="ce25">
            <text:p>Sophos MDR Plus - User - 1000-19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5.66499999999999" table:style-name="ce26">
            <text:p>£175.6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INGAA</text:p>
          </table:table-cell>
          <table:table-cell office:value-type="string" table:style-name="ce25">
            <text:p>Sophos MDR Plus - User - 2000-49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2.75" table:style-name="ce26">
            <text:p>£192.7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INGCU</text:p>
          </table:table-cell>
          <table:table-cell office:value-type="string" table:style-name="ce25">
            <text:p>Sophos MDR Plus - User - 2000-49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3.82999999999998" table:style-name="ce26">
            <text:p>£163.83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JNGAA</text:p>
          </table:table-cell>
          <table:table-cell office:value-type="string" table:style-name="ce25">
            <text:p>Sophos MDR Plus - User - 5000-99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2.26500000000001" table:style-name="ce26">
            <text:p>£182.27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JNGCU</text:p>
          </table:table-cell>
          <table:table-cell office:value-type="string" table:style-name="ce25">
            <text:p>Sophos MDR Plus - User - 5000-99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4.92000000000002" table:style-name="ce26">
            <text:p>£154.92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KNGAA</text:p>
          </table:table-cell>
          <table:table-cell office:value-type="string" table:style-name="ce25">
            <text:p>Sophos MDR Plus - User - 10000-19999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5.95" table:style-name="ce26">
            <text:p>£175.95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KNGCU</text:p>
          </table:table-cell>
          <table:table-cell office:value-type="string" table:style-name="ce25">
            <text:p>Sophos MDR Plus - User - 10000-19999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9.565" table:style-name="ce26">
            <text:p>£149.5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ZNGAA</text:p>
          </table:table-cell>
          <table:table-cell office:value-type="string" table:style-name="ce25">
            <text:p>Sophos MDR Plus - User - 20000+ users - 11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0.20499999999998" table:style-name="ce26">
            <text:p>£170.21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1AZNGCU</text:p>
          </table:table-cell>
          <table:table-cell office:value-type="string" table:style-name="ce25">
            <text:p>Sophos MDR Plus - User - 20000+ users - 11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4.67500000000001" table:style-name="ce26">
            <text:p>£144.68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ANGAA</text:p>
          </table:table-cell>
          <table:table-cell office:value-type="string" table:style-name="ce25">
            <text:p>Sophos MDR Plus - User - 1-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12.65999999999997" table:style-name="ce26">
            <text:p>£312.6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ANGCU</text:p>
          </table:table-cell>
          <table:table-cell office:value-type="string" table:style-name="ce25">
            <text:p>Sophos MDR Plus - User - 1-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65.755" table:style-name="ce26">
            <text:p>£265.7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BNGAA</text:p>
          </table:table-cell>
          <table:table-cell office:value-type="string" table:style-name="ce25">
            <text:p>Sophos MDR Plus - User - 10-24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95.27499999999998" table:style-name="ce26">
            <text:p>£295.2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BNGCU</text:p>
          </table:table-cell>
          <table:table-cell office:value-type="string" table:style-name="ce25">
            <text:p>Sophos MDR Plus - User - 10-24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50.995" table:style-name="ce26">
            <text:p>£251.00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CNGAA</text:p>
          </table:table-cell>
          <table:table-cell office:value-type="string" table:style-name="ce25">
            <text:p>Sophos MDR Plus - User - 25-4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76.81" table:style-name="ce26">
            <text:p>£276.81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CNGCU</text:p>
          </table:table-cell>
          <table:table-cell office:value-type="string" table:style-name="ce25">
            <text:p>Sophos MDR Plus - User - 25-4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35.29000000000002" table:style-name="ce26">
            <text:p>£235.29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DNGAA</text:p>
          </table:table-cell>
          <table:table-cell office:value-type="string" table:style-name="ce25">
            <text:p>Sophos MDR Plus - User - 50-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66.47500000000002" table:style-name="ce26">
            <text:p>£266.4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DNGCU</text:p>
          </table:table-cell>
          <table:table-cell office:value-type="string" table:style-name="ce25">
            <text:p>Sophos MDR Plus - User - 50-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26.5" table:style-name="ce26">
            <text:p>£226.5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ENGAA</text:p>
          </table:table-cell>
          <table:table-cell office:value-type="string" table:style-name="ce25">
            <text:p>Sophos MDR Plus - User - 100-1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54.41500000000002" table:style-name="ce26">
            <text:p>£254.42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ENGCU</text:p>
          </table:table-cell>
          <table:table-cell office:value-type="string" table:style-name="ce25">
            <text:p>Sophos MDR Plus - User - 100-1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16.255" table:style-name="ce26">
            <text:p>£216.26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FNGAA</text:p>
          </table:table-cell>
          <table:table-cell office:value-type="string" table:style-name="ce25">
            <text:p>Sophos MDR Plus - User - 200-4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50.185" table:style-name="ce26">
            <text:p>£250.19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FNGCU</text:p>
          </table:table-cell>
          <table:table-cell office:value-type="string" table:style-name="ce25">
            <text:p>Sophos MDR Plus - User - 200-4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12.65500000000003" table:style-name="ce26">
            <text:p>£212.66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GNGAA</text:p>
          </table:table-cell>
          <table:table-cell office:value-type="string" table:style-name="ce25">
            <text:p>Sophos MDR Plus - User - 500-9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38.45499999999998" table:style-name="ce26">
            <text:p>£238.46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GNGCU</text:p>
          </table:table-cell>
          <table:table-cell office:value-type="string" table:style-name="ce25">
            <text:p>Sophos MDR Plus - User - 500-9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02.68" table:style-name="ce26">
            <text:p>£202.68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HNGAA</text:p>
          </table:table-cell>
          <table:table-cell office:value-type="string" table:style-name="ce25">
            <text:p>Sophos MDR Plus - User - 1000-19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25.45000000000002" table:style-name="ce26">
            <text:p>£225.4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HNGCU</text:p>
          </table:table-cell>
          <table:table-cell office:value-type="string" table:style-name="ce25">
            <text:p>Sophos MDR Plus - User - 1000-19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1.64000000000001" table:style-name="ce26">
            <text:p>£191.6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INGAA</text:p>
          </table:table-cell>
          <table:table-cell office:value-type="string" table:style-name="ce25">
            <text:p>Sophos MDR Plus - User - 2000-49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210.27" table:style-name="ce26">
            <text:p>£210.27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INGCU</text:p>
          </table:table-cell>
          <table:table-cell office:value-type="string" table:style-name="ce25">
            <text:p>Sophos MDR Plus - User - 2000-49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78.72500000000002" table:style-name="ce26">
            <text:p>£178.73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JNGAA</text:p>
          </table:table-cell>
          <table:table-cell office:value-type="string" table:style-name="ce25">
            <text:p>Sophos MDR Plus - User - 5000-99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8.84" table:style-name="ce26">
            <text:p>£198.84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JNGCU</text:p>
          </table:table-cell>
          <table:table-cell office:value-type="string" table:style-name="ce25">
            <text:p>Sophos MDR Plus - User - 5000-99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9.005" table:style-name="ce26">
            <text:p>£169.0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KNGAA</text:p>
          </table:table-cell>
          <table:table-cell office:value-type="string" table:style-name="ce25">
            <text:p>Sophos MDR Plus - User - 10000-19999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91.95499999999998" table:style-name="ce26">
            <text:p>£191.96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KNGCU</text:p>
          </table:table-cell>
          <table:table-cell office:value-type="string" table:style-name="ce25">
            <text:p>Sophos MDR Plus - User - 10000-19999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63.155" table:style-name="ce26">
            <text:p>£163.16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ZNGAA</text:p>
          </table:table-cell>
          <table:table-cell office:value-type="string" table:style-name="ce25">
            <text:p>Sophos MDR Plus - User - 20000+ users - 12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85.685" table:style-name="ce26">
            <text:p>£185.69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12AZNGCU</text:p>
          </table:table-cell>
          <table:table-cell office:value-type="string" table:style-name="ce25">
            <text:p>Sophos MDR Plus - User - 20000+ users - 12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7.82999999999998" table:style-name="ce26">
            <text:p>£157.8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ANGAA</text:p>
          </table:table-cell>
          <table:table-cell office:value-type="string" table:style-name="ce25">
            <text:p>Sophos MDR Plus - User - 1-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25.31999999999994" table:style-name="ce26">
            <text:p>£625.3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ANGCU</text:p>
          </table:table-cell>
          <table:table-cell office:value-type="string" table:style-name="ce25">
            <text:p>Sophos MDR Plus - User - 1-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31.52500000000009" table:style-name="ce26">
            <text:p>£531.53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BNGAA</text:p>
          </table:table-cell>
          <table:table-cell office:value-type="string" table:style-name="ce25">
            <text:p>Sophos MDR Plus - User - 10-24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90.56499999999994" table:style-name="ce26">
            <text:p>£590.5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BNGCU</text:p>
          </table:table-cell>
          <table:table-cell office:value-type="string" table:style-name="ce25">
            <text:p>Sophos MDR Plus - User - 10-24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01.97499999999997" table:style-name="ce26">
            <text:p>£501.9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CNGAA</text:p>
          </table:table-cell>
          <table:table-cell office:value-type="string" table:style-name="ce25">
            <text:p>Sophos MDR Plus - User - 25-4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53.62" table:style-name="ce26">
            <text:p>£553.6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CNGCU</text:p>
          </table:table-cell>
          <table:table-cell office:value-type="string" table:style-name="ce25">
            <text:p>Sophos MDR Plus - User - 25-4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70.56499999999994" table:style-name="ce26">
            <text:p>£470.5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DNGAA</text:p>
          </table:table-cell>
          <table:table-cell office:value-type="string" table:style-name="ce25">
            <text:p>Sophos MDR Plus - User - 50-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32.95000000000005" table:style-name="ce26">
            <text:p>£532.9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DNGCU</text:p>
          </table:table-cell>
          <table:table-cell office:value-type="string" table:style-name="ce25">
            <text:p>Sophos MDR Plus - User - 50-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53" table:style-name="ce26">
            <text:p>£453.0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ENGAA</text:p>
          </table:table-cell>
          <table:table-cell office:value-type="string" table:style-name="ce25">
            <text:p>Sophos MDR Plus - User - 100-1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08.83000000000004" table:style-name="ce26">
            <text:p>£508.83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ENGCU</text:p>
          </table:table-cell>
          <table:table-cell office:value-type="string" table:style-name="ce25">
            <text:p>Sophos MDR Plus - User - 100-1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32.51" table:style-name="ce26">
            <text:p>£432.5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FNGAA</text:p>
          </table:table-cell>
          <table:table-cell office:value-type="string" table:style-name="ce25">
            <text:p>Sophos MDR Plus - User - 200-4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00.38499999999999" table:style-name="ce26">
            <text:p>£500.39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FNGCU</text:p>
          </table:table-cell>
          <table:table-cell office:value-type="string" table:style-name="ce25">
            <text:p>Sophos MDR Plus - User - 200-4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25.32500000000005" table:style-name="ce26">
            <text:p>£425.33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GNGAA</text:p>
          </table:table-cell>
          <table:table-cell office:value-type="string" table:style-name="ce25">
            <text:p>Sophos MDR Plus - User - 500-9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76.89499999999998" table:style-name="ce26">
            <text:p>£476.90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GNGCU</text:p>
          </table:table-cell>
          <table:table-cell office:value-type="string" table:style-name="ce25">
            <text:p>Sophos MDR Plus - User - 500-9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05.36" table:style-name="ce26">
            <text:p>£405.36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HNGAA</text:p>
          </table:table-cell>
          <table:table-cell office:value-type="string" table:style-name="ce25">
            <text:p>Sophos MDR Plus - User - 1000-19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50.90000000000003" table:style-name="ce26">
            <text:p>£450.90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HNGCU</text:p>
          </table:table-cell>
          <table:table-cell office:value-type="string" table:style-name="ce25">
            <text:p>Sophos MDR Plus - User - 1000-19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83.26499999999999" table:style-name="ce26">
            <text:p>£383.2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INGAA</text:p>
          </table:table-cell>
          <table:table-cell office:value-type="string" table:style-name="ce25">
            <text:p>Sophos MDR Plus - User - 2000-49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20.54" table:style-name="ce26">
            <text:p>£420.5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INGCU</text:p>
          </table:table-cell>
          <table:table-cell office:value-type="string" table:style-name="ce25">
            <text:p>Sophos MDR Plus - User - 2000-49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57.45000000000005" table:style-name="ce26">
            <text:p>£357.4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JNGAA</text:p>
          </table:table-cell>
          <table:table-cell office:value-type="string" table:style-name="ce25">
            <text:p>Sophos MDR Plus - User - 5000-99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97.68" table:style-name="ce26">
            <text:p>£397.68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JNGCU</text:p>
          </table:table-cell>
          <table:table-cell office:value-type="string" table:style-name="ce25">
            <text:p>Sophos MDR Plus - User - 5000-99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38.02499999999998" table:style-name="ce26">
            <text:p>£338.03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KNGAA</text:p>
          </table:table-cell>
          <table:table-cell office:value-type="string" table:style-name="ce25">
            <text:p>Sophos MDR Plus - User - 10000-19999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83.89499999999998" table:style-name="ce26">
            <text:p>£383.90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KNGCU</text:p>
          </table:table-cell>
          <table:table-cell office:value-type="string" table:style-name="ce25">
            <text:p>Sophos MDR Plus - User - 10000-19999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26.31" table:style-name="ce26">
            <text:p>£326.31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ZNGAA</text:p>
          </table:table-cell>
          <table:table-cell office:value-type="string" table:style-name="ce25">
            <text:p>Sophos MDR Plus - User - 20000+ users - 24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71.37" table:style-name="ce26">
            <text:p>£371.37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24AZNGCU</text:p>
          </table:table-cell>
          <table:table-cell office:value-type="string" table:style-name="ce25">
            <text:p>Sophos MDR Plus - User - 20000+ users - 24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315.65999999999997" table:style-name="ce26">
            <text:p>£315.6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ANGAA</text:p>
          </table:table-cell>
          <table:table-cell office:value-type="string" table:style-name="ce25">
            <text:p>Sophos MDR Plus - User - 1-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37.98" table:style-name="ce26">
            <text:p>£937.9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ANGCU</text:p>
          </table:table-cell>
          <table:table-cell office:value-type="string" table:style-name="ce25">
            <text:p>Sophos MDR Plus - User - 1-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97.28" table:style-name="ce26">
            <text:p>£797.2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BNGAA</text:p>
          </table:table-cell>
          <table:table-cell office:value-type="string" table:style-name="ce25">
            <text:p>Sophos MDR Plus - User - 10-24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85.83999999999992" table:style-name="ce26">
            <text:p>£885.8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BNGCU</text:p>
          </table:table-cell>
          <table:table-cell office:value-type="string" table:style-name="ce25">
            <text:p>Sophos MDR Plus - User - 10-24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52.97" table:style-name="ce26">
            <text:p>£752.9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CNGAA</text:p>
          </table:table-cell>
          <table:table-cell office:value-type="string" table:style-name="ce25">
            <text:p>Sophos MDR Plus - User - 25-4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30.41499999999996" table:style-name="ce26">
            <text:p>£830.4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CNGCU</text:p>
          </table:table-cell>
          <table:table-cell office:value-type="string" table:style-name="ce25">
            <text:p>Sophos MDR Plus - User - 25-4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05.85500000000002" table:style-name="ce26">
            <text:p>£705.8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DNGAA</text:p>
          </table:table-cell>
          <table:table-cell office:value-type="string" table:style-name="ce25">
            <text:p>Sophos MDR Plus - User - 50-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99.42500000000007" table:style-name="ce26">
            <text:p>£799.4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DNGCU</text:p>
          </table:table-cell>
          <table:table-cell office:value-type="string" table:style-name="ce25">
            <text:p>Sophos MDR Plus - User - 50-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79.5" table:style-name="ce26">
            <text:p>£679.5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ENGAA</text:p>
          </table:table-cell>
          <table:table-cell office:value-type="string" table:style-name="ce25">
            <text:p>Sophos MDR Plus - User - 100-1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63.26" table:style-name="ce26">
            <text:p>£763.26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ENGCU</text:p>
          </table:table-cell>
          <table:table-cell office:value-type="string" table:style-name="ce25">
            <text:p>Sophos MDR Plus - User - 100-1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48.76499999999999" table:style-name="ce26">
            <text:p>£648.77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FNGAA</text:p>
          </table:table-cell>
          <table:table-cell office:value-type="string" table:style-name="ce25">
            <text:p>Sophos MDR Plus - User - 200-4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50.56999999999994" table:style-name="ce26">
            <text:p>£750.57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FNGCU</text:p>
          </table:table-cell>
          <table:table-cell office:value-type="string" table:style-name="ce25">
            <text:p>Sophos MDR Plus - User - 200-4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37.98" table:style-name="ce26">
            <text:p>£637.98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GNGAA</text:p>
          </table:table-cell>
          <table:table-cell office:value-type="string" table:style-name="ce25">
            <text:p>Sophos MDR Plus - User - 500-9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15.34999999999991" table:style-name="ce26">
            <text:p>£715.35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GNGCU</text:p>
          </table:table-cell>
          <table:table-cell office:value-type="string" table:style-name="ce25">
            <text:p>Sophos MDR Plus - User - 500-9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08.04" table:style-name="ce26">
            <text:p>£608.04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HNGAA</text:p>
          </table:table-cell>
          <table:table-cell office:value-type="string" table:style-name="ce25">
            <text:p>Sophos MDR Plus - User - 1000-19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76.36500000000001" table:style-name="ce26">
            <text:p>£676.3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HNGCU</text:p>
          </table:table-cell>
          <table:table-cell office:value-type="string" table:style-name="ce25">
            <text:p>Sophos MDR Plus - User - 1000-19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74.90499999999997" table:style-name="ce26">
            <text:p>£574.91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INGAA</text:p>
          </table:table-cell>
          <table:table-cell office:value-type="string" table:style-name="ce25">
            <text:p>Sophos MDR Plus - User - 2000-49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630.79499999999996" table:style-name="ce26">
            <text:p>£630.80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INGCU</text:p>
          </table:table-cell>
          <table:table-cell office:value-type="string" table:style-name="ce25">
            <text:p>Sophos MDR Plus - User - 2000-49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36.17499999999995" table:style-name="ce26">
            <text:p>£536.1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JNGAA</text:p>
          </table:table-cell>
          <table:table-cell office:value-type="string" table:style-name="ce25">
            <text:p>Sophos MDR Plus - User - 5000-99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96.505" table:style-name="ce26">
            <text:p>£596.5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JNGCU</text:p>
          </table:table-cell>
          <table:table-cell office:value-type="string" table:style-name="ce25">
            <text:p>Sophos MDR Plus - User - 5000-99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07.03" table:style-name="ce26">
            <text:p>£507.03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KNGAA</text:p>
          </table:table-cell>
          <table:table-cell office:value-type="string" table:style-name="ce25">
            <text:p>Sophos MDR Plus - User - 10000-19999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75.84999999999991" table:style-name="ce26">
            <text:p>£575.85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KNGCU</text:p>
          </table:table-cell>
          <table:table-cell office:value-type="string" table:style-name="ce25">
            <text:p>Sophos MDR Plus - User - 10000-19999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89.46500000000003" table:style-name="ce26">
            <text:p>£489.4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ZNGAA</text:p>
          </table:table-cell>
          <table:table-cell office:value-type="string" table:style-name="ce25">
            <text:p>Sophos MDR Plus - User - 20000+ users - 36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557.05500000000006" table:style-name="ce26">
            <text:p>£557.0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36AZNGCU</text:p>
          </table:table-cell>
          <table:table-cell office:value-type="string" table:style-name="ce25">
            <text:p>Sophos MDR Plus - User - 20000+ users - 36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473.505" table:style-name="ce26">
            <text:p>£473.51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ANGAA</text:p>
          </table:table-cell>
          <table:table-cell office:value-type="string" table:style-name="ce25">
            <text:p>Sophos MDR Plus - User - 1-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563.3000000000002" table:style-name="ce26">
            <text:p>£1,563.3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ANGCU</text:p>
          </table:table-cell>
          <table:table-cell office:value-type="string" table:style-name="ce25">
            <text:p>Sophos MDR Plus - User - 1-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28.8050000000001" table:style-name="ce26">
            <text:p>£1,328.81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BNGAA</text:p>
          </table:table-cell>
          <table:table-cell office:value-type="string" table:style-name="ce25">
            <text:p>Sophos MDR Plus - User - 10-24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476.405" table:style-name="ce26">
            <text:p>£1,476.41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BNGCU</text:p>
          </table:table-cell>
          <table:table-cell office:value-type="string" table:style-name="ce25">
            <text:p>Sophos MDR Plus - User - 10-24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54.9449999999999" table:style-name="ce26">
            <text:p>£1,254.9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CNGAA</text:p>
          </table:table-cell>
          <table:table-cell office:value-type="string" table:style-name="ce25">
            <text:p>Sophos MDR Plus - User - 25-4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84.0350000000001" table:style-name="ce26">
            <text:p>£1,384.0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CNGCU</text:p>
          </table:table-cell>
          <table:table-cell office:value-type="string" table:style-name="ce25">
            <text:p>Sophos MDR Plus - User - 25-4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76.4349999999999" table:style-name="ce26">
            <text:p>£1,176.4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DNGAA</text:p>
          </table:table-cell>
          <table:table-cell office:value-type="string" table:style-name="ce25">
            <text:p>Sophos MDR Plus - User - 50-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332.3600000000001" table:style-name="ce26">
            <text:p>£1,332.3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DNGCU</text:p>
          </table:table-cell>
          <table:table-cell office:value-type="string" table:style-name="ce25">
            <text:p>Sophos MDR Plus - User - 50-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32.5149999999999" table:style-name="ce26">
            <text:p>£1,132.52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ENGAA</text:p>
          </table:table-cell>
          <table:table-cell office:value-type="string" table:style-name="ce25">
            <text:p>Sophos MDR Plus - User - 100-1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72.0899999999999" table:style-name="ce26">
            <text:p>£1,272.09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ENGCU</text:p>
          </table:table-cell>
          <table:table-cell office:value-type="string" table:style-name="ce25">
            <text:p>Sophos MDR Plus - User - 100-1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81.2750000000001" table:style-name="ce26">
            <text:p>£1,081.28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FNGAA</text:p>
          </table:table-cell>
          <table:table-cell office:value-type="string" table:style-name="ce25">
            <text:p>Sophos MDR Plus - User - 200-4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250.9549999999999" table:style-name="ce26">
            <text:p>£1,250.96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FNGCU</text:p>
          </table:table-cell>
          <table:table-cell office:value-type="string" table:style-name="ce25">
            <text:p>Sophos MDR Plus - User - 200-4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63.3050000000001" table:style-name="ce26">
            <text:p>£1,063.31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GNGAA</text:p>
          </table:table-cell>
          <table:table-cell office:value-type="string" table:style-name="ce25">
            <text:p>Sophos MDR Plus - User - 500-9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92.2450000000001" table:style-name="ce26">
            <text:p>£1,192.25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GNGCU</text:p>
          </table:table-cell>
          <table:table-cell office:value-type="string" table:style-name="ce25">
            <text:p>Sophos MDR Plus - User - 500-9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13.4000000000001" table:style-name="ce26">
            <text:p>£1,013.40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HNGAA</text:p>
          </table:table-cell>
          <table:table-cell office:value-type="string" table:style-name="ce25">
            <text:p>Sophos MDR Plus - User - 1000-19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127.2649999999999" table:style-name="ce26">
            <text:p>£1,127.2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HNGCU</text:p>
          </table:table-cell>
          <table:table-cell office:value-type="string" table:style-name="ce25">
            <text:p>Sophos MDR Plus - User - 1000-19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58.17" table:style-name="ce26">
            <text:p>£958.1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INGAA</text:p>
          </table:table-cell>
          <table:table-cell office:value-type="string" table:style-name="ce25">
            <text:p>Sophos MDR Plus - User - 2000-49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1051.335" table:style-name="ce26">
            <text:p>£1,051.3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INGCU</text:p>
          </table:table-cell>
          <table:table-cell office:value-type="string" table:style-name="ce25">
            <text:p>Sophos MDR Plus - User - 2000-49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93.64" table:style-name="ce26">
            <text:p>£893.6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JNGAA</text:p>
          </table:table-cell>
          <table:table-cell office:value-type="string" table:style-name="ce25">
            <text:p>Sophos MDR Plus - User - 5000-99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94.18499999999995" table:style-name="ce26">
            <text:p>£994.19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JNGCU</text:p>
          </table:table-cell>
          <table:table-cell office:value-type="string" table:style-name="ce25">
            <text:p>Sophos MDR Plus - User - 5000-99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45.05500000000006" table:style-name="ce26">
            <text:p>£845.06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KNGAA</text:p>
          </table:table-cell>
          <table:table-cell office:value-type="string" table:style-name="ce25">
            <text:p>Sophos MDR Plus - User - 10000-19999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59.74500000000012" table:style-name="ce26">
            <text:p>£959.75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KNGCU</text:p>
          </table:table-cell>
          <table:table-cell office:value-type="string" table:style-name="ce25">
            <text:p>Sophos MDR Plus - User - 10000-19999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815.77500000000009" table:style-name="ce26">
            <text:p>£815.78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ZNGAA</text:p>
          </table:table-cell>
          <table:table-cell office:value-type="string" table:style-name="ce25">
            <text:p>Sophos MDR Plus - User - 20000+ users - 60 MOS - GOV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928.42500000000007" table:style-name="ce26">
            <text:p>£928.4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COMPLETE</text:p>
          </table:table-cell>
          <table:table-cell office:value-type="string" table:style-name="ce24">
            <text:p>MDRCEU60AZNGCU</text:p>
          </table:table-cell>
          <table:table-cell office:value-type="string" table:style-name="ce25">
            <text:p>Sophos MDR Plus - User - 20000+ users - 60 MOS - GOV - COMP UPG</text:p>
          </table:table-cell>
          <table:table-cell office:value-type="string" table:style-name="ce25">
            <text:p>Managed Detection Response (MDR) Complete Endpoint</text:p>
          </table:table-cell>
          <table:table-cell office:value-type="currency" office:value="789.16499999999996" table:style-name="ce26">
            <text:p>£789.17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ANGAA</text:p>
          </table:table-cell>
          <table:table-cell office:value-type="string" table:style-name="ce25">
            <text:p>Central Data Storage - 1 yr Pack - 1-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9350000000000001" table:style-name="ce26">
            <text:p>£1.9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BNGAA</text:p>
          </table:table-cell>
          <table:table-cell office:value-type="string" table:style-name="ce25">
            <text:p>Central Data Storage - 1 yr Pack - 10-24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8149999999999999" table:style-name="ce26">
            <text:p>£1.82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CNGAA</text:p>
          </table:table-cell>
          <table:table-cell office:value-type="string" table:style-name="ce25">
            <text:p>Central Data Storage - 1 yr Pack - 25-4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6800000000000002" table:style-name="ce26">
            <text:p>£1.68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DNGAA</text:p>
          </table:table-cell>
          <table:table-cell office:value-type="string" table:style-name="ce25">
            <text:p>Central Data Storage - 1 yr Pack - 50-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5750000000000002" table:style-name="ce26">
            <text:p>£1.5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ENGAA</text:p>
          </table:table-cell>
          <table:table-cell office:value-type="string" table:style-name="ce25">
            <text:p>Central Data Storage - 1 yr Pack - 100-1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41" table:style-name="ce26">
            <text:p>£1.4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FNGAA</text:p>
          </table:table-cell>
          <table:table-cell office:value-type="string" table:style-name="ce25">
            <text:p>Central Data Storage - 1 yr Pack - 200-4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365" table:style-name="ce26">
            <text:p>£1.37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GNGAA</text:p>
          </table:table-cell>
          <table:table-cell office:value-type="string" table:style-name="ce25">
            <text:p>Central Data Storage - 1 yr Pack - 500-9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29" table:style-name="ce26">
            <text:p>£1.29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HNGAA</text:p>
          </table:table-cell>
          <table:table-cell office:value-type="string" table:style-name="ce25">
            <text:p>Central Data Storage - 1 yr Pack - 1000-19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17" table:style-name="ce26">
            <text:p>£1.1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INGAA</text:p>
          </table:table-cell>
          <table:table-cell office:value-type="string" table:style-name="ce25">
            <text:p>Central Data Storage - 1 yr Pack - 2000-49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0499999999999998" table:style-name="ce26">
            <text:p>£1.0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JNGAA</text:p>
          </table:table-cell>
          <table:table-cell office:value-type="string" table:style-name="ce25">
            <text:p>Central Data Storage - 1 yr Pack - 5000-99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0.94500000000000006" table:style-name="ce26">
            <text:p>£0.95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KNGAA</text:p>
          </table:table-cell>
          <table:table-cell office:value-type="string" table:style-name="ce25">
            <text:p>Central Data Storage - 1 yr Pack - 10000-19999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0.84000000000000008" table:style-name="ce26">
            <text:p>£0.84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1AZNGAA</text:p>
          </table:table-cell>
          <table:table-cell office:value-type="string" table:style-name="ce25">
            <text:p>Central Data Storage - 1 yr Pack - 20000+ users and servers - 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0.76500000000000001" table:style-name="ce26">
            <text:p>£0.77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ANGAA</text:p>
          </table:table-cell>
          <table:table-cell office:value-type="string" table:style-name="ce25">
            <text:p>Central Data Storage - 1 yr Pack - 1-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8549999999999995" table:style-name="ce26">
            <text:p>£3.8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BNGAA</text:p>
          </table:table-cell>
          <table:table-cell office:value-type="string" table:style-name="ce25">
            <text:p>Central Data Storage - 1 yr Pack - 10-24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6450000000000005" table:style-name="ce26">
            <text:p>£3.6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CNGAA</text:p>
          </table:table-cell>
          <table:table-cell office:value-type="string" table:style-name="ce25">
            <text:p>Central Data Storage - 1 yr Pack - 25-4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3449999999999998" table:style-name="ce26">
            <text:p>£3.3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DNGAA</text:p>
          </table:table-cell>
          <table:table-cell office:value-type="string" table:style-name="ce25">
            <text:p>Central Data Storage - 1 yr Pack - 50-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1349999999999998" table:style-name="ce26">
            <text:p>£3.14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ENGAA</text:p>
          </table:table-cell>
          <table:table-cell office:value-type="string" table:style-name="ce25">
            <text:p>Central Data Storage - 1 yr Pack - 100-1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82" table:style-name="ce26">
            <text:p>£2.82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FNGAA</text:p>
          </table:table-cell>
          <table:table-cell office:value-type="string" table:style-name="ce25">
            <text:p>Central Data Storage - 1 yr Pack - 200-4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73" table:style-name="ce26">
            <text:p>£2.73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GNGAA</text:p>
          </table:table-cell>
          <table:table-cell office:value-type="string" table:style-name="ce25">
            <text:p>Central Data Storage - 1 yr Pack - 500-9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5649999999999999" table:style-name="ce26">
            <text:p>£2.57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HNGAA</text:p>
          </table:table-cell>
          <table:table-cell office:value-type="string" table:style-name="ce25">
            <text:p>Central Data Storage - 1 yr Pack - 1000-19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34" table:style-name="ce26">
            <text:p>£2.3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INGAA</text:p>
          </table:table-cell>
          <table:table-cell office:value-type="string" table:style-name="ce25">
            <text:p>Central Data Storage - 1 yr Pack - 2000-49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0999999999999996" table:style-name="ce26">
            <text:p>£2.10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JNGAA</text:p>
          </table:table-cell>
          <table:table-cell office:value-type="string" table:style-name="ce25">
            <text:p>Central Data Storage - 1 yr Pack - 5000-99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8900000000000001" table:style-name="ce26">
            <text:p>£1.89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KNGAA</text:p>
          </table:table-cell>
          <table:table-cell office:value-type="string" table:style-name="ce25">
            <text:p>Central Data Storage - 1 yr Pack - 10000-19999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6949999999999998" table:style-name="ce26">
            <text:p>£1.70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2AZNGAA</text:p>
          </table:table-cell>
          <table:table-cell office:value-type="string" table:style-name="ce25">
            <text:p>Central Data Storage - 1 yr Pack - 20000+ users and servers - 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.5150000000000001" table:style-name="ce26">
            <text:p>£1.52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ANGAA</text:p>
          </table:table-cell>
          <table:table-cell office:value-type="string" table:style-name="ce25">
            <text:p>Central Data Storage - 1 yr Pack - 1-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79" table:style-name="ce26">
            <text:p>£5.79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BNGAA</text:p>
          </table:table-cell>
          <table:table-cell office:value-type="string" table:style-name="ce25">
            <text:p>Central Data Storage - 1 yr Pack - 10-24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46" table:style-name="ce26">
            <text:p>£5.46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CNGAA</text:p>
          </table:table-cell>
          <table:table-cell office:value-type="string" table:style-name="ce25">
            <text:p>Central Data Storage - 1 yr Pack - 25-4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0250000000000004" table:style-name="ce26">
            <text:p>£5.03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DNGAA</text:p>
          </table:table-cell>
          <table:table-cell office:value-type="string" table:style-name="ce25">
            <text:p>Central Data Storage - 1 yr Pack - 50-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71" table:style-name="ce26">
            <text:p>£4.71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ENGAA</text:p>
          </table:table-cell>
          <table:table-cell office:value-type="string" table:style-name="ce25">
            <text:p>Central Data Storage - 1 yr Pack - 100-1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2450000000000001" table:style-name="ce26">
            <text:p>£4.25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FNGAA</text:p>
          </table:table-cell>
          <table:table-cell office:value-type="string" table:style-name="ce25">
            <text:p>Central Data Storage - 1 yr Pack - 200-4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08" table:style-name="ce26">
            <text:p>£4.08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GNGAA</text:p>
          </table:table-cell>
          <table:table-cell office:value-type="string" table:style-name="ce25">
            <text:p>Central Data Storage - 1 yr Pack - 500-9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8549999999999995" table:style-name="ce26">
            <text:p>£3.86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HNGAA</text:p>
          </table:table-cell>
          <table:table-cell office:value-type="string" table:style-name="ce25">
            <text:p>Central Data Storage - 1 yr Pack - 1000-19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51" table:style-name="ce26">
            <text:p>£3.51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INGAA</text:p>
          </table:table-cell>
          <table:table-cell office:value-type="string" table:style-name="ce25">
            <text:p>Central Data Storage - 1 yr Pack - 2000-49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1349999999999998" table:style-name="ce26">
            <text:p>£3.1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JNGAA</text:p>
          </table:table-cell>
          <table:table-cell office:value-type="string" table:style-name="ce25">
            <text:p>Central Data Storage - 1 yr Pack - 5000-99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82" table:style-name="ce26">
            <text:p>£2.82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KNGAA</text:p>
          </table:table-cell>
          <table:table-cell office:value-type="string" table:style-name="ce25">
            <text:p>Central Data Storage - 1 yr Pack - 10000-19999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5350000000000001" table:style-name="ce26">
            <text:p>£2.54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3AZNGAA</text:p>
          </table:table-cell>
          <table:table-cell office:value-type="string" table:style-name="ce25">
            <text:p>Central Data Storage - 1 yr Pack - 20000+ users and servers - 3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.2800000000000002" table:style-name="ce26">
            <text:p>£2.28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ANGAA</text:p>
          </table:table-cell>
          <table:table-cell office:value-type="string" table:style-name="ce25">
            <text:p>Central Data Storage - 1 yr Pack - 1-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7250000000000005" table:style-name="ce26">
            <text:p>£7.73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BNGAA</text:p>
          </table:table-cell>
          <table:table-cell office:value-type="string" table:style-name="ce25">
            <text:p>Central Data Storage - 1 yr Pack - 10-24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2749999999999995" table:style-name="ce26">
            <text:p>£7.2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CNGAA</text:p>
          </table:table-cell>
          <table:table-cell office:value-type="string" table:style-name="ce25">
            <text:p>Central Data Storage - 1 yr Pack - 25-4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7050000000000001" table:style-name="ce26">
            <text:p>£6.71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DNGAA</text:p>
          </table:table-cell>
          <table:table-cell office:value-type="string" table:style-name="ce25">
            <text:p>Central Data Storage - 1 yr Pack - 50-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2850000000000001" table:style-name="ce26">
            <text:p>£6.29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ENGAA</text:p>
          </table:table-cell>
          <table:table-cell office:value-type="string" table:style-name="ce25">
            <text:p>Central Data Storage - 1 yr Pack - 100-1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6550000000000002" table:style-name="ce26">
            <text:p>£5.66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FNGAA</text:p>
          </table:table-cell>
          <table:table-cell office:value-type="string" table:style-name="ce25">
            <text:p>Central Data Storage - 1 yr Pack - 200-4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4450000000000003" table:style-name="ce26">
            <text:p>£5.45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GNGAA</text:p>
          </table:table-cell>
          <table:table-cell office:value-type="string" table:style-name="ce25">
            <text:p>Central Data Storage - 1 yr Pack - 500-9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13" table:style-name="ce26">
            <text:p>£5.13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HNGAA</text:p>
          </table:table-cell>
          <table:table-cell office:value-type="string" table:style-name="ce25">
            <text:p>Central Data Storage - 1 yr Pack - 1000-19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68" table:style-name="ce26">
            <text:p>£4.6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INGAA</text:p>
          </table:table-cell>
          <table:table-cell office:value-type="string" table:style-name="ce25">
            <text:p>Central Data Storage - 1 yr Pack - 2000-49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1850000000000005" table:style-name="ce26">
            <text:p>£4.1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JNGAA</text:p>
          </table:table-cell>
          <table:table-cell office:value-type="string" table:style-name="ce25">
            <text:p>Central Data Storage - 1 yr Pack - 5000-99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7649999999999997" table:style-name="ce26">
            <text:p>£3.77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KNGAA</text:p>
          </table:table-cell>
          <table:table-cell office:value-type="string" table:style-name="ce25">
            <text:p>Central Data Storage - 1 yr Pack - 10000-19999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375" table:style-name="ce26">
            <text:p>£3.38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4AZNGAA</text:p>
          </table:table-cell>
          <table:table-cell office:value-type="string" table:style-name="ce25">
            <text:p>Central Data Storage - 1 yr Pack - 20000+ users and servers - 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0300000000000002" table:style-name="ce26">
            <text:p>£3.0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ANGAA</text:p>
          </table:table-cell>
          <table:table-cell office:value-type="string" table:style-name="ce25">
            <text:p>Central Data Storage - 1 yr Pack - 1-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66" table:style-name="ce26">
            <text:p>£9.6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BNGAA</text:p>
          </table:table-cell>
          <table:table-cell office:value-type="string" table:style-name="ce25">
            <text:p>Central Data Storage - 1 yr Pack - 10-24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1050000000000004" table:style-name="ce26">
            <text:p>£9.11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CNGAA</text:p>
          </table:table-cell>
          <table:table-cell office:value-type="string" table:style-name="ce25">
            <text:p>Central Data Storage - 1 yr Pack - 25-4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3849999999999998" table:style-name="ce26">
            <text:p>£8.39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DNGAA</text:p>
          </table:table-cell>
          <table:table-cell office:value-type="string" table:style-name="ce25">
            <text:p>Central Data Storage - 1 yr Pack - 50-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86" table:style-name="ce26">
            <text:p>£7.8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ENGAA</text:p>
          </table:table-cell>
          <table:table-cell office:value-type="string" table:style-name="ce25">
            <text:p>Central Data Storage - 1 yr Pack - 100-1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0649999999999995" table:style-name="ce26">
            <text:p>£7.07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FNGAA</text:p>
          </table:table-cell>
          <table:table-cell office:value-type="string" table:style-name="ce25">
            <text:p>Central Data Storage - 1 yr Pack - 200-4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8100000000000005" table:style-name="ce26">
            <text:p>£6.81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GNGAA</text:p>
          </table:table-cell>
          <table:table-cell office:value-type="string" table:style-name="ce25">
            <text:p>Central Data Storage - 1 yr Pack - 500-9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42" table:style-name="ce26">
            <text:p>£6.42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HNGAA</text:p>
          </table:table-cell>
          <table:table-cell office:value-type="string" table:style-name="ce25">
            <text:p>Central Data Storage - 1 yr Pack - 1000-19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8650000000000002" table:style-name="ce26">
            <text:p>£5.8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INGAA</text:p>
          </table:table-cell>
          <table:table-cell office:value-type="string" table:style-name="ce25">
            <text:p>Central Data Storage - 1 yr Pack - 2000-49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2350000000000003" table:style-name="ce26">
            <text:p>£5.2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JNGAA</text:p>
          </table:table-cell>
          <table:table-cell office:value-type="string" table:style-name="ce25">
            <text:p>Central Data Storage - 1 yr Pack - 5000-99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71" table:style-name="ce26">
            <text:p>£4.7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KNGAA</text:p>
          </table:table-cell>
          <table:table-cell office:value-type="string" table:style-name="ce25">
            <text:p>Central Data Storage - 1 yr Pack - 10000-19999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2149999999999999" table:style-name="ce26">
            <text:p>£4.22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5AZNGAA</text:p>
          </table:table-cell>
          <table:table-cell office:value-type="string" table:style-name="ce25">
            <text:p>Central Data Storage - 1 yr Pack - 20000+ users and servers - 5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.7949999999999999" table:style-name="ce26">
            <text:p>£3.80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ANGAA</text:p>
          </table:table-cell>
          <table:table-cell office:value-type="string" table:style-name="ce25">
            <text:p>Central Data Storage - 1 yr Pack - 1-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58" table:style-name="ce26">
            <text:p>£11.5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BNGAA</text:p>
          </table:table-cell>
          <table:table-cell office:value-type="string" table:style-name="ce25">
            <text:p>Central Data Storage - 1 yr Pack - 10-24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92" table:style-name="ce26">
            <text:p>£10.92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CNGAA</text:p>
          </table:table-cell>
          <table:table-cell office:value-type="string" table:style-name="ce25">
            <text:p>Central Data Storage - 1 yr Pack - 25-4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050000000000001" table:style-name="ce26">
            <text:p>£10.0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DNGAA</text:p>
          </table:table-cell>
          <table:table-cell office:value-type="string" table:style-name="ce25">
            <text:p>Central Data Storage - 1 yr Pack - 50-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42" table:style-name="ce26">
            <text:p>£9.42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ENGAA</text:p>
          </table:table-cell>
          <table:table-cell office:value-type="string" table:style-name="ce25">
            <text:p>Central Data Storage - 1 yr Pack - 100-1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4750000000000014" table:style-name="ce26">
            <text:p>£8.48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FNGAA</text:p>
          </table:table-cell>
          <table:table-cell office:value-type="string" table:style-name="ce25">
            <text:p>Central Data Storage - 1 yr Pack - 200-4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1750000000000007" table:style-name="ce26">
            <text:p>£8.18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GNGAA</text:p>
          </table:table-cell>
          <table:table-cell office:value-type="string" table:style-name="ce25">
            <text:p>Central Data Storage - 1 yr Pack - 500-9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6950000000000003" table:style-name="ce26">
            <text:p>£7.70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HNGAA</text:p>
          </table:table-cell>
          <table:table-cell office:value-type="string" table:style-name="ce25">
            <text:p>Central Data Storage - 1 yr Pack - 1000-19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0350000000000001" table:style-name="ce26">
            <text:p>£7.0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INGAA</text:p>
          </table:table-cell>
          <table:table-cell office:value-type="string" table:style-name="ce25">
            <text:p>Central Data Storage - 1 yr Pack - 2000-49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2850000000000001" table:style-name="ce26">
            <text:p>£6.2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JNGAA</text:p>
          </table:table-cell>
          <table:table-cell office:value-type="string" table:style-name="ce25">
            <text:p>Central Data Storage - 1 yr Pack - 5000-99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6550000000000002" table:style-name="ce26">
            <text:p>£5.66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KNGAA</text:p>
          </table:table-cell>
          <table:table-cell office:value-type="string" table:style-name="ce25">
            <text:p>Central Data Storage - 1 yr Pack - 10000-19999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07" table:style-name="ce26">
            <text:p>£5.0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6AZNGAA</text:p>
          </table:table-cell>
          <table:table-cell office:value-type="string" table:style-name="ce25">
            <text:p>Central Data Storage - 1 yr Pack - 20000+ users and servers - 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.5600000000000005" table:style-name="ce26">
            <text:p>£4.5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ANGAA</text:p>
          </table:table-cell>
          <table:table-cell office:value-type="string" table:style-name="ce25">
            <text:p>Central Data Storage - 1 yr Pack - 1-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3.515000000000001" table:style-name="ce26">
            <text:p>£13.5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BNGAA</text:p>
          </table:table-cell>
          <table:table-cell office:value-type="string" table:style-name="ce25">
            <text:p>Central Data Storage - 1 yr Pack - 10-24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734999999999999" table:style-name="ce26">
            <text:p>£12.7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CNGAA</text:p>
          </table:table-cell>
          <table:table-cell office:value-type="string" table:style-name="ce25">
            <text:p>Central Data Storage - 1 yr Pack - 25-4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73" table:style-name="ce26">
            <text:p>£11.73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DNGAA</text:p>
          </table:table-cell>
          <table:table-cell office:value-type="string" table:style-name="ce25">
            <text:p>Central Data Storage - 1 yr Pack - 50-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995000000000001" table:style-name="ce26">
            <text:p>£11.0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ENGAA</text:p>
          </table:table-cell>
          <table:table-cell office:value-type="string" table:style-name="ce25">
            <text:p>Central Data Storage - 1 yr Pack - 100-1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8999999999999986" table:style-name="ce26">
            <text:p>£9.90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FNGAA</text:p>
          </table:table-cell>
          <table:table-cell office:value-type="string" table:style-name="ce25">
            <text:p>Central Data Storage - 1 yr Pack - 200-4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5249999999999986" table:style-name="ce26">
            <text:p>£9.53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GNGAA</text:p>
          </table:table-cell>
          <table:table-cell office:value-type="string" table:style-name="ce25">
            <text:p>Central Data Storage - 1 yr Pack - 500-9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9849999999999994" table:style-name="ce26">
            <text:p>£8.99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HNGAA</text:p>
          </table:table-cell>
          <table:table-cell office:value-type="string" table:style-name="ce25">
            <text:p>Central Data Storage - 1 yr Pack - 1000-19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2050000000000001" table:style-name="ce26">
            <text:p>£8.21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INGAA</text:p>
          </table:table-cell>
          <table:table-cell office:value-type="string" table:style-name="ce25">
            <text:p>Central Data Storage - 1 yr Pack - 2000-49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3349999999999991" table:style-name="ce26">
            <text:p>£7.3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JNGAA</text:p>
          </table:table-cell>
          <table:table-cell office:value-type="string" table:style-name="ce25">
            <text:p>Central Data Storage - 1 yr Pack - 5000-99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6000000000000005" table:style-name="ce26">
            <text:p>£6.60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KNGAA</text:p>
          </table:table-cell>
          <table:table-cell office:value-type="string" table:style-name="ce25">
            <text:p>Central Data Storage - 1 yr Pack - 10000-19999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91" table:style-name="ce26">
            <text:p>£5.91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7AZNGAA</text:p>
          </table:table-cell>
          <table:table-cell office:value-type="string" table:style-name="ce25">
            <text:p>Central Data Storage - 1 yr Pack - 20000+ users and servers - 7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.3100000000000005" table:style-name="ce26">
            <text:p>£5.31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ANGAA</text:p>
          </table:table-cell>
          <table:table-cell office:value-type="string" table:style-name="ce25">
            <text:p>Central Data Storage - 1 yr Pack - 1-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5.450000000000001" table:style-name="ce26">
            <text:p>£15.45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BNGAA</text:p>
          </table:table-cell>
          <table:table-cell office:value-type="string" table:style-name="ce25">
            <text:p>Central Data Storage - 1 yr Pack - 10-24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4.549999999999999" table:style-name="ce26">
            <text:p>£14.5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CNGAA</text:p>
          </table:table-cell>
          <table:table-cell office:value-type="string" table:style-name="ce25">
            <text:p>Central Data Storage - 1 yr Pack - 25-4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3.41" table:style-name="ce26">
            <text:p>£13.41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DNGAA</text:p>
          </table:table-cell>
          <table:table-cell office:value-type="string" table:style-name="ce25">
            <text:p>Central Data Storage - 1 yr Pack - 50-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57" table:style-name="ce26">
            <text:p>£12.57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ENGAA</text:p>
          </table:table-cell>
          <table:table-cell office:value-type="string" table:style-name="ce25">
            <text:p>Central Data Storage - 1 yr Pack - 100-1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31" table:style-name="ce26">
            <text:p>£11.31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FNGAA</text:p>
          </table:table-cell>
          <table:table-cell office:value-type="string" table:style-name="ce25">
            <text:p>Central Data Storage - 1 yr Pack - 200-4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89" table:style-name="ce26">
            <text:p>£10.89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GNGAA</text:p>
          </table:table-cell>
          <table:table-cell office:value-type="string" table:style-name="ce25">
            <text:p>Central Data Storage - 1 yr Pack - 500-9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26" table:style-name="ce26">
            <text:p>£10.26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HNGAA</text:p>
          </table:table-cell>
          <table:table-cell office:value-type="string" table:style-name="ce25">
            <text:p>Central Data Storage - 1 yr Pack - 1000-19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375" table:style-name="ce26">
            <text:p>£9.3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INGAA</text:p>
          </table:table-cell>
          <table:table-cell office:value-type="string" table:style-name="ce25">
            <text:p>Central Data Storage - 1 yr Pack - 2000-49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3849999999999998" table:style-name="ce26">
            <text:p>£8.3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JNGAA</text:p>
          </table:table-cell>
          <table:table-cell office:value-type="string" table:style-name="ce25">
            <text:p>Central Data Storage - 1 yr Pack - 5000-99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5449999999999999" table:style-name="ce26">
            <text:p>£7.55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KNGAA</text:p>
          </table:table-cell>
          <table:table-cell office:value-type="string" table:style-name="ce25">
            <text:p>Central Data Storage - 1 yr Pack - 10000-19999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75" table:style-name="ce26">
            <text:p>£6.75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8AZNGAA</text:p>
          </table:table-cell>
          <table:table-cell office:value-type="string" table:style-name="ce25">
            <text:p>Central Data Storage - 1 yr Pack - 20000+ users and servers - 8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0749999999999993" table:style-name="ce26">
            <text:p>£6.08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ANGAA</text:p>
          </table:table-cell>
          <table:table-cell office:value-type="string" table:style-name="ce25">
            <text:p>Central Data Storage - 1 yr Pack - 1-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7.37" table:style-name="ce26">
            <text:p>£17.37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BNGAA</text:p>
          </table:table-cell>
          <table:table-cell office:value-type="string" table:style-name="ce25">
            <text:p>Central Data Storage - 1 yr Pack - 10-24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6.38" table:style-name="ce26">
            <text:p>£16.3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CNGAA</text:p>
          </table:table-cell>
          <table:table-cell office:value-type="string" table:style-name="ce25">
            <text:p>Central Data Storage - 1 yr Pack - 25-4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5.075000000000001" table:style-name="ce26">
            <text:p>£15.08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DNGAA</text:p>
          </table:table-cell>
          <table:table-cell office:value-type="string" table:style-name="ce25">
            <text:p>Central Data Storage - 1 yr Pack - 50-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4.129999999999999" table:style-name="ce26">
            <text:p>£14.1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ENGAA</text:p>
          </table:table-cell>
          <table:table-cell office:value-type="string" table:style-name="ce25">
            <text:p>Central Data Storage - 1 yr Pack - 100-1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72" table:style-name="ce26">
            <text:p>£12.72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FNGAA</text:p>
          </table:table-cell>
          <table:table-cell office:value-type="string" table:style-name="ce25">
            <text:p>Central Data Storage - 1 yr Pack - 200-4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254999999999999" table:style-name="ce26">
            <text:p>£12.26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GNGAA</text:p>
          </table:table-cell>
          <table:table-cell office:value-type="string" table:style-name="ce25">
            <text:p>Central Data Storage - 1 yr Pack - 500-9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55" table:style-name="ce26">
            <text:p>£11.55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HNGAA</text:p>
          </table:table-cell>
          <table:table-cell office:value-type="string" table:style-name="ce25">
            <text:p>Central Data Storage - 1 yr Pack - 1000-19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545" table:style-name="ce26">
            <text:p>£10.5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INGAA</text:p>
          </table:table-cell>
          <table:table-cell office:value-type="string" table:style-name="ce25">
            <text:p>Central Data Storage - 1 yr Pack - 2000-49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42" table:style-name="ce26">
            <text:p>£9.4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JNGAA</text:p>
          </table:table-cell>
          <table:table-cell office:value-type="string" table:style-name="ce25">
            <text:p>Central Data Storage - 1 yr Pack - 5000-99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4750000000000014" table:style-name="ce26">
            <text:p>£8.48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KNGAA</text:p>
          </table:table-cell>
          <table:table-cell office:value-type="string" table:style-name="ce25">
            <text:p>Central Data Storage - 1 yr Pack - 10000-19999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6050000000000004" table:style-name="ce26">
            <text:p>£7.61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09AZNGAA</text:p>
          </table:table-cell>
          <table:table-cell office:value-type="string" table:style-name="ce25">
            <text:p>Central Data Storage - 1 yr Pack - 20000+ users and servers - 9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.84" table:style-name="ce26">
            <text:p>£6.84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ANGAA</text:p>
          </table:table-cell>
          <table:table-cell office:value-type="string" table:style-name="ce25">
            <text:p>Central Data Storage - 1 yr Pack - 1-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9.305" table:style-name="ce26">
            <text:p>£19.31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BNGAA</text:p>
          </table:table-cell>
          <table:table-cell office:value-type="string" table:style-name="ce25">
            <text:p>Central Data Storage - 1 yr Pack - 10-24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8.195" table:style-name="ce26">
            <text:p>£18.20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CNGAA</text:p>
          </table:table-cell>
          <table:table-cell office:value-type="string" table:style-name="ce25">
            <text:p>Central Data Storage - 1 yr Pack - 25-4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6.754999999999999" table:style-name="ce26">
            <text:p>£16.7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DNGAA</text:p>
          </table:table-cell>
          <table:table-cell office:value-type="string" table:style-name="ce25">
            <text:p>Central Data Storage - 1 yr Pack - 50-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5.705000000000002" table:style-name="ce26">
            <text:p>£15.71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ENGAA</text:p>
          </table:table-cell>
          <table:table-cell office:value-type="string" table:style-name="ce25">
            <text:p>Central Data Storage - 1 yr Pack - 100-1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4.129999999999999" table:style-name="ce26">
            <text:p>£14.13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FNGAA</text:p>
          </table:table-cell>
          <table:table-cell office:value-type="string" table:style-name="ce25">
            <text:p>Central Data Storage - 1 yr Pack - 200-4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3.620000000000001" table:style-name="ce26">
            <text:p>£13.62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GNGAA</text:p>
          </table:table-cell>
          <table:table-cell office:value-type="string" table:style-name="ce25">
            <text:p>Central Data Storage - 1 yr Pack - 500-9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825000000000001" table:style-name="ce26">
            <text:p>£12.83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HNGAA</text:p>
          </table:table-cell>
          <table:table-cell office:value-type="string" table:style-name="ce25">
            <text:p>Central Data Storage - 1 yr Pack - 1000-19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715" table:style-name="ce26">
            <text:p>£11.72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INGAA</text:p>
          </table:table-cell>
          <table:table-cell office:value-type="string" table:style-name="ce25">
            <text:p>Central Data Storage - 1 yr Pack - 2000-49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47" table:style-name="ce26">
            <text:p>£10.47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JNGAA</text:p>
          </table:table-cell>
          <table:table-cell office:value-type="string" table:style-name="ce25">
            <text:p>Central Data Storage - 1 yr Pack - 5000-99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42" table:style-name="ce26">
            <text:p>£9.42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KNGAA</text:p>
          </table:table-cell>
          <table:table-cell office:value-type="string" table:style-name="ce25">
            <text:p>Central Data Storage - 1 yr Pack - 10000-19999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4450000000000003" table:style-name="ce26">
            <text:p>£8.45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0AZNGAA</text:p>
          </table:table-cell>
          <table:table-cell office:value-type="string" table:style-name="ce25">
            <text:p>Central Data Storage - 1 yr Pack - 20000+ users and servers - 1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.59" table:style-name="ce26">
            <text:p>£7.59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ANGAA</text:p>
          </table:table-cell>
          <table:table-cell office:value-type="string" table:style-name="ce25">
            <text:p>Central Data Storage - 1 yr Pack - 1-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1.240000000000002" table:style-name="ce26">
            <text:p>£21.2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BNGAA</text:p>
          </table:table-cell>
          <table:table-cell office:value-type="string" table:style-name="ce25">
            <text:p>Central Data Storage - 1 yr Pack - 10-24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0.009999999999998" table:style-name="ce26">
            <text:p>£20.01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CNGAA</text:p>
          </table:table-cell>
          <table:table-cell office:value-type="string" table:style-name="ce25">
            <text:p>Central Data Storage - 1 yr Pack - 25-4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8.434999999999999" table:style-name="ce26">
            <text:p>£18.4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DNGAA</text:p>
          </table:table-cell>
          <table:table-cell office:value-type="string" table:style-name="ce25">
            <text:p>Central Data Storage - 1 yr Pack - 50-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7.28" table:style-name="ce26">
            <text:p>£17.2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ENGAA</text:p>
          </table:table-cell>
          <table:table-cell office:value-type="string" table:style-name="ce25">
            <text:p>Central Data Storage - 1 yr Pack - 100-1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5.555" table:style-name="ce26">
            <text:p>£15.56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FNGAA</text:p>
          </table:table-cell>
          <table:table-cell office:value-type="string" table:style-name="ce25">
            <text:p>Central Data Storage - 1 yr Pack - 200-4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4.97" table:style-name="ce26">
            <text:p>£14.97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GNGAA</text:p>
          </table:table-cell>
          <table:table-cell office:value-type="string" table:style-name="ce25">
            <text:p>Central Data Storage - 1 yr Pack - 500-9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4.115" table:style-name="ce26">
            <text:p>£14.12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HNGAA</text:p>
          </table:table-cell>
          <table:table-cell office:value-type="string" table:style-name="ce25">
            <text:p>Central Data Storage - 1 yr Pack - 1000-19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885" table:style-name="ce26">
            <text:p>£12.8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INGAA</text:p>
          </table:table-cell>
          <table:table-cell office:value-type="string" table:style-name="ce25">
            <text:p>Central Data Storage - 1 yr Pack - 2000-49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52" table:style-name="ce26">
            <text:p>£11.5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JNGAA</text:p>
          </table:table-cell>
          <table:table-cell office:value-type="string" table:style-name="ce25">
            <text:p>Central Data Storage - 1 yr Pack - 5000-99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365" table:style-name="ce26">
            <text:p>£10.37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KNGAA</text:p>
          </table:table-cell>
          <table:table-cell office:value-type="string" table:style-name="ce25">
            <text:p>Central Data Storage - 1 yr Pack - 10000-19999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2850000000000001" table:style-name="ce26">
            <text:p>£9.2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1AZNGAA</text:p>
          </table:table-cell>
          <table:table-cell office:value-type="string" table:style-name="ce25">
            <text:p>Central Data Storage - 1 yr Pack - 20000+ users and servers - 11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.3550000000000004" table:style-name="ce26">
            <text:p>£8.3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ANGAA</text:p>
          </table:table-cell>
          <table:table-cell office:value-type="string" table:style-name="ce25">
            <text:p>Central Data Storage - 1 yr Pack - 1-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3.174999999999997" table:style-name="ce26">
            <text:p>£23.1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BNGAA</text:p>
          </table:table-cell>
          <table:table-cell office:value-type="string" table:style-name="ce25">
            <text:p>Central Data Storage - 1 yr Pack - 10-24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1.84" table:style-name="ce26">
            <text:p>£21.8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CNGAA</text:p>
          </table:table-cell>
          <table:table-cell office:value-type="string" table:style-name="ce25">
            <text:p>Central Data Storage - 1 yr Pack - 25-4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0.100000000000001" table:style-name="ce26">
            <text:p>£20.10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DNGAA</text:p>
          </table:table-cell>
          <table:table-cell office:value-type="string" table:style-name="ce25">
            <text:p>Central Data Storage - 1 yr Pack - 50-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8.855" table:style-name="ce26">
            <text:p>£18.8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ENGAA</text:p>
          </table:table-cell>
          <table:table-cell office:value-type="string" table:style-name="ce25">
            <text:p>Central Data Storage - 1 yr Pack - 100-1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6.965" table:style-name="ce26">
            <text:p>£16.97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FNGAA</text:p>
          </table:table-cell>
          <table:table-cell office:value-type="string" table:style-name="ce25">
            <text:p>Central Data Storage - 1 yr Pack - 200-4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6.335000000000001" table:style-name="ce26">
            <text:p>£16.34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GNGAA</text:p>
          </table:table-cell>
          <table:table-cell office:value-type="string" table:style-name="ce25">
            <text:p>Central Data Storage - 1 yr Pack - 500-9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5.39" table:style-name="ce26">
            <text:p>£15.39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HNGAA</text:p>
          </table:table-cell>
          <table:table-cell office:value-type="string" table:style-name="ce25">
            <text:p>Central Data Storage - 1 yr Pack - 1000-19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4.055" table:style-name="ce26">
            <text:p>£14.06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INGAA</text:p>
          </table:table-cell>
          <table:table-cell office:value-type="string" table:style-name="ce25">
            <text:p>Central Data Storage - 1 yr Pack - 2000-49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2.57" table:style-name="ce26">
            <text:p>£12.57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JNGAA</text:p>
          </table:table-cell>
          <table:table-cell office:value-type="string" table:style-name="ce25">
            <text:p>Central Data Storage - 1 yr Pack - 5000-99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.31" table:style-name="ce26">
            <text:p>£11.31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KNGAA</text:p>
          </table:table-cell>
          <table:table-cell office:value-type="string" table:style-name="ce25">
            <text:p>Central Data Storage - 1 yr Pack - 10000-19999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.125" table:style-name="ce26">
            <text:p>£10.13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12AZNGAA</text:p>
          </table:table-cell>
          <table:table-cell office:value-type="string" table:style-name="ce25">
            <text:p>Central Data Storage - 1 yr Pack - 20000+ users and servers - 12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.1050000000000004" table:style-name="ce26">
            <text:p>£9.11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ANGAA</text:p>
          </table:table-cell>
          <table:table-cell office:value-type="string" table:style-name="ce25">
            <text:p>Central Data Storage - 1 yr Pack - 1-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6.335000000000001" table:style-name="ce26">
            <text:p>£46.3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BNGAA</text:p>
          </table:table-cell>
          <table:table-cell office:value-type="string" table:style-name="ce25">
            <text:p>Central Data Storage - 1 yr Pack - 10-24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3.664999999999999" table:style-name="ce26">
            <text:p>£43.6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CNGAA</text:p>
          </table:table-cell>
          <table:table-cell office:value-type="string" table:style-name="ce25">
            <text:p>Central Data Storage - 1 yr Pack - 25-4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0.214999999999996" table:style-name="ce26">
            <text:p>£40.2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DNGAA</text:p>
          </table:table-cell>
          <table:table-cell office:value-type="string" table:style-name="ce25">
            <text:p>Central Data Storage - 1 yr Pack - 50-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7.695" table:style-name="ce26">
            <text:p>£37.7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ENGAA</text:p>
          </table:table-cell>
          <table:table-cell office:value-type="string" table:style-name="ce25">
            <text:p>Central Data Storage - 1 yr Pack - 100-1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3.93" table:style-name="ce26">
            <text:p>£33.93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FNGAA</text:p>
          </table:table-cell>
          <table:table-cell office:value-type="string" table:style-name="ce25">
            <text:p>Central Data Storage - 1 yr Pack - 200-4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2.67" table:style-name="ce26">
            <text:p>£32.67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GNGAA</text:p>
          </table:table-cell>
          <table:table-cell office:value-type="string" table:style-name="ce25">
            <text:p>Central Data Storage - 1 yr Pack - 500-9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0.795000000000002" table:style-name="ce26">
            <text:p>£30.80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HNGAA</text:p>
          </table:table-cell>
          <table:table-cell office:value-type="string" table:style-name="ce25">
            <text:p>Central Data Storage - 1 yr Pack - 1000-19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8.125" table:style-name="ce26">
            <text:p>£28.13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INGAA</text:p>
          </table:table-cell>
          <table:table-cell office:value-type="string" table:style-name="ce25">
            <text:p>Central Data Storage - 1 yr Pack - 2000-49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5.14" table:style-name="ce26">
            <text:p>£25.1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JNGAA</text:p>
          </table:table-cell>
          <table:table-cell office:value-type="string" table:style-name="ce25">
            <text:p>Central Data Storage - 1 yr Pack - 5000-99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2.62" table:style-name="ce26">
            <text:p>£22.62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KNGAA</text:p>
          </table:table-cell>
          <table:table-cell office:value-type="string" table:style-name="ce25">
            <text:p>Central Data Storage - 1 yr Pack - 10000-19999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0.265000000000001" table:style-name="ce26">
            <text:p>£20.27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24AZNGAA</text:p>
          </table:table-cell>
          <table:table-cell office:value-type="string" table:style-name="ce25">
            <text:p>Central Data Storage - 1 yr Pack - 20000+ users and servers - 24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8.225000000000001" table:style-name="ce26">
            <text:p>£18.2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ANGAA</text:p>
          </table:table-cell>
          <table:table-cell office:value-type="string" table:style-name="ce25">
            <text:p>Central Data Storage - 1 yr Pack - 1-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9.510000000000005" table:style-name="ce26">
            <text:p>£69.51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BNGAA</text:p>
          </table:table-cell>
          <table:table-cell office:value-type="string" table:style-name="ce25">
            <text:p>Central Data Storage - 1 yr Pack - 10-24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5.504999999999995" table:style-name="ce26">
            <text:p>£65.51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CNGAA</text:p>
          </table:table-cell>
          <table:table-cell office:value-type="string" table:style-name="ce25">
            <text:p>Central Data Storage - 1 yr Pack - 25-4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0.314999999999998" table:style-name="ce26">
            <text:p>£60.3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DNGAA</text:p>
          </table:table-cell>
          <table:table-cell office:value-type="string" table:style-name="ce25">
            <text:p>Central Data Storage - 1 yr Pack - 50-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6.550000000000004" table:style-name="ce26">
            <text:p>£56.5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ENGAA</text:p>
          </table:table-cell>
          <table:table-cell office:value-type="string" table:style-name="ce25">
            <text:p>Central Data Storage - 1 yr Pack - 100-1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0.894999999999996" table:style-name="ce26">
            <text:p>£50.90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FNGAA</text:p>
          </table:table-cell>
          <table:table-cell office:value-type="string" table:style-name="ce25">
            <text:p>Central Data Storage - 1 yr Pack - 200-4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9.005000000000003" table:style-name="ce26">
            <text:p>£49.01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GNGAA</text:p>
          </table:table-cell>
          <table:table-cell office:value-type="string" table:style-name="ce25">
            <text:p>Central Data Storage - 1 yr Pack - 500-9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6.185000000000002" table:style-name="ce26">
            <text:p>£46.19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HNGAA</text:p>
          </table:table-cell>
          <table:table-cell office:value-type="string" table:style-name="ce25">
            <text:p>Central Data Storage - 1 yr Pack - 1000-19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2.18" table:style-name="ce26">
            <text:p>£42.1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INGAA</text:p>
          </table:table-cell>
          <table:table-cell office:value-type="string" table:style-name="ce25">
            <text:p>Central Data Storage - 1 yr Pack - 2000-49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7.695" table:style-name="ce26">
            <text:p>£37.70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JNGAA</text:p>
          </table:table-cell>
          <table:table-cell office:value-type="string" table:style-name="ce25">
            <text:p>Central Data Storage - 1 yr Pack - 5000-99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3.93" table:style-name="ce26">
            <text:p>£33.93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KNGAA</text:p>
          </table:table-cell>
          <table:table-cell office:value-type="string" table:style-name="ce25">
            <text:p>Central Data Storage - 1 yr Pack - 10000-19999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30.39" table:style-name="ce26">
            <text:p>£30.39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36AZNGAA</text:p>
          </table:table-cell>
          <table:table-cell office:value-type="string" table:style-name="ce25">
            <text:p>Central Data Storage - 1 yr Pack - 20000+ users and servers - 36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27.33" table:style-name="ce26">
            <text:p>£27.33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ANGAA</text:p>
          </table:table-cell>
          <table:table-cell office:value-type="string" table:style-name="ce25">
            <text:p>Central Data Storage - 1 yr Pack - 1-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15.845" table:style-name="ce26">
            <text:p>£115.85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BNGAA</text:p>
          </table:table-cell>
          <table:table-cell office:value-type="string" table:style-name="ce25">
            <text:p>Central Data Storage - 1 yr Pack - 10-24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9.17" table:style-name="ce26">
            <text:p>£109.1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CNGAA</text:p>
          </table:table-cell>
          <table:table-cell office:value-type="string" table:style-name="ce25">
            <text:p>Central Data Storage - 1 yr Pack - 25-4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100.53" table:style-name="ce26">
            <text:p>£100.53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DNGAA</text:p>
          </table:table-cell>
          <table:table-cell office:value-type="string" table:style-name="ce25">
            <text:p>Central Data Storage - 1 yr Pack - 50-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94.245000000000005" table:style-name="ce26">
            <text:p>£94.2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ENGAA</text:p>
          </table:table-cell>
          <table:table-cell office:value-type="string" table:style-name="ce25">
            <text:p>Central Data Storage - 1 yr Pack - 100-1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4.824999999999989" table:style-name="ce26">
            <text:p>£84.83</text:p>
          </table:table-cell>
          <table:table-cell office:value-type="float" office:value="100" table:style-name="ce25">
            <text:p>100</text:p>
          </table:table-cell>
          <table:table-cell office:value-type="float" office:value="199" table:style-name="ce25">
            <text:p>1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FNGAA</text:p>
          </table:table-cell>
          <table:table-cell office:value-type="string" table:style-name="ce25">
            <text:p>Central Data Storage - 1 yr Pack - 200-4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81.69" table:style-name="ce26">
            <text:p>£81.69</text:p>
          </table:table-cell>
          <table:table-cell office:value-type="float" office:value="200" table:style-name="ce25">
            <text:p>200</text:p>
          </table:table-cell>
          <table:table-cell office:value-type="float" office:value="499" table:style-name="ce25">
            <text:p>4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GNGAA</text:p>
          </table:table-cell>
          <table:table-cell office:value-type="string" table:style-name="ce25">
            <text:p>Central Data Storage - 1 yr Pack - 500-9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6.965000000000003" table:style-name="ce26">
            <text:p>£76.97</text:p>
          </table:table-cell>
          <table:table-cell office:value-type="float" office:value="500" table:style-name="ce25">
            <text:p>500</text:p>
          </table:table-cell>
          <table:table-cell office:value-type="float" office:value="999" table:style-name="ce25">
            <text:p>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HNGAA</text:p>
          </table:table-cell>
          <table:table-cell office:value-type="string" table:style-name="ce25">
            <text:p>Central Data Storage - 1 yr Pack - 1000-19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70.289999999999992" table:style-name="ce26">
            <text:p>£70.2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INGAA</text:p>
          </table:table-cell>
          <table:table-cell office:value-type="string" table:style-name="ce25">
            <text:p>Central Data Storage - 1 yr Pack - 2000-49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62.835000000000001" table:style-name="ce26">
            <text:p>£62.8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JNGAA</text:p>
          </table:table-cell>
          <table:table-cell office:value-type="string" table:style-name="ce25">
            <text:p>Central Data Storage - 1 yr Pack - 5000-99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6.550000000000004" table:style-name="ce26">
            <text:p>£56.55</text:p>
          </table:table-cell>
          <table:table-cell office:value-type="float" office:value="5000" table:style-name="ce25">
            <text:p>5000</text:p>
          </table:table-cell>
          <table:table-cell office:value-type="float" office:value="9999" table:style-name="ce25">
            <text:p>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KNGAA</text:p>
          </table:table-cell>
          <table:table-cell office:value-type="string" table:style-name="ce25">
            <text:p>Central Data Storage - 1 yr Pack - 10000-19999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50.655000000000001" table:style-name="ce26">
            <text:p>£50.66</text:p>
          </table:table-cell>
          <table:table-cell office:value-type="float" office:value="10000" table:style-name="ce25">
            <text:p>10000</text:p>
          </table:table-cell>
          <table:table-cell office:value-type="float" office:value="19999" table:style-name="ce25">
            <text:p>1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MDR-DS1-ADDON</text:p>
          </table:table-cell>
          <table:table-cell office:value-type="string" table:style-name="ce24">
            <text:p>MDRDSU60AZNGAA</text:p>
          </table:table-cell>
          <table:table-cell office:value-type="string" table:style-name="ce25">
            <text:p>Central Data Storage - 1 yr Pack - 20000+ users and servers - 60 MOS - GOV</text:p>
          </table:table-cell>
          <table:table-cell office:value-type="string" table:style-name="ce25">
            <text:p>Managed Detection and Response (MDR) Data Storage Add On</text:p>
          </table:table-cell>
          <table:table-cell office:value-type="currency" office:value="45.555" table:style-name="ce26">
            <text:p>£45.56</text:p>
          </table:table-cell>
          <table:table-cell office:value-type="float" office:value="20000" table:style-name="ce25">
            <text:p>20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Endpoint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ANGAA</text:p>
          </table:table-cell>
          <table:table-cell office:value-type="string" table:style-name="ce25">
            <text:p>Sophos MDR - Server - 1-9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8.08" table:style-name="ce26">
            <text:p>£28.0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BNGAA</text:p>
          </table:table-cell>
          <table:table-cell office:value-type="string" table:style-name="ce25">
            <text:p>Sophos MDR - Server - 10-24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1.645" table:style-name="ce26">
            <text:p>£21.6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CNGAA</text:p>
          </table:table-cell>
          <table:table-cell office:value-type="string" table:style-name="ce25">
            <text:p>Sophos MDR - Server - 25-49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0.669999999999998" table:style-name="ce26">
            <text:p>£20.6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DNGAA</text:p>
          </table:table-cell>
          <table:table-cell office:value-type="string" table:style-name="ce25">
            <text:p>Sophos MDR - Server - 50-99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9.200000000000003" table:style-name="ce26">
            <text:p>£19.2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GNGAA</text:p>
          </table:table-cell>
          <table:table-cell office:value-type="string" table:style-name="ce25">
            <text:p>Sophos MDR - Server - 100-999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8.285" table:style-name="ce26">
            <text:p>£18.29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HNGAA</text:p>
          </table:table-cell>
          <table:table-cell office:value-type="string" table:style-name="ce25">
            <text:p>Sophos MDR - Server - 1000-1999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5.54" table:style-name="ce26">
            <text:p>£15.5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INGAA</text:p>
          </table:table-cell>
          <table:table-cell office:value-type="string" table:style-name="ce25">
            <text:p>Sophos MDR - Server - 2000-4999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3.98" table:style-name="ce26">
            <text:p>£13.9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1BZNGAA</text:p>
          </table:table-cell>
          <table:table-cell office:value-type="string" table:style-name="ce25">
            <text:p>Sophos MDR - Server - 5000+ servers - 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.600000000000001" table:style-name="ce26">
            <text:p>£12.60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ANGAA</text:p>
          </table:table-cell>
          <table:table-cell office:value-type="string" table:style-name="ce25">
            <text:p>Sophos MDR - Server - 1-9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6.16" table:style-name="ce26">
            <text:p>£56.1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BNGAA</text:p>
          </table:table-cell>
          <table:table-cell office:value-type="string" table:style-name="ce25">
            <text:p>Sophos MDR - Server - 10-24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3.275000000000006" table:style-name="ce26">
            <text:p>£43.2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CNGAA</text:p>
          </table:table-cell>
          <table:table-cell office:value-type="string" table:style-name="ce25">
            <text:p>Sophos MDR - Server - 25-49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1.325000000000003" table:style-name="ce26">
            <text:p>£41.33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DNGAA</text:p>
          </table:table-cell>
          <table:table-cell office:value-type="string" table:style-name="ce25">
            <text:p>Sophos MDR - Server - 50-99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8.384999999999998" table:style-name="ce26">
            <text:p>£38.39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GNGAA</text:p>
          </table:table-cell>
          <table:table-cell office:value-type="string" table:style-name="ce25">
            <text:p>Sophos MDR - Server - 100-999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6.57" table:style-name="ce26">
            <text:p>£36.57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HNGAA</text:p>
          </table:table-cell>
          <table:table-cell office:value-type="string" table:style-name="ce25">
            <text:p>Sophos MDR - Server - 1000-1999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1.094999999999999" table:style-name="ce26">
            <text:p>£31.10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INGAA</text:p>
          </table:table-cell>
          <table:table-cell office:value-type="string" table:style-name="ce25">
            <text:p>Sophos MDR - Server - 2000-4999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7.96" table:style-name="ce26">
            <text:p>£27.96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2BZNGAA</text:p>
          </table:table-cell>
          <table:table-cell office:value-type="string" table:style-name="ce25">
            <text:p>Sophos MDR - Server - 5000+ servers - 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5.184999999999999" table:style-name="ce26">
            <text:p>£25.19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ANGAA</text:p>
          </table:table-cell>
          <table:table-cell office:value-type="string" table:style-name="ce25">
            <text:p>Sophos MDR - Server - 1-9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84.24" table:style-name="ce26">
            <text:p>£84.2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BNGAA</text:p>
          </table:table-cell>
          <table:table-cell office:value-type="string" table:style-name="ce25">
            <text:p>Sophos MDR - Server - 10-24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4.92" table:style-name="ce26">
            <text:p>£64.92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CNGAA</text:p>
          </table:table-cell>
          <table:table-cell office:value-type="string" table:style-name="ce25">
            <text:p>Sophos MDR - Server - 25-49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1.994999999999997" table:style-name="ce26">
            <text:p>£62.00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DNGAA</text:p>
          </table:table-cell>
          <table:table-cell office:value-type="string" table:style-name="ce25">
            <text:p>Sophos MDR - Server - 50-99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7.585000000000001" table:style-name="ce26">
            <text:p>£57.59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GNGAA</text:p>
          </table:table-cell>
          <table:table-cell office:value-type="string" table:style-name="ce25">
            <text:p>Sophos MDR - Server - 100-999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4.87" table:style-name="ce26">
            <text:p>£54.87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HNGAA</text:p>
          </table:table-cell>
          <table:table-cell office:value-type="string" table:style-name="ce25">
            <text:p>Sophos MDR - Server - 1000-1999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6.634999999999998" table:style-name="ce26">
            <text:p>£46.6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INGAA</text:p>
          </table:table-cell>
          <table:table-cell office:value-type="string" table:style-name="ce25">
            <text:p>Sophos MDR - Server - 2000-4999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1.954999999999998" table:style-name="ce26">
            <text:p>£41.96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3BZNGAA</text:p>
          </table:table-cell>
          <table:table-cell office:value-type="string" table:style-name="ce25">
            <text:p>Sophos MDR - Server - 5000+ servers - 3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7.785000000000004" table:style-name="ce26">
            <text:p>£37.79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ANGAA</text:p>
          </table:table-cell>
          <table:table-cell office:value-type="string" table:style-name="ce25">
            <text:p>Sophos MDR - Server - 1-9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12.32" table:style-name="ce26">
            <text:p>£112.3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BNGAA</text:p>
          </table:table-cell>
          <table:table-cell office:value-type="string" table:style-name="ce25">
            <text:p>Sophos MDR - Server - 10-24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86.564999999999998" table:style-name="ce26">
            <text:p>£86.5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CNGAA</text:p>
          </table:table-cell>
          <table:table-cell office:value-type="string" table:style-name="ce25">
            <text:p>Sophos MDR - Server - 25-49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82.65" table:style-name="ce26">
            <text:p>£82.6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DNGAA</text:p>
          </table:table-cell>
          <table:table-cell office:value-type="string" table:style-name="ce25">
            <text:p>Sophos MDR - Server - 50-99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6.784999999999997" table:style-name="ce26">
            <text:p>£76.79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GNGAA</text:p>
          </table:table-cell>
          <table:table-cell office:value-type="string" table:style-name="ce25">
            <text:p>Sophos MDR - Server - 100-999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3.155000000000001" table:style-name="ce26">
            <text:p>£73.16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HNGAA</text:p>
          </table:table-cell>
          <table:table-cell office:value-type="string" table:style-name="ce25">
            <text:p>Sophos MDR - Server - 1000-1999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2.175000000000004" table:style-name="ce26">
            <text:p>£62.1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INGAA</text:p>
          </table:table-cell>
          <table:table-cell office:value-type="string" table:style-name="ce25">
            <text:p>Sophos MDR - Server - 2000-4999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5.935000000000002" table:style-name="ce26">
            <text:p>£55.9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4BZNGAA</text:p>
          </table:table-cell>
          <table:table-cell office:value-type="string" table:style-name="ce25">
            <text:p>Sophos MDR - Server - 5000+ servers - 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0.37" table:style-name="ce26">
            <text:p>£50.37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ANGAA</text:p>
          </table:table-cell>
          <table:table-cell office:value-type="string" table:style-name="ce25">
            <text:p>Sophos MDR - Server - 1-9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40.39999999999998" table:style-name="ce26">
            <text:p>£140.4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BNGAA</text:p>
          </table:table-cell>
          <table:table-cell office:value-type="string" table:style-name="ce25">
            <text:p>Sophos MDR - Server - 10-24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8.19499999999999" table:style-name="ce26">
            <text:p>£108.20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CNGAA</text:p>
          </table:table-cell>
          <table:table-cell office:value-type="string" table:style-name="ce25">
            <text:p>Sophos MDR - Server - 25-49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3.32" table:style-name="ce26">
            <text:p>£103.3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DNGAA</text:p>
          </table:table-cell>
          <table:table-cell office:value-type="string" table:style-name="ce25">
            <text:p>Sophos MDR - Server - 50-99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95.97" table:style-name="ce26">
            <text:p>£95.97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GNGAA</text:p>
          </table:table-cell>
          <table:table-cell office:value-type="string" table:style-name="ce25">
            <text:p>Sophos MDR - Server - 100-999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91.44" table:style-name="ce26">
            <text:p>£91.44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HNGAA</text:p>
          </table:table-cell>
          <table:table-cell office:value-type="string" table:style-name="ce25">
            <text:p>Sophos MDR - Server - 1000-1999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7.715000000000003" table:style-name="ce26">
            <text:p>£77.72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INGAA</text:p>
          </table:table-cell>
          <table:table-cell office:value-type="string" table:style-name="ce25">
            <text:p>Sophos MDR - Server - 2000-4999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9.914999999999992" table:style-name="ce26">
            <text:p>£69.9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5BZNGAA</text:p>
          </table:table-cell>
          <table:table-cell office:value-type="string" table:style-name="ce25">
            <text:p>Sophos MDR - Server - 5000+ servers - 5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2.97" table:style-name="ce26">
            <text:p>£62.97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ANGAA</text:p>
          </table:table-cell>
          <table:table-cell office:value-type="string" table:style-name="ce25">
            <text:p>Sophos MDR - Server - 1-9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68.48" table:style-name="ce26">
            <text:p>£168.4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BNGAA</text:p>
          </table:table-cell>
          <table:table-cell office:value-type="string" table:style-name="ce25">
            <text:p>Sophos MDR - Server - 10-24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9.84" table:style-name="ce26">
            <text:p>£129.8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CNGAA</text:p>
          </table:table-cell>
          <table:table-cell office:value-type="string" table:style-name="ce25">
            <text:p>Sophos MDR - Server - 25-49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3.99" table:style-name="ce26">
            <text:p>£123.99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DNGAA</text:p>
          </table:table-cell>
          <table:table-cell office:value-type="string" table:style-name="ce25">
            <text:p>Sophos MDR - Server - 50-99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15.17" table:style-name="ce26">
            <text:p>£115.17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GNGAA</text:p>
          </table:table-cell>
          <table:table-cell office:value-type="string" table:style-name="ce25">
            <text:p>Sophos MDR - Server - 100-999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9.72500000000001" table:style-name="ce26">
            <text:p>£109.73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HNGAA</text:p>
          </table:table-cell>
          <table:table-cell office:value-type="string" table:style-name="ce25">
            <text:p>Sophos MDR - Server - 1000-1999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93.27" table:style-name="ce26">
            <text:p>£93.27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INGAA</text:p>
          </table:table-cell>
          <table:table-cell office:value-type="string" table:style-name="ce25">
            <text:p>Sophos MDR - Server - 2000-4999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83.894999999999996" table:style-name="ce26">
            <text:p>£83.90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6BZNGAA</text:p>
          </table:table-cell>
          <table:table-cell office:value-type="string" table:style-name="ce25">
            <text:p>Sophos MDR - Server - 5000+ servers - 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5.554999999999993" table:style-name="ce26">
            <text:p>£75.56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ANGAA</text:p>
          </table:table-cell>
          <table:table-cell office:value-type="string" table:style-name="ce25">
            <text:p>Sophos MDR - Server - 1-9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96.56" table:style-name="ce26">
            <text:p>£196.5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BNGAA</text:p>
          </table:table-cell>
          <table:table-cell office:value-type="string" table:style-name="ce25">
            <text:p>Sophos MDR - Server - 10-24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51.48499999999999" table:style-name="ce26">
            <text:p>£151.49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CNGAA</text:p>
          </table:table-cell>
          <table:table-cell office:value-type="string" table:style-name="ce25">
            <text:p>Sophos MDR - Server - 25-49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44.64500000000001" table:style-name="ce26">
            <text:p>£144.65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DNGAA</text:p>
          </table:table-cell>
          <table:table-cell office:value-type="string" table:style-name="ce25">
            <text:p>Sophos MDR - Server - 50-99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34.35499999999999" table:style-name="ce26">
            <text:p>£134.3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GNGAA</text:p>
          </table:table-cell>
          <table:table-cell office:value-type="string" table:style-name="ce25">
            <text:p>Sophos MDR - Server - 100-999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8.01" table:style-name="ce26">
            <text:p>£128.01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HNGAA</text:p>
          </table:table-cell>
          <table:table-cell office:value-type="string" table:style-name="ce25">
            <text:p>Sophos MDR - Server - 1000-1999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8.81" table:style-name="ce26">
            <text:p>£108.81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INGAA</text:p>
          </table:table-cell>
          <table:table-cell office:value-type="string" table:style-name="ce25">
            <text:p>Sophos MDR - Server - 2000-4999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97.875" table:style-name="ce26">
            <text:p>£97.8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7BZNGAA</text:p>
          </table:table-cell>
          <table:table-cell office:value-type="string" table:style-name="ce25">
            <text:p>Sophos MDR - Server - 5000+ servers - 7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88.155000000000001" table:style-name="ce26">
            <text:p>£88.16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ANGAA</text:p>
          </table:table-cell>
          <table:table-cell office:value-type="string" table:style-name="ce25">
            <text:p>Sophos MDR - Server - 1-9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24.64" table:style-name="ce26">
            <text:p>£224.6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BNGAA</text:p>
          </table:table-cell>
          <table:table-cell office:value-type="string" table:style-name="ce25">
            <text:p>Sophos MDR - Server - 10-24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73.11500000000001" table:style-name="ce26">
            <text:p>£173.12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CNGAA</text:p>
          </table:table-cell>
          <table:table-cell office:value-type="string" table:style-name="ce25">
            <text:p>Sophos MDR - Server - 25-49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65.315" table:style-name="ce26">
            <text:p>£165.3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DNGAA</text:p>
          </table:table-cell>
          <table:table-cell office:value-type="string" table:style-name="ce25">
            <text:p>Sophos MDR - Server - 50-99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53.55500000000001" table:style-name="ce26">
            <text:p>£153.5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GNGAA</text:p>
          </table:table-cell>
          <table:table-cell office:value-type="string" table:style-name="ce25">
            <text:p>Sophos MDR - Server - 100-999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46.29500000000002" table:style-name="ce26">
            <text:p>£146.30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HNGAA</text:p>
          </table:table-cell>
          <table:table-cell office:value-type="string" table:style-name="ce25">
            <text:p>Sophos MDR - Server - 1000-1999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4.35000000000001" table:style-name="ce26">
            <text:p>£124.3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INGAA</text:p>
          </table:table-cell>
          <table:table-cell office:value-type="string" table:style-name="ce25">
            <text:p>Sophos MDR - Server - 2000-4999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11.85499999999999" table:style-name="ce26">
            <text:p>£111.86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8BZNGAA</text:p>
          </table:table-cell>
          <table:table-cell office:value-type="string" table:style-name="ce25">
            <text:p>Sophos MDR - Server - 5000+ servers - 8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0.755" table:style-name="ce26">
            <text:p>£100.76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ANGAA</text:p>
          </table:table-cell>
          <table:table-cell office:value-type="string" table:style-name="ce25">
            <text:p>Sophos MDR - Server - 1-9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52.71999999999997" table:style-name="ce26">
            <text:p>£252.7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BNGAA</text:p>
          </table:table-cell>
          <table:table-cell office:value-type="string" table:style-name="ce25">
            <text:p>Sophos MDR - Server - 10-24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94.76" table:style-name="ce26">
            <text:p>£194.76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CNGAA</text:p>
          </table:table-cell>
          <table:table-cell office:value-type="string" table:style-name="ce25">
            <text:p>Sophos MDR - Server - 25-49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85.97" table:style-name="ce26">
            <text:p>£185.9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DNGAA</text:p>
          </table:table-cell>
          <table:table-cell office:value-type="string" table:style-name="ce25">
            <text:p>Sophos MDR - Server - 50-99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72.755" table:style-name="ce26">
            <text:p>£172.7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GNGAA</text:p>
          </table:table-cell>
          <table:table-cell office:value-type="string" table:style-name="ce25">
            <text:p>Sophos MDR - Server - 100-999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64.595" table:style-name="ce26">
            <text:p>£164.60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HNGAA</text:p>
          </table:table-cell>
          <table:table-cell office:value-type="string" table:style-name="ce25">
            <text:p>Sophos MDR - Server - 1000-1999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39.89000000000001" table:style-name="ce26">
            <text:p>£139.8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INGAA</text:p>
          </table:table-cell>
          <table:table-cell office:value-type="string" table:style-name="ce25">
            <text:p>Sophos MDR - Server - 2000-4999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5.85000000000001" table:style-name="ce26">
            <text:p>£125.8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09BZNGAA</text:p>
          </table:table-cell>
          <table:table-cell office:value-type="string" table:style-name="ce25">
            <text:p>Sophos MDR - Server - 5000+ servers - 9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13.34" table:style-name="ce26">
            <text:p>£113.3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ANGAA</text:p>
          </table:table-cell>
          <table:table-cell office:value-type="string" table:style-name="ce25">
            <text:p>Sophos MDR - Server - 1-9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80.79999999999995" table:style-name="ce26">
            <text:p>£280.8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BNGAA</text:p>
          </table:table-cell>
          <table:table-cell office:value-type="string" table:style-name="ce25">
            <text:p>Sophos MDR - Server - 10-24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16.39" table:style-name="ce26">
            <text:p>£216.39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CNGAA</text:p>
          </table:table-cell>
          <table:table-cell office:value-type="string" table:style-name="ce25">
            <text:p>Sophos MDR - Server - 25-49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06.64" table:style-name="ce26">
            <text:p>£206.6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DNGAA</text:p>
          </table:table-cell>
          <table:table-cell office:value-type="string" table:style-name="ce25">
            <text:p>Sophos MDR - Server - 50-99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91.94" table:style-name="ce26">
            <text:p>£191.94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GNGAA</text:p>
          </table:table-cell>
          <table:table-cell office:value-type="string" table:style-name="ce25">
            <text:p>Sophos MDR - Server - 100-999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82.88" table:style-name="ce26">
            <text:p>£182.88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HNGAA</text:p>
          </table:table-cell>
          <table:table-cell office:value-type="string" table:style-name="ce25">
            <text:p>Sophos MDR - Server - 1000-1999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55.44499999999999" table:style-name="ce26">
            <text:p>£155.4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INGAA</text:p>
          </table:table-cell>
          <table:table-cell office:value-type="string" table:style-name="ce25">
            <text:p>Sophos MDR - Server - 2000-4999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39.82999999999998" table:style-name="ce26">
            <text:p>£139.83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0BZNGAA</text:p>
          </table:table-cell>
          <table:table-cell office:value-type="string" table:style-name="ce25">
            <text:p>Sophos MDR - Server - 5000+ servers - 1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5.94" table:style-name="ce26">
            <text:p>£125.9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ANGAA</text:p>
          </table:table-cell>
          <table:table-cell office:value-type="string" table:style-name="ce25">
            <text:p>Sophos MDR - Server - 1-9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08.88" table:style-name="ce26">
            <text:p>£308.8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BNGAA</text:p>
          </table:table-cell>
          <table:table-cell office:value-type="string" table:style-name="ce25">
            <text:p>Sophos MDR - Server - 10-24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38.035" table:style-name="ce26">
            <text:p>£238.0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CNGAA</text:p>
          </table:table-cell>
          <table:table-cell office:value-type="string" table:style-name="ce25">
            <text:p>Sophos MDR - Server - 25-49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27.31" table:style-name="ce26">
            <text:p>£227.31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DNGAA</text:p>
          </table:table-cell>
          <table:table-cell office:value-type="string" table:style-name="ce25">
            <text:p>Sophos MDR - Server - 50-99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11.14" table:style-name="ce26">
            <text:p>£211.14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GNGAA</text:p>
          </table:table-cell>
          <table:table-cell office:value-type="string" table:style-name="ce25">
            <text:p>Sophos MDR - Server - 100-999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01.16500000000002" table:style-name="ce26">
            <text:p>£201.17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HNGAA</text:p>
          </table:table-cell>
          <table:table-cell office:value-type="string" table:style-name="ce25">
            <text:p>Sophos MDR - Server - 1000-1999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70.98499999999999" table:style-name="ce26">
            <text:p>£170.9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INGAA</text:p>
          </table:table-cell>
          <table:table-cell office:value-type="string" table:style-name="ce25">
            <text:p>Sophos MDR - Server - 2000-4999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53.81" table:style-name="ce26">
            <text:p>£153.81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1BZNGAA</text:p>
          </table:table-cell>
          <table:table-cell office:value-type="string" table:style-name="ce25">
            <text:p>Sophos MDR - Server - 5000+ servers - 11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38.52499999999998" table:style-name="ce26">
            <text:p>£138.53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ANGAA</text:p>
          </table:table-cell>
          <table:table-cell office:value-type="string" table:style-name="ce25">
            <text:p>Sophos MDR - Server - 1-9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36.96" table:style-name="ce26">
            <text:p>£336.9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BNGAA</text:p>
          </table:table-cell>
          <table:table-cell office:value-type="string" table:style-name="ce25">
            <text:p>Sophos MDR - Server - 10-24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59.68" table:style-name="ce26">
            <text:p>£259.6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CNGAA</text:p>
          </table:table-cell>
          <table:table-cell office:value-type="string" table:style-name="ce25">
            <text:p>Sophos MDR - Server - 25-49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47.965" table:style-name="ce26">
            <text:p>£247.97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DNGAA</text:p>
          </table:table-cell>
          <table:table-cell office:value-type="string" table:style-name="ce25">
            <text:p>Sophos MDR - Server - 50-99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30.34" table:style-name="ce26">
            <text:p>£230.34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GNGAA</text:p>
          </table:table-cell>
          <table:table-cell office:value-type="string" table:style-name="ce25">
            <text:p>Sophos MDR - Server - 100-999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219.45000000000002" table:style-name="ce26">
            <text:p>£219.45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HNGAA</text:p>
          </table:table-cell>
          <table:table-cell office:value-type="string" table:style-name="ce25">
            <text:p>Sophos MDR - Server - 1000-1999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86.52499999999998" table:style-name="ce26">
            <text:p>£186.53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INGAA</text:p>
          </table:table-cell>
          <table:table-cell office:value-type="string" table:style-name="ce25">
            <text:p>Sophos MDR - Server - 2000-4999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67.79" table:style-name="ce26">
            <text:p>£167.7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12BZNGAA</text:p>
          </table:table-cell>
          <table:table-cell office:value-type="string" table:style-name="ce25">
            <text:p>Sophos MDR - Server - 5000+ servers - 12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51.125" table:style-name="ce26">
            <text:p>£151.13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ANGAA</text:p>
          </table:table-cell>
          <table:table-cell office:value-type="string" table:style-name="ce25">
            <text:p>Sophos MDR - Server - 1-9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73.92" table:style-name="ce26">
            <text:p>£673.9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BNGAA</text:p>
          </table:table-cell>
          <table:table-cell office:value-type="string" table:style-name="ce25">
            <text:p>Sophos MDR - Server - 10-24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19.36" table:style-name="ce26">
            <text:p>£519.36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CNGAA</text:p>
          </table:table-cell>
          <table:table-cell office:value-type="string" table:style-name="ce25">
            <text:p>Sophos MDR - Server - 25-49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95.93" table:style-name="ce26">
            <text:p>£495.93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DNGAA</text:p>
          </table:table-cell>
          <table:table-cell office:value-type="string" table:style-name="ce25">
            <text:p>Sophos MDR - Server - 50-99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60.66500000000002" table:style-name="ce26">
            <text:p>£460.67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GNGAA</text:p>
          </table:table-cell>
          <table:table-cell office:value-type="string" table:style-name="ce25">
            <text:p>Sophos MDR - Server - 100-999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38.90000000000003" table:style-name="ce26">
            <text:p>£438.90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HNGAA</text:p>
          </table:table-cell>
          <table:table-cell office:value-type="string" table:style-name="ce25">
            <text:p>Sophos MDR - Server - 1000-1999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73.04999999999995" table:style-name="ce26">
            <text:p>£373.0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INGAA</text:p>
          </table:table-cell>
          <table:table-cell office:value-type="string" table:style-name="ce25">
            <text:p>Sophos MDR - Server - 2000-4999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35.58" table:style-name="ce26">
            <text:p>£335.5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24BZNGAA</text:p>
          </table:table-cell>
          <table:table-cell office:value-type="string" table:style-name="ce25">
            <text:p>Sophos MDR - Server - 5000+ servers - 24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302.25" table:style-name="ce26">
            <text:p>£302.25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ANGAA</text:p>
          </table:table-cell>
          <table:table-cell office:value-type="string" table:style-name="ce25">
            <text:p>Sophos MDR - Server - 1-9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10.8799999999999" table:style-name="ce26">
            <text:p>£1,010.8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BNGAA</text:p>
          </table:table-cell>
          <table:table-cell office:value-type="string" table:style-name="ce25">
            <text:p>Sophos MDR - Server - 10-24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79.02500000000009" table:style-name="ce26">
            <text:p>£779.0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CNGAA</text:p>
          </table:table-cell>
          <table:table-cell office:value-type="string" table:style-name="ce25">
            <text:p>Sophos MDR - Server - 25-49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43.89499999999998" table:style-name="ce26">
            <text:p>£743.90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DNGAA</text:p>
          </table:table-cell>
          <table:table-cell office:value-type="string" table:style-name="ce25">
            <text:p>Sophos MDR - Server - 50-99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91.005" table:style-name="ce26">
            <text:p>£691.01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GNGAA</text:p>
          </table:table-cell>
          <table:table-cell office:value-type="string" table:style-name="ce25">
            <text:p>Sophos MDR - Server - 100-999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658.34999999999991" table:style-name="ce26">
            <text:p>£658.35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HNGAA</text:p>
          </table:table-cell>
          <table:table-cell office:value-type="string" table:style-name="ce25">
            <text:p>Sophos MDR - Server - 1000-1999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59.57500000000005" table:style-name="ce26">
            <text:p>£559.5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INGAA</text:p>
          </table:table-cell>
          <table:table-cell office:value-type="string" table:style-name="ce25">
            <text:p>Sophos MDR - Server - 2000-4999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503.37" table:style-name="ce26">
            <text:p>£503.37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36BZNGAA</text:p>
          </table:table-cell>
          <table:table-cell office:value-type="string" table:style-name="ce25">
            <text:p>Sophos MDR - Server - 5000+ servers - 36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453.36" table:style-name="ce26">
            <text:p>£453.36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ANGAA</text:p>
          </table:table-cell>
          <table:table-cell office:value-type="string" table:style-name="ce25">
            <text:p>Sophos MDR - Server - 1-9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684.8000000000002" table:style-name="ce26">
            <text:p>£1,684.8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BNGAA</text:p>
          </table:table-cell>
          <table:table-cell office:value-type="string" table:style-name="ce25">
            <text:p>Sophos MDR - Server - 10-24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98.385" table:style-name="ce26">
            <text:p>£1,298.39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CNGAA</text:p>
          </table:table-cell>
          <table:table-cell office:value-type="string" table:style-name="ce25">
            <text:p>Sophos MDR - Server - 25-49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239.8399999999999" table:style-name="ce26">
            <text:p>£1,239.8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DNGAA</text:p>
          </table:table-cell>
          <table:table-cell office:value-type="string" table:style-name="ce25">
            <text:p>Sophos MDR - Server - 50-99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151.67" table:style-name="ce26">
            <text:p>£1,151.67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GNGAA</text:p>
          </table:table-cell>
          <table:table-cell office:value-type="string" table:style-name="ce25">
            <text:p>Sophos MDR - Server - 100-999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1097.25" table:style-name="ce26">
            <text:p>£1,097.25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HNGAA</text:p>
          </table:table-cell>
          <table:table-cell office:value-type="string" table:style-name="ce25">
            <text:p>Sophos MDR - Server - 1000-1999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932.64" table:style-name="ce26">
            <text:p>£932.6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INGAA</text:p>
          </table:table-cell>
          <table:table-cell office:value-type="string" table:style-name="ce25">
            <text:p>Sophos MDR - Server - 2000-4999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838.94999999999993" table:style-name="ce26">
            <text:p>£838.9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</text:p>
          </table:table-cell>
          <table:table-cell office:value-type="string" table:style-name="ce24">
            <text:p>MDRS0S60BZNGAA</text:p>
          </table:table-cell>
          <table:table-cell office:value-type="string" table:style-name="ce25">
            <text:p>Sophos MDR - Server - 5000+ servers - 60 MOS - GOV</text:p>
          </table:table-cell>
          <table:table-cell office:value-type="string" table:style-name="ce25">
            <text:p>Managed Detection Response (MDR) Server</text:p>
          </table:table-cell>
          <table:table-cell office:value-type="currency" office:value="755.61" table:style-name="ce26">
            <text:p>£755.61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ANGAA</text:p>
          </table:table-cell>
          <table:table-cell office:value-type="string" table:style-name="ce25">
            <text:p>Sophos MDR Plus - Server - 1-9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42.480000000000004" table:style-name="ce26">
            <text:p>£42.4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BNGAA</text:p>
          </table:table-cell>
          <table:table-cell office:value-type="string" table:style-name="ce25">
            <text:p>Sophos MDR Plus - Server - 10-24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2.744999999999997" table:style-name="ce26">
            <text:p>£32.75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CNGAA</text:p>
          </table:table-cell>
          <table:table-cell office:value-type="string" table:style-name="ce25">
            <text:p>Sophos MDR Plus - Server - 25-49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1.259999999999998" table:style-name="ce26">
            <text:p>£31.2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DNGAA</text:p>
          </table:table-cell>
          <table:table-cell office:value-type="string" table:style-name="ce25">
            <text:p>Sophos MDR Plus - Server - 50-99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9.055" table:style-name="ce26">
            <text:p>£29.0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GNGAA</text:p>
          </table:table-cell>
          <table:table-cell office:value-type="string" table:style-name="ce25">
            <text:p>Sophos MDR Plus - Server - 100-999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7.674999999999997" table:style-name="ce26">
            <text:p>£27.68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HNGAA</text:p>
          </table:table-cell>
          <table:table-cell office:value-type="string" table:style-name="ce25">
            <text:p>Sophos MDR Plus - Server - 1000-1999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3.52" table:style-name="ce26">
            <text:p>£23.52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INGAA</text:p>
          </table:table-cell>
          <table:table-cell office:value-type="string" table:style-name="ce25">
            <text:p>Sophos MDR Plus - Server - 2000-4999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1.164999999999999" table:style-name="ce26">
            <text:p>£21.17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1BZNGAA</text:p>
          </table:table-cell>
          <table:table-cell office:value-type="string" table:style-name="ce25">
            <text:p>Sophos MDR Plus - Server - 5000+ servers - 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9.049999999999997" table:style-name="ce26">
            <text:p>£19.05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" table:style-name="ce24">
            <text:p>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ANGAA</text:p>
          </table:table-cell>
          <table:table-cell office:value-type="string" table:style-name="ce25">
            <text:p>Sophos MDR Plus - Server - 1-9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84.960000000000008" table:style-name="ce26">
            <text:p>£84.9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BNGAA</text:p>
          </table:table-cell>
          <table:table-cell office:value-type="string" table:style-name="ce25">
            <text:p>Sophos MDR Plus - Server - 10-24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65.489999999999995" table:style-name="ce26">
            <text:p>£65.49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CNGAA</text:p>
          </table:table-cell>
          <table:table-cell office:value-type="string" table:style-name="ce25">
            <text:p>Sophos MDR Plus - Server - 25-49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62.519999999999996" table:style-name="ce26">
            <text:p>£62.5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DNGAA</text:p>
          </table:table-cell>
          <table:table-cell office:value-type="string" table:style-name="ce25">
            <text:p>Sophos MDR Plus - Server - 50-99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58.11" table:style-name="ce26">
            <text:p>£58.11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GNGAA</text:p>
          </table:table-cell>
          <table:table-cell office:value-type="string" table:style-name="ce25">
            <text:p>Sophos MDR Plus - Server - 100-999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55.349999999999994" table:style-name="ce26">
            <text:p>£55.35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HNGAA</text:p>
          </table:table-cell>
          <table:table-cell office:value-type="string" table:style-name="ce25">
            <text:p>Sophos MDR Plus - Server - 1000-1999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47.04" table:style-name="ce26">
            <text:p>£47.0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INGAA</text:p>
          </table:table-cell>
          <table:table-cell office:value-type="string" table:style-name="ce25">
            <text:p>Sophos MDR Plus - Server - 2000-4999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42.33" table:style-name="ce26">
            <text:p>£42.33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2BZNGAA</text:p>
          </table:table-cell>
          <table:table-cell office:value-type="string" table:style-name="ce25">
            <text:p>Sophos MDR Plus - Server - 5000+ servers - 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8.099999999999994" table:style-name="ce26">
            <text:p>£38.10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" table:style-name="ce24">
            <text:p>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ANGAA</text:p>
          </table:table-cell>
          <table:table-cell office:value-type="string" table:style-name="ce25">
            <text:p>Sophos MDR Plus - Server - 1-9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27.44" table:style-name="ce26">
            <text:p>£127.4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BNGAA</text:p>
          </table:table-cell>
          <table:table-cell office:value-type="string" table:style-name="ce25">
            <text:p>Sophos MDR Plus - Server - 10-24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98.234999999999985" table:style-name="ce26">
            <text:p>£98.2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CNGAA</text:p>
          </table:table-cell>
          <table:table-cell office:value-type="string" table:style-name="ce25">
            <text:p>Sophos MDR Plus - Server - 25-49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93.78" table:style-name="ce26">
            <text:p>£93.78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DNGAA</text:p>
          </table:table-cell>
          <table:table-cell office:value-type="string" table:style-name="ce25">
            <text:p>Sophos MDR Plus - Server - 50-99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87.164999999999992" table:style-name="ce26">
            <text:p>£87.17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GNGAA</text:p>
          </table:table-cell>
          <table:table-cell office:value-type="string" table:style-name="ce25">
            <text:p>Sophos MDR Plus - Server - 100-999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83.01" table:style-name="ce26">
            <text:p>£83.01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HNGAA</text:p>
          </table:table-cell>
          <table:table-cell office:value-type="string" table:style-name="ce25">
            <text:p>Sophos MDR Plus - Server - 1000-1999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70.574999999999989" table:style-name="ce26">
            <text:p>£70.58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INGAA</text:p>
          </table:table-cell>
          <table:table-cell office:value-type="string" table:style-name="ce25">
            <text:p>Sophos MDR Plus - Server - 2000-4999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63.480000000000004" table:style-name="ce26">
            <text:p>£63.4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3BZNGAA</text:p>
          </table:table-cell>
          <table:table-cell office:value-type="string" table:style-name="ce25">
            <text:p>Sophos MDR Plus - Server - 5000+ servers - 3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57.150000000000006" table:style-name="ce26">
            <text:p>£57.15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" table:style-name="ce24">
            <text:p>3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ANGAA</text:p>
          </table:table-cell>
          <table:table-cell office:value-type="string" table:style-name="ce25">
            <text:p>Sophos MDR Plus - Server - 1-9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69.92000000000002" table:style-name="ce26">
            <text:p>£169.9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BNGAA</text:p>
          </table:table-cell>
          <table:table-cell office:value-type="string" table:style-name="ce25">
            <text:p>Sophos MDR Plus - Server - 10-24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30.995" table:style-name="ce26">
            <text:p>£131.00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CNGAA</text:p>
          </table:table-cell>
          <table:table-cell office:value-type="string" table:style-name="ce25">
            <text:p>Sophos MDR Plus - Server - 25-49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25.03999999999999" table:style-name="ce26">
            <text:p>£125.0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DNGAA</text:p>
          </table:table-cell>
          <table:table-cell office:value-type="string" table:style-name="ce25">
            <text:p>Sophos MDR Plus - Server - 50-99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6.22" table:style-name="ce26">
            <text:p>£116.22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GNGAA</text:p>
          </table:table-cell>
          <table:table-cell office:value-type="string" table:style-name="ce25">
            <text:p>Sophos MDR Plus - Server - 100-999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0.685" table:style-name="ce26">
            <text:p>£110.69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HNGAA</text:p>
          </table:table-cell>
          <table:table-cell office:value-type="string" table:style-name="ce25">
            <text:p>Sophos MDR Plus - Server - 1000-1999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94.094999999999999" table:style-name="ce26">
            <text:p>£94.10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INGAA</text:p>
          </table:table-cell>
          <table:table-cell office:value-type="string" table:style-name="ce25">
            <text:p>Sophos MDR Plus - Server - 2000-4999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84.644999999999996" table:style-name="ce26">
            <text:p>£84.65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4BZNGAA</text:p>
          </table:table-cell>
          <table:table-cell office:value-type="string" table:style-name="ce25">
            <text:p>Sophos MDR Plus - Server - 5000+ servers - 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76.199999999999989" table:style-name="ce26">
            <text:p>£76.20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4" table:style-name="ce24">
            <text:p>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ANGAA</text:p>
          </table:table-cell>
          <table:table-cell office:value-type="string" table:style-name="ce25">
            <text:p>Sophos MDR Plus - Server - 1-9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12.39999999999998" table:style-name="ce26">
            <text:p>£212.4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BNGAA</text:p>
          </table:table-cell>
          <table:table-cell office:value-type="string" table:style-name="ce25">
            <text:p>Sophos MDR Plus - Server - 10-24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63.74" table:style-name="ce26">
            <text:p>£163.7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CNGAA</text:p>
          </table:table-cell>
          <table:table-cell office:value-type="string" table:style-name="ce25">
            <text:p>Sophos MDR Plus - Server - 25-49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56.30000000000001" table:style-name="ce26">
            <text:p>£156.30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DNGAA</text:p>
          </table:table-cell>
          <table:table-cell office:value-type="string" table:style-name="ce25">
            <text:p>Sophos MDR Plus - Server - 50-99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45.27499999999998" table:style-name="ce26">
            <text:p>£145.2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GNGAA</text:p>
          </table:table-cell>
          <table:table-cell office:value-type="string" table:style-name="ce25">
            <text:p>Sophos MDR Plus - Server - 100-999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38.35999999999999" table:style-name="ce26">
            <text:p>£138.36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HNGAA</text:p>
          </table:table-cell>
          <table:table-cell office:value-type="string" table:style-name="ce25">
            <text:p>Sophos MDR Plus - Server - 1000-1999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7.61499999999999" table:style-name="ce26">
            <text:p>£117.62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INGAA</text:p>
          </table:table-cell>
          <table:table-cell office:value-type="string" table:style-name="ce25">
            <text:p>Sophos MDR Plus - Server - 2000-4999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05.81" table:style-name="ce26">
            <text:p>£105.81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5BZNGAA</text:p>
          </table:table-cell>
          <table:table-cell office:value-type="string" table:style-name="ce25">
            <text:p>Sophos MDR Plus - Server - 5000+ servers - 5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95.234999999999999" table:style-name="ce26">
            <text:p>£95.2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5" table:style-name="ce24">
            <text:p>5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ANGAA</text:p>
          </table:table-cell>
          <table:table-cell office:value-type="string" table:style-name="ce25">
            <text:p>Sophos MDR Plus - Server - 1-9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54.88" table:style-name="ce26">
            <text:p>£254.8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BNGAA</text:p>
          </table:table-cell>
          <table:table-cell office:value-type="string" table:style-name="ce25">
            <text:p>Sophos MDR Plus - Server - 10-24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96.48500000000001" table:style-name="ce26">
            <text:p>£196.49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CNGAA</text:p>
          </table:table-cell>
          <table:table-cell office:value-type="string" table:style-name="ce25">
            <text:p>Sophos MDR Plus - Server - 25-49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87.56" table:style-name="ce26">
            <text:p>£187.5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DNGAA</text:p>
          </table:table-cell>
          <table:table-cell office:value-type="string" table:style-name="ce25">
            <text:p>Sophos MDR Plus - Server - 50-99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74.32999999999998" table:style-name="ce26">
            <text:p>£174.33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GNGAA</text:p>
          </table:table-cell>
          <table:table-cell office:value-type="string" table:style-name="ce25">
            <text:p>Sophos MDR Plus - Server - 100-999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66.035" table:style-name="ce26">
            <text:p>£166.04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HNGAA</text:p>
          </table:table-cell>
          <table:table-cell office:value-type="string" table:style-name="ce25">
            <text:p>Sophos MDR Plus - Server - 1000-1999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41.13499999999999" table:style-name="ce26">
            <text:p>£141.1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INGAA</text:p>
          </table:table-cell>
          <table:table-cell office:value-type="string" table:style-name="ce25">
            <text:p>Sophos MDR Plus - Server - 2000-4999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26.97500000000001" table:style-name="ce26">
            <text:p>£126.98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6BZNGAA</text:p>
          </table:table-cell>
          <table:table-cell office:value-type="string" table:style-name="ce25">
            <text:p>Sophos MDR Plus - Server - 5000+ servers - 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4.285" table:style-name="ce26">
            <text:p>£114.29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" table:style-name="ce24">
            <text:p>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ANGAA</text:p>
          </table:table-cell>
          <table:table-cell office:value-type="string" table:style-name="ce25">
            <text:p>Sophos MDR Plus - Server - 1-9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97.36" table:style-name="ce26">
            <text:p>£297.3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BNGAA</text:p>
          </table:table-cell>
          <table:table-cell office:value-type="string" table:style-name="ce25">
            <text:p>Sophos MDR Plus - Server - 10-24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29.23" table:style-name="ce26">
            <text:p>£229.2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CNGAA</text:p>
          </table:table-cell>
          <table:table-cell office:value-type="string" table:style-name="ce25">
            <text:p>Sophos MDR Plus - Server - 25-49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18.82" table:style-name="ce26">
            <text:p>£218.8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DNGAA</text:p>
          </table:table-cell>
          <table:table-cell office:value-type="string" table:style-name="ce25">
            <text:p>Sophos MDR Plus - Server - 50-99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03.38499999999999" table:style-name="ce26">
            <text:p>£203.39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GNGAA</text:p>
          </table:table-cell>
          <table:table-cell office:value-type="string" table:style-name="ce25">
            <text:p>Sophos MDR Plus - Server - 100-999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93.70999999999998" table:style-name="ce26">
            <text:p>£193.71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HNGAA</text:p>
          </table:table-cell>
          <table:table-cell office:value-type="string" table:style-name="ce25">
            <text:p>Sophos MDR Plus - Server - 1000-1999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64.655" table:style-name="ce26">
            <text:p>£164.66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INGAA</text:p>
          </table:table-cell>
          <table:table-cell office:value-type="string" table:style-name="ce25">
            <text:p>Sophos MDR Plus - Server - 2000-4999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48.125" table:style-name="ce26">
            <text:p>£148.13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7BZNGAA</text:p>
          </table:table-cell>
          <table:table-cell office:value-type="string" table:style-name="ce25">
            <text:p>Sophos MDR Plus - Server - 5000+ servers - 7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33.33500000000001" table:style-name="ce26">
            <text:p>£133.3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7" table:style-name="ce24">
            <text:p>7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ANGAA</text:p>
          </table:table-cell>
          <table:table-cell office:value-type="string" table:style-name="ce25">
            <text:p>Sophos MDR Plus - Server - 1-9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39.84000000000003" table:style-name="ce26">
            <text:p>£339.84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BNGAA</text:p>
          </table:table-cell>
          <table:table-cell office:value-type="string" table:style-name="ce25">
            <text:p>Sophos MDR Plus - Server - 10-24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61.97500000000002" table:style-name="ce26">
            <text:p>£261.98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CNGAA</text:p>
          </table:table-cell>
          <table:table-cell office:value-type="string" table:style-name="ce25">
            <text:p>Sophos MDR Plus - Server - 25-49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50.07999999999998" table:style-name="ce26">
            <text:p>£250.08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DNGAA</text:p>
          </table:table-cell>
          <table:table-cell office:value-type="string" table:style-name="ce25">
            <text:p>Sophos MDR Plus - Server - 50-99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32.44" table:style-name="ce26">
            <text:p>£232.44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GNGAA</text:p>
          </table:table-cell>
          <table:table-cell office:value-type="string" table:style-name="ce25">
            <text:p>Sophos MDR Plus - Server - 100-999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21.37" table:style-name="ce26">
            <text:p>£221.37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HNGAA</text:p>
          </table:table-cell>
          <table:table-cell office:value-type="string" table:style-name="ce25">
            <text:p>Sophos MDR Plus - Server - 1000-1999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88.19" table:style-name="ce26">
            <text:p>£188.1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INGAA</text:p>
          </table:table-cell>
          <table:table-cell office:value-type="string" table:style-name="ce25">
            <text:p>Sophos MDR Plus - Server - 2000-4999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69.29" table:style-name="ce26">
            <text:p>£169.2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8BZNGAA</text:p>
          </table:table-cell>
          <table:table-cell office:value-type="string" table:style-name="ce25">
            <text:p>Sophos MDR Plus - Server - 5000+ servers - 8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52.38499999999999" table:style-name="ce26">
            <text:p>£152.39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8" table:style-name="ce24">
            <text:p>8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ANGAA</text:p>
          </table:table-cell>
          <table:table-cell office:value-type="string" table:style-name="ce25">
            <text:p>Sophos MDR Plus - Server - 1-9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82.32" table:style-name="ce26">
            <text:p>£382.3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BNGAA</text:p>
          </table:table-cell>
          <table:table-cell office:value-type="string" table:style-name="ce25">
            <text:p>Sophos MDR Plus - Server - 10-24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94.71999999999997" table:style-name="ce26">
            <text:p>£294.72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CNGAA</text:p>
          </table:table-cell>
          <table:table-cell office:value-type="string" table:style-name="ce25">
            <text:p>Sophos MDR Plus - Server - 25-49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81.34000000000003" table:style-name="ce26">
            <text:p>£281.3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DNGAA</text:p>
          </table:table-cell>
          <table:table-cell office:value-type="string" table:style-name="ce25">
            <text:p>Sophos MDR Plus - Server - 50-99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61.495" table:style-name="ce26">
            <text:p>£261.5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GNGAA</text:p>
          </table:table-cell>
          <table:table-cell office:value-type="string" table:style-name="ce25">
            <text:p>Sophos MDR Plus - Server - 100-999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49.04500000000002" table:style-name="ce26">
            <text:p>£249.05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HNGAA</text:p>
          </table:table-cell>
          <table:table-cell office:value-type="string" table:style-name="ce25">
            <text:p>Sophos MDR Plus - Server - 1000-1999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11.70999999999998" table:style-name="ce26">
            <text:p>£211.71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INGAA</text:p>
          </table:table-cell>
          <table:table-cell office:value-type="string" table:style-name="ce25">
            <text:p>Sophos MDR Plus - Server - 2000-4999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90.45499999999998" table:style-name="ce26">
            <text:p>£190.46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09BZNGAA</text:p>
          </table:table-cell>
          <table:table-cell office:value-type="string" table:style-name="ce25">
            <text:p>Sophos MDR Plus - Server - 5000+ servers - 9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71.435" table:style-name="ce26">
            <text:p>£171.4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9" table:style-name="ce24">
            <text:p>9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ANGAA</text:p>
          </table:table-cell>
          <table:table-cell office:value-type="string" table:style-name="ce25">
            <text:p>Sophos MDR Plus - Server - 1-9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424.79999999999995" table:style-name="ce26">
            <text:p>£424.8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BNGAA</text:p>
          </table:table-cell>
          <table:table-cell office:value-type="string" table:style-name="ce25">
            <text:p>Sophos MDR Plus - Server - 10-24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27.46500000000003" table:style-name="ce26">
            <text:p>£327.4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CNGAA</text:p>
          </table:table-cell>
          <table:table-cell office:value-type="string" table:style-name="ce25">
            <text:p>Sophos MDR Plus - Server - 25-49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12.60000000000002" table:style-name="ce26">
            <text:p>£312.60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DNGAA</text:p>
          </table:table-cell>
          <table:table-cell office:value-type="string" table:style-name="ce25">
            <text:p>Sophos MDR Plus - Server - 50-99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90.54999999999995" table:style-name="ce26">
            <text:p>£290.55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GNGAA</text:p>
          </table:table-cell>
          <table:table-cell office:value-type="string" table:style-name="ce25">
            <text:p>Sophos MDR Plus - Server - 100-999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76.71999999999997" table:style-name="ce26">
            <text:p>£276.72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HNGAA</text:p>
          </table:table-cell>
          <table:table-cell office:value-type="string" table:style-name="ce25">
            <text:p>Sophos MDR Plus - Server - 1000-1999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35.23" table:style-name="ce26">
            <text:p>£235.23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INGAA</text:p>
          </table:table-cell>
          <table:table-cell office:value-type="string" table:style-name="ce25">
            <text:p>Sophos MDR Plus - Server - 2000-4999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11.62" table:style-name="ce26">
            <text:p>£211.6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0BZNGAA</text:p>
          </table:table-cell>
          <table:table-cell office:value-type="string" table:style-name="ce25">
            <text:p>Sophos MDR Plus - Server - 5000+ servers - 1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90.48499999999999" table:style-name="ce26">
            <text:p>£190.49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0" table:style-name="ce24">
            <text:p>1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ANGAA</text:p>
          </table:table-cell>
          <table:table-cell office:value-type="string" table:style-name="ce25">
            <text:p>Sophos MDR Plus - Server - 1-9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467.28" table:style-name="ce26">
            <text:p>£467.2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BNGAA</text:p>
          </table:table-cell>
          <table:table-cell office:value-type="string" table:style-name="ce25">
            <text:p>Sophos MDR Plus - Server - 10-24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60.22500000000002" table:style-name="ce26">
            <text:p>£360.2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CNGAA</text:p>
          </table:table-cell>
          <table:table-cell office:value-type="string" table:style-name="ce25">
            <text:p>Sophos MDR Plus - Server - 25-49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43.86" table:style-name="ce26">
            <text:p>£343.8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DNGAA</text:p>
          </table:table-cell>
          <table:table-cell office:value-type="string" table:style-name="ce25">
            <text:p>Sophos MDR Plus - Server - 50-99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19.60500000000002" table:style-name="ce26">
            <text:p>£319.61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GNGAA</text:p>
          </table:table-cell>
          <table:table-cell office:value-type="string" table:style-name="ce25">
            <text:p>Sophos MDR Plus - Server - 100-999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04.39499999999998" table:style-name="ce26">
            <text:p>£304.40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HNGAA</text:p>
          </table:table-cell>
          <table:table-cell office:value-type="string" table:style-name="ce25">
            <text:p>Sophos MDR Plus - Server - 1000-1999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58.75" table:style-name="ce26">
            <text:p>£258.75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INGAA</text:p>
          </table:table-cell>
          <table:table-cell office:value-type="string" table:style-name="ce25">
            <text:p>Sophos MDR Plus - Server - 2000-4999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32.785" table:style-name="ce26">
            <text:p>£232.7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1BZNGAA</text:p>
          </table:table-cell>
          <table:table-cell office:value-type="string" table:style-name="ce25">
            <text:p>Sophos MDR Plus - Server - 5000+ servers - 11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09.535" table:style-name="ce26">
            <text:p>£209.5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1" table:style-name="ce24">
            <text:p>11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ANGAA</text:p>
          </table:table-cell>
          <table:table-cell office:value-type="string" table:style-name="ce25">
            <text:p>Sophos MDR Plus - Server - 1-9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509.76" table:style-name="ce26">
            <text:p>£509.76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BNGAA</text:p>
          </table:table-cell>
          <table:table-cell office:value-type="string" table:style-name="ce25">
            <text:p>Sophos MDR Plus - Server - 10-24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92.97" table:style-name="ce26">
            <text:p>£392.97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CNGAA</text:p>
          </table:table-cell>
          <table:table-cell office:value-type="string" table:style-name="ce25">
            <text:p>Sophos MDR Plus - Server - 25-49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75.12" table:style-name="ce26">
            <text:p>£375.12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DNGAA</text:p>
          </table:table-cell>
          <table:table-cell office:value-type="string" table:style-name="ce25">
            <text:p>Sophos MDR Plus - Server - 50-99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48.65999999999997" table:style-name="ce26">
            <text:p>£348.66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GNGAA</text:p>
          </table:table-cell>
          <table:table-cell office:value-type="string" table:style-name="ce25">
            <text:p>Sophos MDR Plus - Server - 100-999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332.07" table:style-name="ce26">
            <text:p>£332.07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HNGAA</text:p>
          </table:table-cell>
          <table:table-cell office:value-type="string" table:style-name="ce25">
            <text:p>Sophos MDR Plus - Server - 1000-1999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82.28499999999997" table:style-name="ce26">
            <text:p>£282.29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INGAA</text:p>
          </table:table-cell>
          <table:table-cell office:value-type="string" table:style-name="ce25">
            <text:p>Sophos MDR Plus - Server - 2000-4999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53.935" table:style-name="ce26">
            <text:p>£253.94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12BZNGAA</text:p>
          </table:table-cell>
          <table:table-cell office:value-type="string" table:style-name="ce25">
            <text:p>Sophos MDR Plus - Server - 5000+ servers - 12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28.58499999999998" table:style-name="ce26">
            <text:p>£228.59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12" table:style-name="ce24">
            <text:p>12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ANGAA</text:p>
          </table:table-cell>
          <table:table-cell office:value-type="string" table:style-name="ce25">
            <text:p>Sophos MDR Plus - Server - 1-9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019.52" table:style-name="ce26">
            <text:p>£1,019.52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BNGAA</text:p>
          </table:table-cell>
          <table:table-cell office:value-type="string" table:style-name="ce25">
            <text:p>Sophos MDR Plus - Server - 10-24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785.92500000000007" table:style-name="ce26">
            <text:p>£785.93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CNGAA</text:p>
          </table:table-cell>
          <table:table-cell office:value-type="string" table:style-name="ce25">
            <text:p>Sophos MDR Plus - Server - 25-49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750.24" table:style-name="ce26">
            <text:p>£750.24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DNGAA</text:p>
          </table:table-cell>
          <table:table-cell office:value-type="string" table:style-name="ce25">
            <text:p>Sophos MDR Plus - Server - 50-99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697.31999999999994" table:style-name="ce26">
            <text:p>£697.32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GNGAA</text:p>
          </table:table-cell>
          <table:table-cell office:value-type="string" table:style-name="ce25">
            <text:p>Sophos MDR Plus - Server - 100-999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664.125" table:style-name="ce26">
            <text:p>£664.13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HNGAA</text:p>
          </table:table-cell>
          <table:table-cell office:value-type="string" table:style-name="ce25">
            <text:p>Sophos MDR Plus - Server - 1000-1999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564.55500000000006" table:style-name="ce26">
            <text:p>£564.56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INGAA</text:p>
          </table:table-cell>
          <table:table-cell office:value-type="string" table:style-name="ce25">
            <text:p>Sophos MDR Plus - Server - 2000-4999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507.88499999999999" table:style-name="ce26">
            <text:p>£507.89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24BZNGAA</text:p>
          </table:table-cell>
          <table:table-cell office:value-type="string" table:style-name="ce25">
            <text:p>Sophos MDR Plus - Server - 5000+ servers - 24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457.15499999999997" table:style-name="ce26">
            <text:p>£457.16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24" table:style-name="ce24">
            <text:p>24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ANGAA</text:p>
          </table:table-cell>
          <table:table-cell office:value-type="string" table:style-name="ce25">
            <text:p>Sophos MDR Plus - Server - 1-9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529.28" table:style-name="ce26">
            <text:p>£1,529.28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BNGAA</text:p>
          </table:table-cell>
          <table:table-cell office:value-type="string" table:style-name="ce25">
            <text:p>Sophos MDR Plus - Server - 10-24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78.895" table:style-name="ce26">
            <text:p>£1,178.90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CNGAA</text:p>
          </table:table-cell>
          <table:table-cell office:value-type="string" table:style-name="ce25">
            <text:p>Sophos MDR Plus - Server - 25-49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25.3600000000001" table:style-name="ce26">
            <text:p>£1,125.36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DNGAA</text:p>
          </table:table-cell>
          <table:table-cell office:value-type="string" table:style-name="ce25">
            <text:p>Sophos MDR Plus - Server - 50-99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045.98" table:style-name="ce26">
            <text:p>£1,045.98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GNGAA</text:p>
          </table:table-cell>
          <table:table-cell office:value-type="string" table:style-name="ce25">
            <text:p>Sophos MDR Plus - Server - 100-999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996.19499999999994" table:style-name="ce26">
            <text:p>£996.20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HNGAA</text:p>
          </table:table-cell>
          <table:table-cell office:value-type="string" table:style-name="ce25">
            <text:p>Sophos MDR Plus - Server - 1000-1999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846.83999999999992" table:style-name="ce26">
            <text:p>£846.84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INGAA</text:p>
          </table:table-cell>
          <table:table-cell office:value-type="string" table:style-name="ce25">
            <text:p>Sophos MDR Plus - Server - 2000-4999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761.81999999999994" table:style-name="ce26">
            <text:p>£761.82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36BZNGAA</text:p>
          </table:table-cell>
          <table:table-cell office:value-type="string" table:style-name="ce25">
            <text:p>Sophos MDR Plus - Server - 5000+ servers - 36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685.74" table:style-name="ce26">
            <text:p>£685.74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36" table:style-name="ce24">
            <text:p>36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1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ANGAA</text:p>
          </table:table-cell>
          <table:table-cell office:value-type="string" table:style-name="ce25">
            <text:p>Sophos MDR Plus - Server - 1-9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2548.8000000000002" table:style-name="ce26">
            <text:p>£2,548.80</text:p>
          </table:table-cell>
          <table:table-cell office:value-type="float" office:value="1" table:style-name="ce25">
            <text:p>1</text:p>
          </table:table-cell>
          <table:table-cell office:value-type="float" office:value="9" table:style-name="ce25">
            <text:p>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BNGAA</text:p>
          </table:table-cell>
          <table:table-cell office:value-type="string" table:style-name="ce25">
            <text:p>Sophos MDR Plus - Server - 10-24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964.835" table:style-name="ce26">
            <text:p>£1,964.84</text:p>
          </table:table-cell>
          <table:table-cell office:value-type="float" office:value="10" table:style-name="ce25">
            <text:p>10</text:p>
          </table:table-cell>
          <table:table-cell office:value-type="float" office:value="24" table:style-name="ce25">
            <text:p>24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CNGAA</text:p>
          </table:table-cell>
          <table:table-cell office:value-type="string" table:style-name="ce25">
            <text:p>Sophos MDR Plus - Server - 25-49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875.585" table:style-name="ce26">
            <text:p>£1,875.59</text:p>
          </table:table-cell>
          <table:table-cell office:value-type="float" office:value="25" table:style-name="ce25">
            <text:p>25</text:p>
          </table:table-cell>
          <table:table-cell office:value-type="float" office:value="49" table:style-name="ce25">
            <text:p>4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DNGAA</text:p>
          </table:table-cell>
          <table:table-cell office:value-type="string" table:style-name="ce25">
            <text:p>Sophos MDR Plus - Server - 50-99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743.3000000000002" table:style-name="ce26">
            <text:p>£1,743.30</text:p>
          </table:table-cell>
          <table:table-cell office:value-type="float" office:value="50" table:style-name="ce25">
            <text:p>50</text:p>
          </table:table-cell>
          <table:table-cell office:value-type="float" office:value="99" table:style-name="ce25">
            <text:p>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GNGAA</text:p>
          </table:table-cell>
          <table:table-cell office:value-type="string" table:style-name="ce25">
            <text:p>Sophos MDR Plus - Server - 100-999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660.3200000000002" table:style-name="ce26">
            <text:p>£1,660.32</text:p>
          </table:table-cell>
          <table:table-cell office:value-type="float" office:value="100" table:style-name="ce25">
            <text:p>100</text:p>
          </table:table-cell>
          <table:table-cell office:value-type="float" office:value="999" table:style-name="ce25">
            <text:p>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3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HNGAA</text:p>
          </table:table-cell>
          <table:table-cell office:value-type="string" table:style-name="ce25">
            <text:p>Sophos MDR Plus - Server - 1000-1999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411.395" table:style-name="ce26">
            <text:p>£1,411.40</text:p>
          </table:table-cell>
          <table:table-cell office:value-type="float" office:value="1000" table:style-name="ce25">
            <text:p>1000</text:p>
          </table:table-cell>
          <table:table-cell office:value-type="float" office:value="1999" table:style-name="ce25">
            <text:p>1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INGAA</text:p>
          </table:table-cell>
          <table:table-cell office:value-type="string" table:style-name="ce25">
            <text:p>Sophos MDR Plus - Server - 2000-4999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269.7049999999999" table:style-name="ce26">
            <text:p>£1,269.71</text:p>
          </table:table-cell>
          <table:table-cell office:value-type="float" office:value="2000" table:style-name="ce25">
            <text:p>2000</text:p>
          </table:table-cell>
          <table:table-cell office:value-type="float" office:value="4999" table:style-name="ce25">
            <text:p>4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style-name="ro1">
          <table:table-cell office:value-type="string" table:style-name="ce24">
            <text:p>SVRMDR-COMPLETE</text:p>
          </table:table-cell>
          <table:table-cell office:value-type="string" table:style-name="ce24">
            <text:p>MDRCSS60BZNGAA</text:p>
          </table:table-cell>
          <table:table-cell office:value-type="string" table:style-name="ce25">
            <text:p>Sophos MDR Plus - Server - 5000+ servers - 60 MOS - GOV</text:p>
          </table:table-cell>
          <table:table-cell office:value-type="string" table:style-name="ce25">
            <text:p>Managed Detection Response (MDR) Complete Server</text:p>
          </table:table-cell>
          <table:table-cell office:value-type="currency" office:value="1142.895" table:style-name="ce26">
            <text:p>£1,142.90</text:p>
          </table:table-cell>
          <table:table-cell office:value-type="float" office:value="5000" table:style-name="ce25">
            <text:p>5000</text:p>
          </table:table-cell>
          <table:table-cell office:value-type="float" office:value="9999999" table:style-name="ce25">
            <text:p>9999999</text:p>
          </table:table-cell>
          <table:table-cell office:value-type="float" office:value="60" table:style-name="ce24">
            <text:p>60</text:p>
          </table:table-cell>
          <table:table-cell office:value-type="string" table:style-name="ce24">
            <text:p>GOV</text:p>
          </table:table-cell>
          <table:table-cell office:value-type="string" table:style-name="ce24">
            <text:p>New</text:p>
          </table:table-cell>
          <table:table-cell office:value-type="string" table:style-name="ce24">
            <text:p>Server</text:p>
          </table:table-cell>
          <table:table-cell office:value-type="string" table:style-name="ce24">
            <text:p>Subscription</text:p>
          </table:table-cell>
          <table:table-cell office:value-type="string" table:style-name="ce24">
            <text:p>Priority 4</text:p>
          </table:table-cell>
          <table:table-cell office:value-type="string" table:style-name="ce24">
            <text:p>MME</text:p>
          </table:table-cell>
          <table:table-cell office:value-type="string" table:style-name="ce24">
            <text:p>Yes</text:p>
          </table:table-cell>
          <table:table-cell office:value-type="string" table:style-name="ce24">
            <text:p>Yes</text:p>
          </table:table-cell>
          <table:table-cell table:number-columns-repeated="16368"/>
        </table:table-row>
        <table:table-row table:number-rows-repeated="10474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2" style:family="text">
      <style:text-properties fo:color="#000000" style:font-name="Aptos" style:font-name-asian="Aptos" style:font-name-complex="Aptos" fo:font-size="1pt" style:font-size-asian="1pt" style:font-size-complex="1pt" style:font-family-generic="swiss"/>
    </style:style>
  </office:automatic-styles>
  <office:master-styles>
    <style:master-page style:name="mp1" style:page-layout-name="pm1">
      <style:header>
        <text:p><text:span text:style-name="T1"><text:s/></text:span><text:span text:style-name="T1">CONTROLLED</text:span><text:span text:style-name="T2">#</text:span></text:p>
        <text:p/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Andy Cole</meta:initial-creator>
    <dc:creator>Andy Cole</dc:creator>
    <meta:creation-date>2015-06-05T18:17:20Z</meta:creation-date>
    <dc:date>2026-01-29T13:18:25Z</dc:date>
  </office:meta>
</office:document-meta>
</file>