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Poppins SemiBold" svg:font-family="Poppins SemiBold" style:font-family-generic="system" style:font-pitch="variable" svg:panose-1="0 0 7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Yu Gothic Light" svg:font-family="Yu Gothic Light" style:font-family-generic="swiss" style:font-pitch="variable" svg:panose-1="2 11 3 0 0 0 0 0 0 0"/>
    <style:font-face style:name="Poppins" svg:font-family="Poppins" style:font-family-generic="system" style:font-pitch="variable" svg:panose-1="0 0 5 0 0 0 0 0 0 0"/>
    <style:font-face style:name="Trebuchet MS" svg:font-family="Trebuchet MS" style:font-family-generic="swiss" style:font-pitch="variable" svg:panose-1="2 11 6 3 2 2 2 2 2 4"/>
    <style:font-face style:name="Segoe UI" svg:font-family="Segoe UI" style:font-family-generic="swiss" style:font-pitch="variable" svg:panose-1="2 11 5 2 4 2 4 2 2 3"/>
    <style:font-face style:name="Poppins Black" svg:font-family="Poppins Black" style:font-family-generic="system" style:font-pitch="variable" svg:panose-1="0 0 1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Title" style:master-page-name="MP0" style:family="paragraph">
      <style:paragraph-properties fo:break-before="page"/>
    </style:style>
    <style:style style:name="T2" style:parent-style-name="DefaultParagraphFont" style:family="text">
      <style:text-properties fo:font-weight="bold" style:font-weight-asian="bold" style:font-weight-complex="bold"/>
    </style:style>
    <style:style style:name="T3" style:parent-style-name="DefaultParagraphFont" style:family="text">
      <style:text-properties fo:font-weight="bold" style:font-weight-asian="bold" style:font-weight-complex="bold"/>
    </style:style>
    <style:style style:name="T4" style:parent-style-name="DefaultParagraphFont" style:family="text">
      <style:text-properties fo:font-weight="bold" style:font-weight-asian="bold" style:font-weight-complex="bold"/>
    </style:style>
    <style:style style:name="T5" style:parent-style-name="DefaultParagraphFont" style:family="text">
      <style:text-properties fo:font-weight="bold" style:font-weight-asian="bold" style:font-weight-complex="bold"/>
    </style:style>
    <style:style style:name="T6" style:parent-style-name="DefaultParagraphFont" style:family="text">
      <style:text-properties fo:font-weight="bold" style:font-weight-asian="bold" style:font-weight-complex="bold"/>
    </style:style>
  </office:automatic-styles>
  <office:body>
    <office:text text:use-soft-page-breaks="true">
      <text:p text:style-name="P1">CalCommuter Platform –<text:s/>Terms and Conditions</text:p>
      <text:p text:style-name="Normal"/>
      <text:p text:style-name="Normal">1. Definitions</text:p>
      <text:p text:style-name="Normal">In these Terms:</text:p>
      <text:p text:style-name="Normal">“<text:span text:style-name="T2">Supplier</text:span>” means CalCommuter Ltd</text:p>
      <text:p text:style-name="Normal">“<text:span text:style-name="T3">Buyer</text:span>” means the public sector organisation purchasing the Service</text:p>
      <text:p text:style-name="Normal">“<text:span text:style-name="T4">Service</text:span>” means the CalCommuter cloud software platform and associated services</text:p>
      <text:p text:style-name="Normal">“<text:span text:style-name="T5">Contract</text:span>” means the agreement formed under the G-Cloud framework, incorporating these Terms</text:p>
      <text:p text:style-name="Normal">“<text:span text:style-name="T6">Order</text:span>” means the Buyer’s call-off order under the framework</text:p>
      <text:p text:style-name="Normal"/>
      <text:p text:style-name="Normal">2. Provision of the Service</text:p>
      <text:p text:style-name="Normal">2.1 The Supplier shall provide the Service in accordance with the Service Definition document published on the Digital Marketplace.</text:p>
      <text:p text:style-name="Normal">2.2 The Service is provided as a managed Software<text:s/>as<text:s/>a<text:s/>Service (SaaS) solution.</text:p>
      <text:p text:style-name="Normal">2.3 The Supplier may make updates or improvements to the Service provided these do not materially reduce functionality.</text:p>
      <text:p text:style-name="Normal"/>
      <text:p text:style-name="Normal">3. Onboarding and Access</text:p>
      <text:p text:style-name="Normal">3.1 Access to the Service is provided following completion of onboarding information required to configure the Buyer’s organisation.</text:p>
      <text:p text:style-name="Normal">3.2 The Buyer is responsible for providing accurate and timely onboarding information.</text:p>
      <text:p text:style-name="Normal">3.3 End users may access surveys and results using their own devices and standard web browsers.</text:p>
      <text:p text:style-name="Normal"/>
      <text:p text:style-name="Normal">4. Charges and Payment</text:p>
      <text:p text:style-name="Normal">4.1 Charges for the Service are as set out in the Pricing Document applicable at the time of Order.</text:p>
      <text:p text:style-name="Normal">4.2 The Supplier shall invoice the Buyer in accordance with the Order.</text:p>
      <text:p text:style-name="Normal">4.3 Payment terms are 30 days from the date of invoice unless otherwise agreed.</text:p>
      <text:soft-page-break/>
      <text:p text:style-name="Normal">4.4 The Supplier may suspend access to the Service where undisputed invoices remain unpaid beyond the agreed payment terms.</text:p>
      <text:p text:style-name="Normal"/>
      <text:p text:style-name="Normal">5. Cancellations and Refunds</text:p>
      <text:p text:style-name="Normal">5.1 Fees for Services that have commenced are non-refundable, except where otherwise agreed in writing.</text:p>
      <text:p text:style-name="Normal">5.2 Optional services not yet initiated may be cancelled without charge.</text:p>
      <text:p text:style-name="Normal">5.3 Nothing in this clause limits the Buyer’s statutory rights.</text:p>
      <text:p text:style-name="Normal"/>
      <text:p text:style-name="Normal">6. Contract Term and Renewal</text:p>
      <text:p text:style-name="Normal">6.1 The Contract shall commence on the date specified in the Order and continue for the agreed term.</text:p>
      <text:p text:style-name="Normal">6.2 The Contract may be renewed by mutual agreement.</text:p>
      <text:p text:style-name="Normal">6.3 Renewal terms, including pricing, shall be confirmed prior to renewal.</text:p>
      <text:p text:style-name="Normal"/>
      <text:p text:style-name="Normal">7. Changes to Scope</text:p>
      <text:p text:style-name="Normal">7.1 Any material change to the agreed scope of Services shall require a written variation agreed by both parties.</text:p>
      <text:p text:style-name="Normal">7.2 The Supplier is not obliged to deliver services outside the agreed scope without such variation.</text:p>
      <text:p text:style-name="Normal"/>
      <text:p text:style-name="Normal">8. Support and Maintenance</text:p>
      <text:p text:style-name="Normal">8.1 Support is provided in accordance with the Service Definition.</text:p>
      <text:p text:style-name="Normal">8.2 Planned maintenance will be scheduled to minimise disruption where reasonably practicable.</text:p>
      <text:p text:style-name="Normal">8.3 The Supplier may suspend access temporarily for maintenance, security, or emergency reasons.</text:p>
      <text:p text:style-name="Normal"/>
      <text:p text:style-name="Normal">9. Data Protection</text:p>
      <text:p text:style-name="Normal">9.1 Each party shall comply with applicable data protection legislation, including UK GDPR.</text:p>
      <text:soft-page-break/>
      <text:p text:style-name="Normal">9.2 The Supplier shall act as Data Processor where processing personal data on behalf of the Buyer.</text:p>
      <text:p text:style-name="Normal">9.3 Data handling, retention, export, and deletion are described in the Service Definition and supporting documentation.</text:p>
      <text:p text:style-name="Normal"/>
      <text:p text:style-name="Normal">10. Security</text:p>
      <text:p text:style-name="Normal">10.1 The Supplier shall implement appropriate technical and organisational measures to protect Buyer data.</text:p>
      <text:p text:style-name="Normal">10.2 Security measures include access controls, encryption in transit, and monitoring consistent with the Service Definition.</text:p>
      <text:p text:style-name="Normal">10.3 Further security information is available on request.</text:p>
      <text:p text:style-name="Normal"/>
      <text:p text:style-name="Normal">11. Intellectual Property</text:p>
      <text:p text:style-name="Normal">11.1 All intellectual property rights in the Service remain the property of the Supplier.</text:p>
      <text:p text:style-name="Normal">11.2 The Buyer is granted a non-exclusive, non-transferable right to use the Service for internal purposes during the Contract term.</text:p>
      <text:p text:style-name="Normal"/>
      <text:p text:style-name="Normal">12. Service Availability</text:p>
      <text:p text:style-name="Normal">12.1 The Supplier will use reasonable endeavours to make the Service available in accordance with the Service Definition.</text:p>
      <text:p text:style-name="Normal">12.2 The Supplier does not guarantee uninterrupted availability.</text:p>
      <text:p text:style-name="Normal">12.3 Remedies for service issues are limited to those set out in the Service Definition.</text:p>
      <text:p text:style-name="Normal"/>
      <text:p text:style-name="Normal">13. Liability</text:p>
      <text:p text:style-name="Normal">13.1 Neither party excludes liability for death or personal injury caused by negligence, fraud, or fraudulent misrepresentation.</text:p>
      <text:p text:style-name="Normal">13.2 Subject to clause 13.1, the Supplier’s total liability shall be limited in accordance with the G-Cloud framework terms.</text:p>
      <text:p text:style-name="Normal"/>
      <text:p text:style-name="Normal">14. Termination</text:p>
      <text:p text:style-name="Normal">14.1 Either party may terminate the Contract in accordance with the G-Cloud framework terms.</text:p>
      <text:soft-page-break/>
      <text:p text:style-name="Normal">14.2 Upon termination, access to the Service will cease, and data handling will follow the documented offboarding process.</text:p>
      <text:p text:style-name="Normal"/>
      <text:p text:style-name="Normal">15. Exit and Data Access</text:p>
      <text:p text:style-name="Normal">15.1 Upon contract end, the Buyer may request export of its data in open formats as described in the Service Definition.</text:p>
      <text:p text:style-name="Normal">15.2 Data will be retained and deleted in accordance with the Supplier’s data deletion procedure.</text:p>
      <text:p text:style-name="Normal"/>
      <text:p text:style-name="Normal">16. Governing Law</text:p>
      <text:p text:style-name="Normal">16.1 This Contract shall be governed by and construed in accordance with the laws of Scotland.</text:p>
      <text:p text:style-name="Normal">16.2 The courts of Scotland shall have jurisdiction, provided that this shall not prevent a Buyer established elsewhere in the United Kingdom from bringing proceedings in the courts of their home jurisdiction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Poppins SemiBold" svg:font-family="Poppins SemiBold" style:font-family-generic="system" style:font-pitch="variable" svg:panose-1="0 0 7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Yu Gothic Light" svg:font-family="Yu Gothic Light" style:font-family-generic="swiss" style:font-pitch="variable" svg:panose-1="2 11 3 0 0 0 0 0 0 0"/>
    <style:font-face style:name="Poppins" svg:font-family="Poppins" style:font-family-generic="system" style:font-pitch="variable" svg:panose-1="0 0 5 0 0 0 0 0 0 0"/>
    <style:font-face style:name="Trebuchet MS" svg:font-family="Trebuchet MS" style:font-family-generic="swiss" style:font-pitch="variable" svg:panose-1="2 11 6 3 2 2 2 2 2 4"/>
    <style:font-face style:name="Segoe UI" svg:font-family="Segoe UI" style:font-family-generic="swiss" style:font-pitch="variable" svg:panose-1="2 11 5 2 4 2 4 2 2 3"/>
    <style:font-face style:name="Poppins Black" svg:font-family="Poppins Black" style:font-family-generic="system" style:font-pitch="variable" svg:panose-1="0 0 1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6%" fo:background-color="transparent" style:tab-stop-distance="0.5in"/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default-outline-level="1">
      <style:paragraph-properties fo:margin-top="0.0694in" fo:margin-bottom="0.0694in" fo:line-height="100%"/>
      <style:text-properties style:font-name="Poppins SemiBold" style:font-name-asian="Times New Roman" style:font-name-complex="Times New Roman" fo:font-weight="bold" style:font-weight-asian="bold" style:font-weight-complex="bold" fo:color="#3A4B9B" style:letter-kerning="true" fo:font-size="18pt" style:font-size-asian="18pt" style:font-size-complex="24pt" style:language-asian="en" style:country-asian="GB" fo:hyphenate="false"/>
    </style:style>
    <style:style style:name="Heading2" style:display-name="Heading 2" style:family="paragraph" style:parent-style-name="Normal" style:default-outline-level="2">
      <style:paragraph-properties fo:margin-top="0.0694in" fo:margin-bottom="0.0694in" fo:line-height="100%"/>
      <style:text-properties style:font-name="Poppins SemiBold" style:font-name-asian="Times New Roman" style:font-name-complex="Times New Roman" fo:font-weight="bold" style:font-weight-asian="bold" style:font-weight-complex="bold" fo:color="#3A4B9B" fo:font-size="14pt" style:font-size-asian="14pt" style:font-size-complex="18pt" style:language-asian="en" style:country-asian="GB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0277in" fo:margin-bottom="0in"/>
      <style:text-properties style:font-name="Calibri Light" style:font-name-asian="Yu Gothic Light" style:font-name-complex="Times New Roman" fo:color="#1F3763" fo:font-size="12pt" style:font-size-asian="12pt" style:font-size-complex="12pt" fo:hyphenate="false"/>
    </style:style>
    <style:style style:name="Normal" style:display-name="Normal" style:family="paragraph">
      <style:text-properties style:font-name="Poppins" fo:hyphenate="false"/>
    </style:style>
    <style:style style:name="DefaultParagraphFont" style:display-name="Default Paragraph Font" style:family="text"/>
    <style:style style:name="Style1" style:display-name="Style1" style:family="paragraph" style:parent-style-name="Footer" style:auto-update="true">
      <style:paragraph-properties fo:text-align="justify"/>
      <style:text-properties style:font-name="Trebuchet MS" fo:font-style="italic" style:font-style-asian="italic" fo:color="#00B0F0" fo:font-size="8pt" style:font-size-asian="8pt" style:font-size-complex="8pt" fo:hyphenate="false"/>
    </style:style>
    <style:style style:name="Style1Char" style:display-name="Style1 Char" style:family="text" style:parent-style-name="FooterChar">
      <style:text-properties style:font-name="Trebuchet MS" fo:font-style="italic" style:font-style-asian="italic" fo:color="#00B0F0" fo:font-size="8pt" style:font-size-asian="8pt" style:font-size-complex="8pt"/>
    </style:style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Heading1Char" style:display-name="Heading 1 Char" style:family="text" style:parent-style-name="DefaultParagraphFont">
      <style:text-properties style:font-name="Poppins SemiBold" style:font-name-asian="Times New Roman" style:font-name-complex="Times New Roman" fo:font-weight="bold" style:font-weight-asian="bold" style:font-weight-complex="bold" fo:color="#3A4B9B" style:letter-kerning="true" fo:font-size="18pt" style:font-size-asian="18pt" style:font-size-complex="24pt" style:language-asian="en" style:country-asian="GB"/>
    </style:style>
    <style:style style:name="Heading2Char" style:display-name="Heading 2 Char" style:family="text" style:parent-style-name="DefaultParagraphFont">
      <style:text-properties style:font-name="Poppins SemiBold" style:font-name-asian="Times New Roman" style:font-name-complex="Times New Roman" fo:font-weight="bold" style:font-weight-asian="bold" style:font-weight-complex="bold" fo:color="#3A4B9B" fo:font-size="14pt" style:font-size-asian="14pt" style:font-size-complex="18pt" style:language-asian="en" style:country-asian="GB"/>
    </style:style>
    <style:style style:name="Hyperlink" style:display-name="Hyperlink" style:family="text" style:parent-style-name="DefaultParagraphFon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en" style:country-asian="GB" fo:hyphenate="false"/>
    </style:style>
    <style:style style:name="Strong" style:display-name="Strong" style:family="text" style:parent-style-name="DefaultParagraphFont">
      <style:text-properties fo:font-weight="bold" style:font-weight-asian="bold" style:font-weight-complex="bold"/>
    </style:style>
    <style:style style:name="footer-info" style:display-name="footer-info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en" style:country-asian="GB" fo:hyphenate="false"/>
    </style:style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CommentReference" style:display-name="Comment Reference" style:family="text" style:parent-style-name="DefaultParagraphFont">
      <style:text-properties fo:font-size="8pt" style:font-size-asian="8pt" style:font-size-complex="8pt"/>
    </style:style>
    <style:style style:name="CommentText" style:display-name="Comment Text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CommentTextChar" style:display-name="Comment Text Char" style:family="text" style:parent-style-name="DefaultParagraphFont">
      <style:text-properties fo:font-size="10pt" style:font-size-asian="10pt" style:font-size-complex="10pt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 style:parent-style-name="CommentTextChar">
      <style:text-properties fo:font-weight="bold" style:font-weight-asian="bold" style:font-weight-complex="bold" fo:font-size="10pt" style:font-size-asian="10pt" style:font-size-complex="10pt"/>
    </style:style>
    <style:style style:name="BalloonText" style:display-name="Balloon Text" style:family="paragraph" style:parent-style-name="Normal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BalloonTextChar" style:display-name="Balloon Text Char" style:family="text" style:parent-style-name="DefaultParagraphFont">
      <style:text-properties style:font-name="Segoe UI" style:font-name-complex="Segoe UI" fo:font-size="9pt" style:font-size-asian="9pt" style:font-size-complex="9pt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Default" style:display-name="Default" style:family="paragraph">
      <style:paragraph-properties style:text-autospace="none" fo:margin-bottom="0in" fo:line-height="100%"/>
      <style:text-properties style:font-name="Arial" fo:color="#000000" fo:font-size="12pt" style:font-size-asian="12pt" style:font-size-complex="12pt" fo:hyphenate="false"/>
    </style:style>
    <style:style style:name="ListParagraphChar" style:display-name="List Paragraph Char" style:family="text"/>
    <style:style style:name="paragraph" style:display-name="paragraph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en" style:country-asian="GB" fo:hyphenate="false"/>
    </style:style>
    <style:style style:name="normaltextrun" style:display-name="normaltextrun" style:family="text" style:parent-style-name="DefaultParagraphFont"/>
    <style:style style:name="spellingerror" style:display-name="spellingerror" style:family="text" style:parent-style-name="DefaultParagraphFont"/>
    <style:style style:name="eop" style:display-name="eop" style:family="text" style:parent-style-name="DefaultParagraphFont"/>
    <style:style style:name="Revision" style:display-name="Revision" style:family="paragraph">
      <style:paragraph-properties fo:margin-bottom="0in" fo:line-height="100%"/>
      <style:text-properties fo:hyphenate="false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llowedHyperlink" style:display-name="FollowedHyperlink" style:family="text" style:parent-style-name="DefaultParagraphFont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Title" style:display-name="Title" style:family="paragraph" style:parent-style-name="Normal" style:next-style-name="Normal">
      <style:paragraph-properties fo:margin-bottom="0in" fo:line-height="100%"/>
      <style:text-properties style:font-name="Poppins Black" style:font-name-asian="Yu Gothic Light" style:font-name-complex="Times New Roman" fo:color="#3A4B9B" fo:letter-spacing="-0.0069in" style:letter-kerning="true" fo:font-size="20pt" style:font-size-asian="20pt" style:font-size-complex="28pt" fo:hyphenate="false"/>
    </style:style>
    <style:style style:name="TitleChar" style:display-name="Title Char" style:family="text" style:parent-style-name="DefaultParagraphFont">
      <style:text-properties style:font-name="Poppins Black" style:font-name-asian="Yu Gothic Light" style:font-name-complex="Times New Roman" fo:color="#3A4B9B" fo:letter-spacing="-0.0069in" style:letter-kerning="true" fo:font-size="20pt" style:font-size-asian="20pt" style:font-size-complex="28pt"/>
    </style:style>
    <style:style style:name="Heading3Char" style:display-name="Heading 3 Char" style:family="text" style:parent-style-name="DefaultParagraphFont">
      <style:text-properties style:font-name="Calibri Light" style:font-name-asian="Yu Gothic Light" style:font-name-complex="Times New Roman" fo:color="#1F3763" fo:font-size="12pt" style:font-size-asian="12pt" style:font-size-complex="12pt"/>
    </style:style>
    <style:style style:name="PlaceholderText" style:display-name="Placeholder Text" style:family="text" style:parent-style-name="DefaultParagraphFont">
      <style:text-properties fo:color="#666666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16in" fo:margin-left="0.5in" fo:margin-bottom="0.4916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083in"/>
      </style:header-style>
      <style:footer-style>
        <style:header-footer-properties style:dynamic-spacing="true" fo:min-height="0.0083in"/>
      </style:footer-style>
    </style:page-layout>
  </office:automatic-styles>
  <office:master-styles>
    <style:master-page style:name="MP0" style:page-layout-name="PL0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David Smith</meta:initial-creator>
    <dc:creator>David Smith</dc:creator>
    <meta:creation-date>2026-01-30T12:17:00Z</meta:creation-date>
    <dc:date>2026-01-30T12:28:00Z</dc:date>
    <meta:print-date>2026-01-30T12:04:00Z</meta:print-date>
    <meta:template xlink:href="Normal" xlink:type="simple"/>
    <meta:editing-cycles>4</meta:editing-cycles>
    <meta:editing-duration>PT0S</meta:editing-duration>
    <meta:user-defined meta:name="ContentTypeId">0x0101001036EAA918D5AC4BB68F2306F3C5E72C</meta:user-defined>
    <meta:document-statistic meta:page-count="4" meta:paragraph-count="9" meta:word-count="720" meta:character-count="4819" meta:row-count="34" meta:non-whitespace-character-count="4108"/>
  </office:meta>
</office:document-meta>
</file>