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Poppins" svg:font-family="Poppins" style:font-family-generic="system" style:font-pitch="variable" svg:panose-1="0 0 5 0 0 0 0 0 0 0"/>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Poppins Black" svg:font-family="Poppins Black" style:font-family-generic="system" style:font-pitch="variable" svg:panose-1="0 0 1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P2" style:parent-style-name="ListParagraph" style:family="paragraph"/>
    <style:style style:name="P3" style:parent-style-name="ListParagraph" style:family="paragraph"/>
    <style:style style:name="P4" style:parent-style-name="ListParagraph" style:family="paragraph"/>
    <style:style style:name="P5" style:parent-style-name="ListParagraph" style:family="paragraph"/>
    <style:style style:name="P6" style:parent-style-name="ListParagraph" style:family="paragraph"/>
    <style:style style:name="P7" style:parent-style-name="ListParagraph" style:family="paragraph"/>
    <style:style style:name="P8" style:parent-style-name="ListParagraph" style:family="paragraph"/>
    <style:style style:name="P9" style:parent-style-name="ListParagraph" style:family="paragraph"/>
    <style:style style:name="P10" style:parent-style-name="ListParagraph" style:family="paragraph"/>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ListParagraph" style:family="paragraph"/>
    <style:style style:name="P16" style:parent-style-name="ListParagraph" style:family="paragraph"/>
    <style:style style:name="P17" style:parent-style-name="ListParagraph" style:family="paragraph"/>
    <style:style style:name="P18" style:parent-style-name="ListParagraph" style:family="paragraph"/>
    <style:style style:name="P19" style:parent-style-name="ListParagraph" style:family="paragraph"/>
  </office:automatic-styles>
  <office:body>
    <office:text text:use-soft-page-breaks="true">
      <text:p text:style-name="P1">CalCommuter<text:s/>Platform – Service definition document</text:p>
      <text:h text:style-name="Heading2" text:outline-level="2">1.<text:s/>Service overview</text:h>
      <text:p text:style-name="Normal">CalCommuter is a UK-hosted Software-as-a-Service (SaaS) platform that enables public sector organisations to understand staff commuting and home-working travel patterns, calculate associated costs and emissions, and provide staff with tailored commute plans showing viable alternative travel options. The service is designed to support public sector organisations in understanding Scope 3 commuting emissions and workforce travel behaviour.</text:p>
      <text:p text:style-name="Normal">The service is delivered as a managed cloud application and does not require any on-premise infrastructure.</text:p>
      <text:h text:style-name="Heading2" text:outline-level="2">2. Service description</text:h>
      <text:p text:style-name="Normal">CalCommuter combines an intelligent staff commute survey with automated analysis and reporting. Staff are invited to complete a short online survey about their typical commute and working patterns. Based on this information, the platform calculates journey cost, time, and emissions for current commutes and viable alternative travel options.</text:p>
      <text:p text:style-name="Normal">Each participating staff member receives a tailored commute plan. Authorised organisational users can access aggregated insights through a secure data dashboard, supporting reporting, analysis, and travel planning activity.</text:p>
      <text:h text:style-name="Heading2" text:outline-level="2">3. Service components</text:h>
      <text:p text:style-name="Normal">The CalCommuter service includes:</text:p>
      <text:list text:style-name="LFO37" text:continue-numbering="true">
        <text:list-item>
          <text:p text:style-name="P2">Online staff commute and home-working survey</text:p>
        </text:list-item>
        <text:list-item>
          <text:p text:style-name="P3">Tailored commute plans provided to individual staff</text:p>
        </text:list-item>
        <text:list-item>
          <text:p text:style-name="P4">Secure employer data dashboard for aggregated analysis</text:p>
        </text:list-item>
        <text:list-item>
          <text:p text:style-name="P5">Emissions, cost, and journey metrics</text:p>
        </text:list-item>
        <text:list-item>
          <text:p text:style-name="P6">Reporting outputs suitable for public sector use</text:p>
        </text:list-item>
      </text:list>
      <text:h text:style-name="Heading2" text:outline-level="2">4. Onboarding and setup</text:h>
      <text:p text:style-name="Normal">Client onboarding is supported through a structured onboarding process. This includes:</text:p>
      <text:list text:style-name="LFO38" text:continue-numbering="true">
        <text:list-item>
          <text:p text:style-name="P7">Completion of an organisation onboarding form</text:p>
        </text:list-item>
        <text:list-item>
          <text:p text:style-name="P8">Configuration of survey settings, worksites, and organisational details</text:p>
        </text:list-item>
        <text:list-item>
          <text:p text:style-name="P9">Setup of authorised administrative users</text:p>
        </text:list-item>
        <text:list-item>
          <text:p text:style-name="P10">Provision of survey links and supporting materials</text:p>
        </text:list-item>
      </text:list>
      <text:soft-page-break/>
      <text:p text:style-name="Normal">Onboarding is delivered remotely and may include video calls and email support. No on-premise installation or local configuration is required.</text:p>
      <text:h text:style-name="Heading2" text:outline-level="2">5. Service constraints</text:h>
      <text:list text:style-name="LFO39" text:continue-numbering="true">
        <text:list-item>
          <text:p text:style-name="P11">The service is browser-based and accessed online</text:p>
        </text:list-item>
        <text:list-item>
          <text:p text:style-name="P12">No on-premise deployment is supported or required</text:p>
        </text:list-item>
        <text:list-item>
          <text:p text:style-name="P13">The employer data dashboard is optimised for desktop and laptop use</text:p>
        </text:list-item>
        <text:list-item>
          <text:p text:style-name="P14">Staff surveys and personal commute plans are accessible on mobile devices</text:p>
        </text:list-item>
        <text:list-item>
          <text:p text:style-name="P15">Customisation is limited to configuration options defined during onboarding</text:p>
        </text:list-item>
      </text:list>
      <text:h text:style-name="Heading2" text:outline-level="2">6. Service availability and maintenance</text:h>
      <text:p text:style-name="Normal">CalCommuter is delivered as a managed SaaS service hosted on cloud infrastructure. The service is designed for high availability and monitored for performance and reliability.</text:p>
      <text:p text:style-name="Normal">Planned maintenance is undertaken as required and is scheduled to minimise disruption. Where appropriate, customers are notified of planned maintenance in advance. Unplanned outages are investigated promptly and communicated via email where they materially affect service availability.</text:p>
      <text:h text:style-name="Heading2" text:outline-level="2">7. Support and after-sales service</text:h>
      <text:p text:style-name="Normal">Support is provided via email during standard UK business hours. Support includes assistance with onboarding, configuration, service use, and issue resolution.</text:p>
      <text:p text:style-name="Normal">Authorised third parties engaged by the buyer, such as consultants, may access support where agreed by the buyer. Incident escalation is handled proportionately based on impact and urgency.</text:p>
      <text:h text:style-name="Heading2" text:outline-level="2">8. Security and data protection</text:h>
      <text:p text:style-name="Normal">The service is hosted on UK-based cloud infrastructure. Data is encrypted in transit using TLS 1.2 or above and encrypted at rest within the hosting environment. Access to management interfaces is restricted through role-based access controls and mandatory multi-factor authentication for administrative users.</text:p>
      <text:p text:style-name="Normal">The service is designed in line with UK GDPR requirements and public sector information governance expectations. Security responsibilities are managed under a supplier-defined governance framework appropriate to a managed SaaS service.</text:p>
      <text:h text:style-name="Heading2" text:outline-level="2">9. Data storage, retention, and exit</text:h>
      <text:soft-page-break/>
      <text:p text:style-name="Normal">Data is stored and processed within the United Kingdom. Personal and organisational data is retained in line with defined retention periods and deleted securely when no longer required.</text:p>
      <text:p text:style-name="Normal">At the end of the contract, buyers may request export of their organisational data in open formats such as CSV. Data export and deletion are supported as part of the contract offboarding process.</text:p>
      <text:h text:style-name="Heading2" text:outline-level="2">10. Backup, resilience, and disaster recovery</text:h>
      <text:p text:style-name="Normal">The service uses cloud platform resilience features, including regular backups and infrastructure redundancy. Backups are designed to support restoration in the event of service disruption. Monitoring and alerting are in place to detect service issues and support timely response.</text:p>
      <text:p text:style-name="Normal">Further details on resilience arrangements can be provided on request.</text:p>
      <text:h text:style-name="Heading2" text:outline-level="2">11. Technical requirements</text:h>
      <text:p text:style-name="Normal">To use the service, users require:</text:p>
      <text:list text:style-name="LFO40" text:continue-numbering="true">
        <text:list-item>
          <text:p text:style-name="P16">A modern web browser supporting current HTML5 and JavaScript standards</text:p>
        </text:list-item>
        <text:list-item>
          <text:p text:style-name="P17">A reliable internet connection</text:p>
        </text:list-item>
        <text:list-item>
          <text:p text:style-name="P18">Standard organisational IT permissions to access external web applications</text:p>
        </text:list-item>
        <text:list-item>
          <text:p text:style-name="P19">No specialist hardware, software installations, or licences are required.</text:p>
        </text:list-item>
      </text:list>
      <text:h text:style-name="Heading2" text:outline-level="2">12. Access and authentication</text:h>
      <text:p text:style-name="Normal">Administrative and reporting users authenticate using a username and password with mandatory multi-factor authentication. Staff survey participants do not create accounts; they access surveys and their personal commute plans via secure, unique links sent to their designated email address.</text:p>
      <text:p text:style-name="Normal">Access controls are role-based and aligned to the sensitivity of the data being accessed.</text:p>
      <text:h text:style-name="Heading2" text:outline-level="2">13. Service exit and offboarding</text:h>
      <text:p text:style-name="Normal">At contract end, buyers may request data export prior to deletion. Data is securely deleted following the agreed offboarding process. Offboarding support is provided via the support channel to ensure an orderly transition.</text:p>
      <text:h text:style-name="Heading2" text:outline-level="2"><text:s/>14. Further information</text:h>
      <text:p text:style-name="Normal">Further general information about the service is available on the supplier’s website at<text:s/><text:a xlink:href="http://www.calcommuter.co.uk" office:target-frame-name="_new" xlink:show="replace">www.calcommuter.co.uk</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Poppins SemiBold" svg:font-family="Poppins SemiBold" style:font-family-generic="system" style:font-pitch="variable" svg:panose-1="0 0 7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Poppins" svg:font-family="Poppins" style:font-family-generic="system" style:font-pitch="variable" svg:panose-1="0 0 5 0 0 0 0 0 0 0"/>
    <style:font-face style:name="Trebuchet MS" svg:font-family="Trebuchet MS" style:font-family-generic="swiss" style:font-pitch="variable" svg:panose-1="2 11 6 3 2 2 2 2 2 4"/>
    <style:font-face style:name="Segoe UI" svg:font-family="Segoe UI" style:font-family-generic="swiss" style:font-pitch="variable" svg:panose-1="2 11 5 2 4 2 4 2 2 3"/>
    <style:font-face style:name="Poppins Black" svg:font-family="Poppins Black" style:font-family-generic="system" style:font-pitch="variable" svg:panose-1="0 0 1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694in" fo:margin-bottom="0.0694in" fo:line-height="100%"/>
      <style:text-properties style:font-name="Poppins SemiBold" style:font-name-asian="Times New Roman" style:font-name-complex="Times New Roman" fo:font-weight="bold" style:font-weight-asian="bold" style:font-weight-complex="bold" fo:color="#3A4B9B" style:letter-kerning="true" fo:font-size="18pt" style:font-size-asian="18pt" style:font-size-complex="24pt" style:language-asian="en" style:country-asian="GB" fo:hyphenate="false"/>
    </style:style>
    <style:style style:name="Heading2" style:display-name="Heading 2" style:family="paragraph" style:parent-style-name="Normal" style:default-outline-level="2">
      <style:paragraph-properties fo:margin-top="0.0694in" fo:margin-bottom="0.0694in" fo:line-height="100%"/>
      <style:text-properties style:font-name="Poppins SemiBold" style:font-name-asian="Times New Roman" style:font-name-complex="Times New Roman" fo:font-weight="bold" style:font-weight-asian="bold" style:font-weight-complex="bold" fo:color="#3A4B9B" fo:font-size="14pt" style:font-size-asian="14pt" style:font-size-complex="18pt" style:language-asian="en" style:country-asian="GB"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Yu Gothic Light" style:font-name-complex="Times New Roman" fo:color="#1F3763" fo:font-size="12pt" style:font-size-asian="12pt" style:font-size-complex="12pt" fo:hyphenate="false"/>
    </style:style>
    <style:style style:name="Normal" style:display-name="Normal" style:family="paragraph">
      <style:text-properties style:font-name="Poppins" fo:hyphenate="false"/>
    </style:style>
    <style:style style:name="DefaultParagraphFont" style:display-name="Default Paragraph Font" style:family="text"/>
    <style:style style:name="Style1" style:display-name="Style1" style:family="paragraph" style:parent-style-name="Footer" style:auto-update="true">
      <style:paragraph-properties fo:text-align="justify"/>
      <style:text-properties style:font-name="Trebuchet MS" fo:font-style="italic" style:font-style-asian="italic" fo:color="#00B0F0" fo:font-size="8pt" style:font-size-asian="8pt" style:font-size-complex="8pt" fo:hyphenate="false"/>
    </style:style>
    <style:style style:name="Style1Char" style:display-name="Style1 Char" style:family="text" style:parent-style-name="FooterChar">
      <style:text-properties style:font-name="Trebuchet MS" fo:font-style="italic" style:font-style-asian="italic" fo:color="#00B0F0" fo:font-size="8pt" style:font-size-asian="8pt" style:font-size-complex="8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Poppins SemiBold" style:font-name-asian="Times New Roman" style:font-name-complex="Times New Roman" fo:font-weight="bold" style:font-weight-asian="bold" style:font-weight-complex="bold" fo:color="#3A4B9B" style:letter-kerning="true" fo:font-size="18pt" style:font-size-asian="18pt" style:font-size-complex="24pt" style:language-asian="en" style:country-asian="GB"/>
    </style:style>
    <style:style style:name="Heading2Char" style:display-name="Heading 2 Char" style:family="text" style:parent-style-name="DefaultParagraphFont">
      <style:text-properties style:font-name="Poppins SemiBold" style:font-name-asian="Times New Roman" style:font-name-complex="Times New Roman" fo:font-weight="bold" style:font-weight-asian="bold" style:font-weight-complex="bold" fo:color="#3A4B9B" fo:font-size="14pt" style:font-size-asian="14pt" style:font-size-complex="18pt" style:language-asian="en" style:country-asian="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footer-info" style:display-name="footer-info"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UnresolvedMention" style:display-name="Unresolved Mention" style:family="text" style:parent-style-name="DefaultParagraphFont">
      <style:text-properties fo:color="#605E5C" fo:background-color="#E1DFDD"/>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ListParagraphChar" style:display-name="List Paragraph Char" style:family="text"/>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spellingerror" style:display-name="spellingerror"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itle" style:display-name="Title" style:family="paragraph" style:parent-style-name="Normal" style:next-style-name="Normal">
      <style:paragraph-properties fo:margin-bottom="0in" fo:line-height="100%"/>
      <style:text-properties style:font-name="Poppins Black" style:font-name-asian="Yu Gothic Light" style:font-name-complex="Times New Roman" fo:color="#3A4B9B" fo:letter-spacing="-0.0069in" style:letter-kerning="true" fo:font-size="20pt" style:font-size-asian="20pt" style:font-size-complex="28pt" fo:hyphenate="false"/>
    </style:style>
    <style:style style:name="TitleChar" style:display-name="Title Char" style:family="text" style:parent-style-name="DefaultParagraphFont">
      <style:text-properties style:font-name="Poppins Black" style:font-name-asian="Yu Gothic Light" style:font-name-complex="Times New Roman" fo:color="#3A4B9B" fo:letter-spacing="-0.0069in" style:letter-kerning="true" fo:font-size="20pt" style:font-size-asian="20pt" style:font-size-complex="28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PlaceholderText" style:display-name="Placeholder Text" style:family="text" style:parent-style-name="DefaultParagraphFont">
      <style:text-properties fo:color="#666666"/>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fo:font-size="10pt" style:font-size-asian="10pt"/>
    </style:style>
    <style:style style:name="WW_CharLFO34LVL2" style:family="text">
      <style:text-properties style:font-name="Courier New"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avid Smith</meta:initial-creator>
    <dc:creator>David Smith</dc:creator>
    <meta:creation-date>2026-01-30T12:07:00Z</meta:creation-date>
    <dc:date>2026-01-30T12:07:00Z</dc:date>
    <meta:print-date>2026-01-30T12:04:00Z</meta:print-date>
    <meta:template xlink:href="Normal" xlink:type="simple"/>
    <meta:editing-cycles>2</meta:editing-cycles>
    <meta:editing-duration>PT0S</meta:editing-duration>
    <meta:user-defined meta:name="ContentTypeId">0x0101001036EAA918D5AC4BB68F2306F3C5E72C</meta:user-defined>
    <meta:document-statistic meta:page-count="3" meta:paragraph-count="11" meta:word-count="859" meta:character-count="5748" meta:row-count="40" meta:non-whitespace-character-count="4900"/>
  </office:meta>
</office:document-meta>
</file>