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pto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F0" style:family="paragraph">
      <style:paragraph-properties fo:break-before="page"/>
      <style:text-properties style:font-name="Aptos" fo:font-size="10pt" style:font-size-asian="10pt" style:font-size-complex="10pt" fo:language="en" fo:country="US"/>
    </style:style>
    <style:style style:name="P2" style:parent-style-name="Normal" style:family="paragraph">
      <style:text-properties style:font-name="Aptos" fo:font-size="10pt" style:font-size-asian="10pt" style:font-size-complex="10pt" fo:language="en" fo:country="US"/>
    </style:style>
    <style:style style:name="P3" style:parent-style-name="Normal" style:family="paragraph">
      <style:text-properties style:font-name="Aptos" fo:font-size="10pt" style:font-size-asian="10pt" style:font-size-complex="10pt" fo:language="en" fo:country="US"/>
    </style:style>
    <style:style style:name="P4" style:parent-style-name="Normal" style:family="paragraph">
      <style:paragraph-properties fo:text-align="center"/>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5" style:parent-style-name="Normal" style:family="paragraph">
      <style:paragraph-properties fo:text-align="center"/>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6"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T7"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8"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0"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1"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3" style:parent-style-name="Normal" style:family="paragraph"/>
    <style:style style:name="T14"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15"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16" style:parent-style-name="Normal" style:family="paragraph"/>
    <style:style style:name="T17"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18"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19" style:parent-style-name="Normal" style:family="paragraph"/>
    <style:style style:name="T20"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21"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22" style:parent-style-name="Normal" style:family="paragraph"/>
    <style:style style:name="T23"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24"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25" style:parent-style-name="Normal" style:family="paragraph"/>
    <style:style style:name="T26"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27"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28" style:parent-style-name="Normal" style:family="paragraph"/>
    <style:style style:name="T29"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30"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31" style:parent-style-name="Normal" style:family="paragraph"/>
    <style:style style:name="T32"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33"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34" style:parent-style-name="Normal" style:family="paragraph"/>
    <style:style style:name="T35"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36"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37" style:parent-style-name="Normal" style:family="paragraph"/>
    <style:style style:name="T38"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39"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4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T41"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T42" style:parent-style-name="DefaultParagraphFont" style:family="text">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T43" style:parent-style-name="DefaultParagraphFont" style:family="text">
      <style:text-properties style:font-name="Aptos" style:font-name-asian="Times New Roman" style:font-name-complex="Times New Roman" fo:font-size="10pt" style:font-size-asian="10pt" style:font-size-complex="10pt" style:language-asian="en" style:country-asian="GB"/>
    </style:style>
    <style:style style:name="P44"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45"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46"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4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4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4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50"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5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5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53"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54"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55"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5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5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5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5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6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61"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6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6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6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6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6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6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6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6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7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7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7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7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7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75"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76"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77"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7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79"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8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8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82"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83"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84"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85"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8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8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8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8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90"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91"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92"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93"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9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95"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9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9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98"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99"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00"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0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0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0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0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0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06"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0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0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0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1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1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1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13"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14"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15"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16"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17"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1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1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2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2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22"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23"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24"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2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2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2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2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2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3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3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3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33"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34"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35"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3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3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3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39"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40"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41"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4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4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4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45"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4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4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48"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49"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50"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5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5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5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5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5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5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57"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58"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59"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6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6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6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6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6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6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6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6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68"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6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7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7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7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7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7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75"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76"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77"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78"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17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80"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8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8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8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8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8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8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8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8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8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90"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9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9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9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9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9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96"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19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9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19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0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0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02"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0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0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0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0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0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0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0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1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1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1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1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1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15"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1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1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1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1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2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21"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2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2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2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2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26"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27"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28"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29"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3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3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3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3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34"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35"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36"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3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38"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39"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4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4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42"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43"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44"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4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4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4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48"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4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5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5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5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5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5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5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5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5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5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59"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6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6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6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6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6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65"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6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6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6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69"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7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7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7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7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7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75"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7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7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78"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79"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8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81"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82"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83"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8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85"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8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87"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88"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89"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90"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91"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92"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93" style:parent-style-name="Normal" style:family="paragraph">
      <style:paragraph-properties fo:margin-left="0.5in">
        <style:tab-stops/>
      </style:paragraph-properties>
      <style:text-properties style:font-name="Aptos" style:font-name-asian="Times New Roman" style:font-name-complex="Times New Roman" fo:font-size="10pt" style:font-size-asian="10pt" style:font-size-complex="10pt" style:language-asian="en" style:country-asian="GB"/>
    </style:style>
    <style:style style:name="P294"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95"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96"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97"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298"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299" style:parent-style-name="Normal" style:family="paragraph">
      <style:text-properties style:font-name="Aptos" style:font-name-asian="Times New Roman" style:font-name-complex="Times New Roman" fo:font-weight="bold" style:font-weight-asian="bold" style:font-weight-complex="bold" fo:font-size="10pt" style:font-size-asian="10pt" style:font-size-complex="10pt" style:language-asian="en" style:country-asian="GB"/>
    </style:style>
    <style:style style:name="P300" style:parent-style-name="Normal" style:family="paragraph">
      <style:text-properties style:font-name="Aptos" style:font-name-asian="Times New Roman" style:font-name-complex="Times New Roman" fo:font-size="10pt" style:font-size-asian="10pt" style:font-size-complex="10pt" style:language-asian="en" style:country-asian="GB"/>
    </style:style>
    <style:style style:name="P301" style:parent-style-name="Normal" style:family="paragraph">
      <style:text-properties style:font-name="Aptos" fo:font-size="10pt" style:font-size-asian="10pt" style:font-size-complex="10pt"/>
    </style:style>
    <style:style style:name="P302" style:parent-style-name="Normal" style:family="paragraph">
      <style:text-properties style:font-name="Aptos" fo:font-size="10pt" style:font-size-asian="10pt" style:font-size-complex="10pt" fo:language="en" fo:country="US"/>
    </style:style>
  </office:automatic-styles>
  <office:body>
    <office:text text:use-soft-page-breaks="true">
      <text:p text:style-name="P1"/>
      <text:p text:style-name="P2"/>
      <text:p text:style-name="P3"/>
      <text:h text:style-name="P4" text:outline-level="2">Addition via Add Project – Consultancy Terms and Conditions (Master Services Agreement)</text:h>
      <text:h text:style-name="P5" text:outline-level="2"/>
      <text:p text:style-name="Normal"><text:span text:style-name="T6">These Consultancy Terms and Conditions (“Terms”) apply to all consultancy services provided by<text:s/></text:span><text:span text:style-name="T7">Addition via Add Project</text:span><text:span text:style-name="T8"><text:s/>(the “Supplier”) to the buying organisation (the “Buyer”) under any order form, call-off contract, statement of work or similar document agreed between the parties (each a “Statement of Work” or “SOW”). These Terms are intended to operate as an overarching framework, with project-specific details set out in each SOW. <text:s/></text:span></text:p>
      <text:p text:style-name="P9"/>
      <text:h text:style-name="P10" text:outline-level="3">1. Definitions and interpretation</text:h>
      <text:h text:style-name="P11" text:outline-level="3"/>
      <text:p text:style-name="P12">1.1 In these Terms, the following definitions apply:</text:p>
      <text:list text:style-name="LFO4" text:continue-numbering="true">
        <text:list-item>
          <text:p text:style-name="P13"><text:span text:style-name="T14">“Agreement”</text:span><text:span text:style-name="T15"><text:s/>means these Terms together with each SOW and any schedules referenced within them. <text:s/></text:span></text:p>
        </text:list-item>
        <text:list-item>
          <text:p text:style-name="P16"><text:span text:style-name="T17">“Buyer Materials”</text:span><text:span text:style-name="T18"><text:s/>means all information, data, documents, systems access, content and materials provided by or on behalf of the Buyer. <text:s/></text:span></text:p>
        </text:list-item>
        <text:list-item>
          <text:p text:style-name="P19"><text:span text:style-name="T20">“Charges”</text:span><text:span text:style-name="T21"><text:s/>means the fees for the Services set out in an SOW, plus approved Expenses (and any agreed third-party costs). <text:s/></text:span></text:p>
        </text:list-item>
        <text:list-item>
          <text:p text:style-name="P22"><text:span text:style-name="T23">“Confidential Information”</text:span><text:span text:style-name="T24"><text:s/>means all information disclosed by one party to the other in connection with the Agreement that is confidential in nature or ought reasonably to be treated as confidential. <text:s/></text:span></text:p>
        </text:list-item>
        <text:list-item>
          <text:p text:style-name="P25"><text:span text:style-name="T26">“Deliverables”</text:span><text:span text:style-name="T27"><text:s/>means the outputs to be delivered by the Supplier as specified in an SOW. <text:s/></text:span></text:p>
        </text:list-item>
        <text:list-item>
          <text:p text:style-name="P28"><text:span text:style-name="T29">“Representative”</text:span><text:span text:style-name="T30"><text:s/>means any individual engaged by the Supplier to deliver the Services, including employees, workers, consultants and approved subcontractors.</text:span></text:p>
        </text:list-item>
        <text:list-item>
          <text:p text:style-name="P31"><text:span text:style-name="T32">“Services”</text:span><text:span text:style-name="T33"><text:s/>means the consultancy and related services to be provided by the Supplier as described in an SOW (including any service levels set out there). <text:s/></text:span></text:p>
        </text:list-item>
        <text:list-item>
          <text:p text:style-name="P34"><text:span text:style-name="T35">“Expenses”</text:span><text:span text:style-name="T36"><text:s/>means reasonable travel, subsistence and other agreed costs incurred in performing the Services, as set out or approved in accordance with the relevant SOW. <text:s/></text:span></text:p>
        </text:list-item>
        <text:list-item>
          <text:p text:style-name="P37"><text:span text:style-name="T38">“Working Day”</text:span><text:span text:style-name="T39"><text:s/>means any day other than a Saturday, Sunday or public holiday in England and Wales. <text:s/></text:span></text:p>
        </text:list-item>
      </text:list>
      <text:p text:style-name="P40"/>
      <text:p text:style-name="Normal"><text:span text:style-name="T41">1.2<text:s/></text:span><text:span text:style-name="T42">Order of precedence.</text:span><text:span text:style-name="T43"><text:s/>If there is a conflict between documents, the following order applies (highest first):</text:span></text:p>
      <text:p text:style-name="P44">(a) any applicable public sector call-off contract / order form expressly stating it takes precedence;</text:p>
      <text:p text:style-name="P45">(b) the relevant SOW (for that engagement only);</text:p>
      <text:p text:style-name="P46">(c) these Terms. <text:s/></text:p>
      <text:p text:style-name="P47"/>
      <text:p text:style-name="P48">1.3 Headings are for convenience and do not affect interpretation.</text:p>
      <text:h text:style-name="P49" text:outline-level="3"/>
      <text:h text:style-name="P50" text:outline-level="3">2. Term and engagement structure</text:h>
      <text:p text:style-name="P51"/>
      <text:p text:style-name="P52">2.1 The Agreement starts on the earliest of:<text:s/></text:p>
      <text:p text:style-name="P53">(a) the date both parties sign these Terms;<text:s/></text:p>
      <text:p text:style-name="P54">(b) the date the first SOW is signed; or<text:s/></text:p>
      <text:p text:style-name="P55">(c) when the Supplier starts performing Services (“Effective Date”). <text:s/></text:p>
      <text:p text:style-name="P56"/>
      <text:p text:style-name="P57">2.2 These Terms continue until terminated in accordance with clause 16.</text:p>
      <text:p text:style-name="P58"/>
      <text:p text:style-name="P59">2.3 Each SOW will start and end in accordance with its stated dates (or earlier termination under clause 16).</text:p>
      <text:h text:style-name="P60" text:outline-level="3"/>
      <text:h text:style-name="P61" text:outline-level="3">3. Provision of Services</text:h>
      <text:p text:style-name="P62"/>
      <text:p text:style-name="P63">3.1 The Supplier will provide the Services in accordance with the relevant SOW and will use reasonable care and skill and generally recognised professional standards. <text:s/></text:p>
      <text:p text:style-name="P64"/>
      <text:p text:style-name="P65">3.2 The Supplier will use reasonable endeavours to meet any dates or milestones stated in an SOW, but time is not of the essence unless the SOW explicitly states otherwise. <text:s/></text:p>
      <text:p text:style-name="P66"/>
      <text:p text:style-name="P67">3.3 The Supplier may use suitably skilled Representatives to deliver the Services and remains responsible for their acts and omissions in the performance of the Services. <text:s/></text:p>
      <text:p text:style-name="P68"/>
      <text:p text:style-name="P69">3.4 Unless an SOW expressly names an individual and states that substitution is not permitted, the Supplier may substitute personnel with individuals of comparable skills and experience. </text:p>
      <text:p text:style-name="P70"/>
      <text:soft-page-break/>
      <text:p text:style-name="P71"><text:s/></text:p>
      <text:h text:style-name="P72" text:outline-level="3"/>
      <text:h text:style-name="P73" text:outline-level="3"/>
      <text:h text:style-name="P74" text:outline-level="3">3.5 The Supplier’s ability to perform the Services and meet any milestones or delivery dates is dependent on the Buyer providing, in a timely manner, all Buyer Materials, decisions, approvals, access and other cooperation reasonably required by the Supplier.<text:s/>Where the Supplier’s performance is delayed or prevented (in whole or in part) by any act or omission of the Buyer (including failure to provide required inputs, approvals, access or instructions), then:</text:h>
      <text:h text:style-name="P75" text:outline-level="3">(a) the Supplier shall not be in breach of the Agreement;</text:h>
      <text:h text:style-name="P76" text:outline-level="3">(b) any affected milestones and delivery dates shall be automatically extended by a period equal to the delay and any reasonable recovery time; and</text:h>
      <text:h text:style-name="P77" text:outline-level="3">(c) the Supplier shall be entitled to charge for any additional time, cost or resource incurred as a result, in accordance with the applicable rates or Charges in the relevant Statement of Work.</text:h>
      <text:h text:style-name="P78" text:outline-level="3"/>
      <text:h text:style-name="P79" text:outline-level="3">4. Buyer obligations</text:h>
      <text:p text:style-name="P80"/>
      <text:p text:style-name="P81">4.1 The Buyer will:</text:p>
      <text:p text:style-name="P82">(a) cooperate with the Supplier and provide timely decisions, access and information reasonably required to deliver the Services;</text:p>
      <text:p text:style-name="P83">(b) ensure Buyer Materials are accurate and complete in all material respects;</text:p>
      <text:p text:style-name="P84">(c) obtain and maintain any licences, consents and permissions required for the Supplier to use Buyer Materials; and</text:p>
      <text:p text:style-name="P85">(d) comply with applicable laws and site/security requirements notified to the Supplier. <text:s/></text:p>
      <text:p text:style-name="P86"/>
      <text:p text:style-name="P87">4.2 The Buyer is responsible for its own systems, connectivity and access (unless an SOW states otherwise). The Supplier is not liable for delays or failures caused by the Buyer’s systems or third-party infrastructure beyond the Supplier’s control. <text:s/></text:p>
      <text:h text:style-name="P88" text:outline-level="3"/>
      <text:h text:style-name="P89" text:outline-level="3">4.3 Without prejudice to any other rights or remedies, if the Buyer fails to comply with its obligations under this clause 4 and that failure impacts the performance, sequencing or efficiency of the Services, then the Supplier shall be entitled to:</text:h>
      <text:h text:style-name="P90" text:outline-level="3">(a) treat the resulting impact as a Change Request under clause 8;</text:h>
      <text:h text:style-name="P91" text:outline-level="3">(b) recover any wasted or additional costs incurred, including idle time, re-planning, or redeployment of resources; and</text:h>
      <text:h text:style-name="P92" text:outline-level="3">(c) relief from any affected service levels, milestones or delivery commitments,</text:h>
      <text:h text:style-name="P93" text:outline-level="3">and the Supplier shall not be liable for any failure or delay resulting from such Buyer failure.</text:h>
      <text:h text:style-name="P94" text:outline-level="3"/>
      <text:h text:style-name="P95" text:outline-level="3">5. Acceptance, defects and re-performance</text:h>
      <text:p text:style-name="P96"/>
      <text:p text:style-name="P97">5.1 Acceptance criteria (if any) will be set out in the relevant SOW. If no acceptance process is stated, Deliverables are deemed accepted on the earlier of:</text:p>
      <text:p text:style-name="P98">(a) written confirmation of acceptance by the Buyer;</text:p>
      <text:p text:style-name="P99">(b) use of the Deliverables in a live environment (other than for testing); or</text:p>
      <text:p text:style-name="P100">(c) ten (10) Working Days after delivery, provided the Buyer has not raised a material non-conformance notice. <text:s/></text:p>
      <text:p text:style-name="P101"/>
      <text:p text:style-name="P102">5.2 If the Buyer notifies the Supplier of a material defect in a Deliverable within thirty (30) days of delivery, the Supplier will use commercially reasonable efforts to remedy the defect or re-perform the affected Services. <text:s/></text:p>
      <text:p text:style-name="P103"/>
      <text:p text:style-name="P104">5.3 The remedy in clause 5.2 is the Buyer’s sole remedy for defects, subject to clause 9 (liability). <text:s/></text:p>
      <text:h text:style-name="P105" text:outline-level="3"/>
      <text:h text:style-name="P106" text:outline-level="3">6. Status, working arrangements and off-payroll rules (IR35)</text:h>
      <text:p text:style-name="P107"/>
      <text:p text:style-name="P108">6.1 The parties agree that the Services are provided as an outsourced consultancy service and not as labour-only supply, unless an SOW expressly states otherwise. <text:s/></text:p>
      <text:p text:style-name="P109"/>
      <text:p text:style-name="P110">6.2 The Supplier is responsible for engagement and management of its Representatives and for compliance with applicable off-payroll/IR35 obligations as they apply to the Supplier and its Representatives, unless an SOW requires a different allocation (for example, due to statutory public sector rules). <text:s/></text:p>
      <text:p text:style-name="P111"/>
      <text:p text:style-name="P112">6.3 Nothing in this Agreement creates an employment relationship between the Buyer and any Representative.</text:p>
      <text:h text:style-name="P113" text:outline-level="3"/>
      <text:h text:style-name="P114" text:outline-level="3"/>
      <text:h text:style-name="P115" text:outline-level="3"/>
      <text:h text:style-name="P116" text:outline-level="3"/>
      <text:h text:style-name="P117" text:outline-level="3">7. Charges, invoicing and payment</text:h>
      <text:p text:style-name="P118"/>
      <text:p text:style-name="P119">7.1 Charges will be as set out in the relevant SOW and may be fixed price, time and materials, or a hybrid. <text:s/></text:p>
      <text:p text:style-name="P120"/>
      <text:p text:style-name="P121">7.2 Unless otherwise stated in the SOW:</text:p>
      <text:p text:style-name="P122">(a) time and materials work is invoiced monthly in arrears based on approved time records;</text:p>
      <text:p text:style-name="P123">(b) fixed price work is invoiced on milestone completion or as otherwise stated in the SOW; and</text:p>
      <text:p text:style-name="P124">(c) pre-approved Expenses will be invoiced at cost with supporting receipts where appropriate. <text:s/></text:p>
      <text:p text:style-name="P125"/>
      <text:p text:style-name="P126">7.3 All Charges are exclusive of VAT (which will be added at the applicable rate). <text:s/></text:p>
      <text:p text:style-name="P127"/>
      <text:p text:style-name="P128">7.4 Payment terms are thirty (30) days from receipt of a valid invoice unless the SOW states otherwise. <text:s/></text:p>
      <text:p text:style-name="P129"/>
      <text:p text:style-name="P130">7.5 If the Buyer fails to pay an undisputed invoice by the due date, the Supplier may charge interest at 4% per annum above the Bank of England base rate (accruing daily) and may suspend Services on written notice until payment is received. <text:s/></text:p>
      <text:p text:style-name="P131"/>
      <text:p text:style-name="P132">7.6 The Buyer may not withhold or set-off amounts except where required by law or where expressly agreed in writing.</text:p>
      <text:h text:style-name="P133" text:outline-level="3"/>
      <text:h text:style-name="P134" text:outline-level="3">8. Change control</text:h>
      <text:h text:style-name="P135" text:outline-level="3"/>
      <text:p text:style-name="P136">8.1 Either party may propose a change to scope, deliverables, timelines, assumptions, pricing or resourcing (“Change Request”).</text:p>
      <text:p text:style-name="P137"/>
      <text:p text:style-name="P138">8.2 The Supplier will assess the Change Request and respond within a reasonable time with either:</text:p>
      <text:p text:style-name="P139">(a) acceptance;</text:p>
      <text:p text:style-name="P140">(b) a change proposal including impact on Charges and delivery; or</text:p>
      <text:p text:style-name="P141">(c) reasons it cannot be implemented. <text:s/></text:p>
      <text:p text:style-name="P142"/>
      <text:p text:style-name="P143">8.3 A change takes effect only when agreed in writing (including by email) by authorised representatives of both parties. <text:s/></text:p>
      <text:h text:style-name="P144" text:outline-level="3"/>
      <text:h text:style-name="P145" text:outline-level="3">9. Liability, indemnities and insurance</text:h>
      <text:p text:style-name="P146"/>
      <text:p text:style-name="P147">9.1 Nothing in the Agreement limits or excludes liability for:</text:p>
      <text:p text:style-name="P148">(a) death or personal injury caused by negligence;</text:p>
      <text:p text:style-name="P149">(b) fraud or fraudulent misrepresentation; or</text:p>
      <text:p text:style-name="P150">(c) any other liability that cannot be limited by law. <text:s/></text:p>
      <text:p text:style-name="P151"/>
      <text:p text:style-name="P152">9.2 Subject to clause 9.1, neither party is liable to the other for: loss of profit, loss of revenue, loss of anticipated savings, loss of business, loss of goodwill, or indirect or consequential losses. <text:s/></text:p>
      <text:p text:style-name="P153"/>
      <text:p text:style-name="P154">9.3 Subject to clause 9.1, the Supplier’s total aggregate liability arising out of or in connection with the Agreement (whether in contract, tort including negligence, misrepresentation or otherwise) will not exceed the Charges paid (or payable) for the relevant Services in the six (6) months preceding the event giving rise to the claim, capped at £250,000 (whichever is lower), unless an SOW specifies a different cap. <text:s/></text:p>
      <text:p text:style-name="P155"/>
      <text:p text:style-name="P156">9.4<text:s/>IP infringement indemnity (Supplier).<text:s/>The Supplier will indemnify the Buyer against direct losses arising from a third-party claim that the Deliverables (excluding Buyer Materials) infringe UK intellectual property rights, provided the Buyer:<text:s/></text:p>
      <text:p text:style-name="P157">(a) promptly notifies the Supplier;<text:s/></text:p>
      <text:p text:style-name="P158">(b) gives the Supplier control of defence/settlement; and<text:s/></text:p>
      <text:p text:style-name="P159">(c) provides reasonable assistance. The Supplier may procure continued use, replace/modify the Deliverables, or refund the relevant Charges for the infringing element if use cannot reasonably continue. <text:s/></text:p>
      <text:p text:style-name="P160"/>
      <text:p text:style-name="P161">9.5 IP infringement indemnity (Buyer).<text:s/>The Buyer will indemnify the Supplier against direct losses arising from a third-party claim that Buyer Materials infringe intellectual property rights, subject to the same cooperation conditions as clause 9.4. <text:s/></text:p>
      <text:p text:style-name="P162"/>
      <text:p text:style-name="P163">9.6 Each party will maintain appropriate insurance with a reputable insurer for the Services being provided and will provide evidence on reasonable request. <text:s/></text:p>
      <text:h text:style-name="P164" text:outline-level="3"/>
      <text:h text:style-name="P165" text:outline-level="3"/>
      <text:h text:style-name="P166" text:outline-level="3"/>
      <text:h text:style-name="P167" text:outline-level="3"/>
      <text:h text:style-name="P168" text:outline-level="3">10. Confidentiality</text:h>
      <text:p text:style-name="P169"/>
      <text:p text:style-name="P170">10.1 Each party will keep the other’s Confidential Information confidential and will only use it to perform its obligations under the Agreement. <text:s/></text:p>
      <text:p text:style-name="P171"/>
      <text:p text:style-name="P172">10.2 A receiving party may disclose Confidential Information to its staff, professional advisers and approved subcontractors on a need-to-know basis, provided they are bound by confidentiality obligations no less protective than this clause. <text:s/></text:p>
      <text:p text:style-name="P173"/>
      <text:p text:style-name="P174">10.3 Confidentiality obligations do not apply to information that:</text:p>
      <text:p text:style-name="P175">(a) is or becomes public other than through breach;</text:p>
      <text:p text:style-name="P176">(b) was lawfully known to the receiving party before disclosure;</text:p>
      <text:p text:style-name="P177">(c) is independently developed without use of the disclosing party’s Confidential Information; or</text:p>
      <text:p text:style-name="P178">(d) must be disclosed by law, court order or regulator (where legally permitted, the receiving party will provide advance notice). <text:s/></text:p>
      <text:h text:style-name="P179" text:outline-level="3"/>
      <text:h text:style-name="P180" text:outline-level="3">11. Intellectual property</text:h>
      <text:p text:style-name="P181"/>
      <text:p text:style-name="P182">11.1 Buyer Materials. Buyer Materials remain the Buyer’s property. The Buyer grants the Supplier a non-exclusive, royalty-free licence to use Buyer Materials solely to deliver the Services. <text:s/></text:p>
      <text:p text:style-name="P183"/>
      <text:p text:style-name="P184">11.2 Supplier pre-existing materials. The Supplier retains ownership of its pre-existing materials, methods, tools, templates and know-how (including those developed outside the Services). Where incorporated into Deliverables, the Supplier grants the Buyer a non-exclusive, non-transferable licence to use them for the Buyer’s internal business purposes in connection with the Deliverables. <text:s/></text:p>
      <text:p text:style-name="P185"/>
      <text:p text:style-name="P186">11.3 Deliverables. Subject to receipt of full payment of all Charges for the relevant Services, intellectual property in the Deliverables created specifically for the Buyer will transfer to the Buyer, except to the extent they incorporate Supplier<text:s/>pre-existing materials (which remain licensed under clause 11.2). <text:s/></text:p>
      <text:p text:style-name="P187"/>
      <text:p text:style-name="P188">11.4 Each party retains all rights not expressly granted.</text:p>
      <text:h text:style-name="P189" text:outline-level="3"/>
      <text:h text:style-name="P190" text:outline-level="3">12. Data protection</text:h>
      <text:p text:style-name="P191"/>
      <text:p text:style-name="P192">12.1 Each party will comply with applicable data protection laws (including UK GDPR and the Data Protection Act 2018 where applicable). <text:s/></text:p>
      <text:p text:style-name="P193"/>
      <text:p text:style-name="P194">12.2 Where the Supplier processes personal data on behalf of the Buyer as a processor, the terms in Schedule 1 (Data Processing Agreement) apply. <text:s/></text:p>
      <text:h text:style-name="P195" text:outline-level="3"/>
      <text:h text:style-name="P196" text:outline-level="3">13. Anti-bribery and ethical conduct</text:h>
      <text:p text:style-name="P197"/>
      <text:p text:style-name="P198">13.1 Each party will comply with the Bribery Act 2010 and will not offer, promise, give or accept any undue advantage in connection with the Agreement. <text:s/></text:p>
      <text:p text:style-name="P199"/>
      <text:p text:style-name="P200">13.2 The Supplier will maintain appropriate policies and procedures to support compliance with anti-bribery obligations. <text:s/></text:p>
      <text:h text:style-name="P201" text:outline-level="3"/>
      <text:h text:style-name="P202" text:outline-level="3">14. Non-solicitation</text:h>
      <text:p text:style-name="P203"/>
      <text:p text:style-name="P204">14.1 The Buyer acknowledges the Supplier’s business depends on retaining skilled Representatives.</text:p>
      <text:p text:style-name="P205"/>
      <text:p text:style-name="P206">14.2 The Buyer will not, without the Supplier’s prior written consent, directly or indirectly solicit, entice or engage any Representative who has been involved in providing the Services, during the term of the relevant SOW and for twelve (12) months from the last date that the relevant Representative provided Services to the Buyer.</text:p>
      <text:p text:style-name="P207"/>
      <text:p text:style-name="P208"/>
      <text:p text:style-name="P209"/>
      <text:p text:style-name="P210"/>
      <text:p text:style-name="P211"/>
      <text:p text:style-name="P212"/>
      <text:p text:style-name="P213">14.3 If the Buyer breaches clause 14.2 and that breach results in a Representative being engaged by the Buyer, the Buyer shall pay the Supplier a fee equal to the reasonable and evidenced costs incurred by the Supplier in replacing that Representative, including recruitment agency fees, advertising costs, onboarding and training, subject to a minimum of £15,000 per Representative.</text:p>
      <text:p text:style-name="P214"/>
      <text:p text:style-name="P215">15. Force majeure</text:p>
      <text:p text:style-name="P216"/>
      <text:p text:style-name="P217">15.1 Neither party is liable for failure or delay in performing obligations (except payment) due to events beyond its reasonable control, including widespread IT outages, pandemic, extreme weather, terrorism, war, or government action.</text:p>
      <text:p text:style-name="P218"/>
      <text:p text:style-name="P219">15.2 The affected party will notify the other promptly and use reasonable endeavours to mitigate the impact. If the force majeure event continues for 90 days, either party may terminate the affected SOW on written notice without further liability (save for Charges accrued to termination). <text:s/></text:p>
      <text:h text:style-name="P220" text:outline-level="3"/>
      <text:h text:style-name="P221" text:outline-level="3">16. Termination</text:h>
      <text:p text:style-name="P222"/>
      <text:p text:style-name="P223">16.1 Either party may terminate these Terms on sixty (60) days’ written notice. Termination of these Terms does not automatically terminate any live SOW, which will continue until completion or termination under clause 16.2 or the SOW. <text:s/></text:p>
      <text:p text:style-name="P224"/>
      <text:p text:style-name="P225">16.2 Either party may terminate an SOW (or the Agreement) immediately on written notice if the other party:</text:p>
      <text:p text:style-name="P226">(a) commits a material breach and, where remediable, fails to remedy within 30 days of notice;</text:p>
      <text:p text:style-name="P227">(b) fails to pay undisputed sums within 30 days of the due date;</text:p>
      <text:p text:style-name="P228">(c) becomes insolvent; or</text:p>
      <text:p text:style-name="P229">(d) repeatedly breaches the Agreement in a manner that reasonably justifies termination. <text:s/></text:p>
      <text:p text:style-name="P230"/>
      <text:p text:style-name="P231">16.3 Termination for convenience</text:p>
      <text:p text:style-name="P232">The Buyer may terminate a Statement of Work for convenience by giving not less than 30 days’ written notice.</text:p>
      <text:p text:style-name="P233">If the Buyer terminates for convenience, the Buyer shall pay the Supplier:</text:p>
      <text:p text:style-name="P234">(a) all Charges for Services properly performed up to the termination date;</text:p>
      <text:p text:style-name="P235">(b) all reasonable and unavoidable third-party costs committed by the Supplier prior to receipt of the termination notice and which cannot be cancelled or mitigated; and</text:p>
      <text:p text:style-name="P236">(c) any reasonable demobilisation and wind-down costs incurred as a direct result of the termination.</text:p>
      <text:p text:style-name="P237">The Supplier shall use reasonable endeavours to mitigate its costs following receipt of a termination notice.</text:p>
      <text:p text:style-name="P238"/>
      <text:h text:style-name="P239" text:outline-level="3">17. Consequences of termination</text:h>
      <text:p text:style-name="P240"/>
      <text:p text:style-name="P241">17.1 On termination or expiry of an SOW or the Agreement:</text:p>
      <text:p text:style-name="P242">(a) the Supplier will invoice for Services performed and approved Expenses incurred up to the termination date;</text:p>
      <text:p text:style-name="P243">(b) the Buyer will pay all undisputed amounts due in accordance with clause 7; and</text:p>
      <text:p text:style-name="P244">(c) each party will return or securely delete the other’s Confidential Information on request, subject to legal retention obligations. <text:s/></text:p>
      <text:p text:style-name="P245"/>
      <text:p text:style-name="P246">17.2 Clauses that by their nature should survive termination will do so, including (without limitation) clauses 9 (Liability), 10 (Confidentiality), 11 (IP), 12 (Data Protection), 14 (Non-solicitation) and 19 (Governing law).</text:p>
      <text:h text:style-name="P247" text:outline-level="3"/>
      <text:h text:style-name="P248" text:outline-level="3">18. General</text:h>
      <text:p text:style-name="P249"/>
      <text:p text:style-name="P250">18.1 Entire agreement. The Agreement constitutes the entire agreement between the parties and supersedes prior discussions and correspondence relating to its subject matter. <text:s/></text:p>
      <text:p text:style-name="P251"/>
      <text:p text:style-name="P252">18.2 Variation. Any variation must be in writing and signed by authorised representatives of both parties (email is acceptable where agreed). <text:s/></text:p>
      <text:p text:style-name="P253"/>
      <text:p text:style-name="P254">18.3 Assignment and subcontracting. The Buyer may not assign or transfer the Agreement without the Supplier’s prior written consent. The Supplier may subcontract elements of the Services, remaining responsible for delivery, and will ensure subcontractors are bound by appropriate obligations. <text:s/></text:p>
      <text:p text:style-name="P255"/>
      <text:p text:style-name="P256">18.4 Third party rights. No third party has rights under the Contracts (Rights of Third Parties) Act 1999 to enforce any term<text:s/>of this Agreement. <text:s/></text:p>
      <text:p text:style-name="P257"/>
      <text:p text:style-name="P258"/>
      <text:p text:style-name="P259"/>
      <text:p text:style-name="P260">18.5 Notices. Notices must be in writing and delivered by hand, pre-paid first-class post, or email to the addresses set out in the relevant SOW (or otherwise notified). Notices are deemed received in line with standard business delivery timelines and the next Working Day for email. <text:s/></text:p>
      <text:p text:style-name="P261"/>
      <text:p text:style-name="P262">18.6 Severance. If any provision is held invalid or unenforceable, it will be severed and the remainder continues in full force. <text:s/></text:p>
      <text:p text:style-name="P263"/>
      <text:p text:style-name="P264">18.7 No partnership or agency. Nothing in the Agreement creates a partnership, joint venture or agency relationship.</text:p>
      <text:p text:style-name="P265"/>
      <text:p text:style-name="P266">18.8 Dispute resolution and escalation”</text:p>
      <text:p text:style-name="P267">If any dispute arises out of or in connection with the Agreement, the parties shall first use reasonable endeavours to resolve it promptly and in good faith at an operational level.<text:s/>If the dispute is not resolved within ten (10) Working Days, either party may refer it for escalation to a senior executive of each party with authority to settle the dispute, who shall meet (in person or remotely) and attempt to resolve the matter in good faith. If the dispute remains unresolved fifteen (15) Working Days after escalation, the parties shall attempt in good faith to resolve the dispute by mediation in accordance with the Centre for Effective Dispute Resolution (CEDR) Model Mediation Procedure (or such other procedure as the parties may agree).<text:s/>Nothing in this clause shall prevent either party from seeking urgent injunctive or equitable relief at any time</text:p>
      <text:h text:style-name="P268" text:outline-level="3"/>
      <text:h text:style-name="P269" text:outline-level="3">19. Governing law and jurisdiction</text:h>
      <text:p text:style-name="P270"/>
      <text:p text:style-name="P271">19.1 The Agreement is governed by the laws of England and Wales. <text:s/></text:p>
      <text:p text:style-name="P272"/>
      <text:p text:style-name="P273">19.2 The courts of England and Wales have exclusive jurisdiction to settle any dispute or claim arising out of or in connection with the Agreement. <text:s/></text:p>
      <text:h text:style-name="P274" text:outline-level="2"/>
      <text:h text:style-name="P275" text:outline-level="2">Schedule 1 – Data Processing Agreement (Processor Terms)</text:h>
      <text:p text:style-name="P276"/>
      <text:p text:style-name="P277">This Schedule applies where the Supplier processes personal data on behalf of the Buyer in connection with the Services. <text:s/></text:p>
      <text:p text:style-name="P278"/>
      <text:h text:style-name="P279" text:outline-level="3">A. Roles and scope</text:h>
      <text:list text:style-name="LFO5" text:continue-numbering="true">
        <text:list-item>
          <text:p text:style-name="P280">Roles. The Buyer is the Controller and the Supplier is the Processor in respect of personal data processed under the Agreement. <text:s/></text:p>
        </text:list-item>
        <text:list-item>
          <text:p text:style-name="P281">Subject matter and duration. Processing is for provision of the Services and any related support for the term of the SOW plus the period needed for secure return/deletion. <text:s/></text:p>
        </text:list-item>
        <text:list-item>
          <text:p text:style-name="P282">Nature and purpose. Processing is limited to what is necessary to deliver the Services. <text:s/></text:p>
        </text:list-item>
        <text:list-item>
          <text:p text:style-name="P283">Types of data and data subjects. As set out in the SOW, or where not specified, may include basic contact details and business-related information for relevant stakeholders/users. <text:s/></text:p>
        </text:list-item>
      </text:list>
      <text:p text:style-name="P284"/>
      <text:h text:style-name="P285" text:outline-level="3">B. Supplier obligations</text:h>
      <text:list text:style-name="LFO6" text:continue-numbering="true">
        <text:list-item>
          <text:p text:style-name="P286">The Supplier will:</text:p>
        </text:list-item>
      </text:list>
      <text:p text:style-name="P287">(a) process personal data only on documented instructions from the Buyer (including as necessary to deliver the Services); <text:s/></text:p>
      <text:p text:style-name="P288">(b) ensure personnel authorised to process personal data are subject to confidentiality obligations; <text:s/></text:p>
      <text:p text:style-name="P289">(c) implement appropriate technical and organisational measures to protect personal data against unauthorised or unlawful processing and against accidental loss, destruction or damage; <text:s/></text:p>
      <text:p text:style-name="P290">(d) notify the Buyer without undue delay (and in any event within 24 hours) after becoming aware of a personal data breach affecting the Buyer’s personal data and provide reasonable information and assistance; <text:s/></text:p>
      <text:p text:style-name="P291">(e) assist the Buyer (at the Buyer’s reasonable cost) with data subject rights requests, DPIAs and regulator engagement where required and appropriate; <text:s/></text:p>
      <text:p text:style-name="P292">(f) upon termination/expiry, delete or return personal data (at the Buyer’s election) within 30 days, unless retention is required by law; <text:s/></text:p>
      <text:p text:style-name="P293">(g) maintain records of processing where required by law. <text:s/></text:p>
      <text:p text:style-name="P294"/>
      <text:h text:style-name="P295" text:outline-level="3">C. Sub-processing</text:h>
      <text:list text:style-name="LFO7" text:continue-numbering="true">
        <text:list-item>
          <text:p text:style-name="P296">The Supplier will not appoint a sub-processor to process the Buyer’s personal data without appropriate contractual protections and only as necessary to deliver the Services. The Supplier remains responsible for sub-processors’ performance of processing obligations. <text:s/></text:p>
        </text:list-item>
      </text:list>
      <text:p text:style-name="P297"/>
      <text:h text:style-name="P298" text:outline-level="3"/>
      <text:h text:style-name="P299" text:outline-level="3">D. Audit and information</text:h>
      <text:list text:style-name="LFO8" text:continue-numbering="true">
        <text:list-item>
          <text:p text:style-name="P300">The Supplier will make available to the Buyer, on reasonable request, information necessary to demonstrate compliance with this Schedule and will support reasonable audit arrangements proportionate to risk (including provision of recent independent assurance reports where available). <text:s/></text:p>
        </text:list-item>
      </text:list>
      <text:p text:style-name="P301"/>
      <text:p text:style-name="P3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Normal" style:default-outline-level="2">
      <style:paragraph-properties fo:margin-top="0.0694in" fo:margin-bottom="0.0694in"/>
      <style:text-properties style:font-name="Times New Roman" style:font-name-asian="Times New Roman" style:font-name-complex="Times New Roman" fo:font-weight="bold" style:font-weight-asian="bold" style:font-weight-complex="bold" fo:font-size="18pt" style:font-size-asian="18pt" style:font-size-complex="18pt" style:language-asian="en" style:country-asian="GB" fo:hyphenate="false"/>
    </style:style>
    <style:style style:name="Heading3" style:display-name="Heading 3" style:family="paragraph" style:parent-style-name="Normal" style:default-outline-level="3">
      <style:paragraph-properties fo:margin-top="0.0694in" fo:margin-bottom="0.0694in"/>
      <style:text-properties style:font-name="Times New Roman" style:font-name-asian="Times New Roman" style:font-name-complex="Times New Roman" fo:font-weight="bold" style:font-weight-asian="bold" style:font-weight-complex="bold" fo:font-size="13.5pt" style:font-size-asian="13.5pt" style:font-size-complex="13.5pt" style:language-asian="en" style:country-asian="GB"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bottom="0.1111in" fo:line-height="115%" fo:margin-left="0.5in">
        <style:tab-stops/>
      </style:paragraph-properties>
      <style:text-properties style:letter-kerning="true"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Heading2Char" style:display-name="Heading 2 Char" style:family="text" style:parent-style-name="DefaultParagraphFont">
      <style:text-properties style:font-name="Times New Roman" style:font-name-asian="Times New Roman" style:font-name-complex="Times New Roman" fo:font-weight="bold" style:font-weight-asian="bold" style:font-weight-complex="bold" fo:font-size="18pt" style:font-size-asian="18pt" style:font-size-complex="18pt" style:language-asian="en" style:country-asian="GB"/>
    </style:style>
    <style:style style:name="Heading3Char" style:display-name="Heading 3 Char" style:family="text" style:parent-style-name="DefaultParagraphFont">
      <style:text-properties style:font-name="Times New Roman" style:font-name-asian="Times New Roman" style:font-name-complex="Times New Roman" fo:font-weight="bold" style:font-weight-asian="bold" style:font-weight-complex="bold" fo:font-size="13.5pt" style:font-size-asian="13.5pt" style:font-size-complex="13.5pt" style:language-asian="en" style:country-asian="GB"/>
    </style:style>
    <style:style style:name="p1" style:display-name="p1" style:family="paragraph" style:parent-style-name="Normal">
      <style:paragraph-properties fo:margin-top="0.0694in" fo:margin-bottom="0.0694in"/>
      <style:text-properties style:font-name="Times New Roman" style:font-name-asian="Times New Roman" style:font-name-complex="Times New Roman" style:language-asian="en" style:country-asian="GB" fo:hyphenate="false"/>
    </style:style>
    <style:style style:name="s1" style:display-name="s1" style:family="text" style:parent-style-name="DefaultParagraphFont"/>
    <style:style style:name="p2" style:display-name="p2" style:family="paragraph" style:parent-style-name="Normal">
      <style:paragraph-properties fo:margin-top="0.0694in" fo:margin-bottom="0.0694in"/>
      <style:text-properties style:font-name="Times New Roman" style:font-name-asian="Times New Roman" style:font-name-complex="Times New Roman" style:language-asian="en" style:country-asian="GB" fo:hyphenate="false"/>
    </style:style>
    <style:style style:name="p3" style:display-name="p3" style:family="paragraph" style:parent-style-name="Normal">
      <style:paragraph-properties fo:margin-top="0.0694in" fo:margin-bottom="0.0694in"/>
      <style:text-properties style:font-name="Times New Roman" style:font-name-asian="Times New Roman" style:font-name-complex="Times New Roman" style:language-asian="en" style:country-asian="GB" fo:hyphenate="false"/>
    </style:style>
    <style:style style:name="s2" style:display-name="s2" style:family="text" style:parent-style-name="DefaultParagraphFont"/>
    <style:style style:name="apple-converted-space" style:display-name="apple-converted-space"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ptos" style:font-name-asian="Calibri"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pto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border="none" fo:background-color="transparent" style:wrap="run-through" style:run-through="background" style:horizontal-rel="paragraph" style:vertical-rel="paragraph" style:horizontal-pos="from-left" style:vertical-pos="from-top"/>
    </style:style>
  </office:automatic-styles>
  <office:master-styles>
    <style:master-page style:name="MPF0" style:page-layout-name="PL0">
      <style:header>
        <text:p text:style-name="Header"><draw:frame draw:z-index="251658241" draw:style-name="a0" draw:name="Picture 2" text:anchor-type="paragraph" svg:x="-1in" svg:y="-0.52259in" svg:width="8.35489in" svg:height="11.78704in" style:rel-width="scale" style:rel-height="scale"><draw:image xlink:href="media/image1.png" xlink:type="simple" xlink:show="embed" xlink:actuate="onLoad"/><svg:title/><svg:desc>Icon

Description automatically generated</svg:desc></draw:frame></text:p>
      </style:header>
      <style:header-first>
        <text:p text:style-name="Header"><draw:frame draw:z-index="251658240" draw:style-name="a1" draw:name="Picture 1" text:anchor-type="paragraph" svg:x="-0.58819in" svg:y="-0.52222in" svg:width="8.39583in" svg:height="11.75592in" style:rel-width="scale" style:rel-height="scale"><draw:image xlink:href="media/image2.png" xlink:type="simple" xlink:show="embed" xlink:actuate="onLoad"/><svg:title/><svg:desc>Icon

Description automatically generated with medium confidenc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Katie Sivewright</meta:initial-creator>
    <dc:creator>Philip Pitt</dc:creator>
    <meta:creation-date>2026-01-16T13:55:00Z</meta:creation-date>
    <dc:date>2026-01-16T13:55:00Z</dc:date>
    <meta:template xlink:href="Normal.dotm" xlink:type="simple"/>
    <meta:editing-cycles>2</meta:editing-cycles>
    <meta:editing-duration>PT60S</meta:editing-duration>
    <meta:user-defined meta:name="ContentTypeId">0x010100A34C8B8305F5FC41A7D9A6E676332FE4</meta:user-defined>
    <meta:user-defined meta:name="MediaServiceImageTags"/>
    <meta:document-statistic meta:page-count="7" meta:paragraph-count="42" meta:word-count="3142" meta:character-count="21016" meta:row-count="149" meta:non-whitespace-character-count="17916"/>
  </office:meta>
</office:document-meta>
</file>