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automatic-styles>
    <style:style style:name="P1" style:parent-style-name="TitleStyle" style:master-page-name="MP0" style:family="paragraph">
      <style:paragraph-properties fo:break-before="page"/>
    </style:style>
  </office:automatic-styles>
  <office:body>
    <office:text text:use-soft-page-breaks="true">
      <text:p text:style-name="P1">Eleni Finance<text:s/>– Service Definition</text:p>
      <text:p text:style-name="SubtitleStyle">Supplier:<text:s/>Eleni Finance</text:p>
      <text:p text:style-name="SubtitleStyle">Version: 0.1 (draft) | Date: 29 December 2025</text:p>
      <text:h text:style-name="Normal" text:outline-level="1">1. Service overview</text:h>
      <text:p text:style-name="NormalStyle">Eleni<text:s/>is an all-in-one, AI-driven platform that helps organisations plan, monitor and optimise financial performance in real time. It combines financial performance management, planning and forecasting, treasury and cashflow management in a single service, delivered as Software-as-a-Service (SaaS).</text:p>
      <text:p text:style-name="NormalStyle">The service is designed for finance and operational teams who need faster, better-informed decisions based on a consistent view of actuals, forecasts, liquidity and scenario outcomes.</text:p>
      <text:h text:style-name="Normal" text:outline-level="2">1.1 Intended users</text:h>
      <text:p text:style-name="NormalStyle">Finance leadership, finance teams<text:s/>and finance business partners</text:p>
      <text:p text:style-name="NormalStyle">FP&amp;A and budgeting/forecasting teams</text:p>
      <text:p text:style-name="NormalStyle">Treasury and cash management teams</text:p>
      <text:p text:style-name="NormalStyle">Service/department budget holders (role-based, controlled access)</text:p>
      <text:p text:style-name="NormalStyle">System administrators managing access, integrations and governance</text:p>
      <text:h text:style-name="Normal" text:outline-level="2">1.2 Key outcomes</text:h>
      <text:p text:style-name="NormalStyle">Scenario analysis and AI-assisted insights to help respond quickly to change.</text:p>
      <text:p text:style-name="NormalStyle">Consolidated view of all financial information</text:p>
      <text:p text:style-name="NormalStyle">Real-time performance management and view of scenarios</text:p>
      <text:p text:style-name="NormalStyle">More accurate and timely forecasts and plans</text:p>
      <text:p text:style-name="NormalStyle">Improved cash visibility and liquidity management</text:p>
      <text:p text:style-name="NormalStyle">Auditable, controlled workflows for submission, review and approval</text:p>
      <text:p text:style-name="NormalStyle">Reduced spreadsheet risk through a single source of truth and controlled data integration</text:p>
      <text:h text:style-name="Normal" text:outline-level="1">2. Core capabilities</text:h>
      <text:h text:style-name="Normal" text:outline-level="2">2.1 Financial performance and reporting</text:h>
      <text:p text:style-name="NormalStyle">Dashboards and KPI reporting with drill-down by entity, cost centre, programme, project and other dimensions</text:p>
      <text:p text:style-name="NormalStyle">Gain granular insight and drill-down to support timely intervention and better decisions</text:p>
      <text:p text:style-name="NormalStyle">Variance analysis (actual vs plan/forecast) and trend reporting</text:p>
      <text:p text:style-name="NormalStyle">Configurable reporting packs and exports (CSV/Excel/PDF where applicable)</text:p>
      <text:h text:style-name="Normal" text:outline-level="2">2.2 Planning, budgeting and forecasting</text:h>
      <text:p text:style-name="NormalStyle">Driver-based planning models, assumptions, versions and scenarios</text:p>
      <text:p text:style-name="NormalStyle">Workflow-enabled input and approval cycles (submit/review/approve)</text:p>
      <text:p text:style-name="NormalStyle">What-if analysis and scenario comparisons to support decision making</text:p>
      <text:h text:style-name="Normal" text:outline-level="2">2.3 Treasury and cashflow management</text:h>
      <text:p text:style-name="NormalStyle">Cash position visibility, liquidity views and cashflow forecasting</text:p>
      <text:soft-page-break/>
      <text:p text:style-name="NormalStyle">Configurable cash categories and forecasting horizons</text:p>
      <text:p text:style-name="NormalStyle">Reconciliation support and exception monitoring (where<text:s/>configured)</text:p>
      <text:h text:style-name="Normal" text:outline-level="2">2.4 AI-assisted insights</text:h>
      <text:p text:style-name="NormalStyle">Automated anomaly/variance signals and insight prompts (configurable thresholds and rules)</text:p>
      <text:p text:style-name="NormalStyle">Forecast assistance using historical patterns and driver signals (where enabled)</text:p>
      <text:p text:style-name="NormalStyle">Natural-language search/insight features (where enabled), governed by permissions</text:p>
      <text:h text:style-name="Normal" text:outline-level="2">2.5 Integrations and API</text:h>
      <text:p text:style-name="NormalStyle">The service supports integration with existing systems such as ERP/GL, data warehouses and BI tools via connectors and/or a secure, versioned API.</text:p>
      <text:p text:style-name="NormalStyle">Ingest and synchronise reference data and actuals (entities, chart of accounts, transactions, balances, cash positions)</text:p>
      <text:p text:style-name="NormalStyle">Read/export KPI and planning outputs for downstream analytics</text:p>
      <text:p text:style-name="NormalStyle">Create/update planning artefacts (budgets/forecasts, assumptions, scenarios) where enabled</text:p>
      <text:p text:style-name="NormalStyle">All API actions are tenant-scoped, permissioned and auditable</text:p>
      <text:h text:style-name="Normal" text:outline-level="1">3. Service delivery model</text:h>
      <text:p text:style-name="NormalStyle">The service is delivered as SaaS, hosted on Amazon Web Services (AWS). Customers access the service via a modern web browser and/or API over encrypted connections (HTTPS/TLS).</text:p>
      <text:p text:style-name="NormalStyle">Multi-tenant architecture with strict tenant isolation and role-based access control</text:p>
      <text:p text:style-name="NormalStyle">Horizontal scaling and workload management to protect performance during peak usage</text:p>
      <text:p text:style-name="NormalStyle">Operational monitoring and alerting to maintain availability and performance</text:p>
      <text:h text:style-name="Normal" text:outline-level="2">3.1 Supported environments</text:h>
      <text:p text:style-name="NormalStyle">Web: current versions of major browsers (Chrome, Edge, Firefox, Safari)</text:p>
      <text:p text:style-name="NormalStyle">API: HTTPS-based integrations from customer environments</text:p>
      <text:p text:style-name="NormalStyle">Connectivity: internet access required; optional IP allowlisting/VPN/private connectivity subject to agreement</text:p>
      <text:h text:style-name="Normal" text:outline-level="1">4. Onboarding and<text:s/>adoption</text:h>
      <text:p text:style-name="NormalStyle">We use a structured onboarding approach to help users start quickly and reduce implementation risk.</text:p>
      <text:p text:style-name="NormalStyle">Kick-off to confirm scope, data sources, security requirements and success measures</text:p>
      <text:p text:style-name="NormalStyle">Tenant configuration (structures, mapping, calendars, currencies, permissions and workflows)</text:p>
      <text:p text:style-name="NormalStyle">Data onboarding with validation and reconciliation checks</text:p>
      <text:p text:style-name="NormalStyle">Role-based training (admins, FP&amp;A, treasury, budget holders) and template packs</text:p>
      <text:p text:style-name="NormalStyle">Go-live support and a defined<text:s/>hyper care<text:s/>period</text:p>
      <text:h text:style-name="Normal" text:outline-level="1">5. Support and service<text:s/>management</text:h>
      <text:p text:style-name="NormalStyle">Support is provided through a service desk with defined prioritisation, escalation and communications.</text:p>
      <text:p text:style-name="NormalStyle">Incident and service request logging via support portal/email (and escalation contacts where agreed)</text:p>
      <text:p text:style-name="NormalStyle">Regular service reviews (optional) covering service metrics, incidents and improvement actions</text:p>
      <text:soft-page-break/>
      <text:p text:style-name="NormalStyle">Planned maintenance communicated in advance where possible</text:p>
      <text:h text:style-name="Normal" text:outline-level="2">5.1 Service metrics</text:h>
      <text:p text:style-name="NormalStyle">Typical service metrics include uptime/availability, incident trends, API and processing performance, integration health, data refresh success rates, and support response/resolution times. Metrics are available via dashboards/reports and can be reviewed in governance meetings.</text:p>
      <text:h text:style-name="Normal" text:outline-level="1">6. Security and data protection</text:h>
      <text:h text:style-name="Normal" text:outline-level="2">6.1 Access control and auditability</text:h>
      <text:p text:style-name="NormalStyle">Role-based access control (RBAC) with least privilege</text:p>
      <text:p text:style-name="NormalStyle">MFA for privileged access; SSO (SAML/OIDC) supported where required</text:p>
      <text:p text:style-name="NormalStyle">Tenant-scoped audit logs for user actions (logins, changes, approvals, exports and API activity)</text:p>
      <text:h text:style-name="Normal" text:outline-level="2">6.2 Encryption</text:h>
      <text:p text:style-name="NormalStyle">Encryption in transit using TLS 1.2+ (TLS 1.3 where supported)</text:p>
      <text:p text:style-name="NormalStyle">Encryption at rest for databases, backups and storage using AWS-managed encryption services (KMS)</text:p>
      <text:h text:style-name="Normal" text:outline-level="2">6.3 Vulnerability management and testing</text:h>
      <text:p text:style-name="NormalStyle">Continuous vulnerability detection (dependency scanning, infrastructure/config scanning) and risk-based remediation</text:p>
      <text:p text:style-name="NormalStyle">Independent penetration testing at least annually and after material changes</text:p>
      <text:p text:style-name="NormalStyle">Protective monitoring using centralised logging and alerting across application and AWS layers</text:p>
      <text:h text:style-name="Normal" text:outline-level="2">6.4 Data retention and deletion</text:h>
      <text:p text:style-name="NormalStyle">Data retention is agreed contractually. At contract end (or on request where applicable), customers can extract their data in standard formats and we securely delete tenant data after any agreed retention period, using AWS-aligned sanitisation and cryptographic controls.</text:p>
      <text:h text:style-name="Normal" text:outline-level="1">7. Data portability and exit management</text:h>
      <text:p text:style-name="NormalStyle">Customers can export data at any time using self-service exports and/or the API.</text:p>
      <text:p text:style-name="NormalStyle">Exports: CSV/Excel for tabular data and JSON via API for programmatic extraction</text:p>
      <text:p text:style-name="NormalStyle">Offboarding: agreed timetable, final 'as at' extract if required, and validation checks (counts/reconciliation totals)</text:p>
      <text:p text:style-name="NormalStyle">Deprovisioning: disable access and integrations, revoke credentials, then delete tenant data after any agreed retention</text:p>
      <text:h text:style-name="Normal" text:outline-level="1">8. Service levels<text:s/></text:h>
      <text:p text:style-name="NormalStyle">Availability and support service levels are defined in the<text:s/>contract and service schedules. Typical commitments can include a monthly availability target (e.g. 99.9%) and severity-based response and restoration targets. Specific SLAs will be confirmed in the buyer agreement.</text:p>
      <text:h text:style-name="Normal" text:outline-level="1">9. Accessibility statement</text:h>
      <text:p text:style-name="NormalStyle">The service is designed to be usable by a wide range of users. This document has been drafted using structured headings and text<text:s/>to support assistive technologies. Where buyer accessibility requirements apply, we will provide the relevant accessibility information for the service and work with the buyer on any reasonable adjustments.</text:p>
      <text:h text:style-name="Normal" text:outline-level="1">10. Contact and further information</text:h>
      <text:p text:style-name="NormalStyle">Service/support contact:<text:s/>operations@eleni.finance</text:p>
      <text:p text:style-name="NormalStyle">Commercial contact:<text:s/>Tawu Chipato, tawu@eleni.finance</text:p>
      <text:p text:style-name="NormalStyle">Security contact:<text:s/>Sebastian Comsa, seba@eleni.financ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simple" style:text-autospace="none" style:snap-to-layout-grid="true" style:contextual-spacing="false" fo:text-align="start" style:writing-mode="lr-tb"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TitleStyle" style:display-name="TitleStyle" style:family="paragraph">
      <style:paragraph-properties fo:margin-bottom="0.25in"/>
      <style:text-properties fo:font-weight="bold" style:font-weight-asian="bold" fo:font-size="20pt" style:font-size-asian="20pt" fo:hyphenate="false"/>
    </style:style>
    <style:style style:name="SubtitleStyle" style:display-name="SubtitleStyle" style:family="paragraph">
      <style:paragraph-properties fo:margin-bottom="0.15in"/>
      <style:text-properties fo:font-size="12pt" style:font-size-asian="12pt" fo:hyphenate="false"/>
    </style:style>
    <style:style style:name="NormalStyle" style:display-name="NormalStyle" style:family="paragraph">
      <style:paragraph-properties fo:margin-bottom="0.1in"/>
      <style:text-properties fo:font-size="10.5pt" style:font-size-asian="10.5pt" fo:hyphenate="false"/>
    </style:style>
    <style:style style:name="SmallStyle" style:display-name="SmallStyle" style:family="paragraph">
      <style:paragraph-properties fo:margin-bottom="0.0798in"/>
      <style:text-properties fo:color="#333333" fo:font-size="9.5pt" style:font-size-asian="9.5pt" fo:hyphenate="false"/>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office:automatic-styles>
  <office:master-styles>
    <style:master-page style:name="MP0" style:page-layout-name="PL0">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KestrelEntMain</meta:initial-creator>
    <dc:creator>Tawu Chipato</dc:creator>
    <meta:creation-date>2025-12-29T10:10:00Z</meta:creation-date>
    <dc:date>2025-12-29T10:10:00Z</dc:date>
    <meta:template xlink:href="Normal" xlink:type="simple"/>
    <meta:editing-cycles>2</meta:editing-cycles>
    <meta:editing-duration>PT0S</meta:editing-duration>
    <meta:document-statistic meta:page-count="3" meta:paragraph-count="115" meta:word-count="932" meta:character-count="7164" meta:row-count="135" meta:non-whitespace-character-count="6347"/>
  </office:meta>
</office:document-meta>
</file>