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Inter Medium" svg:font-family="'Inter Medium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Inter Medium1" svg:font-family="'Inter Medium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top="0.1665in" fo:margin-bottom="0.1665in" loext:contextual-spacing="false" fo:line-height="100%"/>
    </style:style>
    <style:style style:name="P2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3" style:family="paragraph" style:parent-style-name="Standard" style:list-style-name="WWNum3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4" style:family="paragraph" style:parent-style-name="Standard" style:list-style-name="WWNum4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5" style:family="paragraph" style:parent-style-name="Standard" style:list-style-name="WWNum5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6" style:family="paragraph" style:parent-style-name="Standard" style:list-style-name="WWNum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7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8" style:family="paragraph" style:parent-style-name="Standard" style:list-style-name="WWNum3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9" style:family="paragraph" style:parent-style-name="Standard" style:list-style-name="WWNum4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0" style:family="paragraph" style:parent-style-name="Standard" style:list-style-name="WWNum5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1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2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3" style:family="paragraph" style:parent-style-name="Standard" style:list-style-name="WWNum3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4" style:family="paragraph" style:parent-style-name="Standard" style:list-style-name="WWNum4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5" style:family="paragraph" style:parent-style-name="Standard" style:list-style-name="WWNum5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6" style:family="paragraph" style:parent-style-name="Standard" style:list-style-name="WWNum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17" style:family="paragraph" style:parent-style-name="Standard">
      <style:paragraph-properties fo:margin-left="0in" fo:margin-right="0in" fo:margin-top="0.1665in" fo:margin-bottom="0.1665in" loext:contextual-spacing="false" fo:line-height="100%" fo:text-indent="0in" style:auto-text-indent="false"/>
    </style:style>
    <style:style style:name="P18" style:family="paragraph" style:parent-style-name="Heading_20_1">
      <style:paragraph-properties fo:margin-top="0.3335in" fo:margin-bottom="0.0835in" loext:contextual-spacing="false" fo:line-height="100%" fo:keep-together="auto" fo:keep-with-next="auto"/>
      <style:text-properties style:font-name="Inter Medium" fo:font-size="23pt" fo:font-weight="bold" style:font-name-asian="Inter Medium1" style:font-size-asian="23pt" style:font-weight-asian="bold" style:font-name-complex="Inter Medium1" style:font-size-complex="23pt" style:font-weight-complex="bold"/>
    </style:style>
    <style:style style:name="P19" style:family="paragraph" style:parent-style-name="Heading_20_1">
      <style:paragraph-properties fo:margin-top="0.3335in" fo:margin-bottom="0.0835in" loext:contextual-spacing="false" fo:line-height="100%" fo:keep-together="auto" fo:break-before="page" fo:keep-with-next="auto"/>
    </style:style>
    <style:style style:name="P20" style:family="paragraph" style:parent-style-name="Heading_20_1" style:master-page-name="Standard">
      <style:paragraph-properties fo:margin-top="0.3335in" fo:margin-bottom="0.0835in" loext:contextual-spacing="false" fo:line-height="100%" fo:keep-together="auto" style:page-number="1" fo:keep-with-next="auto"/>
    </style:style>
    <style:style style:name="P21" style:family="paragraph" style:parent-style-name="Heading_20_2">
      <style:paragraph-properties fo:margin-top="0.25in" fo:margin-bottom="0.0555in" loext:contextual-spacing="false" fo:line-height="100%" fo:keep-together="auto" fo:keep-with-next="auto"/>
    </style:style>
    <style:style style:name="P22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Inter Medium" fo:font-size="18pt" fo:font-weight="bold" style:font-name-asian="Inter Medium1" style:font-size-asian="18pt" style:font-weight-asian="bold" style:font-name-complex="Inter Medium1" style:font-size-complex="18pt" style:font-weight-complex="bold"/>
    </style:style>
    <style:style style:name="T2" style:family="text">
      <style:text-properties style:font-name="Inter Medium" fo:font-weight="bold" style:font-name-asian="Inter Medium1" style:font-weight-asian="bold" style:font-name-complex="Inter Medium1" style:font-weight-complex="bold"/>
    </style:style>
    <style:style style:name="T3" style:family="text">
      <style:text-properties style:font-name="Inter Medium" style:font-name-asian="Inter Medium1" style:font-name-complex="Inter Medium1"/>
    </style:style>
    <style:style style:name="T4" style:family="text">
      <style:text-properties style:font-name="Inter Medium" fo:font-size="17pt" fo:font-weight="bold" style:font-name-asian="Inter Medium1" style:font-size-asian="17pt" style:font-weight-asian="bold" style:font-name-complex="Inter Medium1" style:font-size-complex="17pt" style:font-weight-complex="bold"/>
    </style:style>
    <style:style style:name="T5" style:family="text">
      <style:text-properties style:font-name="Inter Medium" style:text-underline-style="none" style:font-name-asian="Inter Medium1" style:font-name-complex="Inter Medium1"/>
    </style:style>
    <style:style style:name="T6" style:family="text">
      <style:text-properties style:font-name="Inter Medium" fo:font-size="15pt" fo:font-weight="bold" style:font-name-asian="Inter Medium1" style:font-size-asian="15pt" style:font-weight-asian="bold" style:font-name-complex="Inter Medium1" style:font-size-complex="15pt" style:font-weight-complex="bol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bookmark text:name="_nd3b3f23zpzk"/><text:span text:style-name="T1">VERSET – G-Cloud Service Terms and Conditions</text:span></text:p>
      <text:p text:style-name="P1"><text:span text:style-name="T2">Document type:</text:span><text:span text:style-name="T3"> Service Schedule (Service-specific terms)<text:line-break/></text:span><text:span text:style-name="T2">Supplier:</text:span><text:span text:style-name="T3"> Silicon Biztech Limited (trading as GoZupees) (“Supplier”)<text:line-break/></text:span><text:span text:style-name="T2">Service:</text:span><text:span text:style-name="T3"> VERSET (“Service”)<text:line-break/></text:span><text:span text:style-name="T2">Version:</text:span><text:span text:style-name="T3"> v1.0<text:line-break/></text:span><text:span text:style-name="T2">Last updated:</text:span><text:span text:style-name="T3"> 21 January, 2026</text:span></text:p>
      <text:p text:style-name="P21"><text:bookmark text:name="_la1kaplaotyc"/><text:span text:style-name="T4">1. Purpose and precedence</text:span></text:p>
      <text:p text:style-name="P1"><text:span text:style-name="T3">1.1 This document is a </text:span><text:span text:style-name="T2">Service Schedule</text:span><text:span text:style-name="T3"> setting out service-specific terms for VERSET supplied under the </text:span><text:span text:style-name="T2">G-Cloud Call-Off Contract</text:span><text:span text:style-name="T3"> (“Call-Off”).</text:span></text:p>
      <text:p text:style-name="P1"><text:span text:style-name="T3">1.2 If there is any conflict between this Service Schedule and the Call-Off (including any CCS mandatory terms and any DPA), the </text:span><text:span text:style-name="T2">Call-Off prevails</text:span><text:span text:style-name="T3">.</text:span></text:p>
      <text:p text:style-name="P21"><text:bookmark text:name="_ghx9vt22m3wr"/><text:span text:style-name="T4">2. Definitions</text:span></text:p>
      <text:list xml:id="list2931049572" text:style-name="WWNum1">
        <text:list-item>
          <text:p text:style-name="P2"><text:span text:style-name="T2">Buyer</text:span><text:span text:style-name="T3">: the contracting authority purchasing the Service under the Call-Off.</text:span></text:p>
        </text:list-item>
        <text:list-item>
          <text:p text:style-name="P7"><text:span text:style-name="T2">Buyer Data</text:span><text:span text:style-name="T3">: data provided by or on behalf of Buyer, and data generated through Buyer’s use of the Service (including transcripts, summaries, metadata, and reports).</text:span></text:p>
        </text:list-item>
        <text:list-item>
          <text:p text:style-name="P7"><text:span text:style-name="T2">Usage Charges</text:span><text:span text:style-name="T3">: charges calculated from measured usage as set out in the Order Form/Call-Off schedules (excluding one-off implementation/integration fees unless stated).</text:span></text:p>
        </text:list-item>
        <text:list-item>
          <text:p text:style-name="P12"><text:span text:style-name="T2">Service Credits</text:span><text:span text:style-name="T3">: credits applied to future invoices (or refunded if the contract has ended) as described in Section 7.</text:span></text:p>
        </text:list-item>
      </text:list>
      <text:p text:style-name="P21"><text:bookmark text:name="_rpk2rg445k6j"/><text:span text:style-name="T4">3. Service scope</text:span></text:p>
      <text:p text:style-name="P1"><text:span text:style-name="T3">3.1 VERSET is a SaaS omnichannel agentic platform that automates and assists </text:span><text:span text:style-name="T2">L1 customer support</text:span><text:span text:style-name="T3"> across voice, web chat and messaging channels (including WhatsApp where enabled).</text:span></text:p>
      <text:p text:style-name="P1"><text:span text:style-name="T3">3.2 Core capabilities include workflows for triage/routing/escalation, knowledge-driven responses, structured handover to humans, reporting, audit logs, and administrative controls.</text:span></text:p>
      <text:p text:style-name="P1"><text:span text:style-name="T3">3.3 Optional services may include integrations, private/dedicated deployment models, enhanced support and managed services where agreed in the Call-Off.</text:span></text:p>
      <text:p text:style-name="P21"><text:bookmark text:name="_uagh1blitdkr"/><text:span text:style-name="T4">4. Buyer responsibilities</text:span></text:p>
      <text:p text:style-name="P1"><text:span text:style-name="T3">4.1 Buyer will provide, where applicable:</text:span></text:p>
      <text:list xml:id="list1349907702" text:style-name="WWNum3">
        <text:list-item>
          <text:p text:style-name="P3"><text:span text:style-name="T3">Nominated administrators and operational contacts</text:span></text:p>
        </text:list-item>
        <text:list-item>
          <text:p text:style-name="P8"><text:span text:style-name="T3">Approved knowledge content and business rules/policies for workflows</text:span></text:p>
        </text:list-item>
        <text:list-item>
          <text:p text:style-name="P8"><text:span text:style-name="T3">Required access/credentials and cooperation for integrations</text:span></text:p>
        </text:list-item>
        <text:list-item>
          <text:p text:style-name="P13"><text:span text:style-name="T3">Network configuration permitting outbound HTTPS and required integrations</text:span></text:p>
        </text:list-item>
      </text:list>
      <text:p text:style-name="P17"><text:soft-page-break/><text:span text:style-name="T3">4.2 Buyer is responsible for:</text:span></text:p>
      <text:list xml:id="list30029024263984" text:continue-numbering="true" text:style-name="WWNum3">
        <text:list-item>
          <text:p text:style-name="P3"><text:span text:style-name="T3">Assigning appropriate roles and permissions to its users</text:span></text:p>
        </text:list-item>
        <text:list-item>
          <text:p text:style-name="P8"><text:span text:style-name="T3">Maintaining secure user practices (including leavers and credential hygiene)</text:span></text:p>
        </text:list-item>
        <text:list-item>
          <text:p text:style-name="P8"><text:span text:style-name="T3">Ensuring the lawful basis and compliance for Buyer Data processed through the Service</text:span></text:p>
        </text:list-item>
        <text:list-item>
          <text:p text:style-name="P13"><text:span text:style-name="T3">Secure handling and governance of any exported data</text:span></text:p>
        </text:list-item>
      </text:list>
      <text:p text:style-name="P21"><text:bookmark text:name="_phumanhrk23t"/><text:span text:style-name="T4">5. Access control and acceptable use</text:span></text:p>
      <text:p text:style-name="P1"><text:span text:style-name="T3">5.1 Access requires authenticated user accounts. Permissions are enforced using </text:span><text:span text:style-name="T2">RBAC</text:span><text:span text:style-name="T3">, and administrative access uses </text:span><text:span text:style-name="T2">MFA</text:span><text:span text:style-name="T3"> where applicable.</text:span></text:p>
      <text:p text:style-name="P1"><text:span text:style-name="T3">5.2 Buyer must not use the Service:</text:span></text:p>
      <text:list xml:id="list3678311564" text:style-name="WWNum4">
        <text:list-item>
          <text:p text:style-name="P4"><text:span text:style-name="T3">unlawfully or fraudulently</text:span></text:p>
        </text:list-item>
        <text:list-item>
          <text:p text:style-name="P9"><text:span text:style-name="T3">to harass, threaten, defame, mislead, or invade privacy</text:span></text:p>
        </text:list-item>
        <text:list-item>
          <text:p text:style-name="P14"><text:span text:style-name="T3">to probe, scan, bypass or disrupt the Service or its security controls</text:span></text:p>
        </text:list-item>
      </text:list>
      <text:p text:style-name="P17"><text:span text:style-name="T3">5.3 The Supplier may apply reasonable technical controls (for example rate limiting, concurrency limits, and back-pressure) to protect service performance and prevent misuse.</text:span></text:p>
      <text:p text:style-name="P21"><text:bookmark text:name="_ua31wk36hg76"/><text:span text:style-name="T4">6. Support and service management</text:span></text:p>
      <text:p text:style-name="P1"><text:span text:style-name="T3">6.1 Standard support is provided via email and online ticketing during UK business hours (Mon–Fri excluding public holidays). Phone and web chat support may be available during support hours.</text:span></text:p>
      <text:p text:style-name="P1"><text:span text:style-name="T3">6.2 Enhanced and premium support options may be agreed in the Call-Off, including priority handling and out-of-hours escalation.</text:span></text:p>
      <text:p text:style-name="P1"><text:span text:style-name="T3">6.3 Incidents are handled using documented processes (severity classification, triage, mitigation, communications, closure summary, and post-incident review).</text:span></text:p>
      <text:p text:style-name="P21"><text:bookmark text:name="_j4u7i22hirsb"/><text:span text:style-name="T4">7. Availability SLA and service credits (usage-based)</text:span></text:p>
      <text:p text:style-name="P1"><text:span text:style-name="T3">7.1 </text:span><text:span text:style-name="T2">Availability commitment:</text:span><text:span text:style-name="T3"> Supplier guarantees </text:span><text:span text:style-name="T2">99.9% monthly availability</text:span><text:span text:style-name="T3"> for the core platform (service interface and APIs), measured per calendar month.</text:span></text:p>
      <text:p text:style-name="P1"><text:span text:style-name="T3">7.2 </text:span><text:span text:style-name="T2">Exclusions:</text:span><text:span text:style-name="T3"> Availability calculations exclude pre-notified planned maintenance and events outside Supplier’s reasonable control (for example widespread internet disruption or third-party carrier outages).</text:span></text:p>
      <text:p text:style-name="P1"><text:span text:style-name="T3">7.3 </text:span><text:span text:style-name="T2">Service Credits:</text:span><text:span text:style-name="T3"> If monthly availability falls below 99.9%, Buyer may claim Service Credits calculated against </text:span><text:span text:style-name="T2">Usage Charges for the affected service for that billing month</text:span><text:span text:style-name="T3">, excluding one-off implementation/integration fees and third-party pass-through costs:</text:span></text:p>
      <text:list xml:id="list1311158856" text:style-name="WWNum5">
        <text:list-item>
          <text:p text:style-name="P5"><text:span text:style-name="T2">&lt;99.9% and ≥99.5%:</text:span><text:span text:style-name="T3"> 1% credit</text:span></text:p>
        </text:list-item>
        <text:list-item>
          <text:p text:style-name="P10"><text:soft-page-break/><text:span text:style-name="T2">&lt;99.5% and ≥99.0%:</text:span><text:span text:style-name="T3"> 3% credit</text:span></text:p>
        </text:list-item>
        <text:list-item>
          <text:p text:style-name="P15"><text:span text:style-name="T2">&lt;99.0%:</text:span><text:span text:style-name="T3"> 5% credit</text:span></text:p>
        </text:list-item>
      </text:list>
      <text:p text:style-name="P17"><text:span text:style-name="T3">7.4 Claims must be raised within </text:span><text:span text:style-name="T2">30 days</text:span><text:span text:style-name="T3"> of the end of the affected month. Credits are applied to the next invoice (or refunded if the contract has ended).</text:span></text:p>
      <text:p text:style-name="P17"><text:span text:style-name="T3">7.5 Service Credits are Buyer’s sole financial remedy for availability SLA breaches </text:span><text:span text:style-name="T2">unless the Call-Off states otherwise</text:span><text:span text:style-name="T3">.</text:span></text:p>
      <text:p text:style-name="P21"><text:bookmark text:name="_up1lbhvpaheb"/><text:span text:style-name="T4">8. Security (service-specific summary)</text:span></text:p>
      <text:p text:style-name="P1"><text:span text:style-name="T3">8.1 </text:span><text:span text:style-name="T2">Data in transit:</text:span><text:span text:style-name="T3"> TLS 1.2+ (TLS 1.3 where supported) for service interface and APIs.</text:span></text:p>
      <text:p text:style-name="P1"><text:span text:style-name="T3">8.2 </text:span><text:span text:style-name="T2">Data at rest:</text:span><text:span text:style-name="T3"> encryption at rest for data stores and backups, with key management via cloud-provider managed key services and restricted access.</text:span></text:p>
      <text:p text:style-name="P1"><text:span text:style-name="T3">8.3 </text:span><text:span text:style-name="T2">Monitoring and logging:</text:span><text:span text:style-name="T3"> security-relevant logs are monitored; key administrative/configuration actions are audit logged.</text:span></text:p>
      <text:p text:style-name="P1"><text:span text:style-name="T3">8.4 </text:span><text:span text:style-name="T2">Vulnerability management:</text:span><text:span text:style-name="T3"> routine scanning and dependency monitoring; risk-based remediation; independent penetration testing at least annually and after material changes.</text:span></text:p>
      <text:p text:style-name="P1"><text:span text:style-name="T3">8.5 Supplier’s detailed security information (architecture and controls) can be provided to Buyer on request, subject to reasonable confidentiality safeguards and the Call-Off.</text:span></text:p>
      <text:p text:style-name="P21"><text:bookmark text:name="_br57iqo0m8jk"/><text:span text:style-name="T4">9. Data protection and privacy</text:span></text:p>
      <text:p text:style-name="P1"><text:span text:style-name="T3">9.1 Data protection obligations and roles (controller/processor) are governed by the Call-Off and any agreed Data Processing terms.</text:span></text:p>
      <text:p text:style-name="P1"><text:span text:style-name="T3">9.2 Supplier processes Buyer Data </text:span><text:span text:style-name="T2">only</text:span><text:span text:style-name="T3"> to provide, secure, and support the Service and as permitted by the Call-Off/DPA.</text:span></text:p>
      <text:p text:style-name="P1"><text:span text:style-name="T3">9.3 </text:span><text:span text:style-name="T2">Model training / improvement:</text:span><text:span text:style-name="T3"> By default, Buyer Data is </text:span><text:span text:style-name="T2">not used to train</text:span><text:span text:style-name="T3"> general-purpose models. Any use of Buyer Data beyond service delivery (for example for model improvement) must be </text:span><text:span text:style-name="T2">explicitly agreed in writing</text:span><text:span text:style-name="T3"> with Buyer.</text:span></text:p>
      <text:p text:style-name="P1"><text:span text:style-name="T3">9.4 Supplier will notify Buyer of a personal data breach affecting Buyer Data in line with the Call-Off/DPA.</text:span></text:p>
      <text:p text:style-name="P21"><text:bookmark text:name="_4abo48wi3oqk"/><text:span text:style-name="T4">10. Data residency and sub-processors</text:span></text:p>
      <text:p text:style-name="P1"><text:span text:style-name="T3">10.1 Buyer Data is stored and processed in </text:span><text:span text:style-name="T2">UK regions by default</text:span><text:span text:style-name="T3">, with </text:span><text:span text:style-name="T2">EEA</text:span><text:span text:style-name="T3"> locations available where agreed and documented for Buyer’s deployment.</text:span></text:p>
      <text:p text:style-name="P1"><text:span text:style-name="T3">10.2 Suppliers may use approved sub-processors to deliver the Service (for example cloud infrastructure providers). Sub-processor details relevant to Buyer deployment are available on request and managed in line with the Call-Off/DPA.</text:span></text:p>
      <text:p text:style-name="P21"><text:bookmark text:name="_w0lanhmedde8"/><text:span text:style-name="T4">11. Data export, exit and offboarding</text:span></text:p>
      <text:p text:style-name="P1"><text:span text:style-name="T3">11.1 Buyer can export Buyer Data via the service interface, APIs, or supplier-assisted export where required.</text:span></text:p>
      <text:p text:style-name="P1"><text:span text:style-name="T3">11.2 Export formats typically include open, machine-readable formats such as </text:span><text:span text:style-name="T2">CSV</text:span><text:span text:style-name="T3"> (tabular datasets) and </text:span><text:span text:style-name="T2">JSON</text:span><text:span text:style-name="T3"> (structured records).</text:span></text:p>
      <text:p text:style-name="P1"><text:soft-page-break/><text:span text:style-name="T3">11.3 End-of-contract offboarding includes standard export support, confirmation of export completion, deprovisioning of access and disabling integrations.</text:span></text:p>
      <text:p text:style-name="P1"><text:span text:style-name="T3">11.4 Additional offboarding services (expedited exports, bespoke transformations, migration assistance, extended access, onsite support, private deployment decommissioning) may be provided at additional cost where agreed.</text:span></text:p>
      <text:p text:style-name="P21"><text:bookmark text:name="_vvicv1gntggu"/><text:span text:style-name="T4">12. Retention, sanitisation and deletion</text:span></text:p>
      <text:p text:style-name="P1"><text:span text:style-name="T3">12.1 Retention and deletion of Buyer Data are handled per the Call-Off and agreed retention policy.</text:span></text:p>
      <text:p text:style-name="P1"><text:span text:style-name="T3">12.2 On contract end (or verified request where applicable), Buyer Data is deleted from active systems and rendered inaccessible; where supported, cryptographic erasure methods may be used (for example key rotation/deletion).</text:span></text:p>
      <text:p text:style-name="P1"><text:span text:style-name="T3">12.3 Backup data is removed from active restore sets in line with backup retention schedules.</text:span></text:p>
      <text:p text:style-name="P21"><text:bookmark text:name="_peh0r9x6f0qq"/><text:span text:style-name="T4">13. Intellectual property</text:span></text:p>
      <text:p text:style-name="P1"><text:span text:style-name="T3">13.1 Supplier retains all IP rights in VERSET and related materials.</text:span></text:p>
      <text:p text:style-name="P1"><text:span text:style-name="T3">13.2 Buyer retains rights in Buyer Data and Buyer-provided content.</text:span></text:p>
      <text:p text:style-name="P1"><text:span text:style-name="T3">13.3 Buyer receives a non-exclusive right to use the Service for the term of the Call-Off.</text:span></text:p>
      <text:p text:style-name="P21"><text:bookmark text:name="_4idsuf6qykbj"/><text:span text:style-name="T4">14. Changes to the Service</text:span></text:p>
      <text:p text:style-name="P1"><text:span text:style-name="T3">14.1 Supplier may update the Service to maintain security, compliance and performance. Material changes that impact Buyer use will be communicated via release notes or service communications where practicable.</text:span></text:p>
      <text:p text:style-name="P1"><text:span text:style-name="T3">14.2 Changes requiring Buyer action will be communicated with reasonable notice where practicable.</text:span></text:p>
      <text:p text:style-name="P21"><text:bookmark text:name="_as47osuxrywt"/><text:span text:style-name="T4">15. Audit information</text:span></text:p>
      <text:p text:style-name="P1"><text:span text:style-name="T3">15.1 Buyer administrators can access audit information about Buyer users’ key actions via the Service interface where enabled, and may export audit data where available.</text:span></text:p>
      <text:p text:style-name="P1"><text:span text:style-name="T3">15.2 Audit information relating to supplier support/admin actions may be provided on request via support channels, subject to verification and applicable restrictions in the Call-Off.</text:span></text:p>
      <text:p text:style-name="P21"><text:bookmark text:name="_41eu9c16qijw"/><text:span text:style-name="T4">16. Liability and warranties</text:span></text:p>
      <text:p text:style-name="P1"><text:span text:style-name="T3">16.1 Liability, warranties, indemnities and exclusions are governed by the Call-Off. This Service Schedule does not add or reduce those obligations.</text:span></text:p>
      <text:p text:style-name="Standard"><draw:rect text:anchor-type="as-char" style:rel-width="100%" draw:z-index="0" draw:style-name="gr1" draw:text-style-name="P22" svg:width="0.0012in" svg:height="0.0213in"><text:p/></draw:rect></text:p>
      <text:p text:style-name="P18"><text:bookmark text:name="_c9yhhmklsp5n"/></text:p>
      <text:p text:style-name="P19"><text:bookmark text:name="_h1r974vb9agk"/><text:span text:style-name="T6">Annex A — Voice Channel Terms (applies only when voice is enabled)</text:span></text:p>
      <text:p text:style-name="P21"><text:bookmark text:name="_ii5depwa52jx"/><text:span text:style-name="T4">A1. Scope</text:span></text:p>
      <text:p text:style-name="P1"><text:span text:style-name="T3">This Annex applies only when Buyer enables </text:span><text:span text:style-name="T2">voice calling</text:span><text:span text:style-name="T3"> features within VERSET (inbound and/or outbound) and uses telephony/carrier connectivity as part of the Service.</text:span></text:p>
      <text:p text:style-name="P21"><text:bookmark text:name="_ijaytzq6r0j6"/><text:span text:style-name="T4">A2. Buyer compliance responsibilities (voice)</text:span></text:p>
      <text:p text:style-name="P1"><text:span text:style-name="T3">Buyer is responsible for ensuring that voice use complies with applicable UK law and regulation, including </text:span><text:span text:style-name="T2">PECR</text:span><text:span text:style-name="T3">, </text:span><text:span text:style-name="T2">UK GDPR</text:span><text:span text:style-name="T3">, and the </text:span><text:span text:style-name="T2">Data Protection Act 2018</text:span><text:span text:style-name="T3">, and any sector-specific requirements.</text:span></text:p>
      <text:p text:style-name="P1"><text:span text:style-name="T3">Where Buyer uses VERSET voice for outbound calls and/or marketing-related communications, Buyer must ensure:</text:span></text:p>
      <text:list xml:id="list924402493" text:style-name="WWNum2">
        <text:list-item>
          <text:p text:style-name="P6"><text:span text:style-name="T2">Consent for automated calls/recorded messages</text:span><text:span text:style-name="T3"> where required</text:span></text:p>
        </text:list-item>
        <text:list-item>
          <text:p text:style-name="P11"><text:span text:style-name="T2">TPS/CTPS screening</text:span><text:span text:style-name="T3"> where applicable and at appropriate intervals</text:span></text:p>
        </text:list-item>
        <text:list-item>
          <text:p text:style-name="P11"><text:span text:style-name="T2">AI disclosure</text:span><text:span text:style-name="T3"> at the start of calls where required (transparency)</text:span></text:p>
        </text:list-item>
        <text:list-item>
          <text:p text:style-name="P11"><text:span text:style-name="T2">Call recording notices/consent</text:span><text:span text:style-name="T3"> where legally required</text:span></text:p>
        </text:list-item>
        <text:list-item>
          <text:p text:style-name="P16"><text:span text:style-name="T2">Caller identification (CLI)</text:span><text:span text:style-name="T3"> presents a valid contactable number where required</text:span></text:p>
        </text:list-item>
      </text:list>
      <text:p text:style-name="P21"><text:bookmark text:name="_o9wucj4jr4cy"/><text:span text:style-name="T4">A3. Acceptable use (voice)</text:span></text:p>
      <text:p text:style-name="P1"><text:span text:style-name="T3">Buyer must not use voice capability for unlawful, fraudulent, abusive, harassing, deceptive or invasive activities.</text:span></text:p>
      <text:p text:style-name="P21"><text:bookmark text:name="_s4ex6jvopdap"/><text:span text:style-name="T4">A4. Data protection roles (voice)</text:span></text:p>
      <text:p text:style-name="P1"><text:span text:style-name="T3">For personal data processed through voice interactions, roles and obligations follow the Call-Off/DPA. Supplier processes Buyer Data only to provide and support the Service.</text:span></text:p>
      <text:p text:style-name="P21"><text:bookmark text:name="_ojv1r5u314b7"/><text:span text:style-name="T4">A5. Telephony and third-party dependencies</text:span></text:p>
      <text:p text:style-name="P1"><text:span text:style-name="T3">Voice functionality may rely on third-party telephony/carrier services. Availability and quality may be affected by third-party outages or restrictions outside Supplier’s reasonable control, consistent with the SLA exclusions in Section 7.</text:span></text:p>
      <text:p text:style-name="P21"><text:bookmark text:name="_hvcrfba8i5cg"/><text:span text:style-name="T4">A6. Precedence</text:span></text:p>
      <text:p text:style-name="P1"><text:span text:style-name="T3">If there is any conflict between this Annex and the Call-Off Contract (including the DPA), the </text:span><text:span text:style-name="T2">Call-Off prevails</text:span><text:span text:style-name="T3">.</text:span></text:p>
      <text:p text:style-name="Standard"><draw:rect text:anchor-type="as-char" style:rel-width="100%" draw:z-index="1" draw:style-name="gr1" draw:text-style-name="P22" svg:width="0.0012in" svg:height="0.0213in"><text:p/></draw:rect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Inter Medium" svg:font-family="'Inter Medium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Inter Medium1" svg:font-family="'Inter Medium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font-name="Inter Medium" fo:font-family="'Inter Medium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font-name="Inter Medium" fo:font-family="'Inter Medium'" style:font-family-generic="roman" style:font-pitch="variable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font-name="Inter Medium" fo:font-family="'Inter Medium'" style:font-family-generic="roman" style:font-pitch="variable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font-name="Inter Medium" fo:font-family="'Inter Medium'" style:font-family-generic="roman" style:font-pitch="variable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font-name="Inter Medium" fo:font-family="'Inter Medium'" style:font-family-generic="roman" style:font-pitch="variable"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5" meta:paragraph-count="101" meta:word-count="1413" meta:character-count="10025" meta:non-whitespace-character-count="8733"/>
    <meta:generator>LibreOfficeDev/6.0.5.2$Linux_X86_64 LibreOffice_project/</meta:generator>
  </office:meta>
</office:document-meta>
</file>